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Replacements/Object 2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Object 2/content.xml" manifest:media-type="text/xml"/>
  <manifest:file-entry manifest:full-path="Object 2/settings.xml" manifest:media-type="text/xml"/>
  <manifest:file-entry manifest:full-path="Object 2/" manifest:version="1.3" manifest:media-type="application/vnd.oasis.opendocument.formula"/>
  <manifest:file-entry manifest:full-path="Object 1/content.xml" manifest:media-type="text/xml"/>
  <manifest:file-entry manifest:full-path="Object 1/settings.xml" manifest:media-type="text/xml"/>
  <manifest:file-entry manifest:full-path="Object 1/" manifest:version="1.3" manifest:media-type="application/vnd.oasis.opendocument.formula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fr1" style:family="graphic" style:parent-style-name="Formula">
      <style:graphic-properties style:vertical-pos="from-top" draw:ole-draw-aspect="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Objekt1" text:anchor-type="as-char" svg:y="-0.554cm" svg:width="5.965cm" svg:height="0.958cm" draw:z-index="0"><draw:object xlink:href="./Object 1" xlink:type="simple" xlink:show="embed" xlink:actuate="onLoad"/><draw:image xlink:href="./ObjectReplacements/Object 1" xlink:type="simple" xlink:show="embed" xlink:actuate="onLoad"/></draw:frame></text:p>
      <text:p text:style-name="Standard"/>
      <text:p text:style-name="Standard"><draw:frame draw:style-name="fr1" draw:name="Objekt2" text:anchor-type="as-char" svg:y="-2.789cm" svg:width="7.297cm" svg:height="5.426cm" draw:z-index="1"><draw:object xlink:href="./Object 2" xlink:type="simple" xlink:show="embed" xlink:actuate="onLoad"/><draw:image xlink:href="./ObjectReplacements/Object 2" xlink:type="simple" xlink:show="embed" xlink:actuate="onLoad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ormula" style:family="graphic">
      <style:graphic-properties text:anchor-type="as-char" svg:y="0cm" fo:margin-left="0cm" fo:margin-right="0cm" style:vertical-pos="middle" style:vertical-rel="text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4-04T14:34:54.354810017</meta:creation-date>
    <dc:date>2024-04-04T15:05:09.766985349</dc:date>
    <meta:editing-duration>PT30M15S</meta:editing-duration>
    <meta:editing-cycles>1</meta:editing-cycles>
    <meta:document-statistic meta:table-count="0" meta:image-count="0" meta:object-count="2" meta:page-count="1" meta:paragraph-count="2" meta:word-count="0" meta:character-count="0" meta:non-whitespace-character-count="0"/>
    <meta:generator>LibreOffice/7.6.5.2$MacOSX_AARCH64 LibreOffice_project/38d5f62f85355c192ef5f1dd47c5c0c0c6d6598b</meta:generator>
  </office:meta>
</office:document-meta>
</file>

<file path=Object 1/content.xml><?xml version="1.0" encoding="utf-8"?>
<math xmlns="http://www.w3.org/1998/Math/MathML" display="block">
  <semantics>
    <mtable>
      <mtr>
        <mtd>
          <mrow>
            <mi mathvariant="normal">Δ</mi>
            <mrow>
              <mi>T</mi>
              <mo stretchy="false">=</mo>
              <mn>32</mn>
            </mrow>
            <mn>,6</mn>
            <mi>°</mi>
            <mrow>
              <mi>C</mi>
              <mo stretchy="false">−</mo>
              <mn>20</mn>
            </mrow>
            <mn>,1</mn>
            <mi>°</mi>
            <mrow>
              <mi>C</mi>
              <mo stretchy="false">=</mo>
              <mn>12</mn>
            </mrow>
            <mn>,5</mn>
            <mi>K</mi>
          </mrow>
        </mtd>
      </mtr>
      <mtr>
        <mtd>
          <mrow>
            <mi mathvariant="normal">Δ</mi>
            <mrow>
              <mi>T</mi>
              <mo stretchy="false">=</mo>
              <mn>36</mn>
            </mrow>
            <mn>,6</mn>
            <mi>°</mi>
            <mrow>
              <mi>C</mi>
              <mo stretchy="false">−</mo>
              <mn>46</mn>
            </mrow>
            <mn>,6</mn>
            <mi>°</mi>
            <mrow>
              <mi>C</mi>
              <mo stretchy="false">=</mo>
              <mrow>
                <mo stretchy="false">−</mo>
                <mn>14</mn>
              </mrow>
            </mrow>
            <mn>,0</mn>
            <mi>K</mi>
          </mrow>
        </mtd>
      </mtr>
    </mtable>
    <annotation encoding="StarMath 5.0">%DELTA T = 32,6 °C - 20,1°C = 12,5 K newline
%DELTA T = 36,6 °C - 46,6°C = -14,0 K</annotation>
  </semantics>
</math>
</file>

<file path=Object 2/content.xml><?xml version="1.0" encoding="utf-8"?>
<math xmlns="http://www.w3.org/1998/Math/MathML" display="block">
  <semantics>
    <mtable>
      <mtr>
        <mtd>
          <mrow>
            <msub>
              <mi>Q</mi>
              <mi mathvariant="italic">Ab</mi>
            </msub>
            <mo stretchy="false">=</mo>
            <mrow>
              <mo stretchy="false">−</mo>
              <msub>
                <mi>Q</mi>
                <mi mathvariant="italic">Auf</mi>
              </msub>
            </mrow>
          </mrow>
        </mtd>
      </mtr>
      <mtr>
        <mtd>
          <mrow>
            <mrow>
              <msub>
                <mi>c</mi>
                <mi>w</mi>
              </msub>
              <mo stretchy="false">⋅</mo>
              <msub>
                <mi>m</mi>
                <mn>2</mn>
              </msub>
              <mo stretchy="false">⋅</mo>
              <mi mathvariant="normal">Δ</mi>
            </mrow>
            <mrow>
              <msub>
                <mi>T</mi>
                <mn>2</mn>
              </msub>
              <mo stretchy="false">=</mo>
              <mrow>
                <mrow>
                  <mo stretchy="false">−</mo>
                  <mrow>
                    <mo fence="true" form="prefix" stretchy="false">(</mo>
                    <mrow>
                      <mrow>
                        <msub>
                          <mi>c</mi>
                          <mi>w</mi>
                        </msub>
                        <mi mathvariant="italic">cdt</mi>
                        <mrow>
                          <msub>
                            <mi>m</mi>
                            <mn>1</mn>
                          </msub>
                          <mo stretchy="false">+</mo>
                          <msub>
                            <mi>C</mi>
                            <mi>K</mi>
                          </msub>
                        </mrow>
                      </mrow>
                    </mrow>
                    <mo fence="true" form="postfix" stretchy="false">)</mo>
                  </mrow>
                </mrow>
                <mo stretchy="false">⋅</mo>
                <mi mathvariant="normal">Δ</mi>
              </mrow>
            </mrow>
            <msub>
              <mi>T</mi>
              <mn>1</mn>
            </msub>
          </mrow>
        </mtd>
      </mtr>
      <mtr>
        <mtd>
          <mrow>
            <mtext/>
            <mrow>
              <mo stretchy="false">⇒</mo>
              <mo stretchy="false">−</mo>
              <mrow>
                <mi>c</mi>
                <mo stretchy="false">⋅</mo>
                <msub>
                  <mi>m</mi>
                  <mn>2</mn>
                </msub>
              </mrow>
            </mrow>
            <mrow>
              <mfrac>
                <mrow>
                  <mi mathvariant="normal">Δ</mi>
                  <msub>
                    <mi>T</mi>
                    <mn>2</mn>
                  </msub>
                </mrow>
                <mrow>
                  <mi mathvariant="normal">Δ</mi>
                  <msub>
                    <mi>T</mi>
                    <mn>1</mn>
                  </msub>
                </mrow>
              </mfrac>
              <mo stretchy="false">=</mo>
              <mrow>
                <mrow>
                  <msub>
                    <mi>c</mi>
                    <mi>w</mi>
                  </msub>
                  <mo stretchy="false">⋅</mo>
                  <msub>
                    <mi>m</mi>
                    <mn>1</mn>
                  </msub>
                </mrow>
                <mo stretchy="false">+</mo>
                <msub>
                  <mi>C</mi>
                  <mi>K</mi>
                </msub>
              </mrow>
            </mrow>
          </mrow>
        </mtd>
      </mtr>
      <mtr>
        <mtd>
          <mrow>
            <mtext/>
            <mo stretchy="false">⇒</mo>
            <mrow>
              <msub>
                <mi>C</mi>
                <mi>K</mi>
              </msub>
              <mo stretchy="false">=</mo>
              <mrow>
                <msub>
                  <mi>c</mi>
                  <mi>w</mi>
                </msub>
                <mo stretchy="false">⋅</mo>
                <msub>
                  <mi>m</mi>
                  <mn>2</mn>
                </msub>
              </mrow>
            </mrow>
            <mrow>
              <mfrac>
                <mrow>
                  <mi mathvariant="normal">Δ</mi>
                  <msub>
                    <mi>T</mi>
                    <mn>2</mn>
                  </msub>
                </mrow>
                <mrow>
                  <mi mathvariant="normal">Δ</mi>
                  <msub>
                    <mi>T</mi>
                    <mn>1</mn>
                  </msub>
                </mrow>
              </mfrac>
              <mo stretchy="false">−</mo>
              <mrow>
                <msub>
                  <mi>c</mi>
                  <mi>w</mi>
                </msub>
                <mo stretchy="false">⋅</mo>
                <msub>
                  <mi>m</mi>
                  <mn>1</mn>
                </msub>
              </mrow>
            </mrow>
          </mrow>
        </mtd>
      </mtr>
      <mtr>
        <mtd>
          <mrow>
            <mrow>
              <mtext/>
              <mo stretchy="false">=</mo>
              <mrow>
                <mo stretchy="false">−</mo>
                <mn>4</mn>
              </mrow>
            </mrow>
            <mn>,19</mn>
            <mrow>
              <mfrac>
                <mi>J</mi>
                <mrow>
                  <mi>g</mi>
                  <mo stretchy="false">⋅</mo>
                  <mi>K</mi>
                </mrow>
              </mfrac>
              <mo stretchy="false">⋅</mo>
              <mn>50</mn>
            </mrow>
            <mrow>
              <mrow>
                <mi>g</mi>
                <mo stretchy="false">⋅</mo>
                <mrow>
                  <mo fence="true" form="prefix" stretchy="false">(</mo>
                  <mrow>
                    <mfrac>
                      <mrow>
                        <mo stretchy="false">−</mo>
                        <mrow>
                          <mn>14</mn>
                          <mn>,0</mn>
                          <mi>K</mi>
                        </mrow>
                      </mrow>
                      <mrow>
                        <mn>12</mn>
                        <mn>,5</mn>
                        <mi>K</mi>
                      </mrow>
                    </mfrac>
                  </mrow>
                  <mo fence="true" form="postfix" stretchy="false">)</mo>
                </mrow>
              </mrow>
              <mo stretchy="false">−</mo>
              <mn>4</mn>
            </mrow>
            <mn>,19</mn>
            <mfrac>
              <mi>J</mi>
              <mrow>
                <mi>g</mi>
                <mo stretchy="false">⋅</mo>
                <mi>K</mi>
              </mrow>
            </mfrac>
          </mrow>
        </mtd>
      </mtr>
      <mtr>
        <mtd>
          <mrow>
            <mrow>
              <mtext/>
              <mo stretchy="false">=</mo>
              <mn>25</mn>
            </mrow>
            <mn>,1</mn>
            <mfrac>
              <mi>J</mi>
              <mi>K</mi>
            </mfrac>
          </mrow>
        </mtd>
      </mtr>
    </mtable>
    <annotation encoding="StarMath 5.0">Q_Ab = - Q_Auf newline
c_w cdot m_2 cdot %DELTA T_2 = -( c_w cdt m_1 + C_K) cdot %DELTA T_1 newline

"" drarrow -c cdot m_2 {  %DELTA T_2 } over { %DELTA T_1 } = c_w cdot m_1 + C_K newline

"" drarrow C_K = c_w cdot m_2  { %DELTA T_2 } over { %DELTA T_1 } - c_w cdot m_1 newline

"" = -4,19 { J } over { g cdot K } cdot 50g cdot ( - {14,0K} over {12,5K} ) -4,19 J over { g cdot K } newline
""= 25,1 J over K</annotation>
  </semantics>
</math>
</file>