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1C2000001568CF5F8CD1C68FDF1.jpg" manifest:media-type="image/jpeg"/>
  <manifest:file-entry manifest:full-path="Pictures/10000000000003200000042BC275EDDCBDF85355.jpg" manifest:media-type="image/jpeg"/>
  <manifest:file-entry manifest:full-path="Pictures/10000000000001C20000015DD65E1A48B6449B3C.jpg" manifest:media-type="image/jpe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1" svg:font-family="'Liberation Serif'"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fo:font-weight="bold" officeooo:rsid="0001d88c" officeooo:paragraph-rsid="0001d88c" style:font-weight-asian="bold" style:font-weight-complex="bold"/>
    </style:style>
    <style:style style:name="P2" style:family="paragraph" style:parent-style-name="Standard">
      <style:paragraph-properties fo:text-align="start" style:justify-single-word="false"/>
      <style:text-properties fo:font-weight="normal" officeooo:rsid="0005fcdc" officeooo:paragraph-rsid="0005fcdc" style:font-weight-asian="normal" style:font-weight-complex="normal"/>
    </style:style>
    <style:style style:name="P3" style:family="paragraph" style:parent-style-name="Standard">
      <style:paragraph-properties fo:text-align="start" style:justify-single-word="false"/>
      <style:text-properties fo:font-weight="normal" officeooo:rsid="0005d143" officeooo:paragraph-rsid="0005d143" style:font-weight-asian="normal" style:font-weight-complex="normal"/>
    </style:style>
    <style:style style:name="P4" style:family="paragraph" style:parent-style-name="Standard">
      <style:paragraph-properties fo:text-align="start" style:justify-single-word="false"/>
      <style:text-properties style:font-name="Calibri" fo:font-size="11pt" fo:font-weight="normal" officeooo:rsid="0001d88c" officeooo:paragraph-rsid="0003df57" style:font-size-asian="11pt" style:font-weight-asian="normal" style:font-size-complex="11pt" style:font-weight-complex="normal"/>
    </style:style>
    <style:style style:name="P5" style:family="paragraph" style:parent-style-name="Standard">
      <style:paragraph-properties fo:text-align="start" style:justify-single-word="false"/>
      <style:text-properties style:font-name="Calibri" fo:font-size="11pt" fo:font-weight="normal" officeooo:rsid="0005fcdc" officeooo:paragraph-rsid="0005fcdc" style:font-size-asian="11pt" style:font-weight-asian="normal" style:font-size-complex="11pt" style:font-weight-complex="normal"/>
    </style:style>
    <style:style style:name="P6" style:family="paragraph" style:parent-style-name="Standard">
      <style:paragraph-properties fo:text-align="start" style:justify-single-word="false"/>
      <style:text-properties style:font-name="Calibri" fo:font-size="11pt" fo:font-weight="normal" officeooo:rsid="0005d143" officeooo:paragraph-rsid="0005d143" style:font-size-asian="11pt" style:font-weight-asian="normal" style:font-size-complex="11pt" style:font-weight-complex="normal"/>
    </style:style>
    <style:style style:name="P7" style:family="paragraph" style:parent-style-name="Standard">
      <style:paragraph-properties fo:text-align="start" style:justify-single-word="false"/>
      <style:text-properties style:font-name="Calibri" fo:font-size="11pt" fo:font-style="italic" fo:font-weight="normal" officeooo:rsid="0001d88c" officeooo:paragraph-rsid="00035f72" style:font-size-asian="11pt" style:font-style-asian="italic" style:font-weight-asian="normal" style:font-size-complex="11pt" style:font-style-complex="italic" style:font-weight-complex="normal"/>
    </style:style>
    <style:style style:name="P8" style:family="paragraph" style:parent-style-name="Standard">
      <style:paragraph-properties fo:text-align="center" style:justify-single-word="false"/>
      <style:text-properties style:font-name="Calibri" fo:font-size="11pt" fo:font-style="italic" style:text-underline-style="none" fo:font-weight="bold" officeooo:rsid="0001d88c" officeooo:paragraph-rsid="0001d88c" style:font-size-asian="11pt" style:font-style-asian="italic" style:font-weight-asian="bold" style:font-size-complex="11pt" style:font-style-complex="italic" style:font-weight-complex="bold"/>
    </style:style>
    <style:style style:name="P9" style:family="paragraph" style:parent-style-name="Standard">
      <style:paragraph-properties fo:text-align="start" style:justify-single-word="false"/>
      <style:text-properties style:font-name="Calibri" fo:font-size="11pt" fo:font-style="italic" fo:font-weight="bold" officeooo:rsid="0003df57" officeooo:paragraph-rsid="0003df57" style:font-size-asian="11pt" style:font-style-asian="italic" style:font-weight-asian="bold" style:font-size-complex="11pt" style:font-style-complex="italic" style:font-weight-complex="bold"/>
    </style:style>
    <style:style style:name="P10" style:family="paragraph" style:parent-style-name="Standard">
      <style:paragraph-properties fo:text-align="center" style:justify-single-word="false"/>
      <style:text-properties style:font-name="Calibri" fo:font-weight="bold" officeooo:rsid="0001d88c" officeooo:paragraph-rsid="0001d88c" fo:background-color="#b2b2b2" style:font-weight-asian="bold" style:font-weight-complex="bold"/>
    </style:style>
    <style:style style:name="P11" style:family="paragraph" style:parent-style-name="Standard">
      <style:paragraph-properties fo:text-align="justify" style:justify-single-word="false"/>
      <style:text-properties style:font-name="Calibri" fo:font-size="12pt" fo:font-weight="normal" officeooo:rsid="0001d88c" officeooo:paragraph-rsid="00035f72" style:font-size-asian="12pt" style:font-weight-asian="normal" style:font-size-complex="12pt" style:font-weight-complex="normal"/>
    </style:style>
    <style:style style:name="P12" style:family="paragraph">
      <loext:graphic-properties draw:fill="none" draw:fill-color="#ffffff"/>
      <style:paragraph-properties style:writing-mode="lr-tb"/>
      <style:text-properties fo:font-size="10.5pt" style:font-size-asian="10.5pt" style:font-size-complex="10.5pt"/>
    </style:style>
    <style:style style:name="P13" style:family="paragraph">
      <loext:graphic-properties draw:fill="none" draw:fill-color="#ffffff"/>
      <style:paragraph-properties style:writing-mode="lr-tb"/>
      <style:text-properties style:font-name="Calibri" fo:font-size="10.5pt" style:font-size-asian="10.5pt" style:font-size-complex="10.5pt"/>
    </style:style>
    <style:style style:name="T1" style:family="text">
      <style:text-properties officeooo:rsid="00035f72"/>
    </style:style>
    <style:style style:name="T2" style:family="text">
      <style:text-properties officeooo:rsid="0003df57"/>
    </style:style>
    <style:style style:name="T3" style:family="text">
      <style:text-properties officeooo:rsid="0005d143"/>
    </style:style>
    <style:style style:name="T4" style:family="text">
      <style:text-properties fo:font-size="8pt" officeooo:rsid="000bd6c2" style:font-size-asian="8pt" style:font-size-complex="8pt"/>
    </style:style>
    <style:style style:name="T5" style:family="text">
      <style:text-properties fo:font-size="8pt" officeooo:rsid="00035f72" style:font-size-asian="8pt" style:font-size-complex="8pt"/>
    </style:style>
    <style:style style:name="T6" style:family="text">
      <style:text-properties officeooo:rsid="000a7cfd"/>
    </style:style>
    <style:style style:name="T7" style:family="text">
      <style:text-properties style:font-name="Calibri" fo:font-size="11pt" style:font-size-asian="11pt" style:font-size-complex="11pt"/>
    </style:style>
    <style:style style:name="T8" style:family="text">
      <style:text-properties style:font-name="Calibri" fo:font-size="11pt" officeooo:rsid="000bd6c2" style:font-size-asian="11pt" style:font-size-complex="11pt"/>
    </style:style>
    <style:style style:name="T9" style:family="text">
      <style:text-properties style:font-name="Calibri" fo:font-size="11pt" fo:font-weight="bold" officeooo:rsid="000bd6c2" style:font-size-asian="11pt" style:font-weight-asian="bold" style:font-size-complex="11pt" style:font-weight-complex="bold"/>
    </style:style>
    <style:style style:name="T10" style:family="text">
      <style:text-properties style:font-name="Calibri" fo:font-size="7pt" style:font-size-asian="7pt" style:font-size-complex="7pt"/>
    </style:style>
    <style:style style:name="T11" style:family="text">
      <style:text-properties style:font-name="Calibri" fo:font-size="7pt" officeooo:rsid="0005fcdc" style:font-size-asian="7pt" style:font-size-complex="7pt"/>
    </style:style>
    <style:style style:name="T12" style:family="text">
      <style:text-properties officeooo:rsid="0010a585"/>
    </style:style>
    <style:style style:name="T13" style:family="text">
      <style:text-properties style:font-name="Calibri" fo:font-size="10.5pt" style:font-size-asian="10.5pt" style:font-size-complex="10.5pt"/>
    </style:style>
    <style:style style:name="T14" style:family="text">
      <style:text-properties fo:font-size="6pt" style:font-size-asian="6pt" style:font-size-complex="6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color="#000000" draw:fill="none" draw:fill-color="#ffffff" fo:min-height="2.563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2.722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Vergessene Geschichte: Wie und warum vergessen Gesellschaften ihre Geschichte? </text:p>
      <text:p text:style-name="P1"/>
      <text:p text:style-name="P8">Damnatio memoriae: Das strafende und repressive Vergessen</text:p>
      <text:p text:style-name="P11"><text:span text:style-name="T12">Text: </text:span><text:span text:style-name="T1">Aleida Assmann, Formen des Vergessens, Göttingen 2020, S. 49</text:span></text:p>
      <text:p text:style-name="P7"/>
      <text:p text:style-name="P9">Beispiele</text:p>
      <text:p text:style-name="P4"><draw:frame draw:style-name="fr1" draw:name="Bild1" text:anchor-type="char" svg:x="10.788cm" svg:y="0cm" svg:width="5.493cm" svg:height="7.325cm" draw:z-index="0"><draw:image xlink:href="Pictures/10000000000003200000042BC275EDDCBDF85355.jpg" xlink:type="simple" xlink:show="embed" xlink:actuate="onLoad" loext:mime-type="image/jpeg"/></draw:frame><text:span text:style-name="T2">Die bekannteste Form des strafenden Vergessens stammt aus der Zeit des Römischen Reiches. Auf Beschluss des Senats konnte der </text:span>Name besonders verachteter und verhasster Personen, <text:span text:style-name="T2">insbesondere von Kaisern,</text:span> aus sämtlichen <text:span text:style-name="T2">offiziellen Schriftstücken</text:span> getilgt <text:span text:style-name="T2">werden</text:span>, sämtliche erreichbaren Bildnisse und Inschriften <text:span text:style-name="T2">desjenigen </text:span>wurden zerstört, und in der Zukunft wurde es tunlichst vermieden, den Verurteilten öffentlich zu erwähnen. <text:span text:style-name="T2">Bekannte Kaiser, die der damnatio memoriae anheim fielen, waren Caligula, Nero oder </text:span><text:span text:style-name="T3">Domitian.<text:line-break/>Dieser Vorgang, der auch schon im Ägypten der Pharaonen bekannt war, führte mitunter zum dem Widerspruch, dass derjenige, der eigentlich vergessen werden sollte, durch die öffentliche Tilgung seines Andenkens ganz besonders in Erinnerung blieb. </text:span><text:s/></text:p>
      <text:p text:style-name="P4"/>
      <text:p text:style-name="P3"><text:span text:style-name="T9">rechts</text:span><text:span text:style-name="T8">: </text:span><text:span text:style-name="T7">Auf dem Meilenstein an einer Straße im heutigen Portugal sieht man, wie der Namen des Kaisers Domitian herausgemeißelt wurde. <text:line-break/></text:span><text:span text:style-name="T11">© </text:span><text:span text:style-name="T10">Par Júlio Reis — Travail personnel, CC BY-SA 3.0, </text:span><text:a xlink:type="simple" xlink:href="https://commons.wikimedia.org/w/index.php?curid=934565" text:style-name="Internet_20_link" text:visited-style-name="Visited_20_Internet_20_Link"><text:span text:style-name="T10">https://commons.wikimedia.org/w/index.php?curid=934565</text:span></text:a></text:p>
      <text:p text:style-name="P6"/>
      <text:p text:style-name="P5">In modernen Diktaturen wurde über das strafende und repressive Vergessen versucht, die Geschichte nachträglich auf die E<text:span text:style-name="T6">i</text:span>ndeutigkeit der aktuellen Propaganda auszurichten. Sie war insofern auch eine Strategie des Machterhalts durch gezieltes Vertuschen, Verleugnen oder Lüge. </text:p>
      <text:p text:style-name="P2"/>
      <text:p text:style-name="P2"><draw:frame text:anchor-type="paragraph" draw:z-index="3" draw:name="Form1" draw:style-name="gr2" draw:text-style-name="P13" svg:width="8.512cm" svg:height="2.722cm" svg:x="8.952cm" svg:y="6.89cm"><draw:text-box><text:p><text:span text:style-name="T13">Nachdem bereits Stalin ab 1934 veranlasst hatte, Trotzki auf den Fotos mit Lenin zu entfernen, wurde das Foto in den 1970er Jahren erneut einer Bearbeitung unterzogen. Die Figur Trotzkis (und dahinter <text:s/>Kamenev) am rechten Treppenaufgang zur Rednertribüne sind wegretuschiert.</text:span></text:p></draw:text-box></draw:frame><draw:frame text:anchor-type="paragraph" draw:z-index="4" draw:name="Form2" draw:style-name="gr1" draw:text-style-name="P12" svg:width="9.023cm" svg:height="2.564cm" svg:x="-0.377cm" svg:y="6.925cm"><draw:text-box><text:p><text:span text:style-name="T13">Foto vom 5. Mai 1920: Lenin spricht auf dem Sverdlov-Platz in Moskau zu den Truppen vor deren Einsatz an der polnischen Bürgerkriegsfront. Rechts am Treppenabgang steht der Organisator der Roten Armee, Leo Trotzki, der ab 1922 in Ungnade fällt. <text:s/></text:span></text:p><text:p><text:span text:style-name="T14">https://zeithistorische-forschungen.de/1-2010/4745</text:span></text:p></draw:text-box></draw:frame><draw:frame draw:style-name="fr1" draw:name="Bild2" text:anchor-type="char" svg:x="-0.34cm" svg:y="0cm" svg:width="8.511cm" svg:height="6.6cm" draw:z-index="1"><draw:image xlink:href="Pictures/10000000000001C20000015DD65E1A48B6449B3C.jpg" xlink:type="simple" xlink:show="embed" xlink:actuate="onLoad" loext:mime-type="image/jpeg"/></draw:frame><draw:frame draw:style-name="fr1" draw:name="Bild3" text:anchor-type="char" svg:x="9.012cm" svg:y="0cm" svg:width="8.518cm" svg:height="6.473cm" draw:z-index="2"><draw:image xlink:href="Pictures/10000000000001C2000001568CF5F8CD1C68FDF1.jpg" xlink:type="simple" xlink:show="embed" xlink:actuate="onLoad" loext:mime-type="image/jpeg"/></draw:frame></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1" svg:font-family="'Liberation Serif'"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1-06-14T16:30:16.235000000</meta:creation-date>
    <dc:date>2022-08-24T13:18:42.645000000</dc:date>
    <meta:editing-duration>PT51M43S</meta:editing-duration>
    <meta:editing-cycles>9</meta:editing-cycles>
    <meta:generator>LibreOffice/6.4.5.2$Windows_X86_64 LibreOffice_project/a726b36747cf2001e06b58ad5db1aa3a9a1872d6</meta:generator>
    <meta:document-statistic meta:table-count="0" meta:image-count="3" meta:object-count="0" meta:page-count="1" meta:paragraph-count="7" meta:word-count="194" meta:character-count="1497" meta:non-whitespace-character-count="1304"/>
  </office:meta>
</office:document-meta>
</file>