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20000003BD917EC44F6D822885.jpg" manifest:media-type="image/jpe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Arial1" svg:font-family="Arial"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start" style:justify-single-word="false"/>
      <style:text-properties style:font-name="Calibri" fo:font-size="12pt" fo:font-weight="normal" officeooo:rsid="001785db" officeooo:paragraph-rsid="001785db" style:font-size-asian="12pt" style:font-weight-asian="normal" style:font-size-complex="12pt" style:font-weight-complex="normal"/>
    </style:style>
    <style:style style:name="P2" style:family="paragraph" style:parent-style-name="Standard">
      <style:paragraph-properties fo:text-align="start" style:justify-single-word="false"/>
      <style:text-properties style:font-name="Calibri" fo:font-size="12pt" fo:font-weight="normal" officeooo:rsid="0017a834" officeooo:paragraph-rsid="0017a834" style:font-size-asian="12pt" style:font-weight-asian="normal" style:font-size-complex="12pt" style:font-weight-complex="normal"/>
    </style:style>
    <style:style style:name="P3" style:family="paragraph" style:parent-style-name="Standard">
      <style:paragraph-properties fo:text-align="justify" style:justify-single-word="false"/>
      <style:text-properties style:font-name="Calibri" fo:font-size="12pt" fo:font-weight="normal" officeooo:rsid="001b49cc" officeooo:paragraph-rsid="001b49cc" style:font-size-asian="12pt" style:font-weight-asian="normal" style:font-size-complex="12pt" style:font-weight-complex="normal"/>
    </style:style>
    <style:style style:name="P4" style:family="paragraph" style:parent-style-name="Standard">
      <style:paragraph-properties fo:text-align="center" style:justify-single-word="false"/>
      <style:text-properties style:font-name="Calibri" fo:font-size="12pt" fo:font-weight="bold" officeooo:rsid="0001d88c" officeooo:paragraph-rsid="001703ba" fo:background-color="#7f7f7f" style:font-size-asian="12pt" style:font-weight-asian="bold" style:font-size-complex="12pt" style:font-weight-complex="bold"/>
    </style:style>
    <style:style style:name="P5" style:family="paragraph" style:parent-style-name="Standard">
      <style:paragraph-properties fo:text-align="justify" style:justify-single-word="false"/>
      <style:text-properties style:font-name="Calibri" fo:font-size="11pt" fo:font-weight="bold" officeooo:rsid="0017a834" officeooo:paragraph-rsid="0017a834" style:font-size-asian="11pt" style:font-weight-asian="bold" style:font-size-complex="11pt" style:font-weight-complex="bold"/>
    </style:style>
    <style:style style:name="P6" style:family="paragraph" style:parent-style-name="Standard">
      <style:paragraph-properties fo:text-align="justify" style:justify-single-word="false"/>
      <style:text-properties style:font-name="Calibri" fo:font-size="11pt" fo:font-weight="normal" officeooo:rsid="001785db" officeooo:paragraph-rsid="0017a834" style:font-size-asian="11pt" style:font-weight-asian="normal" style:font-size-complex="11pt" style:font-weight-complex="normal"/>
    </style:style>
    <style:style style:name="P7" style:family="paragraph" style:parent-style-name="Standard">
      <style:paragraph-properties fo:text-align="justify" style:justify-single-word="false"/>
      <style:text-properties style:font-name="Calibri" fo:font-size="11pt" fo:font-weight="normal" officeooo:rsid="0017a834" officeooo:paragraph-rsid="0017a834" style:font-size-asian="11pt" style:font-weight-asian="normal" style:font-size-complex="11pt" style:font-weight-complex="normal"/>
    </style:style>
    <style:style style:name="P8" style:family="paragraph" style:parent-style-name="Standard">
      <style:paragraph-properties fo:text-align="center" style:justify-single-word="false"/>
      <style:text-properties style:font-name="Calibri" fo:font-size="11pt" fo:font-style="italic" fo:font-weight="bold" officeooo:rsid="001785db" officeooo:paragraph-rsid="001785db" style:font-size-asian="11pt" style:font-style-asian="italic" style:font-weight-asian="bold" style:font-size-complex="11pt" style:font-style-complex="italic" style:font-weight-complex="bold"/>
    </style:style>
    <style:style style:name="P9" style:family="paragraph" style:parent-style-name="Standard">
      <style:paragraph-properties fo:text-align="justify" style:justify-single-word="false"/>
      <style:text-properties style:font-name="Calibri" fo:font-size="12pt" fo:font-weight="normal" officeooo:rsid="001785db" officeooo:paragraph-rsid="001e8559" style:font-size-asian="12pt" style:font-weight-asian="normal" style:font-size-complex="12pt" style:font-weight-complex="normal"/>
    </style:style>
    <style:style style:name="P10" style:family="paragraph">
      <loext:graphic-properties draw:fill="none" draw:fill-color="#ffffff"/>
      <style:paragraph-properties style:writing-mode="lr-tb"/>
    </style:style>
    <style:style style:name="T1" style:family="text">
      <style:text-properties officeooo:rsid="0017a834"/>
    </style:style>
    <style:style style:name="T2" style:family="text">
      <style:text-properties officeooo:rsid="001924a2"/>
    </style:style>
    <style:style style:name="T3" style:family="text">
      <style:text-properties officeooo:rsid="001a414c"/>
    </style:style>
    <style:style style:name="T4" style:family="text">
      <style:text-properties officeooo:rsid="001b49cc"/>
    </style:style>
    <style:style style:name="T5" style:family="text">
      <style:text-properties fo:font-size="8pt" style:font-size-asian="8pt" style:font-size-complex="8pt"/>
    </style:style>
    <style:style style:name="T6" style:family="text">
      <style:text-properties fo:font-size="8pt" officeooo:rsid="000bd6c2" style:font-size-asian="8pt" style:font-size-complex="8pt"/>
    </style:style>
    <style:style style:name="T7" style:family="text">
      <style:text-properties fo:font-size="8pt" officeooo:rsid="00035f72" style:font-size-asian="8pt" style:font-size-complex="8pt"/>
    </style:style>
    <style:style style:name="T8" style:family="text">
      <style:text-properties fo:font-size="8pt" officeooo:rsid="001e8559" style:font-size-asian="8pt" style:font-size-complex="8pt"/>
    </style:style>
    <style:style style:name="T9" style:family="text">
      <style:text-properties fo:font-size="11pt" style:font-size-asian="11pt" style:font-size-complex="11pt"/>
    </style:style>
    <style:style style:name="T10" style:family="text">
      <style:text-properties fo:font-size="11pt" officeooo:rsid="001ccc1a" style:font-size-asian="11pt" style:font-size-complex="11pt"/>
    </style:style>
    <style:style style:name="T11" style:family="text">
      <style:text-properties officeooo:rsid="001e8559"/>
    </style:style>
    <style:style style:name="T12" style:family="text">
      <style:text-properties fo:font-style="italic" style:font-style-asian="italic" style:font-style-complex="italic"/>
    </style:style>
    <style:style style:name="T13" style:family="text">
      <style:text-properties officeooo:rsid="002076ee"/>
    </style:style>
    <style:style style:name="T14" style:family="text">
      <style:text-properties officeooo:rsid="0022c467"/>
    </style:style>
    <style:style style:name="T15" style:family="text">
      <style:text-properties officeooo:rsid="000bd6c2"/>
    </style:style>
    <style:style style:name="T16" style:family="text">
      <style:text-properties officeooo:rsid="00035f72"/>
    </style:style>
    <style:style style:name="T17" style:family="text">
      <style:text-properties fo:font-size="6pt" style:font-size-asian="6pt" style:font-size-complex="6pt"/>
    </style:style>
    <style:style style:name="fr1" style:family="graphic" style:parent-style-name="Graphics">
      <style:graphic-properties fo:margin-left="0.4cm" fo:margin-right="0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gr1" style:family="graphic">
      <style:graphic-properties draw:stroke="none" svg:stroke-color="#000000" draw:fill="none" draw:fill-color="#ffffff" fo:min-height="1.547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Vergessene Geschichte: Wie und warum vergessen Gesellschaften ihre Geschichte? </text:p>
      <text:p text:style-name="P1"/>
      <text:p text:style-name="P8">Konstruktives Vergessen: tabula rasa im Dienste eines Neubeginns</text:p>
      <text:p text:style-name="P9"><text:span text:style-name="T14">Text:</text:span><text:span text:style-name="T15"> </text:span><text:span text:style-name="T16">Aleida Assmann, Formen des Vergessens, Göttingen 2020, S. </text:span><text:span text:style-name="T11">60f.</text:span></text:p>
      <text:p text:style-name="P6"/>
      <text:p text:style-name="P5"><text:span text:style-name="T11">B</text:span>eispiele</text:p>
      <text:p text:style-name="P7">Nach dem dreißigjährigen blutigen Krieg in Deutschland 1618-1648, in dem sich Protestanten und Katholiken, Kaisertreue und Fürstentreue, <text:span text:style-name="T3">Deutsche, Franzosen, Schweden und viele andere Armeen</text:span> <text:s/>gegenüberstanden <text:span text:style-name="T13">und bekriegten</text:span>, wurde ein b<text:span text:style-name="T3">eisp</text:span>ielhafter Friedensve<text:span text:style-name="T3">r</text:span>trag, <text:span text:style-name="T3">der sogenannte Westfälische Friede, </text:span>abgeschlossen, der tatsächlich für mehrere Jahrzehnte Krieg in Deutschland verhinderte. Eine wichtige Klausel betraf das „Vergessen und Vergeben“ (perpetua oblivio et amnestia) zwischen Kriegsparteien, die die oft 150 alten Streitigkeiten dauerhaft zwischen sich „vergaßen“. <text:span text:style-name="T3">Dort heißt es: „Beiderseits soll ewiges Vergessen und Amnestie </text:span><text:span text:style-name="T4">all dessen sein, was seit Beginn dieser Kriegsbewegungen an welchem Ort und auf welcher Weise auch immer von der einen oder anderen Seite, an feindlichen Akten verübt wurde … alles sei in ewiger Vergessenheit begraben.“ Ähnliche Klauseln wurden auch in den Religionskriegen in Großbritannien und Frankreich im 17.Jahrhundert eingefügt. </text:span></text:p>
      <text:p text:style-name="P7"/>
      <text:p text:style-name="P3"><draw:frame text:anchor-type="paragraph" draw:z-index="1" draw:name="Form1" draw:style-name="gr1" draw:text-style-name="P10" svg:width="6.27cm" svg:height="1.548cm" svg:x="10.799cm" svg:y="10.382cm"><draw:text-box><text:p>Der Friedensbote, Flugblatt 1648 © <text:span text:style-name="T17">Von Anonymus - Scan Gudrun Meyer, Gemeinfrei, https://commons.wikimedia.org/w/index.php?curid=2669196</text:span></text:p></draw:text-box></draw:frame><text:span text:style-name="T9">Der Historiker Christian Meier schreibt dazu: „In diesen Versuchen, Vergessen zu stiften, äußert sich eine auf Erfahrung beruhende Weisheit (zu der, wie das Vorkommen</text:span><draw:frame draw:style-name="fr1" draw:name="Bild1" text:anchor-type="char" svg:x="9.532cm" svg:y="0.162cm" svg:width="7.973cm" svg:height="10.102cm" draw:z-index="0"><draw:image xlink:href="Pictures/1000000000000320000003BD917EC44F6D822885.jpg" xlink:type="simple" xlink:show="embed" xlink:actuate="onLoad" loext:mime-type="image/jpeg"/></draw:frame><text:span text:style-name="T9"> entsprechender Bemühungen in verschiedenen Erdteilen zeigt, die verschiedensten Kulturen unabhängig voneinander gelangt sind). Wenn man künftig im Frieden zusammenleben will, wenn also Krieg, Bürgerkrieg, Revolution nicht fortzeugend Böses gebären sollen, muss ein Schlusspunkt gesetzt werden. (…) Indem man die Fähigkeit hat, einen Schlusspunkt zu setzen, verzichtet man bewusst um des Friedens willen auf die Ahndung von vielerlei Unrecht. Der Friede, der äußere w</text:span><text:span text:style-name="T10">i</text:span><text:span text:style-name="T9">e der innere, wird insoweit für wichtiger gehalten als das Recht, wohl auch weil man weiß, wie sehr nicht zuletzt die Bemühungen um Gerechtigkeit nach solchen Kämpfen den Frieden bedrohen können. (…) Man weiß vermutlich auch, dass im Lauf von Kriegen, Bürgerkriegen, Revolutionen begangenes Unrecht besonders schwer zu ahnden ist. Es ist mit Rücksichtnahmen, ja Parteilichkeit der Richter zu rechnen, zumindest damit, dass die Unterlegenen die Urteile als Siegerjustiz wahrnehmen.</text:span> <text:span text:style-name="T5">(Christian Meier, Das Gebot zu Vergessen, 2011, S.44-46) </text:span></text:p>
      <text:p text:style-name="P2"/>
      <text:p text:style-name="P2"/>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Arial1" svg:font-family="Arial"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de" fo:country="DE"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1-06-14T17:31:22.840000000</meta:creation-date>
    <dc:date>2022-08-24T13:17:32.311000000</dc:date>
    <meta:editing-duration>PT45M30S</meta:editing-duration>
    <meta:editing-cycles>10</meta:editing-cycles>
    <meta:generator>LibreOffice/6.4.5.2$Windows_X86_64 LibreOffice_project/a726b36747cf2001e06b58ad5db1aa3a9a1872d6</meta:generator>
    <meta:document-statistic meta:table-count="0" meta:image-count="1" meta:object-count="0" meta:page-count="1" meta:paragraph-count="6" meta:word-count="319" meta:character-count="2369" meta:non-whitespace-character-count="2052"/>
  </office:meta>
</office:document-meta>
</file>