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320000003BD9E3DD9EC.jpg" manifest:media-type="image/jpe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ongti SC" svg:font-family="'Songti SC'" style:font-family-generic="system" style:font-pitch="variable"/>
  </office:font-face-decls>
  <office:automatic-styles>
    <style:style style:name="P1" style:family="paragraph" style:parent-style-name="Standard">
      <style:paragraph-properties fo:text-align="center" style:justify-single-word="false"/>
      <style:text-properties style:font-name="Calibri" fo:font-size="12pt" fo:font-weight="bold" officeooo:rsid="0001d88c" officeooo:paragraph-rsid="001703ba" fo:background-color="#7f7f7f" style:font-size-asian="12pt" style:font-weight-asian="bold" style:font-size-complex="12pt" style:font-weight-complex="bold"/>
    </style:style>
    <style:style style:name="P2" style:family="paragraph" style:parent-style-name="Standard">
      <style:paragraph-properties fo:text-align="start" style:justify-single-word="false"/>
      <style:text-properties style:font-name="Calibri" fo:font-size="12pt" fo:font-weight="normal" officeooo:rsid="001785db" officeooo:paragraph-rsid="001785db" style:font-size-asian="12pt" style:font-weight-asian="normal" style:font-size-complex="12pt" style:font-weight-complex="normal"/>
    </style:style>
    <style:style style:name="P3" style:family="paragraph" style:parent-style-name="Standard">
      <style:paragraph-properties fo:text-align="center" style:justify-single-word="false"/>
      <style:text-properties style:font-name="Calibri" fo:font-size="11pt" fo:font-style="italic" fo:font-weight="bold" officeooo:rsid="001785db" officeooo:paragraph-rsid="001785db" style:font-size-asian="11pt" style:font-style-asian="italic" style:font-weight-asian="bold" style:font-size-complex="11pt" style:font-style-complex="italic" style:font-weight-complex="bold"/>
    </style:style>
    <style:style style:name="P4" style:family="paragraph" style:parent-style-name="Standard">
      <style:paragraph-properties fo:text-align="justify" style:justify-single-word="false"/>
      <style:text-properties style:font-name="Calibri" fo:font-size="12pt" fo:font-weight="normal" officeooo:rsid="001785db" officeooo:paragraph-rsid="001e8559" style:font-size-asian="12pt" style:font-weight-asian="normal" style:font-size-complex="12pt" style:font-weight-complex="normal"/>
    </style:style>
    <style:style style:name="P5" style:family="paragraph" style:parent-style-name="Standard">
      <style:paragraph-properties fo:text-align="justify" style:justify-single-word="false"/>
      <style:text-properties style:font-name="Calibri" fo:font-size="11pt" fo:font-weight="normal" officeooo:rsid="001785db" officeooo:paragraph-rsid="0017a834" style:font-size-asian="11pt" style:font-weight-asian="normal" style:font-size-complex="11pt" style:font-weight-complex="normal"/>
    </style:style>
    <style:style style:name="P6" style:family="paragraph" style:parent-style-name="Standard">
      <style:paragraph-properties fo:text-align="justify" style:justify-single-word="false"/>
      <style:text-properties style:font-name="Calibri" fo:font-size="11pt" fo:font-weight="bold" officeooo:rsid="0017a834" officeooo:paragraph-rsid="0017a834" style:font-size-asian="11pt" style:font-weight-asian="bold" style:font-size-complex="11pt" style:font-weight-complex="bold"/>
    </style:style>
    <style:style style:name="P7" style:family="paragraph" style:parent-style-name="Standard">
      <style:paragraph-properties fo:text-align="justify" style:justify-single-word="false"/>
      <style:text-properties style:font-name="Calibri" fo:font-size="11pt" fo:font-weight="normal" officeooo:rsid="0017a834" officeooo:paragraph-rsid="0017a834" style:font-size-asian="11pt" style:font-weight-asian="normal" style:font-size-complex="11pt" style:font-weight-complex="normal"/>
    </style:style>
    <style:style style:name="P8" style:family="paragraph" style:parent-style-name="Heading_20_5">
      <style:paragraph-properties fo:text-align="justify" style:justify-single-word="false"/>
      <style:text-properties style:font-name="Calibri" fo:font-size="11pt" fo:font-weight="normal" officeooo:rsid="001b49cc" officeooo:paragraph-rsid="001b49cc" style:font-size-asian="11pt" style:font-weight-asian="normal" style:font-size-complex="11pt" style:font-weight-complex="normal"/>
    </style:style>
    <style:style style:name="P9" style:family="paragraph" style:parent-style-name="Text_20_body">
      <style:paragraph-properties fo:text-align="justify" style:justify-single-word="false"/>
      <style:text-properties style:font-name="Calibri" fo:font-size="11pt" officeooo:rsid="001b49cc" style:font-size-asian="11pt" style:font-size-complex="11pt"/>
    </style:style>
    <style:style style:name="P10" style:family="paragraph" style:parent-style-name="Standard">
      <style:paragraph-properties fo:text-align="justify" style:justify-single-word="false"/>
      <style:text-properties style:font-name="Calibri" fo:font-size="12pt" fo:font-weight="normal" officeooo:rsid="001b49cc" officeooo:paragraph-rsid="0024b3b1" style:font-size-asian="12pt" style:font-weight-asian="normal" style:font-size-complex="12pt" style:font-weight-complex="normal"/>
    </style:style>
    <style:style style:name="P11" style:family="paragraph">
      <loext:graphic-properties draw:fill="none" draw:fill-color="#ffffff"/>
    </style:style>
    <style:style style:name="P12" style:family="paragraph" style:parent-style-name="Standard">
      <style:paragraph-properties fo:text-align="justify" style:justify-single-word="false"/>
      <style:text-properties style:font-name="Calibri" fo:font-size="11pt" fo:font-weight="normal" officeooo:rsid="001b49cc" officeooo:paragraph-rsid="0024b3b1" style:font-size-asian="11pt" style:font-weight-asian="normal" style:font-size-complex="11pt" style:font-weight-complex="normal"/>
    </style:style>
    <style:style style:name="P13" style:family="paragraph" style:parent-style-name="Standard">
      <style:paragraph-properties fo:text-align="start" style:justify-single-word="false"/>
      <style:text-properties style:font-name="Calibri" fo:font-size="12pt" fo:font-weight="normal" officeooo:rsid="0017a834" officeooo:paragraph-rsid="0017a834" style:font-size-asian="12pt" style:font-weight-asian="normal" style:font-size-complex="12pt" style:font-weight-complex="normal"/>
    </style:style>
    <style:style style:name="T1" style:family="text">
      <style:text-properties officeooo:rsid="0022c467"/>
    </style:style>
    <style:style style:name="T2" style:family="text">
      <style:text-properties officeooo:rsid="000bd6c2"/>
    </style:style>
    <style:style style:name="T3" style:family="text">
      <style:text-properties officeooo:rsid="00035f72"/>
    </style:style>
    <style:style style:name="T4" style:family="text">
      <style:text-properties officeooo:rsid="001e8559"/>
    </style:style>
    <style:style style:name="T5" style:family="text">
      <style:text-properties officeooo:rsid="001a414c"/>
    </style:style>
    <style:style style:name="T6" style:family="text">
      <style:text-properties officeooo:rsid="002076ee"/>
    </style:style>
    <style:style style:name="T7" style:family="text">
      <style:text-properties officeooo:rsid="001b49cc"/>
    </style:style>
    <style:style style:name="T8" style:family="text">
      <style:text-properties fo:font-size="6pt" style:font-size-asian="6pt" style:font-size-complex="6pt"/>
    </style:style>
    <style:style style:name="T9" style:family="text">
      <style:text-properties fo:font-size="11pt" style:font-size-asian="11pt" style:font-size-complex="11pt"/>
    </style:style>
    <style:style style:name="T10" style:family="text">
      <style:text-properties fo:font-size="11pt" officeooo:rsid="0024b3b1" style:font-size-asian="11pt" style:font-size-complex="11pt"/>
    </style:style>
    <style:style style:name="T11" style:family="text">
      <style:text-properties fo:font-size="8pt" style:font-size-asian="8pt" style:font-size-complex="8pt"/>
    </style:style>
    <style:style style:name="fr1" style:family="graphic" style:parent-style-name="Graphics">
      <style:graphic-properties fo:margin-left="0.4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gr1" style:family="graphic">
      <style:graphic-properties draw:stroke="none" svg:stroke-color="#000000" draw:fill="none" draw:fill-color="#ffffff" fo:min-height="1.54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Vergessene Geschichte: Wie und warum vergessen Gesellschaften ihre Geschichte? </text:p>
      <text:p text:style-name="P2"/>
      <text:p text:style-name="P3">Konstruktives Vergessen: tabula rasa im Dienste eines Neubeginns</text:p>
      <text:p text:style-name="P4"><text:span text:style-name="T1">Text:</text:span><text:span text:style-name="T2"> </text:span><text:span text:style-name="T3">Aleida Assmann, Formen des Vergessens, Göttingen 2020, S. </text:span><text:span text:style-name="T4">60f.</text:span></text:p>
      <text:p text:style-name="P5"/>
      <text:p text:style-name="P6"><text:span text:style-name="T4">B</text:span>eispiele</text:p>
      <text:p text:style-name="P7">Nach dem dreißigjährigen blutigen Krieg in Deutschland 1618-1648, in dem sich Protestanten und Katholiken, Kaisertreue und Fürstentreue, <text:span text:style-name="T5">Deutsche, Franzosen, Schweden und viele andere Armeen</text:span> <text:s/>gegenüberstanden <text:span text:style-name="T6">und bekriegten</text:span>, wurde ein b<text:span text:style-name="T5">eisp</text:span>ielhafter Friedensve<text:span text:style-name="T5">r</text:span>trag, <text:span text:style-name="T5">der sogenannte Westfälische Friede, </text:span>abgeschlossen, der tatsächlich für mehrere Jahrzehnte Krieg in Deutschland verhinderte. Eine wichtige Klausel betraf das „Vergessen und Vergeben“ (perpetua oblivio et amnestia) zwischen Kriegsparteien, die die oft 150 alten Streitigkeiten dauerhaft zwischen sich „vergaßen“. <text:span text:style-name="T5">Dort heißt es: „Beiderseits soll ewiges Vergessen und Amnestie </text:span><text:span text:style-name="T7">all dessen sein, was seit Beginn dieser Kriegsbewegungen an welchem Ort und auf welcher Weise auch immer von der einen oder anderen Seite, an feindlichen Akten verübt wurde … alles sei in ewiger Vergessenheit begraben.“ Ähnliche Klauseln wurden auch in den Religionskriegen in Großbritannien und Frankreich im 17.Jahrhundert eingefügt. </text:span></text:p>
      <text:p text:style-name="P7"/>
      <text:h text:style-name="P8" text:outline-level="5">Hinweis</text:h>
      <text:p text:style-name="P9">Dieser Beitrag steht Ihnen aus rechtlichen Gründen leider nicht zur Ve<draw:frame draw:style-name="fr1" draw:name="Bild1" text:anchor-type="char" svg:x="11.028cm" svg:y="-0.049cm" svg:width="7.973cm" svg:height="10.102cm" draw:z-index="0"><draw:image xlink:href="Pictures/1000000000000320000003BD9E3DD9EC.jpg" xlink:type="simple" xlink:show="embed" xlink:actuate="onLoad" draw:mime-type="image/jpeg"/></draw:frame>rfügung.</text:p>
      <text:p text:style-name="P10"><draw:frame text:anchor-type="paragraph" draw:z-index="1" draw:name="Form1" draw:style-name="gr1" draw:text-style-name="P11" svg:width="6.27cm" svg:height="1.548cm" svg:x="10.799cm" svg:y="10.382cm"><draw:text-box><text:p>Der Friedensbote, Flugblatt 1648 © <text:span text:style-name="T8">Von Anonymus - Scan Gudrun Meyer, Gemeinfrei, https://commons.wikimedia.org/w/index.php?curid=2669196</text:span></text:p></draw:text-box></draw:frame><text:span text:style-name="T9">Der Historiker Christian Meier </text:span><text:span text:style-name="T10">[...]</text:span><text:span text:style-name="T9"> sollen, muss ein Schlusspunkt gesetzt werden. </text:span></text:p>
      <text:p text:style-name="P12">(…) </text:p>
      <text:p text:style-name="P10"><text:span text:style-name="T9">Indem man die Fähigkeit </text:span><text:span text:style-name="T10">[...]</text:span><text:span text:style-name="T9"> Urteile als Siegerjustiz wahrnehmen.</text:span> <text:span text:style-name="T11">(Christian Meier, Das Gebot zu Vergessen, 2011, S.44-46) </text:span></text:p>
      <text:p text:style-name="P13"/>
      <text:p text:style-name="P1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5" style:display-name="Heading 5" style:family="paragraph" style:parent-style-name="Heading" style:next-style-name="Text_20_body" style:default-outline-level="5" style:list-style-name="" style:class="chapter">
      <style:paragraph-properties fo:margin-top="0.212cm" fo:margin-bottom="0.106cm" style:contextual-spacing="false"/>
      <style:text-properties style:font-name="Liberation Serif" fo:font-family="'Liberation Serif'" style:font-family-generic="roman" style:font-pitch="variable" fo:font-size="10pt" fo:font-weight="bold" style:font-name-asian="Songti SC" style:font-family-asian="'Songti SC'" style:font-family-generic-asian="system" style:font-pitch-asian="variable" style:font-size-asian="10pt" style:font-weight-asian="bold" style:font-name-complex="Arial Unicode MS" style:font-family-complex="'Arial Unicode MS'" style:font-family-generic-complex="system" style:font-pitch-complex="variable" style:font-size-complex="10pt"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1-06-14T17:31:22.840000000</meta:creation-date>
    <dc:date>2025-11-19T16:30:30.138458000</dc:date>
    <meta:editing-duration>PT49M47S</meta:editing-duration>
    <meta:editing-cycles>11</meta:editing-cycles>
    <meta:generator>LibreOffice/25.8.3.2$MacOSX_AARCH64 LibreOffice_project/8ca8d55c161d602844f5428fa4b58097424e324e</meta:generator>
    <meta:document-statistic meta:table-count="0" meta:image-count="1" meta:object-count="0" meta:page-count="1" meta:paragraph-count="10" meta:word-count="196" meta:character-count="1493" meta:non-whitespace-character-count="1301"/>
  </office:meta>
</office:document-meta>
</file>