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32000000242A198C88768AAFAB6.jpg" manifest:media-type="image/jpeg"/>
  <manifest:file-entry manifest:full-path="Pictures/100000000000032000000262B3EFE9F80EEB19A4.png" manifest:media-type="image/png"/>
</manifest:manifest>
</file>

<file path=content.xml><?xml version="1.0" encoding="utf-8"?>
<office:document-content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officeooo="http://openoffice.org/2009/office" office:version="1.2">
  <office:scripts/>
  <office:font-face-decls>
    <style:font-face style:name="Helvetica Neue" svg:font-family="'Helvetica Neue', Helvetica, Arial, sans-serif"/>
    <style:font-face style:name="Arial1" svg:font-family="Arial" style:font-family-generic="swiss"/>
    <style:font-face style:name="Liberation Serif" svg:font-family="'Liberation Serif'" style:font-family-generic="roman" style:font-pitch="variable"/>
    <style:font-face style:name="Calibri" svg:font-family="Calibri" style:font-family-generic="swiss" style:font-pitch="variable"/>
    <style:font-face style:name="Liberation Sans" svg:font-family="'Liberation Sans'" style:font-family-generic="swiss" style:font-pitch="variable"/>
    <style:font-face style:name="Arial" svg:font-family="Arial"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P1" style:family="paragraph" style:parent-style-name="Standard">
      <style:paragraph-properties fo:text-align="start" style:justify-single-word="false"/>
      <style:text-properties fo:font-weight="normal" officeooo:rsid="001785db" officeooo:paragraph-rsid="001447fd" style:font-weight-asian="normal" style:font-weight-complex="normal"/>
    </style:style>
    <style:style style:name="P2" style:family="paragraph" style:parent-style-name="Standard">
      <style:paragraph-properties fo:text-align="justify" style:justify-single-word="false"/>
      <style:text-properties style:font-name="Calibri" fo:font-size="11pt" fo:font-weight="normal" officeooo:rsid="001447fd" officeooo:paragraph-rsid="001447fd" style:font-size-asian="11pt" style:font-weight-asian="normal" style:font-size-complex="11pt" style:font-weight-complex="normal"/>
    </style:style>
    <style:style style:name="P3" style:family="paragraph" style:parent-style-name="Standard">
      <style:paragraph-properties fo:text-align="justify" style:justify-single-word="false"/>
      <style:text-properties style:font-name="Calibri" fo:font-size="11pt" fo:font-weight="normal" officeooo:rsid="001447fd" officeooo:paragraph-rsid="001abd1a" style:font-size-asian="11pt" style:font-weight-asian="normal" style:font-size-complex="11pt" style:font-weight-complex="normal"/>
    </style:style>
    <style:style style:name="P4" style:family="paragraph" style:parent-style-name="Standard">
      <style:paragraph-properties fo:text-align="justify" style:justify-single-word="false"/>
      <style:text-properties style:font-name="Calibri" fo:font-size="11pt" fo:font-weight="normal" officeooo:rsid="001564db" officeooo:paragraph-rsid="001564db" style:font-size-asian="11pt" style:font-weight-asian="normal" style:font-size-complex="11pt" style:font-weight-complex="normal"/>
    </style:style>
    <style:style style:name="P5" style:family="paragraph" style:parent-style-name="Standard">
      <style:paragraph-properties fo:text-align="justify" style:justify-single-word="false"/>
      <style:text-properties style:font-name="Calibri" fo:font-size="11pt" fo:font-weight="normal" officeooo:rsid="001564db" officeooo:paragraph-rsid="0016c174" style:font-size-asian="11pt" style:font-weight-asian="normal" style:font-size-complex="11pt" style:font-weight-complex="normal"/>
    </style:style>
    <style:style style:name="P6" style:family="paragraph" style:parent-style-name="Standard">
      <style:paragraph-properties fo:text-align="justify" style:justify-single-word="false"/>
      <style:text-properties style:font-name="Calibri" fo:font-size="11pt" fo:font-weight="normal" officeooo:rsid="0018808f" officeooo:paragraph-rsid="0018808f" style:font-size-asian="11pt" style:font-weight-asian="normal" style:font-size-complex="11pt" style:font-weight-complex="normal"/>
    </style:style>
    <style:style style:name="P7" style:family="paragraph" style:parent-style-name="Standard">
      <style:paragraph-properties fo:text-align="justify" style:justify-single-word="false"/>
      <style:text-properties style:font-name="Calibri" fo:font-size="11pt" fo:font-weight="bold" officeooo:rsid="001564db" officeooo:paragraph-rsid="001564db" style:font-size-asian="11pt" style:font-weight-asian="bold" style:font-size-complex="11pt" style:font-weight-complex="bold"/>
    </style:style>
    <style:style style:name="P8" style:family="paragraph" style:parent-style-name="Standard">
      <style:paragraph-properties fo:text-align="center" style:justify-single-word="false"/>
      <style:text-properties style:font-name="Calibri" fo:font-size="11pt" fo:font-style="italic" fo:font-weight="bold" officeooo:rsid="001785db" officeooo:paragraph-rsid="001447fd" style:font-size-asian="11pt" style:font-style-asian="italic" style:font-weight-asian="bold" style:font-size-complex="11pt" style:font-style-complex="italic" style:font-weight-complex="bold"/>
    </style:style>
    <style:style style:name="P9" style:family="paragraph" style:parent-style-name="Standard">
      <style:paragraph-properties fo:text-align="center" style:justify-single-word="false"/>
      <style:text-properties style:font-name="Calibri" fo:font-style="normal" fo:font-weight="bold" officeooo:rsid="0001d88c" officeooo:paragraph-rsid="001447fd" fo:background-color="#808080" style:font-style-asian="normal" style:font-weight-asian="bold" style:font-style-complex="normal" style:font-weight-complex="bold"/>
    </style:style>
    <style:style style:name="P10" style:family="paragraph" style:parent-style-name="Standard">
      <style:paragraph-properties fo:text-align="justify" style:justify-single-word="false"/>
      <style:text-properties style:font-name="Calibri" fo:font-size="7pt" fo:font-weight="normal" officeooo:rsid="0018808f" officeooo:paragraph-rsid="0018808f" style:font-size-asian="7pt" style:font-weight-asian="normal" style:font-size-complex="7pt" style:font-weight-complex="normal"/>
    </style:style>
    <style:style style:name="P11" style:family="paragraph" style:parent-style-name="Standard">
      <style:paragraph-properties fo:text-align="justify" style:justify-single-word="false"/>
      <style:text-properties style:font-name="Calibri" fo:font-size="7pt" fo:font-weight="normal" officeooo:rsid="001c0695" officeooo:paragraph-rsid="001c0695" style:font-size-asian="7pt" style:font-weight-asian="normal" style:font-size-complex="7pt" style:font-weight-complex="normal"/>
    </style:style>
    <style:style style:name="T1" style:family="text">
      <style:text-properties officeooo:rsid="001447fd"/>
    </style:style>
    <style:style style:name="T2" style:family="text">
      <style:text-properties officeooo:rsid="00165bac"/>
    </style:style>
    <style:style style:name="T3" style:family="text">
      <style:text-properties officeooo:rsid="0016c174"/>
    </style:style>
    <style:style style:name="T4" style:family="text">
      <style:text-properties officeooo:rsid="00183446"/>
    </style:style>
    <style:style style:name="T5" style:family="text">
      <style:text-properties officeooo:rsid="001abd1a"/>
    </style:style>
    <style:style style:name="T6" style:family="text">
      <style:text-properties style:font-name="Calibri" officeooo:rsid="000bd6c2"/>
    </style:style>
    <style:style style:name="T7" style:family="text">
      <style:text-properties style:font-name="Calibri" officeooo:rsid="00035f72"/>
    </style:style>
    <style:style style:name="T8" style:family="text">
      <style:text-properties fo:font-variant="normal" fo:text-transform="none" fo:color="#333333" style:font-name="Helvetica Neue" fo:letter-spacing="normal" fo:font-style="normal"/>
    </style:style>
    <style:style style:name="T9" style:family="text">
      <style:text-properties fo:font-variant="normal" fo:text-transform="none" fo:color="#333333" style:font-name="Helvetica Neue" fo:letter-spacing="normal" fo:font-style="normal" officeooo:rsid="001c0695"/>
    </style:style>
    <style:style style:name="T10" style:family="text">
      <style:text-properties officeooo:rsid="001c0695"/>
    </style:style>
    <style:style style:name="T11" style:family="text">
      <style:text-properties officeooo:rsid="001d57ec"/>
    </style:style>
    <style:style style:name="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9">Vergessene Geschichte: Wie und warum vergessen Gesellschaften ihre Geschichte? </text:p>
      <text:p text:style-name="P1"/>
      <text:p text:style-name="P8"><text:span text:style-name="T5">S</text:span><text:span text:style-name="T1">elektives Vergessen</text:span></text:p>
      <text:p text:style-name="P3"><text:span text:style-name="T11">Text: </text:span><text:span text:style-name="T7">Aleida Assmann, Formen des Vergessens, Göttingen 2020</text:span></text:p>
      <text:p text:style-name="P2"/>
      <text:p text:style-name="P7">Beispiele</text:p>
      <text:p text:style-name="P5">Während des Zeitraums von 1871 bis 1945 war die Erinnerung an den deutschen Sieg über Frankreich im Krieg von 1870/1 fast jedem Deutschen bekannt. In jährlichen Siegesfeiern am sogenannten Sedantag (2.September) wurde des deutschen Sieges von Sedan gedacht, und zwar auch lange nachdem die letzten beteiligten Veteranen der Schlacht gestorben waren. <text:span text:style-name="T2">Bei Sedan hatten die vereinigten deutschen Armeen das französische Heer von Kaiser Napoleon III. </text:span><text:span text:style-name="T3">g</text:span><text:span text:style-name="T2">eschlagen, fast 100 000 Franzosen gerieten in Gefangenschaft, darunter auch der Kaiser selbst. </text:span>Diese Sedanfeiern, an denen es auch schulfrei gab, <text:span text:style-name="T3">waren eine Art inoffizieller Nationalfeiertag von 1873-1918, in fast jeder Gemeinde oder Stadt wurden diese durchgeführt. Am Abend vor dem Tag gab es Glockenleuten und Freudenfeuer; am nächsten Morgen marschierten Kriegsveteranen, Soldaten, Politiker und auch Sportvereine durch die Straßen und legten an den Kriegerdenkmälern Kränze nieder. Anschließend folgte ein Festgottesdienst. Es wurden viele Reden gehalten und es gab – nur für die wichtigen Leute der Stadt und die Kriegsveteranen – ein festliches Mittagessen Diese Feiern </text:span>nahmen nach dem Ersten Weltkrieg <text:span text:style-name="T3">zwar </text:span>an Bedeutung ab, ohne jedoch zu verschwinden. Nun wurde der Heldengedenktag, der Tag des Gedenkens an die Toten im Ersten Weltkrieg, wichtig und in jeder Gemeinde begangen. Nach 1945 gab es keine öffentliche Erinnerung mehr an den Sedantag, <text:span text:style-name="T3">es ist davon auszugehen, dass große Teile der deutschen Bevölkerung weder mit de</text:span><text:span text:style-name="T5">m</text:span><text:span text:style-name="T3"> Ereignis der Schlacht noch ihrer feierlichen Bedeutung für das Deutsche Kaiserreich etwas anfangen </text:span><text:span text:style-name="T5">konnten und </text:span><text:span text:style-name="T3">können. </text:span>Diese <text:span text:style-name="T4">Erinnerung</text:span> wurde nun völlig verdrängt von der Erinnerung an die Opfer des Zweiten Krieges, zunächst die Opfer in der eigenen Familie, später zunehmend auch die Opfer der deutschen Vernichtungspolitik. Obwohl noch in vielen Städten Gedenktafeln für die Schlacht von Sedan stehen, <text:span text:style-name="T4">dürften diese für die meisten Menschen nicht hinterfragte Kulisse des Alltags sein, keinesfalls ein Anstoß zur Erinnerung. </text:span>Es gibt <text:span text:style-name="T4">auch </text:span>weder eine soziale Gruppe noch einen Gedächtnisrahmen in der Gesellschaft, der die Erinnerung an die Schlacht von Sedan aufrecht erhält.</text:p>
      <text:p text:style-name="P4"><draw:frame draw:style-name="fr1" draw:name="Bild2" text:anchor-type="char" svg:x="9.329cm" svg:y="0.4cm" svg:width="8.324cm" svg:height="6.017cm" draw:z-index="0"><draw:image xlink:href="Pictures/100000000000032000000242A198C88768AAFAB6.jpg" xlink:type="simple" xlink:show="embed" xlink:actuate="onLoad" loext:mime-type="image/jpeg"/></draw:frame></text:p>
      <text:p text:style-name="P4"><text:s text:c="3"/><draw:frame draw:style-name="fr1" draw:name="Bild1" text:anchor-type="char" svg:x="0.57cm" svg:y="0cm" svg:width="7.878cm" svg:height="6.006cm" draw:z-index="1"><draw:image xlink:href="Pictures/100000000000032000000262B3EFE9F80EEB19A4.png" xlink:type="simple" xlink:show="embed" xlink:actuate="onLoad" loext:mime-type="image/png"/></draw:frame></text:p>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6">Fotos von Sedanfeiern in <text:span text:style-name="T10">Schüttdorf</text:span> (links) und Frankfurt am Main (rechts) 1895</text:p>
      <text:p text:style-name="P10"><text:span text:style-name="T9">gemeinfrei: </text:span><text:span text:style-name="T8">anonym (https://commons.wikimedia.org/wiki/File:Frankfurt Goetheplatz 1895.jpg), „Frankfurt Goetheplatz 1895“, als gemeinfrei gekennzeichnet, Details auf Wikimedia Commons: https://commons.wikimedia.org/wiki/Template:PD-old</text:span> </text:p>
      <text:p text:style-name="P11">gemeinfrei: Gemeinfrei, https://commons.wikimedia.org/w/index.php?curid=507450</text:p>
    </office:text>
  </office:body>
</office:document-content>
</file>

<file path=styles.xml><?xml version="1.0" encoding="utf-8"?>
<office:document-styles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html="http://www.w3.org/1999/xhtml" xmlns:officeooo="http://openoffice.org/2009/office" office:version="1.2">
  <office:font-face-decls>
    <style:font-face style:name="Helvetica Neue" svg:font-family="'Helvetica Neue', Helvetica, Arial, sans-serif"/>
    <style:font-face style:name="Arial1" svg:font-family="Arial" style:font-family-generic="swiss"/>
    <style:font-face style:name="Liberation Serif" svg:font-family="'Liberation Serif'" style:font-family-generic="roman" style:font-pitch="variable"/>
    <style:font-face style:name="Calibri" svg:font-family="Calibri" style:font-family-generic="swiss" style:font-pitch="variable"/>
    <style:font-face style:name="Liberation Sans" svg:font-family="'Liberation Sans'" style:font-family-generic="swiss" style:font-pitch="variable"/>
    <style:font-face style:name="Arial" svg:font-family="Arial"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de" fo:country="DE" style:letter-kerning="true" style:font-name-asian="NSimSun" style:font-size-asian="10.5pt" style:language-asian="zh" style:country-asian="CN" style:font-name-complex="Arial"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style:font-name="Liberation Serif" fo:font-size="12pt" fo:language="de" fo:country="DE" style:letter-kerning="true" style:font-name-asian="NSimSun" style:font-size-asian="10.5pt" style:language-asian="zh" style:country-asian="CN" style:font-name-complex="Arial"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15%"/>
    </style:style>
    <style:style style:name="List" style:family="paragraph" style:parent-style-name="Text_20_body" style:class="list">
      <style:text-properties style:font-size-asian="12pt" style:font-name-complex="Arial1" style:font-family-complex="Arial"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1" style:font-family-complex="Arial" style:font-family-generic-complex="swiss"/>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meta="urn:oasis:names:tc:opendocument:xmlns:meta:1.0" xmlns:office="urn:oasis:names:tc:opendocument:xmlns:office:1.0" xmlns:grddl="http://www.w3.org/2003/g/data-view#" xmlns:ooo="http://openoffice.org/2004/office" xmlns:xlink="http://www.w3.org/1999/xlink" xmlns:dc="http://purl.org/dc/elements/1.1/" office:version="1.2">
  <office:meta>
    <meta:creation-date>2021-06-14T18:18:28.117000000</meta:creation-date>
    <dc:date>2022-08-24T13:19:43.629000000</dc:date>
    <meta:editing-duration>PT54M47S</meta:editing-duration>
    <meta:editing-cycles>11</meta:editing-cycles>
    <meta:generator>LibreOffice/6.4.5.2$Windows_X86_64 LibreOffice_project/a726b36747cf2001e06b58ad5db1aa3a9a1872d6</meta:generator>
    <meta:document-statistic meta:table-count="0" meta:image-count="2" meta:object-count="0" meta:page-count="1" meta:paragraph-count="9" meta:word-count="365" meta:character-count="2726" meta:non-whitespace-character-count="2362"/>
  </office:meta>
</office:document-meta>
</file>