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setting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Pictures/10000000000003200000026272CD3E94.png" manifest:media-type="image/png"/>
  <manifest:file-entry manifest:full-path="Pictures/1000000000000320000002423CFFFBA4.jpg" manifest:media-type="image/jpeg"/>
  <manifest:file-entry manifest:full-path="styles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ongti SC" svg:font-family="'Songti SC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Calibri" fo:font-style="normal" fo:font-weight="bold" officeooo:rsid="0001d88c" officeooo:paragraph-rsid="001447fd" fo:background-color="#808080" style:font-style-asian="normal" style:font-weight-asian="bold" style:font-style-complex="normal" style:font-weight-complex="bold"/>
    </style:style>
    <style:style style:name="P2" style:family="paragraph" style:parent-style-name="Standard">
      <style:paragraph-properties fo:text-align="start" style:justify-single-word="false"/>
      <style:text-properties fo:font-weight="normal" officeooo:rsid="001785db" officeooo:paragraph-rsid="001447fd" style:font-weight-asian="normal" style:font-weight-complex="normal"/>
    </style:style>
    <style:style style:name="P3" style:family="paragraph" style:parent-style-name="Standard">
      <style:paragraph-properties fo:text-align="center" style:justify-single-word="false"/>
      <style:text-properties style:font-name="Calibri" fo:font-size="11pt" fo:font-style="italic" fo:font-weight="bold" officeooo:rsid="001785db" officeooo:paragraph-rsid="001447fd" style:font-size-asian="11pt" style:font-style-asian="italic" style:font-weight-asian="bold" style:font-size-complex="11pt" style:font-style-complex="italic" style:font-weight-complex="bold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1pt" fo:font-weight="normal" officeooo:rsid="001447fd" officeooo:paragraph-rsid="001abd1a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1pt" fo:font-weight="normal" officeooo:rsid="001447fd" officeooo:paragraph-rsid="001447fd" style:font-size-asian="11pt" style:font-weight-asian="normal" style:font-size-complex="11pt" style:font-weight-complex="normal"/>
    </style:style>
    <style:style style:name="P6" style:family="paragraph" style:parent-style-name="Heading_20_5">
      <style:paragraph-properties fo:text-align="justify" style:justify-single-word="false"/>
      <style:text-properties style:font-name="Calibri" fo:font-size="11pt" fo:font-weight="normal" officeooo:rsid="001447fd" officeooo:paragraph-rsid="001447fd" style:font-size-asian="11pt" style:font-weight-asian="normal" style:font-size-complex="11pt" style:font-weight-complex="normal"/>
    </style:style>
    <style:style style:name="P7" style:family="paragraph" style:parent-style-name="Text_20_body">
      <style:paragraph-properties fo:text-align="justify" style:justify-single-word="false"/>
      <style:text-properties style:font-name="Calibri" fo:font-size="11pt" officeooo:rsid="001447fd" style:font-size-asian="11pt" style:font-size-complex="11pt"/>
    </style:style>
    <style:style style:name="P8" style:family="paragraph" style:parent-style-name="Standard">
      <style:paragraph-properties fo:text-align="justify" style:justify-single-word="false"/>
      <style:text-properties style:font-name="Calibri" fo:font-size="11pt" fo:font-weight="bold" officeooo:rsid="001564db" officeooo:paragraph-rsid="001564db" style:font-size-asian="11pt" style:font-weight-asian="bold" style:font-size-complex="11pt" style:font-weight-complex="bold"/>
    </style:style>
    <style:style style:name="P9" style:family="paragraph" style:parent-style-name="Standard">
      <style:paragraph-properties fo:text-align="justify" style:justify-single-word="false"/>
      <style:text-properties style:font-name="Calibri" fo:font-size="11pt" fo:font-weight="normal" officeooo:rsid="001564db" officeooo:paragraph-rsid="0016c174" style:font-size-asian="11pt" style:font-weight-asian="normal" style:font-size-complex="11pt" style:font-weight-complex="normal"/>
    </style:style>
    <style:style style:name="P10" style:family="paragraph" style:parent-style-name="Standard">
      <style:paragraph-properties fo:text-align="justify" style:justify-single-word="false"/>
      <style:text-properties style:font-name="Calibri" fo:font-size="11pt" fo:font-weight="normal" officeooo:rsid="001564db" officeooo:paragraph-rsid="001564db" style:font-size-asian="11pt" style:font-weight-asian="normal" style:font-size-complex="11pt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font-name="Calibri" fo:font-size="11pt" fo:font-weight="normal" officeooo:rsid="0018808f" officeooo:paragraph-rsid="0018808f" style:font-size-asian="11pt" style:font-weight-asian="normal" style:font-size-complex="11pt" style:font-weight-complex="normal"/>
    </style:style>
    <style:style style:name="P12" style:family="paragraph" style:parent-style-name="Standard">
      <style:paragraph-properties fo:text-align="justify" style:justify-single-word="false"/>
      <style:text-properties style:font-name="Calibri" fo:font-size="7pt" fo:font-weight="normal" officeooo:rsid="0018808f" officeooo:paragraph-rsid="0018808f" style:font-size-asian="7pt" style:font-weight-asian="normal" style:font-size-complex="7pt" style:font-weight-complex="normal"/>
    </style:style>
    <style:style style:name="P13" style:family="paragraph" style:parent-style-name="Standard">
      <style:paragraph-properties fo:text-align="justify" style:justify-single-word="false"/>
      <style:text-properties style:font-name="Calibri" fo:font-size="7pt" fo:font-weight="normal" officeooo:rsid="001c0695" officeooo:paragraph-rsid="001c0695" style:font-size-asian="7pt" style:font-weight-asian="normal" style:font-size-complex="7pt" style:font-weight-complex="normal"/>
    </style:style>
    <style:style style:name="T1" style:family="text">
      <style:text-properties officeooo:rsid="001abd1a"/>
    </style:style>
    <style:style style:name="T2" style:family="text">
      <style:text-properties officeooo:rsid="001447fd"/>
    </style:style>
    <style:style style:name="T3" style:family="text">
      <style:text-properties officeooo:rsid="001d57ec"/>
    </style:style>
    <style:style style:name="T4" style:family="text">
      <style:text-properties officeooo:rsid="00035f72"/>
    </style:style>
    <style:style style:name="T5" style:family="text">
      <style:text-properties officeooo:rsid="001e6d5c"/>
    </style:style>
    <style:style style:name="T6" style:family="text">
      <style:text-properties officeooo:rsid="001c0695"/>
    </style:style>
    <style:style style:name="T7" style:family="text">
      <style:text-properties fo:font-variant="normal" fo:text-transform="none" fo:color="#333333" loext:opacity="100%" fo:font-family="'Helvetica Neue', Helvetica, Arial, sans-serif" fo:letter-spacing="normal" fo:font-style="normal" officeooo:rsid="001c0695"/>
    </style:style>
    <style:style style:name="T8" style:family="text">
      <style:text-properties fo:font-variant="normal" fo:text-transform="none" fo:color="#333333" loext:opacity="100%" fo:font-family="'Helvetica Neue', Helvetica, Arial, sans-serif" fo:letter-spacing="normal" fo:font-style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Vergessene Geschichte: Wie und warum vergessen Gesellschaften ihre Geschichte? </text:p>
      <text:p text:style-name="P2"/>
      <text:p text:style-name="P3"><text:span text:style-name="T1">S</text:span><text:span text:style-name="T2">elektives Vergessen</text:span></text:p>
      <text:p text:style-name="P4"><text:span text:style-name="T3">Text: </text:span><text:span text:style-name="T4">Aleida Assmann, Formen des Vergessens, Göttingen 2020</text:span></text:p>
      <text:p text:style-name="P5"/>
      <text:h text:style-name="P6" text:outline-level="5">Hinweis</text:h>
      <text:p text:style-name="P7">Dieser Beitrag steht Ihnen aus rechtlichen Gründen leider nicht zur Verfügung.</text:p>
      <text:p text:style-name="P8">Beispiele</text:p>
      <text:p text:style-name="P9">Während des Zeitraums von 1871 bis 1945 war <text:span text:style-name="T5">[...]</text:span> von Sedan aufrecht erhält.</text:p>
      <text:p text:style-name="P10"><draw:frame draw:style-name="fr1" draw:name="Bild2" text:anchor-type="char" svg:x="9.329cm" svg:y="0.4cm" svg:width="8.324cm" svg:height="6.017cm" draw:z-index="0"><draw:image xlink:href="Pictures/1000000000000320000002423CFFFBA4.jpg" xlink:type="simple" xlink:show="embed" xlink:actuate="onLoad" draw:mime-type="image/jpeg"/></draw:frame></text:p>
      <text:p text:style-name="P10"><text:s text:c="3"/><draw:frame draw:style-name="fr1" draw:name="Bild1" text:anchor-type="char" svg:x="0.57cm" svg:y="0cm" svg:width="7.878cm" svg:height="6.006cm" draw:z-index="1"><draw:image xlink:href="Pictures/10000000000003200000026272CD3E94.png" xlink:type="simple" xlink:show="embed" xlink:actuate="onLoad" draw:mime-type="image/png"/></draw:frame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1">Fotos von Sedanfeiern in <text:span text:style-name="T6">Schüttdorf</text:span> (links) und Frankfurt am Main (rechts) 1895</text:p>
      <text:p text:style-name="P12"><text:span text:style-name="T7">gemeinfrei: </text:span><text:span text:style-name="T8">anonym (https://commons.wikimedia.org/wiki/File:Frankfurt Goetheplatz 1895.jpg), „Frankfurt Goetheplatz 1895“, als gemeinfrei gekennzeichnet, Details auf Wikimedia Commons: https://commons.wikimedia.org/wiki/Template:PD-old</text:span> </text:p>
      <text:p text:style-name="P13">gemeinfrei: Gemeinfrei, https://commons.wikimedia.org/w/index.php?curid=507450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5" style:display-name="Heading 5" style:family="paragraph" style:parent-style-name="Heading" style:next-style-name="Text_20_body" style:default-outline-level="5" style:list-style-name="" style:class="chapter">
      <style:paragraph-properties fo:margin-top="0.212cm" fo:margin-bottom="0.106cm" style:contextual-spacing="false"/>
      <style:text-properties style:font-name="Liberation Serif" fo:font-family="'Liberation Serif'" style:font-family-generic="roman" style:font-pitch="variable" fo:font-size="10pt" fo:font-weight="bold" style:font-name-asian="Songti SC" style:font-family-asian="'Songti SC'" style:font-family-generic-asian="system" style:font-pitch-asian="variable" style:font-size-asian="10pt" style:font-weight-asian="bold" style:font-name-complex="Arial Unicode MS" style:font-family-complex="'Arial Unicode MS'" style:font-family-generic-complex="system" style:font-pitch-complex="variable" style:font-size-complex="10pt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1-06-14T18:18:28.117000000</meta:creation-date>
    <dc:date>2025-11-19T16:44:05.850887000</dc:date>
    <meta:editing-duration>PT55M38S</meta:editing-duration>
    <meta:editing-cycles>12</meta:editing-cycles>
    <meta:generator>LibreOffice/25.8.3.2$MacOSX_AARCH64 LibreOffice_project/8ca8d55c161d602844f5428fa4b58097424e324e</meta:generator>
    <meta:document-statistic meta:table-count="0" meta:image-count="2" meta:object-count="0" meta:page-count="1" meta:paragraph-count="11" meta:word-count="76" meta:character-count="724" meta:non-whitespace-character-count="653"/>
  </office:meta>
</office:document-meta>
</file>