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30D0000023CF2635E07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weight="bold" officeooo:rsid="0001d88c" officeooo:paragraph-rsid="000607fe" fo:background-color="#999999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Calibri" fo:font-weight="normal" officeooo:rsid="000607fe" officeooo:paragraph-rsid="000607fe" style:font-weight-asian="normal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Calibri" fo:font-style="italic" fo:font-weight="bold" officeooo:rsid="000607fe" officeooo:paragraph-rsid="000607fe" style:font-style-asian="italic" style:font-weight-asian="bold" style:font-style-complex="italic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2pt" fo:font-weight="normal" officeooo:rsid="000607fe" officeooo:paragraph-rsid="000607fe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Calibri" fo:font-size="11pt" fo:font-weight="normal" officeooo:rsid="0007d8d7" officeooo:paragraph-rsid="0007d8d7" style:font-size-asian="11pt" style:font-weight-asian="normal" style:font-size-complex="11pt" style:font-weight-complex="normal"/>
    </style:style>
    <style:style style:name="P6" style:family="paragraph" style:parent-style-name="Heading_20_5">
      <style:paragraph-properties fo:text-align="justify" style:justify-single-word="false"/>
      <style:text-properties style:font-name="Calibri" fo:font-size="11pt" fo:font-weight="normal" officeooo:rsid="001447fd" officeooo:paragraph-rsid="00115725" style:font-size-asian="11pt" style:font-weight-asian="normal" style:font-size-complex="11pt" style:font-weight-complex="normal"/>
    </style:style>
    <style:style style:name="P7" style:family="paragraph" style:parent-style-name="Text_20_body">
      <style:paragraph-properties fo:text-align="justify" style:justify-single-word="false"/>
      <style:text-properties style:font-name="Calibri" fo:font-size="11pt" officeooo:rsid="001447fd" officeooo:paragraph-rsid="00115725" style:font-size-asian="11pt" style:font-size-complex="11pt"/>
    </style:style>
    <style:style style:name="P8" style:family="paragraph" style:parent-style-name="Standard">
      <style:paragraph-properties fo:text-align="start" style:justify-single-word="false"/>
      <style:text-properties style:font-name="Calibri" fo:font-size="11pt" fo:font-weight="bold" officeooo:rsid="00080565" officeooo:paragraph-rsid="00080565" style:font-size-asian="11pt" style:font-weight-asian="bold" style:font-size-complex="11pt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1pt" officeooo:paragraph-rsid="000bec74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Calibri" officeooo:paragraph-rsid="00080565"/>
    </style:style>
    <style:style style:name="P11" style:family="paragraph" style:parent-style-name="Standard">
      <style:paragraph-properties fo:text-align="start" style:justify-single-word="false"/>
      <style:text-properties fo:font-weight="normal" officeooo:rsid="0007d8d7" officeooo:paragraph-rsid="0007d8d7" style:font-weight-asian="normal" style:font-weight-complex="normal"/>
    </style:style>
    <style:style style:name="P12" style:family="paragraph">
      <loext:graphic-properties draw:fill="none" draw:fill-color="#ffffff"/>
    </style:style>
    <style:style style:name="T1" style:family="text">
      <style:text-properties officeooo:rsid="001072ac"/>
    </style:style>
    <style:style style:name="T2" style:family="text">
      <style:text-properties officeooo:rsid="00035f72"/>
    </style:style>
    <style:style style:name="T3" style:family="text">
      <style:text-properties officeooo:rsid="000e5ac7"/>
    </style:style>
    <style:style style:name="T4" style:family="text">
      <style:text-properties officeooo:rsid="000bec74"/>
    </style:style>
    <style:style style:name="T5" style:family="text">
      <style:text-properties fo:font-weight="normal" officeooo:rsid="0009447c" style:font-weight-asian="normal" style:font-weight-complex="normal"/>
    </style:style>
    <style:style style:name="T6" style:family="text">
      <style:text-properties fo:font-weight="normal" officeooo:rsid="00115725" style:font-weight-asian="normal" style:font-weight-complex="normal"/>
    </style:style>
    <style:style style:name="T7" style:family="text">
      <style:text-properties fo:font-size="7pt" fo:font-weight="normal" officeooo:rsid="000cc23b" style:font-size-asian="7pt" style:font-weight-asian="normal" style:font-size-complex="7pt" style:font-weight-complex="normal"/>
    </style:style>
    <style:style style:name="T8" style:family="text">
      <style:text-properties fo:font-size="11pt" fo:font-style="italic" style:font-size-asian="11pt" style:font-style-asian="italic" style:font-size-complex="11pt" style:font-style-complex="italic"/>
    </style:style>
    <style:style style:name="T9" style:family="text">
      <style:text-properties fo:font-size="6pt" style:font-size-asian="6pt" style:font-size-complex="6pt"/>
    </style:style>
    <style:style style:name="fr1" style:family="graphic" style:parent-style-name="Graphics">
      <style:graphic-properties fo:margin-left="0.4cm" fo:margin-right="0cm" fo:margin-top="0cm" fo:margin-bottom="0.7cm" style:run-through="foreground" style:wrap="lef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gr1" style:family="graphic">
      <style:graphic-properties draw:stroke="none" svg:stroke-color="#000000" draw:fill="none" draw:fill-color="#ffffff" fo:min-height="0.935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ergessene Geschichte: Wie und warum vergessen Gesellschaften ihre Geschichte?</text:p>
      <text:p text:style-name="P2"/>
      <text:p text:style-name="P3">Automatisches Vergessen</text:p>
      <text:p text:style-name="P4"><text:span text:style-name="T1">Text: </text:span><text:span text:style-name="T2">Aleida Assmann, Formen des Vergessens, Göttingen 2020, S. </text:span><text:span text:style-name="T3">30 u 32</text:span></text:p>
      <text:p text:style-name="P5"/>
      <text:h text:style-name="P6" text:outline-level="5">Hinweis</text:h>
      <text:p text:style-name="P7">Dieser Beitrag steht Ihnen aus rechtlichen Gründen leider nicht zur Verfügung.</text:p>
      <text:p text:style-name="P8">Beispiel: <text:span text:style-name="T4">Der Beruf des Druckers und Schriftsetzers</text:span></text:p>
      <text:p text:style-name="P9"><text:span text:style-name="T5">Am häufigsten erfolgt automatisches </text:span><text:span text:style-name="T6">[...]</text:span><text:span text:style-name="T5"> </text:span>zu dem Seitenlayout zusammenzufügen. <text:s/></text:p>
      <text:p text:style-name="P9"/>
      <text:p text:style-name="P10"><text:span text:style-name="T7"/></text:p>
      <text:p text:style-name="P11"><draw:frame draw:style-name="fr1" draw:name="Bild1" text:anchor-type="char" svg:x="10.756cm" svg:y="0.203cm" svg:width="6.396cm" svg:height="4.685cm" draw:z-index="0"><draw:image xlink:href="Pictures/100000000000030D0000023CF2635E07.jpg" xlink:type="simple" xlink:show="embed" xlink:actuate="onLoad" draw:mime-type="image/jpeg"/></draw:frame></text:p>
      <text:p text:style-name="P11"><draw:frame text:anchor-type="paragraph" draw:z-index="1" draw:name="Form1" draw:style-name="gr1" draw:text-style-name="P12" svg:width="6.353cm" svg:height="0.936cm" svg:x="10.756cm" svg:y="4.6cm"><draw:text-box><text:p><text:span text:style-name="T8">Schriftsetzer DDR 1954</text:span><text:span text:style-name="T9"> © Von Bundesarchiv, Bild 183-27924-0001 / CC-BY-SA 3.0, CC BY-SA 3.0 de, https://commons.wikimedia.org/w/index.php?curid=5350385</text:span></text:p></draw:text-box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Songti SC" style:font-family-asian="'Songti SC'" style:font-family-generic-asian="system" style:font-pitch-asian="variable" style:font-size-asian="10pt" style:font-weight-asian="bold" style:font-name-complex="Arial Unicode MS" style:font-family-complex="'Arial Unicode MS'" style:font-family-generic-complex="system" style:font-pitch-complex="variable" style:font-size-complex="10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1-06-14T18:35:35.749000000</meta:creation-date>
    <dc:date>2025-11-19T16:52:28.507519000</dc:date>
    <meta:editing-duration>PT36M54S</meta:editing-duration>
    <meta:editing-cycles>10</meta:editing-cycles>
    <meta:generator>LibreOffice/25.8.3.2$MacOSX_AARCH64 LibreOffice_project/8ca8d55c161d602844f5428fa4b58097424e324e</meta:generator>
    <meta:document-statistic meta:table-count="0" meta:image-count="1" meta:object-count="0" meta:page-count="1" meta:paragraph-count="7" meta:word-count="51" meta:character-count="388" meta:non-whitespace-character-count="342"/>
  </office:meta>
</office:document-meta>
</file>