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2010000003F0000005731D00DEA8BC2A949.png" manifest:media-type="image/png"/>
  <manifest:file-entry manifest:full-path="Pictures/10000201000000C80000007F0B7CB1C06966FB70.png" manifest:media-type="image/png"/>
  <manifest:file-entry manifest:full-path="Pictures/100000000000102000000C185DBF8CB5AFBBBA74.jpg" manifest:media-type="image/jpeg"/>
  <manifest:file-entry manifest:full-path="Pictures/1000000000000247000001E240D3880914ABF1CF.png" manifest:media-type="image/png"/>
  <manifest:file-entry manifest:full-path="Pictures/1000020100000163000001645765A9B3CAA49B47.png" manifest:media-type="image/png"/>
  <manifest:file-entry manifest:full-path="Pictures/10000000000001B80000014AD24721365C84CC10.png" manifest:media-type="image/png"/>
  <manifest:file-entry manifest:full-path="Pictures/100000000000033700000181EFFB2A6D6B69C971.png" manifest:media-type="image/png"/>
  <manifest:file-entry manifest:full-path="Pictures/10000000000002F000000168F33218FC8FC17CD5.png" manifest:media-type="image/png"/>
  <manifest:file-entry manifest:full-path="Pictures/10000201000001410000013732B98D0DDDB90235.png" manifest:media-type="image/png"/>
  <manifest:file-entry manifest:full-path="Pictures/100000000000019D000001CC430F0CB7EF9FF60B.png" manifest:media-type="image/png"/>
  <manifest:file-entry manifest:full-path="Pictures/100000000000031F00000226EE3A7E54D8BAE6ED.png" manifest:media-type="image/png"/>
  <manifest:file-entry manifest:full-path="Pictures/10000000000003110000023D32FD0AFB0C3F36B6.png" manifest:media-type="image/png"/>
  <manifest:file-entry manifest:full-path="Pictures/1000000000000258000002A6DF9E061277F0B8D7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scripts/>
  <office:font-face-decls>
    <style:font-face style:name="Arial" svg:font-family="Arial"/>
    <style:font-face style:name="Calibri1" svg:font-family="Calibri"/>
    <style:font-face style:name="DejaVu Sans" svg:font-family="'DejaVu Sans'"/>
    <style:font-face style:name="Georgia1" svg:font-family="Georgia"/>
    <style:font-face style:name="Microsoft YaHei1" svg:font-family="'Microsoft YaHei'"/>
    <style:font-face style:name="Arial1" svg:font-family="Arial" style:font-pitch="variable"/>
    <style:font-face style:name="Calibri" svg:font-family="Calibri" style:font-pitch="variable"/>
    <style:font-face style:name="DejaVu Sans1" svg:font-family="'DejaVu Sans'" style:font-pitch="variable"/>
    <style:font-face style:name="Georgia" svg:font-family="Georgia" style:font-pitch="variable"/>
    <style:font-face style:name="Liberation Sans" svg:font-family="'Liberation Sans'" style:font-pitch="variable"/>
    <style:font-face style:name="Liberation Serif1" svg:font-family="'Liberation Serif'" style:font-pitch="variable"/>
    <style:font-face style:name="Microsoft YaHei" svg:font-family="'Microsoft YaHei'" style:font-pitch="variable"/>
    <style:font-face style:name="Segoe UI1" svg:font-family="'Segoe UI'" style:font-pitch="variable"/>
    <style:font-face style:name="Tahoma1" svg:font-family="Tahoma" style:font-pitch="variable"/>
    <style:font-face style:name="Arial2" svg:font-family="Arial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3" svg:font-family="Arial" style:font-family-generic="system" style:font-pitch="variable"/>
    <style:font-face style:name="DejaVu Sans2" svg:font-family="'DejaVu Sans'" style:font-family-generic="system" style:font-pitch="variable"/>
    <style:font-face style:name="Microsoft YaHei2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gr1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0cm" fo:min-width="0cm" fo:padding-top="0cm" fo:padding-bottom="0cm" fo:padding-left="0cm" fo:padding-right="0cm" fo:wrap-option="wrap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0cm" fo:min-width="0cm" fo:padding-top="0cm" fo:padding-bottom="0cm" fo:padding-left="0cm" fo:padding-right="0cm" fo:wrap-option="wrap"/>
      <style:paragraph-properties style:writing-mode="lr-tb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0cm" fo:min-width="0cm" fo:padding-top="0cm" fo:padding-bottom="0cm" fo:padding-left="0cm" fo:padding-right="0cm" fo:wrap-option="wrap"/>
      <style:paragraph-properties style:writing-mode="lr-tb"/>
    </style:style>
    <style:style style:name="gr5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svg:stroke-width="0cm" draw:fill="solid" draw:fill-color="#ffffff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0.475cm"/>
      <style:paragraph-properties style:writing-mode="lr-tb"/>
    </style:style>
    <style:style style:name="gr9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0cm" fo:min-width="0cm" fo:padding-top="0cm" fo:padding-bottom="0cm" fo:padding-left="0cm" fo:padding-right="0cm" fo:wrap-option="wrap"/>
    </style:style>
    <style:style style:name="gr10" style:family="graphic" style:parent-style-name="standard">
      <style:graphic-properties draw:stroke="solid" svg:stroke-width="0cm" svg:stroke-color="#000000" draw:fill="solid" draw:fill-color="#adc5e7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1" style:family="graphic" style:parent-style-name="standard">
      <style:graphic-properties draw:stroke="solid" svg:stroke-width="0cm" svg:stroke-color="#000000" draw:fill="solid" draw:fill-color="#fdb94d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2" style:family="graphic" style:parent-style-name="standard">
      <style:graphic-properties draw:stroke="solid" svg:stroke-width="0cm" svg:stroke-color="#000000" draw:fill="solid" draw:fill-color="#89c765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/>
      <style:paragraph-properties style:writing-mode="lr-tb"/>
    </style:style>
    <style:style style:name="gr13" style:family="graphic" style:parent-style-name="standard">
      <style:graphic-properties draw:stroke="solid" svg:stroke-width="0cm" svg:stroke-color="#3465a4" draw:fill="solid" draw:fill-color="#729fcf" draw:textarea-vertical-align="top" draw:auto-grow-height="false" fo:min-height="0cm" fo:min-width="0cm" fo:padding-top="0.125cm" fo:padding-bottom="0.125cm" fo:padding-left="0.25cm" fo:padding-right="0.25cm" fo:wrap-option="wrap"/>
    </style:style>
    <style:style style:name="pr1" style:family="presentation" style:parent-style-name="Title_2c__20_Content-notes">
      <style:graphic-properties draw:fill-color="#ffffff" fo:min-height="13.364cm"/>
      <style:paragraph-properties style:writing-mode="lr-tb"/>
    </style:style>
    <style:style style:name="pr2" style:family="presentation" style:parent-style-name="Standard-notes">
      <style:graphic-properties draw:fill-color="#ffffff" fo:min-height="13.364cm"/>
      <style:paragraph-properties style:writing-mode="lr-tb"/>
    </style:style>
    <style:style style:name="pr3" style:family="presentation" style:parent-style-name="Blank_20_Slide-notes">
      <style:graphic-properties draw:fill-color="#ffffff" fo:min-height="13.364cm"/>
      <style:paragraph-properties style:writing-mode="lr-tb"/>
    </style:style>
    <style:style style:name="pr4" style:family="presentation" style:parent-style-name="Title_20_Slide-notes">
      <style:graphic-properties draw:fill-color="#ffffff" fo:min-height="13.364cm"/>
      <style:paragraph-properties style:writing-mode="lr-tb"/>
    </style:style>
    <style:style style:name="P1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2" style:family="paragraph">
      <style:paragraph-properties fo:margin-left="0cm" fo:margin-right="0cm" fo:margin-top="0.412cm" fo:margin-bottom="0cm" fo:line-height="100%" fo:text-align="center" fo:text-indent="0cm" style:punctuation-wrap="hanging" style:writing-mode="lr-tb"/>
      <style:text-properties fo:font-size="18pt" fo:hyphenate="false"/>
    </style:style>
    <style:style style:name="P3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8pt" fo:hyphenate="false"/>
    </style:style>
    <style:style style:name="P4" style:family="paragraph">
      <loext:graphic-properties draw:fill="none"/>
      <style:paragraph-properties fo:text-align="center" style:writing-mode="lr-tb" style:font-independent-line-spacing="true"/>
      <style:text-properties fo:font-size="18pt"/>
    </style:style>
    <style:style style:name="P5" style:family="paragraph">
      <loext:graphic-properties draw:fill-color="#ffffff"/>
      <style:paragraph-properties style:writing-mode="lr-tb"/>
    </style:style>
    <style:style style:name="P6" style:family="paragraph">
      <style:paragraph-properties fo:margin-left="0.3cm" fo:margin-right="0cm" fo:margin-top="0.412cm" fo:margin-bottom="0cm" fo:line-height="100%" fo:text-align="center" fo:text-indent="0cm" style:punctuation-wrap="hanging" style:writing-mode="lr-tb"/>
      <style:text-properties fo:font-size="18pt" fo:hyphenate="false"/>
    </style:style>
    <style:style style:name="P7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P8" style:family="paragraph">
      <loext:graphic-properties draw:fill="none"/>
      <style:paragraph-properties fo:text-align="center"/>
      <style:text-properties fo:font-size="18pt"/>
    </style:style>
    <style:style style:name="P9" style:family="paragraph">
      <loext:graphic-properties draw:fill="solid" draw:fill-color="#ffffff"/>
      <style:paragraph-properties fo:text-align="center" style:writing-mode="lr-tb" style:font-independent-line-spacing="true"/>
      <style:text-properties fo:font-size="18pt"/>
    </style:style>
    <style:style style:name="P10" style:family="paragraph">
      <loext:graphic-properties draw:fill="none" draw:fill-color="#ffffff"/>
      <style:paragraph-properties style:writing-mode="lr-tb"/>
      <style:text-properties fo:font-size="12pt" style:font-size-asian="12pt" style:font-size-complex="12pt"/>
    </style:style>
    <style:style style:name="P11" style:family="paragraph">
      <style:paragraph-properties fo:margin-left="0cm" fo:margin-right="0cm" fo:margin-top="0.5cm" fo:margin-bottom="0cm" fo:line-height="100%" fo:text-align="start" fo:text-indent="0cm" style:punctuation-wrap="hanging" style:writing-mode="lr-tb"/>
      <style:text-properties fo:font-size="18pt" fo:hyphenate="false"/>
    </style:style>
    <style:style style:name="P12" style:family="paragraph">
      <loext:graphic-properties draw:fill="solid" draw:fill-color="#adc5e7"/>
      <style:paragraph-properties fo:text-align="center" style:writing-mode="lr-tb" style:font-independent-line-spacing="true"/>
      <style:text-properties fo:font-size="18pt"/>
    </style:style>
    <style:style style:name="P13" style:family="paragraph">
      <loext:graphic-properties draw:fill="solid" draw:fill-color="#fdb94d"/>
      <style:paragraph-properties fo:text-align="center" style:writing-mode="lr-tb" style:font-independent-line-spacing="true"/>
      <style:text-properties fo:font-size="18pt"/>
    </style:style>
    <style:style style:name="P14" style:family="paragraph">
      <loext:graphic-properties draw:fill="solid" draw:fill-color="#89c765"/>
      <style:paragraph-properties fo:text-align="center" style:writing-mode="lr-tb" style:font-independent-line-spacing="true"/>
      <style:text-properties fo:font-size="18pt"/>
    </style:style>
    <style:style style:name="P15" style:family="paragraph">
      <style:paragraph-properties fo:margin-left="0cm" fo:margin-right="0cm" fo:margin-top="0.412cm" fo:margin-bottom="0cm" fo:line-height="100%" fo:text-align="start" fo:text-indent="0cm" style:punctuation-wrap="hanging" style:writing-mode="lr-tb"/>
      <style:text-properties fo:font-size="18pt" fo:hyphenate="false"/>
    </style:style>
    <style:style style:name="P16" style:family="paragraph">
      <loext:graphic-properties draw:fill="solid" draw:fill-color="#729fcf"/>
      <style:paragraph-properties fo:text-align="center"/>
      <style:text-properties fo:font-size="18pt"/>
    </style:style>
    <style:style style:name="T1" style:family="text">
      <style:text-properties fo:font-variant="normal" fo:text-transform="none" fo:color="#595959" style:text-line-through-style="none" style:text-line-through-type="none" style:text-position="0% 100%" style:font-name="Arial" fo:font-size="19.8999996185303pt" fo:letter-spacing="normal" fo:language="de" fo:country="DE" fo:font-style="normal" style:text-underline-style="none" fo:font-weight="normal" style:font-name-asian="DejaVu Sans" style:font-size-asian="19.8999996185303pt" style:font-style-asian="normal" style:font-weight-asian="normal" style:font-name-complex="DejaVu Sans" style:font-size-complex="19.8999996185303pt" style:font-style-complex="normal" style:font-weight-complex="normal"/>
    </style:style>
    <style:style style:name="T2" style:family="text">
      <style:text-properties fo:font-variant="normal" fo:text-transform="none" fo:color="#00000a" style:text-line-through-style="none" style:text-line-through-type="none" style:text-position="0% 100%" style:font-name="Arial" fo:font-size="40pt" fo:letter-spacing="normal" fo:language="de" fo:country="DE" fo:font-style="italic" style:text-underline-style="none" fo:font-weight="normal" style:font-name-asian="Calibri1" style:font-size-asian="40pt" style:font-style-asian="italic" style:font-weight-asian="normal" style:font-name-complex="DejaVu Sans" style:font-size-complex="40pt" style:font-style-complex="italic" style:font-weight-complex="normal"/>
    </style:style>
    <style:style style:name="T3" style:family="text">
      <style:text-properties fo:font-variant="normal" fo:text-transform="none" fo:color="#00000a" style:text-line-through-style="none" style:text-line-through-type="none" style:text-position="0% 100%" style:font-name="Arial" fo:font-size="40pt" fo:letter-spacing="normal" fo:language="de" fo:country="DE" fo:font-style="normal" style:text-underline-style="none" fo:font-weight="normal" style:font-name-asian="Calibri1" style:font-size-asian="40pt" style:font-style-asian="normal" style:font-weight-asian="normal" style:font-name-complex="DejaVu Sans" style:font-size-complex="40pt" style:font-style-complex="normal" style:font-weight-complex="normal"/>
    </style:style>
    <style:style style:name="T4" style:family="text">
      <style:text-properties fo:font-variant="normal" fo:text-transform="none" fo:color="#595959" style:text-line-through-style="none" style:text-line-through-type="none" style:text-position="0% 100%" style:font-name="Arial" fo:font-size="40pt" fo:letter-spacing="normal" fo:language="de" fo:country="DE" fo:font-style="normal" style:text-underline-style="none" fo:font-weight="normal" style:font-name-asian="DejaVu Sans" style:font-size-asian="40pt" style:font-style-asian="normal" style:font-weight-asian="normal" style:font-name-complex="DejaVu Sans" style:font-size-complex="40pt" style:font-style-complex="normal" style:font-weight-complex="normal"/>
    </style:style>
    <style:style style:name="T5" style:family="text">
      <style:text-properties fo:font-variant="normal" fo:text-transform="none" fo:color="#595959" style:text-line-through-style="none" style:text-line-through-type="none" style:text-position="0% 100%" style:font-name="Arial" fo:font-size="36pt" fo:letter-spacing="normal" fo:language="de" fo:country="DE" fo:font-style="normal" style:text-underline-style="none" fo:font-weight="normal" style:font-name-asian="Microsoft YaHei1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6" style:family="text">
      <style:text-properties fo:font-variant="normal" fo:text-transform="none" fo:color="#595959" style:text-line-through-style="none" style:text-line-through-type="none" style:text-position="0% 100%" style:font-name="Arial" fo:font-size="36pt" fo:letter-spacing="normal" fo:language="de" fo:country="DE" fo:font-style="normal" style:text-underline-style="none" fo:font-weight="normal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18pt" fo:letter-spacing="normal" fo:language="de" fo:country="DE" fo:font-style="normal" style:text-underline-style="none" fo:font-weight="normal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" fo:font-size="18pt" fo:letter-spacing="normal" fo:language="de" fo:country="DE" fo:font-style="normal" style:text-underline-style="none" fo:font-weight="bold" style:font-name-asian="DejaVu Sans" style:font-size-asian="18pt" style:font-style-asian="normal" style:font-weight-asian="bold" style:font-name-complex="DejaVu Sans" style:font-size-complex="18pt" style:font-style-complex="normal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" fo:font-size="13.5pt" fo:letter-spacing="normal" fo:language="de" fo:country="DE" fo:font-style="normal" style:text-underline-style="none" fo:font-weight="normal" style:font-name-asian="DejaVu Sans" style:font-size-asian="13.5pt" style:font-style-asian="normal" style:font-weight-asian="normal" style:font-name-complex="DejaVu Sans" style:font-size-complex="13.5pt" style:font-style-complex="normal" style:font-weight-complex="normal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Arial" fo:font-size="13.5pt" fo:letter-spacing="normal" fo:language="de" fo:country="DE" fo:font-style="normal" style:text-underline-style="none" fo:font-weight="bold" style:font-name-asian="DejaVu Sans" style:font-size-asian="13.5pt" style:font-style-asian="normal" style:font-weight-asian="bold" style:font-name-complex="DejaVu Sans" style:font-size-complex="13.5pt" style:font-style-complex="normal" style:font-weight-complex="bold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Arial" fo:font-size="13pt" fo:letter-spacing="normal" fo:language="de" fo:country="DE" fo:font-style="italic" style:text-underline-style="none" fo:font-weight="normal" style:font-name-asian="DejaVu Sans" style:font-size-asian="13pt" style:font-style-asian="italic" style:font-weight-asian="normal" style:font-name-complex="DejaVu Sans" style:font-size-complex="13pt" style:font-style-complex="italic" style:font-weight-complex="normal"/>
    </style:style>
    <style:style style:name="T13" style:family="text">
      <style:text-properties fo:font-variant="normal" fo:text-transform="none" fo:color="#000000" style:text-line-through-style="none" style:text-line-through-type="none" style:text-position="0% 100%" style:font-name="Georgia1" fo:font-size="28pt" fo:letter-spacing="normal" fo:language="de" fo:country="DE" fo:font-style="normal" style:text-underline-style="none" fo:font-weight="normal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14" style:family="text">
      <style:text-properties fo:font-variant="normal" fo:text-transform="none" fo:color="#000000" style:text-line-through-style="none" style:text-line-through-type="none" style:text-position="0% 100%" style:font-name="Georgia1" fo:font-size="24pt" fo:letter-spacing="normal" fo:language="de" fo:country="DE" fo:font-style="italic" style:text-underline-style="none" fo:font-weight="normal" style:font-name-asian="DejaVu Sans" style:font-size-asian="24pt" style:font-style-asian="italic" style:font-weight-asian="normal" style:font-name-complex="DejaVu Sans" style:font-size-complex="24pt" style:font-style-complex="italic" style:font-weight-complex="normal"/>
    </style:style>
    <style:style style:name="T15" style:family="text">
      <style:text-properties fo:font-variant="normal" fo:text-transform="none" fo:color="#000000" style:text-line-through-style="none" style:text-line-through-type="none" style:text-position="0% 100%" style:font-name="Georgia1" fo:font-size="36pt" fo:letter-spacing="normal" fo:language="de" fo:country="DE" fo:font-style="normal" style:text-underline-style="none" fo:font-weight="normal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Arial" fo:font-size="22pt" fo:letter-spacing="normal" fo:language="de" fo:country="DE" fo:font-style="normal" style:text-underline-style="none" fo:font-weight="bold" style:font-name-asian="DejaVu Sans" style:font-size-asian="22pt" style:font-style-asian="normal" style:font-weight-asian="bold" style:font-name-complex="DejaVu Sans" style:font-size-complex="22pt" style:font-style-complex="normal" style:font-weight-complex="bold"/>
    </style:style>
    <style:style style:name="T17" style:family="text">
      <style:text-properties fo:font-variant="normal" fo:text-transform="none" fo:color="#000000" style:text-line-through-style="none" style:text-line-through-type="none" style:text-position="0% 100%" style:font-name="Arial" fo:font-size="22pt" fo:letter-spacing="normal" fo:language="de" fo:country="DE" fo:font-style="normal" style:text-underline-style="none" fo:font-weight="normal" style:font-name-asian="DejaVu Sans" style:font-size-asian="22pt" style:font-style-asian="normal" style:font-weight-asian="normal" style:font-name-complex="DejaVu Sans" style:font-size-complex="22pt" style:font-style-complex="normal" style:font-weight-complex="normal"/>
    </style:style>
    <style:style style:name="T18" style:family="text">
      <style:text-properties fo:font-variant="normal" fo:text-transform="none" fo:color="#000000" style:text-line-through-style="none" style:text-line-through-type="none" style:text-position="0% 100%" style:font-name="Georgia1" fo:font-size="24pt" fo:letter-spacing="normal" fo:language="de" fo:country="DE" fo:font-style="normal" style:text-underline-style="none" fo:font-weight="normal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19" style:family="text">
      <style:text-properties fo:font-variant="normal" fo:text-transform="none" fo:color="#000000" style:text-line-through-style="none" style:text-line-through-type="none" style:text-position="0% 100%" style:font-name="Georgia1" fo:font-size="26pt" fo:letter-spacing="normal" fo:language="de" fo:country="DE" fo:font-style="normal" style:text-underline-style="none" fo:font-weight="normal" style:font-name-asian="DejaVu Sans" style:font-size-asian="26pt" style:font-style-asian="normal" style:font-weight-asian="normal" style:font-name-complex="DejaVu Sans" style:font-size-complex="26pt" style:font-style-complex="normal" style:font-weight-complex="normal"/>
    </style:style>
    <style:style style:name="T20" style:family="text">
      <style:text-properties fo:font-variant="normal" fo:text-transform="none" fo:color="#595959" style:text-line-through-style="none" style:text-line-through-type="none" style:text-position="0% 100%" style:font-name="Arial" fo:font-size="20pt" fo:letter-spacing="normal" fo:language="de" fo:country="DE" fo:font-style="normal" style:text-underline-style="none" fo:font-weight="normal" style:font-name-asian="DejaVu Sans" style:font-size-asian="20pt" style:font-style-asian="normal" style:font-weight-asian="normal" style:font-name-complex="DejaVu Sans" style:font-size-complex="20pt" style:font-style-complex="normal" style:font-weight-complex="normal"/>
    </style:style>
    <style:style style:name="T21" style:family="text">
      <style:text-properties fo:font-variant="normal" fo:text-transform="none" fo:color="#000000" style:text-line-through-style="none" style:text-line-through-type="none" style:text-position="0% 100%" style:font-name="Georgia1" fo:font-size="20pt" fo:letter-spacing="normal" fo:language="de" fo:country="DE" fo:font-style="normal" style:text-underline-style="none" fo:font-weight="bold" style:font-name-asian="DejaVu Sans" style:font-size-asian="20pt" style:font-style-asian="normal" style:font-weight-asian="bold" style:font-name-complex="DejaVu Sans" style:font-size-complex="20pt" style:font-style-complex="normal" style:font-weight-complex="bold"/>
    </style:style>
    <style:style style:name="T22" style:family="text">
      <style:text-properties fo:font-variant="normal" fo:text-transform="none" fo:color="#595959" style:text-line-through-style="none" style:text-line-through-type="none" style:text-position="0% 100%" style:font-name="Arial" fo:font-size="16pt" fo:letter-spacing="normal" fo:language="de" fo:country="DE" fo:font-style="normal" style:text-underline-style="none" fo:font-weight="normal" style:font-name-asian="DejaVu Sans" style:font-size-asian="16pt" style:font-style-asian="normal" style:font-weight-asian="normal" style:font-name-complex="DejaVu Sans" style:font-size-complex="16pt" style:font-style-complex="normal" style:font-weight-complex="normal"/>
    </style:style>
    <style:style style:name="T23" style:family="text">
      <style:text-properties fo:font-variant="normal" fo:text-transform="none" fo:color="#000000" style:text-line-through-style="none" style:text-line-through-type="none" style:text-position="0% 100%" style:font-name="Georgia1" fo:font-size="14.8999996185303pt" fo:letter-spacing="normal" fo:language="de" fo:country="DE" fo:font-style="normal" style:text-underline-style="none" fo:font-weight="bold" style:font-name-asian="DejaVu Sans" style:font-size-asian="14.8999996185303pt" style:font-style-asian="normal" style:font-weight-asian="bold" style:font-name-complex="DejaVu Sans" style:font-size-complex="14.8999996185303pt" style:font-style-complex="normal" style:font-weight-complex="bold"/>
    </style:style>
    <style:style style:name="T24" style:family="text">
      <style:text-properties fo:font-variant="normal" fo:text-transform="none" fo:color="#000000" style:text-line-through-style="none" style:text-line-through-type="none" style:text-position="0% 100%" style:font-name="Georgia1" fo:font-size="14.8999996185303pt" fo:letter-spacing="normal" fo:language="de" fo:country="DE" fo:font-style="normal" style:text-underline-style="none" fo:font-weight="normal" style:font-name-asian="DejaVu Sans" style:font-size-asian="14.8999996185303pt" style:font-style-asian="normal" style:font-weight-asian="normal" style:font-name-complex="DejaVu Sans" style:font-size-complex="14.8999996185303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">
        <style:list-level-properties text:space-before="0.301cm" text:min-label-width="0.899cm"/>
        <style:text-properties fo:font-family="Wingdings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c__20_Content" presentation:presentation-page-layout-name="AL1T11">
        <draw:custom-shape draw:name="TextShape 1" draw:style-name="gr1" draw:text-style-name="P1" draw:layer="layout" svg:width="25.198cm" svg:height="2.448cm" svg:x="1.4cm" svg:y="1.59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25.198cm" svg:height="9.259cm" svg:x="1.2cm" svg:y="2.7cm">
          <text:p text:style-name="P2"><text:span text:style-name="T1"/></text:p>
          <text:p text:style-name="P2"><text:span text:style-name="T2">Warum in die Ferne schweifen ...?</text:span></text:p>
          <text:p text:style-name="P2"><text:span text:style-name="T3">Kleinere Gedenkstätten und Gedenkorte in den Unterricht einbinden </text:span></text:p>
          <text:p text:style-name="P3"><text:span text:style-name="T4"/></text:p>
          <text:p text:style-name="P2"><text:span text:style-name="T4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Standard" presentation:presentation-page-layout-name="AL1T11" xml:id="id1" draw:id="id1">
        <draw:custom-shape draw:name="TextShape 1" draw:style-name="gr1" draw:text-style-name="P1" draw:layer="layout" svg:width="25.198cm" svg:height="2.448cm" svg:x="1.4cm" svg:y="1.59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25.198cm" svg:height="9.259cm" svg:x="1.4cm" svg:y="4.241cm">
          <text:p text:style-name="P6"><text:span text:style-name="T5">„</text:span><text:span text:style-name="T5">Das gab es auch bei uns?!“: </text:span></text:p>
          <text:p text:style-name="P6"><text:span text:style-name="T6">Das pädagogisch-didaktische Potenzial kleinerer Gedenkstätten/Gedenkorte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Standard" presentation:presentation-page-layout-name="AL1T11" xml:id="id2" draw:id="id2">
        <draw:custom-shape draw:name="TextShape 1" draw:style-name="gr4" draw:text-style-name="P4" draw:layer="layout" svg:width="25.198cm" svg:height="2.448cm" svg:x="1.401cm" svg:y="0.401cm">
          <text:p text:style-name="P7"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58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2.383cm" svg:x="8.6cm" svg:y="4.05cm">
          <text:p text:style-name="P3"><text:span text:style-name="T8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15.199cm" svg:height="0.78cm" svg:x="8.4cm" svg:y="11.428cm">
          <text:p xml:id="id3" text:id="id3" text:style-name="P3"><text:span text:style-name="T9">„</text:span><text:span text:style-name="T9">Hier sieht man ja fast gar nichts“!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1" draw:style-name="gr5" draw:text-style-name="P8" xml:id="id4" draw:id="id4" draw:layer="layout" svg:width="7.665cm" svg:height="4.311cm" svg:x="19.4cm" svg:y="6.3cm">
          <draw:image xlink:href="Pictures/10000000000001B80000014AD24721365C84CC10.png" xlink:type="simple" xlink:show="embed" xlink:actuate="onLoad" loext:mime-type="image/png">
            <text:p/>
          </draw:image>
        </draw:frame>
        <draw:frame draw:style-name="gr8" draw:text-style-name="P10" draw:layer="layout" svg:width="7.4cm" svg:height="0.725cm" svg:x="19.4cm" svg:y="11cm">
          <draw:text-box>
            <text:p><text:span text:style-name="T10">Beide Fotos: © Michael Hoffmann</text:span></text:p>
          </draw:text-box>
        </draw:frame>
        <anim:par presentation:node-type="timing-root">
          <anim:par smil:begin="id2.begin">
            <anim:transitionFilter smil:dur="0.5s" smil:type="fade" smil:subtype="crossfade"/>
          </anim:par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anim:sub-item="text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</anim:seq>
        </anim:par>
        <presentation:notes draw:style-name="dp2">
          <draw:page-thumbnail draw:style-name="gr3" draw:layer="layout" svg:width="19.797cm" svg:height="11.136cm" svg:x="0.601cm" svg:y="2.257cm" draw:page-number="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Standard" presentation:presentation-page-layout-name="AL1T11" xml:id="id5" draw:id="id5">
        <draw:custom-shape draw:name="TextShape 1" draw:style-name="gr4" draw:text-style-name="P4" draw:layer="layout" svg:width="25.198cm" svg:height="2.448cm" svg:x="1.401cm" svg:y="0.401cm">
          <text:p text:style-name="P7"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3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2.383cm" svg:x="8.6cm" svg:y="4.05cm">
          <text:p text:style-name="P3"><text:span text:style-name="T8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15.199cm" svg:height="0.78cm" svg:x="8.4cm" svg:y="11.428cm">
          <text:p xml:id="id6" text:id="id6" text:style-name="P3"><text:span text:style-name="T9">„</text:span><text:span text:style-name="T9">Hier sieht man ja fast gar nichts“!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6" draw:style-name="gr5" draw:text-style-name="P8" xml:id="id8" draw:id="id8" draw:layer="layout" svg:width="7.665cm" svg:height="4.311cm" svg:x="19.4cm" svg:y="6.3cm">
          <draw:image xlink:href="Pictures/10000000000001B80000014AD24721365C84CC10.png" xlink:type="simple" xlink:show="embed" xlink:actuate="onLoad" loext:mime-type="image/png">
            <text:p/>
          </draw:image>
        </draw:frame>
        <draw:frame draw:name="Grafik 267" draw:style-name="gr5" draw:text-style-name="P8" xml:id="id7" draw:id="id7" draw:layer="layout" svg:width="16.282cm" svg:height="5.712cm" svg:x="0.517cm" svg:y="5.85cm">
          <draw:image xlink:href="Pictures/100000000000033700000181EFFB2A6D6B69C971.png" xlink:type="simple" xlink:show="embed" xlink:actuate="onLoad" loext:mime-type="image/png">
            <text:p/>
          </draw:image>
        </draw:frame>
        <anim:par presentation:node-type="timing-root">
          <anim:par smil:begin="id5.begin">
            <anim:transitionFilter smil:dur="0.5s" smil:type="fade" smil:subtype="crossfade"/>
          </anim:par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anim:sub-item="text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</anim:seq>
        </anim:par>
        <presentation:notes draw:style-name="dp2">
          <draw:page-thumbnail draw:style-name="gr3" draw:layer="layout" svg:width="19.797cm" svg:height="11.136cm" svg:x="0.601cm" svg:y="2.257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Standard" presentation:presentation-page-layout-name="AL1T11" xml:id="id9" draw:id="id9">
        <draw:custom-shape draw:name="TextShape 1" draw:style-name="gr4" draw:text-style-name="P4" draw:layer="layout" svg:width="25.198cm" svg:height="2.448cm" svg:x="1.401cm" svg:y="0.401cm">
          <text:p text:style-name="P7"><text:span text:style-name="T7">„</text:span><text:span text:style-name="T7">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9" draw:style-name="gr5" draw:text-style-name="P8" draw:layer="layout" svg:width="19.399cm" svg:height="14.59cm" svg:x="3.6cm" svg:y="0.9cm">
          <draw:image xlink:href="Pictures/1000020100000163000001645765A9B3CAA49B47.png" xlink:type="simple" xlink:show="embed" xlink:actuate="onLoad" loext:mime-type="image/png">
            <text:p/>
          </draw:image>
        </draw:frame>
        <draw:frame draw:name="Grafik 270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9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Standard" presentation:presentation-page-layout-name="AL1T11" xml:id="id10" draw:id="id10">
        <draw:custom-shape draw:name="TextShape 1" draw:style-name="gr4" draw:text-style-name="P4" draw:layer="layout" svg:width="25.198cm" svg:height="2.448cm" svg:x="1.401cm" svg:y="0.401cm">
          <text:p text:style-name="P7"><text:span text:style-name="T7">„</text:span><text:span text:style-name="T7">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73" draw:style-name="gr5" draw:text-style-name="P8" draw:layer="layout" svg:width="19.399cm" svg:height="14.59cm" svg:x="3.6cm" svg:y="0.9cm">
          <draw:image xlink:href="Pictures/1000020100000163000001645765A9B3CAA49B47.png" xlink:type="simple" xlink:show="embed" xlink:actuate="onLoad" loext:mime-type="image/png">
            <text:p/>
          </draw:image>
        </draw:frame>
        <draw:frame draw:name="Grafik 274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0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Standard" presentation:presentation-page-layout-name="AL1T11" xml:id="id11" draw:id="id11">
        <draw:custom-shape draw:name="TextShape 1" draw:style-name="gr4" draw:text-style-name="P4" draw:layer="layout" svg:width="25.198cm" svg:height="2.448cm" svg:x="1.401cm" svg:y="0.401cm">
          <text:p text:style-name="P7"><text:span text:style-name="T7">„</text:span><text:span text:style-name="T7">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78" draw:style-name="gr5" draw:text-style-name="P8" draw:layer="layout" svg:width="19.399cm" svg:height="14.59cm" svg:x="3.6cm" svg:y="0.9cm">
          <draw:image xlink:href="Pictures/1000020100000163000001645765A9B3CAA49B47.png" xlink:type="simple" xlink:show="embed" xlink:actuate="onLoad" loext:mime-type="image/png">
            <text:p/>
          </draw:image>
        </draw:frame>
        <draw:frame draw:name="Grafik 279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81" draw:style-name="gr5" draw:text-style-name="P8" draw:layer="layout" svg:width="10.199cm" svg:height="3.66cm" svg:x="17.4cm" svg:y="11.748cm">
          <draw:image xlink:href="Pictures/10000000000002F000000168F33218FC8FC17CD5.png" xlink:type="simple" xlink:show="embed" xlink:actuate="onLoad" loext:mime-type="image/png">
            <text:p/>
          </draw:image>
        </draw:frame>
        <draw:custom-shape draw:name="TextShape 3" draw:style-name="gr7" draw:text-style-name="P4" draw:layer="layout" svg:width="9.789cm" svg:height="2.383cm" svg:x="17.729cm" svg:y="9.631cm">
          <text:p text:style-name="P3"><text:span text:style-name="T8">Quellenarbeit:</text:span></text:p>
          <text:p text:style-name="P3"><text:span text:style-name="T8">Was ist eine Ausländerkinderpflegestätte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1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Standard" presentation:presentation-page-layout-name="AL1T11" xml:id="id12" draw:id="id12">
        <draw:custom-shape draw:name="TextShape 1" draw:style-name="gr4" draw:text-style-name="P4" draw:layer="layout" svg:width="25.198cm" svg:height="2.448cm" svg:x="1.401cm" svg:y="0.401cm">
          <text:p text:style-name="P7"><text:span text:style-name="T7">„</text:span><text:span text:style-name="T7">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85" draw:style-name="gr5" draw:text-style-name="P8" draw:layer="layout" svg:width="19.399cm" svg:height="14.59cm" svg:x="3.6cm" svg:y="0.9cm">
          <draw:image xlink:href="Pictures/1000020100000163000001645765A9B3CAA49B47.png" xlink:type="simple" xlink:show="embed" xlink:actuate="onLoad" loext:mime-type="image/png">
            <text:p/>
          </draw:image>
        </draw:frame>
        <draw:frame draw:name="Grafik 286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88" draw:style-name="gr5" draw:text-style-name="P8" draw:layer="layout" svg:width="10.199cm" svg:height="3.66cm" svg:x="17.4cm" svg:y="11.748cm">
          <draw:image xlink:href="Pictures/10000000000002F000000168F33218FC8FC17CD5.png" xlink:type="simple" xlink:show="embed" xlink:actuate="onLoad" loext:mime-type="image/png">
            <text:p/>
          </draw:image>
        </draw:frame>
        <draw:custom-shape draw:name="TextShape 3" draw:style-name="gr7" draw:text-style-name="P4" draw:layer="layout" svg:width="6.599cm" svg:height="2.298cm" svg:x="21.2cm" svg:y="7.301cm">
          <text:p text:style-name="P11"><text:span text:style-name="T12">Eugenia Rossamacha (geb. Zarow), Mutter von Eugen Rossamacha </text:span></text:p>
          <text:p text:style-name="P3"><text:span text:style-name="T12">* 8.5.1926 <text:s/>+ 16.1.194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10.799cm" svg:height="2.913cm" svg:x="11.2cm" svg:y="2.178cm">
          <text:p text:style-name="P3"><text:span text:style-name="T8">Zwangsarbeit, Rassismus am biographischen Beispiel <text:s/></text:span></text:p>
          <text:p text:style-name="P3"><text:span text:style-name="T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6" draw:style-name="gr7" draw:text-style-name="P4" draw:layer="layout" svg:width="9.789cm" svg:height="2.383cm" svg:x="17.729cm" svg:y="9.631cm">
          <text:p text:style-name="P3"><text:span text:style-name="T8">Quellenarbeit:</text:span></text:p>
          <text:p text:style-name="P3"><text:span text:style-name="T8">Was ist eine Ausländerkinderpflegestätte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2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Standard" presentation:presentation-page-layout-name="AL1T11" xml:id="id13" draw:id="id13">
        <draw:custom-shape draw:name="TextShape 1" draw:style-name="gr4" draw:text-style-name="P4" draw:layer="layout" svg:width="25.198cm" svg:height="2.448cm" svg:x="1.401cm" svg:y="0.401cm">
          <text:p text:style-name="P7"><text:span text:style-name="T7">„</text:span><text:span text:style-name="T7">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95" draw:style-name="gr5" draw:text-style-name="P8" draw:layer="layout" svg:width="19.399cm" svg:height="14.59cm" svg:x="3.6cm" svg:y="0.9cm">
          <draw:image xlink:href="Pictures/1000020100000163000001645765A9B3CAA49B47.png" xlink:type="simple" xlink:show="embed" xlink:actuate="onLoad" loext:mime-type="image/png">
            <text:p/>
          </draw:image>
        </draw:frame>
        <draw:frame draw:name="Grafik 296" draw:style-name="gr5" draw:text-style-name="P8" draw:layer="layout" svg:width="9.209cm" svg:height="5.179cm" svg:x="8.6cm" svg:y="5.92cm">
          <draw:image xlink:href="Pictures/100000000000102000000C185DBF8CB5AFBBBA74.jpg" xlink:type="simple" xlink:show="embed" xlink:actuate="onLoad" loext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98" draw:style-name="gr5" draw:text-style-name="P8" draw:layer="layout" svg:width="10.199cm" svg:height="3.66cm" svg:x="17.4cm" svg:y="11.748cm">
          <draw:image xlink:href="Pictures/10000000000002F000000168F33218FC8FC17CD5.png" xlink:type="simple" xlink:show="embed" xlink:actuate="onLoad" loext:mime-type="image/png">
            <text:p/>
          </draw:image>
        </draw:frame>
        <draw:custom-shape draw:name="TextShape 3" draw:style-name="gr7" draw:text-style-name="P4" draw:layer="layout" svg:width="6.599cm" svg:height="2.298cm" svg:x="20.6cm" svg:y="8.25cm">
          <text:p text:style-name="P11"><text:span text:style-name="T12">Eugenia Rossamacha (geb. Zarow), Mutter von Eugen Rossamacha </text:span></text:p>
          <text:p text:style-name="P3"><text:span text:style-name="T12">* 8.5.1926 <text:s/>+ 16.1.194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301" draw:style-name="gr5" draw:text-style-name="P8" draw:layer="layout" svg:width="7.199cm" svg:height="4.464cm" svg:x="0.4cm" svg:y="5.885cm">
          <draw:image xlink:href="Pictures/1000000000000247000001E240D3880914ABF1CF.png" xlink:type="simple" xlink:show="embed" xlink:actuate="onLoad" loext:mime-type="image/png">
            <text:p/>
          </draw:image>
        </draw:frame>
        <draw:custom-shape draw:name="TextShape 4" draw:style-name="gr7" draw:text-style-name="P4" draw:layer="layout" svg:width="6.399cm" svg:height="3.094cm" svg:x="0.6cm" svg:y="10.445cm">
          <text:p text:style-name="P3"><text:span text:style-name="T8">Aufarbeiten oder Zuschütten? Umstrittene Erinnerungskultu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6" draw:style-name="gr7" draw:text-style-name="P4" draw:layer="layout" svg:width="10.799cm" svg:height="2.913cm" svg:x="11.2cm" svg:y="2.178cm">
          <text:p text:style-name="P3"><text:span text:style-name="T8">Zwangsarbeit, Rassismus am biographischen Beispiel <text:s/></text:span></text:p>
          <text:p text:style-name="P3"><text:span text:style-name="T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7" draw:style-name="gr7" draw:text-style-name="P4" draw:layer="layout" svg:width="9.789cm" svg:height="2.383cm" svg:x="17.729cm" svg:y="10.2cm">
          <text:p text:style-name="P3"><text:span text:style-name="T8">Quellenarbeit:</text:span></text:p>
          <text:p text:style-name="P3"><text:span text:style-name="T8">Was ist eine Ausländerkinderpflegestätte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3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Standard" presentation:presentation-page-layout-name="AL1T11" xml:id="id14" draw:id="id14">
        <draw:custom-shape draw:name="TextShape 1" draw:style-name="gr4" draw:text-style-name="P4" draw:layer="layout" svg:width="25.198cm" svg:height="2.448cm" svg:x="1.4cm" svg:y="1.59cm">
          <text:p text:style-name="P7"><text:span text:style-name="T13">Entscheidungsspielräume und Handlungsmöglichkeiten</text:span><text:span text:style-name="T7"><text:line-break/></text:span><text:span text:style-name="T14">zwischen Zustimmung, Unterdrückung und Widerstan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9" draw:text-style-name="P1" draw:layer="layout" svg:width="25.198cm" svg:height="9.259cm" svg:x="1.4cm" svg:y="4.241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11.199cm" svg:height="7.36cm" svg:x="15.8cm" svg:y="4.4cm">
          <text:p text:style-name="P3"><text:span text:style-name="T7">Wer treibt die Einrichtung des „Kinderheims“ voran? Warum?</text:span></text:p>
          <text:p text:style-name="P3"><text:span text:style-name="T7"/></text:p>
          <text:p text:style-name="P3"><text:span text:style-name="T7">Welche Haltung nahmen die Nachbarn ein? Warum?</text:span></text:p>
          <text:p text:style-name="P3"><text:span text:style-name="T7"/></text:p>
          <text:p text:style-name="P3"><text:span text:style-name="T7">Gab es Formen der Verweigerung? Welche?</text:span></text:p>
          <text:p text:style-name="P3"><text:span text:style-name="T7"/></text:p>
          <text:p text:style-name="P3"><text:span text:style-name="T7">War Widerstand/Hilfe möglich? Wie?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4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1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Blank_20_Slide">
        <draw:custom-shape draw:name="TextShape 1" draw:style-name="gr4" draw:text-style-name="P4" draw:layer="layout" svg:width="25.198cm" svg:height="2.888cm" svg:x="1.399cm" svg:y="0.497cm">
          <text:p text:style-name="P7"><text:span text:style-name="T15">Vom Ereignis zur Struktur: Handlungsmuster und Motiv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311" draw:style-name="gr5" draw:text-style-name="P8" draw:layer="layout" svg:width="15.399cm" svg:height="11.605cm" svg:x="6.799cm" svg:y="2.779cm">
          <draw:image xlink:href="Pictures/10000201000001410000013732B98D0DDDB90235.png" xlink:type="simple" xlink:show="embed" xlink:actuate="onLoad" loext:mime-type="image/png">
            <text:p/>
          </draw:image>
        </draw:frame>
        <draw:custom-shape draw:name="TextShape 2" draw:style-name="gr7" draw:text-style-name="P4" draw:layer="layout" svg:width="5.199cm" svg:height="3.565cm" svg:x="11.599cm" svg:y="4.599cm">
          <text:p text:style-name="P7"><text:span text:style-name="T16">Mitmachen</text:span></text:p>
          <text:p text:style-name="P7"><text:span text:style-name="T16">-</text:span></text:p>
          <text:p text:style-name="P7"><text:span text:style-name="T16">Profitieren</text:span></text:p>
          <text:p text:style-name="P3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5.22cm" svg:height="3.795cm" svg:x="15.503cm" svg:y="9.101cm">
          <text:p text:style-name="P7"><text:span text:style-name="T16">Verweigern</text:span></text:p>
          <text:p text:style-name="P7"><text:span text:style-name="T16">-</text:span></text:p>
          <text:p text:style-name="P7"><text:span text:style-name="T16">Widerstand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6.31cm" svg:height="3.722cm" svg:x="7.799cm" svg:y="9.174cm">
          <text:p text:style-name="P7"><text:span text:style-name="T16">Unterdrücken</text:span></text:p>
          <text:p text:style-name="P7"><text:span text:style-name="T16">-</text:span></text:p>
          <text:p text:style-name="P7"><text:span text:style-name="T16">Verfolge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10" draw:text-style-name="P12" draw:layer="layout" svg:width="5.599cm" svg:height="1.314cm" svg:x="18.199cm" svg:y="3.683cm">
          <text:p text:style-name="P7"><text:span text:style-name="T7">Gruppendynamik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6" draw:style-name="gr10" draw:text-style-name="P12" draw:layer="layout" svg:width="5.599cm" svg:height="1.314cm" svg:x="5.399cm" svg:y="3.484cm">
          <text:p text:style-name="P7"><text:span text:style-name="T7">Denunziation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7" draw:style-name="gr11" draw:text-style-name="P13" draw:layer="layout" svg:width="5.599cm" svg:height="1.314cm" svg:x="0.599cm" svg:y="9.199cm">
          <text:p text:style-name="P7"><text:span text:style-name="T7">Verleumdung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8" draw:style-name="gr11" draw:text-style-name="P13" draw:layer="layout" svg:width="5.599cm" svg:height="1.314cm" svg:x="0.799cm" svg:y="12.684cm">
          <text:p text:style-name="P7"><text:span text:style-name="T7">Verhaftung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9" draw:style-name="gr12" draw:text-style-name="P14" draw:layer="layout" svg:width="5.599cm" svg:height="1.314cm" svg:x="21.398cm" svg:y="8.398cm">
          <text:p text:style-name="P7"><text:span text:style-name="T7">Kein Hitler-Gruß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10" draw:style-name="gr12" draw:text-style-name="P14" draw:layer="layout" svg:width="5.599cm" svg:height="1.314cm" svg:x="21.599cm" svg:y="11.199cm">
          <text:p text:style-name="P7"><text:span text:style-name="T7">Kritik am System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presentation:notes draw:style-name="dp2">
          <draw:page-thumbnail draw:style-name="gr3" draw:layer="layout" svg:width="19.797cm" svg:height="11.136cm" svg:x="0.601cm" svg:y="2.257cm" draw:page-number="11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Title_20_Slide" presentation:presentation-page-layout-name="AL2T1">
        <draw:custom-shape draw:name="TextShape 1" draw:style-name="gr4" draw:text-style-name="P4" draw:layer="layout" svg:width="25.198cm" svg:height="2.448cm" svg:x="1.401cm" svg:y="0.701cm">
          <text:p text:style-name="P7"><text:span text:style-name="T18">Kleinere Gedenkorte mit digitalen Medien erkunden: actionbound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1" draw:text-style-name="P1" draw:layer="layout" svg:width="25.198cm" svg:height="9.259cm" svg:x="1.4cm" svg:y="4.2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332" draw:style-name="gr5" draw:text-style-name="P8" draw:layer="layout" svg:width="13.106cm" svg:height="10.949cm" svg:x="0.861cm" svg:y="3.3cm">
          <draw:image xlink:href="Pictures/100000000000019D000001CC430F0CB7EF9FF60B.png" xlink:type="simple" xlink:show="embed" xlink:actuate="onLoad" loext:mime-type="image/png">
            <text:p/>
          </draw:image>
        </draw:frame>
        <draw:frame draw:name="Grafik 333" draw:style-name="gr5" draw:text-style-name="P8" xml:id="id15" draw:id="id15" draw:layer="layout" svg:width="23.377cm" svg:height="12.068cm" svg:x="3.554cm" svg:y="2.481cm">
          <draw:image xlink:href="Pictures/100000000000031F00000226EE3A7E54D8BAE6ED.png" xlink:type="simple" xlink:show="embed" xlink:actuate="onLoad" loext:mime-type="image/png">
            <text:p/>
          </draw:image>
        </draw:frame>
        <draw:frame draw:name="Grafik 334" draw:style-name="gr5" draw:text-style-name="P8" xml:id="id16" draw:id="id16" draw:layer="layout" svg:width="20.768cm" svg:height="11.369cm" svg:x="7cm" svg:y="3.75cm">
          <draw:image xlink:href="Pictures/10000000000003110000023D32FD0AFB0C3F36B6.png" xlink:type="simple" xlink:show="embed" xlink:actuate="onLoad" loext:mime-type="image/png">
            <text:p/>
          </draw:image>
        </draw:fram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</anim:par>
          </anim:seq>
        </anim:par>
        <presentation:notes draw:style-name="dp2">
          <draw:page-thumbnail draw:style-name="gr3" draw:layer="layout" svg:width="19.798cm" svg:height="11.136cm" svg:x="0.6cm" svg:y="2.257cm" draw:page-number="12" presentation:class="page"/>
          <draw:frame presentation:style-name="pr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Title_2c__20_Content" presentation:presentation-page-layout-name="AL1T11">
        <draw:custom-shape draw:name="TextShape 1" draw:style-name="gr4" draw:text-style-name="P4" draw:layer="layout" svg:width="25.198cm" svg:height="2.448cm" svg:x="1.399cm" svg:y="1.59cm">
          <text:p text:style-name="P7"><text:span text:style-name="T19">Fazit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25.198cm" svg:height="10.8cm" svg:x="1.4cm" svg:y="2.7cm">
          <text:p text:style-name="P15"><text:span text:style-name="T1"/></text:p>
          <text:list text:style-name="L2">
            <text:list-item>
              <text:p text:style-name="P15"><text:span text:style-name="T20">Auch kleinere Gedenkstätten/Gedenkorte eignen sich für einen kompetenzorientierten und wertebasierten Geschichtsunterricht.</text:span></text:p>
            </text:list-item>
            <text:list-item>
              <text:p text:style-name="P15"><text:span text:style-name="T20">Die abstrakten Prozesse werden elementarisiert und konkretisiert: Der konkrete Vorgang legt Entscheidungsmöglichkeiten und -situationen offen, nicht nur Ergebnisse. </text:span></text:p>
            </text:list-item>
            <text:list-item>
              <text:p text:style-name="P15"><text:span text:style-name="T20">Lebensweltbezug und projektorientiertes Arbeiten erzielen eine hohe Lerngruppenorientierung. Geschichtliche Erfahrung wird nah-bar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7cm" svg:height="11.136cm" svg:x="0.601cm" svg:y="2.257cm" draw:page-number="1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11">
        <draw:custom-shape draw:name="TextShape 1" draw:style-name="gr4" draw:text-style-name="P4" draw:layer="layout" svg:width="25.198cm" svg:height="2.448cm" svg:x="1.4cm" svg:y="1.59cm">
          <text:p text:style-name="P7"><text:span text:style-name="T21">Unterstützungsangebote durch das Kompetenzzentrum Landeskunde (ZSL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17.799cm" svg:height="9.259cm" svg:x="10.2cm" svg:y="4.24cm">
          <text:list text:style-name="L2">
            <text:list-item>
              <text:p text:style-name="P15"><text:span text:style-name="T8">Website</text:span><text:span text:style-name="T7"> mit regionalen Informationen zu Partnerinstitutionen, Unterrichtsmaterialien und Best-Practise-Beispielen auf dem Landesbildungsserver (mit Karte)</text:span></text:p>
            </text:list-item>
            <text:list-item>
              <text:p text:style-name="P15"><text:span text:style-name="T7">7 </text:span><text:span text:style-name="T8">Fachtage Demokratiebildung</text:span><text:span text:style-name="T7"> an außerschulischen Geschichtsorten SJ 21/22:</text:span></text:p>
            </text:list-item>
            <text:list-item>
              <text:p text:style-name="P15"><text:span text:style-name="T22">November 21: Stuttgart</text:span></text:p>
            </text:list-item>
            <text:list-item>
              <text:p text:style-name="P15"><text:span text:style-name="T22">Februar 22: Konstanz, Sigmaringen</text:span></text:p>
            </text:list-item>
            <text:list-item>
              <text:p text:style-name="P15"><text:span text:style-name="T22">März 22: Heidelberg</text:span></text:p>
            </text:list-item>
            <text:list-item>
              <text:p text:style-name="P15"><text:span text:style-name="T22">April 22: Schwäbisch Hall, Karlsruhe </text:span></text:p>
            </text:list-item>
            <text:list-item>
              <text:p text:style-name="P15"><text:span text:style-name="T22">Juni 22: Freiburg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339" draw:style-name="gr5" draw:text-style-name="P8" draw:layer="layout" svg:width="8.799cm" svg:height="9.944cm" svg:x="1cm" svg:y="4.039cm">
          <draw:image xlink:href="Pictures/1000000000000258000002A6DF9E061277F0B8D7.png" xlink:type="simple" xlink:show="embed" xlink:actuate="onLoad" loext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11">
        <draw:custom-shape draw:name="TextShape 1" draw:style-name="gr4" draw:text-style-name="P4" draw:layer="layout" svg:width="25.198cm" svg:height="2.448cm" svg:x="1.4cm" svg:y="1.59cm">
          <text:p text:style-name="P7"><text:span text:style-name="T23">Diskussionsfelder Gedenkstättenbesuche:</text:span><text:span text:style-name="T7"><text:line-break/></text:span><text:span text:style-name="T24">Wie läuft es bei uns an der Schule? Was läuft gut?</text:span><text:span text:style-name="T7"><text:line-break/></text:span><text:span text:style-name="T24">Was könnte verändert werd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9" draw:text-style-name="P1" draw:layer="layout" svg:width="25.198cm" svg:height="9.259cm" svg:x="1.4cm" svg:y="4.2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3" draw:text-style-name="P16" draw:layer="layout" svg:width="6.599cm" svg:height="1.499cm" svg:x="11.2cm" svg:y="5.7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CustomShape 4" draw:style-name="gr13" draw:text-style-name="P16" draw:layer="layout" svg:width="6.599cm" svg:height="1.499cm" svg:x="11.2cm" svg:y="7.8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CustomShape 5" draw:style-name="gr13" draw:text-style-name="P16" draw:layer="layout" svg:width="6.599cm" svg:height="1.499cm" svg:x="11.2cm" svg:y="10.05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CustomShape 6" draw:style-name="gr13" draw:text-style-name="P16" draw:layer="layout" svg:width="6.599cm" svg:height="1.499cm" svg:x="11.2cm" svg:y="12.15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TextShape 7" draw:style-name="gr7" draw:text-style-name="P4" draw:layer="layout" svg:width="8.399cm" svg:height="1.31cm" svg:x="3.6cm" svg:y="6.15cm">
          <text:p text:style-name="P3"><text:span text:style-name="T9">punktuell, </text:span></text:p>
          <text:p text:style-name="P3"><text:span text:style-name="T9">FS-Beschlus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8" draw:style-name="gr7" draw:text-style-name="P4" draw:layer="layout" svg:width="8.198cm" svg:height="1.254cm" svg:x="18.4cm" svg:y="6cm">
          <text:p text:style-name="P3"><text:span text:style-name="T9">dauerhaft, im Schulcurriculum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9" draw:style-name="gr7" draw:text-style-name="P4" draw:layer="layout" svg:width="8.198cm" svg:height="1.31cm" svg:x="18.4cm" svg:y="7.8cm">
          <text:p text:style-name="P3"><text:span text:style-name="T9">Große Gedenkstätten</text:span></text:p>
          <text:p text:style-name="P3"><text:span text:style-name="T9">Dachau, Natzweile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0" draw:style-name="gr7" draw:text-style-name="P4" draw:layer="layout" svg:width="6.999cm" svg:height="1.787cm" svg:x="3.6cm" svg:y="7.95cm">
          <text:p text:style-name="P3"><text:span text:style-name="T9">so lokal oder regional wie möglic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1" draw:style-name="gr7" draw:text-style-name="P4" draw:layer="layout" svg:width="5.999cm" svg:height="1.254cm" svg:x="3.6cm" svg:y="10.295cm">
          <text:p text:style-name="P3"><text:span text:style-name="T9">Vorbereiteter Besuc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7" draw:text-style-name="P4" draw:layer="layout" svg:width="7.199cm" svg:height="1.254cm" svg:x="18.6cm" svg:y="10.2cm">
          <text:p text:style-name="P3"><text:span text:style-name="T9">Projektarbeit, Schülerführun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3" draw:style-name="gr7" draw:text-style-name="P4" draw:layer="layout" svg:width="7.199cm" svg:height="1.787cm" svg:x="3.6cm" svg:y="12.3cm">
          <text:p text:style-name="P3"><text:span text:style-name="T9">Fachlichkeit, Geschichtsbewusstse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4" draw:style-name="gr7" draw:text-style-name="P4" draw:layer="layout" svg:width="7.799cm" svg:height="1.254cm" svg:x="18.8cm" svg:y="12.15cm">
          <text:p text:style-name="P3"><text:span text:style-name="T9">Emotionalität, Anteilnahm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7cm" svg:height="11.136cm" svg:x="0.601cm" svg:y="2.257cm" draw:page-number="1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Arial" svg:font-family="Arial"/>
    <style:font-face style:name="Calibri1" svg:font-family="Calibri"/>
    <style:font-face style:name="DejaVu Sans" svg:font-family="'DejaVu Sans'"/>
    <style:font-face style:name="Georgia1" svg:font-family="Georgia"/>
    <style:font-face style:name="Microsoft YaHei1" svg:font-family="'Microsoft YaHei'"/>
    <style:font-face style:name="Arial1" svg:font-family="Arial" style:font-pitch="variable"/>
    <style:font-face style:name="Calibri" svg:font-family="Calibri" style:font-pitch="variable"/>
    <style:font-face style:name="DejaVu Sans1" svg:font-family="'DejaVu Sans'" style:font-pitch="variable"/>
    <style:font-face style:name="Georgia" svg:font-family="Georgia" style:font-pitch="variable"/>
    <style:font-face style:name="Liberation Sans" svg:font-family="'Liberation Sans'" style:font-pitch="variable"/>
    <style:font-face style:name="Liberation Serif1" svg:font-family="'Liberation Serif'" style:font-pitch="variable"/>
    <style:font-face style:name="Microsoft YaHei" svg:font-family="'Microsoft YaHei'" style:font-pitch="variable"/>
    <style:font-face style:name="Segoe UI1" svg:font-family="'Segoe UI'" style:font-pitch="variable"/>
    <style:font-face style:name="Tahoma1" svg:font-family="Tahoma" style:font-pitch="variable"/>
    <style:font-face style:name="Arial2" svg:font-family="Arial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3" svg:font-family="Arial" style:font-family-generic="system" style:font-pitch="variable"/>
    <style:font-face style:name="DejaVu Sans2" svg:font-family="'DejaVu Sans'" style:font-family-generic="system" style:font-pitch="variable"/>
    <style:font-face style:name="Microsoft YaHei2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0" draw:border="0%"/>
    <draw:gradient draw:name="Ausgefüllt_20_blau" draw:display-name="Ausgefüllt blau" draw:style="linear" draw:start-color="#729fcf" draw:end-color="#355269" draw:start-intensity="100%" draw:end-intensity="100%" draw:angle="300" draw:border="0%"/>
    <draw:gradient draw:name="Ausgefüllt_20_gelb" draw:display-name="Ausgefüllt gelb" draw:style="linear" draw:start-color="#ffde59" draw:end-color="#b47804" draw:start-intensity="100%" draw:end-intensity="100%" draw:angle="300" draw:border="0%"/>
    <draw:gradient draw:name="Ausgefüllt_20_grün" draw:display-name="Ausgefüllt grün" draw:style="linear" draw:start-color="#77bc65" draw:end-color="#127622" draw:start-intensity="100%" draw:end-intensity="100%" draw:angle="300" draw:border="0%"/>
    <draw:gradient draw:name="Ausgefüllt_20_rot" draw:display-name="Ausgefüllt rot" draw:style="linear" draw:start-color="#ff6d6d" draw:end-color="#c9211e" draw:start-intensity="100%" draw:end-intensity="100%" draw:angle="300" draw:border="0%"/>
    <draw:gradient draw:name="Formen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2" style:font-family-asian="'Microsoft YaHei'" style:font-family-generic-asian="system" style:font-pitch-asian="variable" style:font-size-asian="18pt" style:font-style-asian="normal" style:font-weight-asian="normal" style:font-name-complex="Arial3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_2c__20_Content-background" style:display-name="Title, Content-background" style:family="presentation">
      <style:graphic-properties draw:stroke="none" draw:fill="solid" draw:fill-color="#fffde9"/>
      <style:text-properties style:letter-kerning="true"/>
    </style:style>
    <style:style style:name="Title_2c__20_Content-backgroundobjects" style:display-name="Title,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-notes" style:display-name="Title,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-outline1" style:display-name="Title, Content-outline1" style:family="presentation">
      <style:graphic-properties draw:stroke="none" draw:fill="none" draw:auto-grow-height="false" draw:fit-to-size="shrink-to-fit" style:shrink-to-fit="true">
        <text:list-style style:name="Title_2c__20_Content-outline1" style:display-name="Title,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c__20_Content-outline2" style:display-name="Title, Content-outline2" style:family="presentation" style:parent-style-name="Title_2c__20_Content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le_2c__20_Content-outline3" style:display-name="Title, Content-outline3" style:family="presentation" style:parent-style-name="Title_2c__20_Content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c__20_Content-outline4" style:display-name="Title, Content-outline4" style:family="presentation" style:parent-style-name="Title_2c__20_Content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c__20_Content-outline5" style:display-name="Title, Content-outline5" style:family="presentation" style:parent-style-name="Title_2c_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-outline6" style:display-name="Title, Content-outline6" style:family="presentation" style:parent-style-name="Title_2c_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-outline7" style:display-name="Title, Content-outline7" style:family="presentation" style:parent-style-name="Title_2c_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-outline8" style:display-name="Title, Content-outline8" style:family="presentation" style:parent-style-name="Title_2c_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-outline9" style:display-name="Title, Content-outline9" style:family="presentation" style:parent-style-name="Title_2c_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-subtitle" style:display-name="Title, Content-subtitle" style:family="presentation">
      <style:graphic-properties draw:stroke="none" draw:fill="none" draw:textarea-vertical-align="middle">
        <text:list-style style:name="Title_2c__20_Content-subtitle" style:display-name="Title,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-title" style:display-name="Title, Content-title" style:family="presentation">
      <style:graphic-properties draw:stroke="none" draw:fill="none" draw:textarea-vertical-align="middle">
        <text:list-style style:name="Title_2c__20_Content-title" style:display-name="Title,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Standard-background" style:family="presentation">
      <style:graphic-properties draw:stroke="none" draw:fill="solid" draw:fill-color="#fffde9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Standard-outline2" style:family="presentation" style:parent-style-name="Standard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Standard-outline3" style:family="presentation" style:parent-style-name="Standard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Standard-outline4" style:family="presentation" style:parent-style-name="Standard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background" style:display-name="Blank Slide-background" style:family="presentation">
      <style:graphic-properties draw:stroke="none" draw:fill="solid" draw:fill-color="#fffde9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shrink-to-fit" style:shrink-to-fit="true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outline2" style:display-name="Blank Slide-outline2" style:family="presentation" style:parent-style-name="Blank_20_Slide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Blank_20_Slide-outline3" style:display-name="Blank Slide-outline3" style:family="presentation" style:parent-style-name="Blank_20_Slide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4" style:display-name="Blank Slide-outline4" style:family="presentation" style:parent-style-name="Blank_20_Slide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background" style:display-name="Title Slide-background" style:family="presentation">
      <style:graphic-properties draw:stroke="none" draw:fill="solid" draw:fill-color="#fffde9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shrink-to-fit" style:shrink-to-fit="true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outline2" style:display-name="Title Slide-outline2" style:family="presentation" style:parent-style-name="Title_20_Slide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le_20_Slide-outline3" style:display-name="Title Slide-outline3" style:family="presentation" style:parent-style-name="Title_20_Slide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4" style:display-name="Title Slide-outline4" style:family="presentation" style:parent-style-name="Title_20_Slide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5" style:display-name="Title Slide-outline5" style:family="presentation" style:parent-style-name="Title_20_Slide-outline4">
      <style:paragraph-properties fo:margin-top="0.1cm" fo:margin-bottom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.1cm" fo:margin-bottom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.1cm" fo:margin-bottom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.1cm" fo:margin-bottom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.1cm" fo:margin-bottom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itelfolie-background" style:family="presentation">
      <style:graphic-properties draw:stroke="none" draw:fill="solid" draw:fill-color="#ffffff"/>
      <style:text-properties style:letter-kerning="true"/>
    </style:style>
    <style:style style:name="Titelfoli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foli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folie-outline1" style:family="presentation">
      <style:graphic-properties draw:stroke="none" draw:fill="none" draw:auto-grow-height="false" draw:fit-to-size="shrink-to-fit" style:shrink-to-fit="true">
        <text:list-style style:name="Titelfoli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elfolie-outline2" style:family="presentation" style:parent-style-name="Titelfolie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elfolie-outline3" style:family="presentation" style:parent-style-name="Titelfolie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folie-outline4" style:family="presentation" style:parent-style-name="Titelfolie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folie-outline5" style:family="presentation" style:parent-style-name="Titelfolie-outline4">
      <style:paragraph-properties fo:margin-top="0.1cm" fo:margin-bottom="0cm"/>
      <style:text-properties fo:font-size="20pt" style:font-size-asian="20pt" style:font-size-complex="20pt"/>
    </style:style>
    <style:style style:name="Titelfolie-outline6" style:family="presentation" style:parent-style-name="Titelfolie-outline5">
      <style:paragraph-properties fo:margin-top="0.1cm" fo:margin-bottom="0cm"/>
      <style:text-properties fo:font-size="20pt" style:font-size-asian="20pt" style:font-size-complex="20pt"/>
    </style:style>
    <style:style style:name="Titelfolie-outline7" style:family="presentation" style:parent-style-name="Titelfolie-outline6">
      <style:paragraph-properties fo:margin-top="0.1cm" fo:margin-bottom="0cm"/>
      <style:text-properties fo:font-size="20pt" style:font-size-asian="20pt" style:font-size-complex="20pt"/>
    </style:style>
    <style:style style:name="Titelfolie-outline8" style:family="presentation" style:parent-style-name="Titelfolie-outline7">
      <style:paragraph-properties fo:margin-top="0.1cm" fo:margin-bottom="0cm"/>
      <style:text-properties fo:font-size="20pt" style:font-size-asian="20pt" style:font-size-complex="20pt"/>
    </style:style>
    <style:style style:name="Titelfolie-outline9" style:family="presentation" style:parent-style-name="Titelfolie-outline8">
      <style:paragraph-properties fo:margin-top="0.1cm" fo:margin-bottom="0cm"/>
      <style:text-properties fo:font-size="20pt" style:font-size-asian="20pt" style:font-size-complex="20pt"/>
    </style:style>
    <style:style style:name="Titelfolie-subtitle" style:family="presentation">
      <style:graphic-properties draw:stroke="none" draw:fill="none" draw:textarea-vertical-align="middle">
        <text:list-style style:name="Titelfoli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folie-title" style:family="presentation">
      <style:graphic-properties draw:stroke="none" draw:fill="none" draw:textarea-vertical-align="middle">
        <text:list-style style:name="Titelfoli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shrink-to-fit" style:shrink-to-fit="true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el_20_und_20_Inhalt-outline2" style:display-name="Titel und Inhalt-outline2" style:family="presentation" style:parent-style-name="Titel_20_und_20_Inhalt-outline1"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el_20_und_20_Inhalt-outline3" style:display-name="Titel und Inhalt-outline3" style:family="presentation" style:parent-style-name="Titel_20_und_20_Inhalt-outline2"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_20_und_20_Inhalt-outline4" style:display-name="Titel und Inhalt-outline4" style:family="presentation" style:parent-style-name="Titel_20_und_20_Inhalt-outline3"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2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.002cm" fo:page-height="15.752cm" style:print-orientation="landscape"/>
    </style:page-layout>
    <style:page-layout style:name="PM2">
      <style:page-layout-properties fo:margin-top="0cm" fo:margin-bottom="0cm" fo:margin-left="0cm" fo:margin-right="0cm" fo:page-width="20.999cm" fo:page-height="29.699cm" style:print-orientation="portrait"/>
    </style:page-layout>
    <style:style style:name="Mdp1" style:family="drawing-page">
      <style:drawing-page-properties draw:background-size="border" draw:fill="solid" draw:fill-color="#fffde9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number:date-style style:name="D4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svg:stroke-width="0.141cm" draw:fill="solid" draw:fill-color="#b80000" draw:textarea-vertical-align="top" draw:auto-grow-height="false" fo:min-height="0cm" fo:min-width="0cm" fo:padding-top="0.125cm" fo:padding-bottom="0.125cm" fo:padding-left="0.25cm" fo:padding-right="0.25cm" fo:wrap-option="wrap" draw:shadow="visible" draw:shadow-offset-x="0cm" draw:shadow-offset-y="0.071cm" draw:shadow-color="#000000" draw:shadow-opacity="40%"/>
    </style:style>
    <style:style style:name="Mgr4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Mgr5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6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35cm, 0.24cm, 0.235cm, 0.236cm)" draw:image-opacity="100%" style:mirror="none"/>
    </style:style>
    <style:style style:name="Mpr1" style:family="presentation" style:parent-style-name="Title_2c__20_Content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2" style:family="presentation" style:parent-style-name="Title_2c__20_Content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4" style:family="presentation" style:parent-style-name="Standard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5" style:family="presentation" style:parent-style-name="Blank_20_Slid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6" style:family="presentation" style:parent-style-name="Blank_20_Slid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7" style:family="presentation" style:parent-style-name="Title_20_Slid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8" style:family="presentation" style:parent-style-name="Title_20_Slid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9" style:family="presentation" style:parent-style-name="Titelfolie-title">
      <style:graphic-properties draw:stroke="none" svg:stroke-width="0cm" draw:fill="none" draw:textarea-vertical-align="bottom" draw:auto-grow-height="false" draw:fit-to-size="false" style:shrink-to-fit="false" fo:min-height="2.63cm" fo:padding-top="0.125cm" fo:padding-bottom="0.125cm" fo:padding-left="0.25cm" fo:padding-right="0.25cm" fo:wrap-option="wrap"/>
      <style:paragraph-properties style:writing-mode="lr-tb"/>
    </style:style>
    <style:style style:name="Mpr10" style:family="presentation" style:parent-style-name="Titelfolie-backgroundobjects">
      <style:graphic-properties draw:stroke="none" svg:stroke-width="0cm" draw:fill="none" draw:fill-color="#ffffff" draw:textarea-vertical-align="middle" draw:auto-grow-height="false" draw:fit-to-size="false" style:shrink-to-fit="false" fo:min-height="9.136cm" fo:padding-top="0.125cm" fo:padding-bottom="0.125cm" fo:padding-left="0.25cm" fo:padding-right="0.25cm" fo:wrap-option="wrap"/>
      <style:paragraph-properties style:writing-mode="lr-tb"/>
    </style:style>
    <style:style style:name="Mpr11" style:family="presentation" style:parent-style-name="Titelfoli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2" style:family="presentation" style:parent-style-name="Titelfoli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3" style:family="presentation" style:parent-style-name="Titel_20_und_20_Inhalt-title">
      <style:graphic-properties draw:stroke="none" svg:stroke-width="0cm" draw:fill="none" draw:textarea-vertical-align="middle" draw:auto-grow-height="false" draw:fit-to-size="false" style:shrink-to-fit="false" fo:min-height="2.63cm" fo:padding-top="0.125cm" fo:padding-bottom="0.125cm" fo:padding-left="0.25cm" fo:padding-right="0.25cm" fo:wrap-option="wrap"/>
      <style:paragraph-properties style:writing-mode="lr-tb"/>
    </style:style>
    <style:style style:name="Mpr14" style:family="presentation" style:parent-style-name="Titel_20_und_20_Inhalt-outline1">
      <style:graphic-properties draw:stroke="none" svg:stroke-width="0cm" draw:fill="none" draw:textarea-vertical-align="top" draw:auto-grow-height="false" draw:fit-to-size="false" style:shrink-to-fit="false" fo:min-height="9.136cm" fo:padding-top="0.125cm" fo:padding-bottom="0.125cm" fo:padding-left="0.25cm" fo:padding-right="0.25cm" fo:wrap-option="wrap"/>
      <style:paragraph-properties style:writing-mode="lr-tb"/>
    </style:style>
    <style:style style:name="Mpr15" style:family="presentation" style:parent-style-name="Titel_20_und_20_Inhalt-backgroundobjects">
      <style:graphic-properties draw:stroke="none" svg:stroke-width="0cm" draw:fill="none" draw:fill-color="#ffffff" draw:textarea-vertical-align="middle" draw:auto-grow-height="false" draw:fit-to-size="false" style:shrink-to-fit="false" fo:min-height="9.136cm" fo:padding-top="0.125cm" fo:padding-bottom="0.125cm" fo:padding-left="0.25cm" fo:padding-right="0.25cm" fo:wrap-option="wrap"/>
      <style:paragraph-properties style:writing-mode="lr-tb"/>
    </style:style>
    <style:style style:name="Mpr16" style:family="presentation" style:parent-style-name="Titel_20_und_20_Inhalt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7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loext:graphic-properties draw:fill="solid" draw:fill-color="#b80000"/>
      <style:paragraph-properties fo:text-align="center"/>
      <style:text-properties fo:font-size="18pt"/>
    </style:style>
    <style:style style:name="MP6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MP7" style:family="paragraph">
      <loext:graphic-properties draw:fill="none"/>
      <style:paragraph-properties fo:text-align="center" style:writing-mode="lr-tb" style:font-independent-line-spacing="true"/>
      <style:text-properties fo:font-size="18pt"/>
    </style:style>
    <style:style style:name="MP8" style:family="paragraph">
      <loext:graphic-properties draw:fill="none"/>
      <style:paragraph-properties fo:text-align="center"/>
      <style:text-properties fo:font-size="18pt"/>
    </style:style>
    <style:style style:name="MP9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10" style:family="paragraph">
      <loext:graphic-properties draw:fill="none"/>
      <style:paragraph-properties fo:text-align="center" style:writing-mode="lr-tb" style:font-independent-line-spacing="true"/>
      <style:text-properties fo:font-size="49.5999984741211pt"/>
    </style:style>
    <style:style style:name="MP11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8pt" style:font-size-asian="14pt" style:font-size-complex="14pt" fo:hyphenate="false"/>
    </style:style>
    <style:style style:name="MP12" style:family="paragraph">
      <loext:graphic-properties draw:fill="none" draw:fill-color="#ffffff"/>
      <style:paragraph-properties fo:text-align="center" style:writing-mode="lr-tb" style:font-independent-line-spacing="true"/>
      <style:text-properties fo:font-size="18pt" style:font-size-asian="14pt" style:font-size-complex="14pt"/>
    </style:style>
    <style:style style:name="MP13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MP14" style:family="paragraph">
      <loext:graphic-properties draw:fill="none"/>
      <style:paragraph-properties fo:text-align="center" style:writing-mode="lr-tb" style:font-independent-line-spacing="true"/>
      <style:text-properties fo:font-size="44pt"/>
    </style:style>
    <style:style style:name="MP15" style:family="paragraph">
      <style:paragraph-properties fo:margin-left="0cm" fo:margin-right="0cm" fo:margin-top="0.353cm" fo:margin-bottom="0cm" fo:line-height="90%" fo:text-align="start" fo:text-indent="0cm" style:punctuation-wrap="hanging" style:writing-mode="lr-tb"/>
      <style:text-properties fo:hyphenate="false"/>
    </style:style>
    <style:style style:name="MP16" style:family="paragraph">
      <style:paragraph-properties fo:margin-left="0cm" fo:margin-right="0cm" fo:margin-top="0.176cm" fo:margin-bottom="0cm" fo:line-height="90%" fo:text-align="start" fo:text-indent="0cm" style:punctuation-wrap="hanging" style:writing-mode="lr-tb"/>
      <style:text-properties fo:hyphenate="false"/>
    </style:style>
    <style:style style:name="MP17" style:family="paragraph">
      <loext:graphic-properties draw:fill="none"/>
      <style:paragraph-properties fo:text-align="center" style:writing-mode="lr-tb" style:font-independent-line-spacing="true"/>
      <style:text-properties fo:font-size="2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656565" style:text-line-through-style="none" style:text-line-through-type="none" style:text-position="0% 100%" style:font-name="Arial" fo:font-size="8pt" fo:letter-spacing="normal" fo:language="de" fo:country="DE" fo:font-style="normal" style:text-underline-style="none" fo:font-weight="normal" style:font-name-asian="DejaVu Sans" style:font-size-asian="8pt" style:font-style-asian="normal" style:font-weight-asian="normal" style:font-name-complex="DejaVu Sans" style:font-size-complex="8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Arial" fo:font-size="49.5999984741211pt" fo:letter-spacing="normal" fo:language="de" fo:country="DE" fo:font-style="normal" style:text-underline-style="none" fo:font-weight="normal" style:font-name-asian="DejaVu Sans" style:font-size-asian="49.5999984741211pt" style:font-style-asian="normal" style:font-weight-asian="normal" style:font-name-complex="DejaVu Sans" style:font-size-complex="49.5999984741211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Arial" fo:font-size="18pt" fo:letter-spacing="normal" fo:language="de" fo:country="DE" fo:font-style="normal" style:text-underline-style="none" fo:font-weight="normal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Arial" fo:font-size="44pt" fo:letter-spacing="normal" fo:language="de" fo:country="DE" fo:font-style="normal" style:text-underline-style="none" fo:font-weight="normal" style:font-name-asian="DejaVu Sans" style:font-size-asian="44pt" style:font-style-asian="normal" style:font-weight-asian="normal" style:font-name-complex="DejaVu Sans" style:font-size-complex="44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Arial" fo:font-size="28pt" fo:letter-spacing="normal" fo:language="de" fo:country="DE" fo:font-style="normal" style:text-underline-style="none" fo:font-weight="normal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MT7" style:family="text">
      <style:text-properties fo:font-variant="normal" fo:text-transform="none" fo:color="#000000" style:text-line-through-style="none" style:text-line-through-type="none" style:text-position="0% 100%" style:font-name="Arial" fo:font-size="24pt" fo:letter-spacing="normal" fo:language="de" fo:country="DE" fo:font-style="normal" style:text-underline-style="none" fo:font-weight="normal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MT8" style:family="text">
      <style:text-properties fo:font-variant="normal" fo:text-transform="none" fo:color="#000000" style:text-line-through-style="none" style:text-line-through-type="none" style:text-position="0% 100%" style:font-name="Arial" fo:font-size="20pt" fo:letter-spacing="normal" fo:language="de" fo:country="DE" fo:font-style="normal" style:text-underline-style="none" fo:font-weight="normal" style:font-name-asian="DejaVu Sans" style:font-size-asian="20pt" style:font-style-asian="normal" style:font-weight-asian="normal" style:font-name-complex="DejaVu Sans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</style:handout-master>
    <style:master-page style:name="Title_2c__20_Content" style:display-name="Title, Content" style:page-layout-name="PM1" draw:style-name="Mdp1">
      <draw:custom-shape draw:name="CustomShape 1" draw:style-name="Mgr3" draw:text-style-name="MP5" draw:layer="backgroundobjects" svg:width="27.998cm" svg:height="0.712cm" svg:x="0cm" svg:y="0.001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4-01-31">31.01.2024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4cm">
        <draw:image xlink:href="Pictures/100002010000003F0000005731D00DEA8BC2A949.png" xlink:type="simple" xlink:show="embed" xlink:actuate="onLoad" loext:mime-type="image/png">
          <text:p/>
        </draw:image>
      </draw:frame>
      <draw:frame draw:name="Grafik 1" draw:style-name="Mgr6" draw:text-style-name="MP8" draw:layer="backgroundobjects" svg:width="2.023cm" svg:height="0.825cm" svg:x="24.642cm" svg:y="13.744cm">
        <draw:image xlink:href="Pictures/10000201000000C80000007F0B7CB1C06966FB70.png" xlink:type="simple" xlink:show="embed" xlink:actuate="onLoad" loext:mime-type="image/png">
          <text:p/>
        </draw:image>
      </draw:frame>
      <draw:frame draw:name="PlaceHolder 1" presentation:style-name="Title_2c__20_Content-title" draw:layer="backgroundobjects" svg:width="25.198cm" svg:height="2.448cm" svg:x="1.4cm" svg:y="1.59cm" presentation:class="title" presentation:placeholder="true" presentation:user-transformed="true">
        <draw:text-box/>
      </draw:frame>
      <draw:frame draw:name="PlaceHolder 2" presentation:style-name="Title_2c__20_Content-outline1" draw:layer="backgroundobjects" svg:width="25.198cm" svg:height="9.259cm" svg:x="1.4cm" svg:y="4.241cm" presentation:class="outline" presentation:placeholder="true" presentation:user-transformed="true">
        <draw:text-box/>
      </draw:frame>
      <presentation:notes style:page-layout-name="PM2">
        <draw:page-thumbnail presentation:style-name="Title_2c__20_Content-title" draw:layer="backgroundobjects" svg:width="19.798cm" svg:height="11.136cm" svg:x="0.6cm" svg:y="2.257cm" presentation:class="page"/>
        <draw:frame presentation:style-name="Title_2c_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Standard" style:page-layout-name="PM1" draw:style-name="Mdp1">
      <draw:custom-shape draw:name="CustomShape 1" draw:style-name="Mgr3" draw:text-style-name="MP5" draw:layer="backgroundobjects" svg:width="27.998cm" svg:height="0.712cm" svg:x="0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4-01-31">31.01.2024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5cm">
        <draw:image xlink:href="Pictures/100002010000003F0000005731D00DEA8BC2A949.png" xlink:type="simple" xlink:show="embed" xlink:actuate="onLoad" loext:mime-type="image/png">
          <text:p/>
        </draw:image>
      </draw:frame>
      <draw:frame draw:name="Grafik 1" draw:style-name="Mgr6" draw:text-style-name="MP8" draw:layer="backgroundobjects" svg:width="2.023cm" svg:height="0.825cm" svg:x="24.642cm" svg:y="13.745cm">
        <draw:image xlink:href="Pictures/10000201000000C80000007F0B7CB1C06966FB70.png" xlink:type="simple" xlink:show="embed" xlink:actuate="onLoad" loext:mime-type="image/png">
          <text:p/>
        </draw:image>
      </draw:frame>
      <draw:frame draw:name="PlaceHolder 1" presentation:style-name="Standard-title" draw:layer="backgroundobjects" svg:width="25.198cm" svg:height="2.448cm" svg:x="1.4cm" svg:y="1.59cm" presentation:class="title" presentation:placeholder="true" presentation:user-transformed="true">
        <draw:text-box/>
      </draw:frame>
      <draw:frame draw:name="PlaceHolder 2" presentation:style-name="Standard-outline1" draw:layer="backgroundobjects" svg:width="25.198cm" svg:height="9.259cm" svg:x="1.4cm" svg:y="4.241cm" presentation:class="outline" presentation:placeholder="true" presentation:user-transformed="true">
        <draw:text-box/>
      </draw:frame>
      <presentation:notes style:page-layout-name="PM2">
        <draw:page-thumbnail presentation:style-name="Standard-title" draw:layer="backgroundobjects" svg:width="19.797cm" svg:height="11.136cm" svg:x="0.601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Blank_20_Slide" style:display-name="Blank Slide" style:page-layout-name="PM1" draw:style-name="Mdp1">
      <draw:custom-shape draw:name="CustomShape 1" draw:style-name="Mgr3" draw:text-style-name="MP5" draw:layer="backgroundobjects" svg:width="27.998cm" svg:height="0.712cm" svg:x="0cm" svg:y="0.001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4-01-31">31.01.2024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4cm">
        <draw:image xlink:href="Pictures/100002010000003F0000005731D00DEA8BC2A949.png" xlink:type="simple" xlink:show="embed" xlink:actuate="onLoad" loext:mime-type="image/png">
          <text:p/>
        </draw:image>
      </draw:frame>
      <draw:frame draw:name="Grafik 1" draw:style-name="Mgr6" draw:text-style-name="MP8" draw:layer="backgroundobjects" svg:width="2.023cm" svg:height="0.825cm" svg:x="24.642cm" svg:y="13.744cm">
        <draw:image xlink:href="Pictures/10000201000000C80000007F0B7CB1C06966FB70.png" xlink:type="simple" xlink:show="embed" xlink:actuate="onLoad" loext:mime-type="image/png">
          <text:p/>
        </draw:image>
      </draw:frame>
      <draw:frame presentation:style-name="Blank_20_Slide-title" draw:layer="backgroundobjects" svg:width="25.2cm" svg:height="2.629cm" svg:x="1.4cm" svg:y="0.628cm" presentation:class="title" presentation:placeholder="true">
        <draw:text-box/>
      </draw:frame>
      <draw:frame presentation:style-name="Blank_20_Slide-outline1" draw:layer="backgroundobjects" svg:width="25.2cm" svg:height="9.135cm" svg:x="1.4cm" svg:y="3.685cm" presentation:class="outline" presentation:placeholder="true">
        <draw:text-box/>
      </draw:frame>
      <presentation:notes style:page-layout-name="PM2">
        <draw:page-thumbnail presentation:style-name="Blank_20_Slide-title" draw:layer="backgroundobjects" svg:width="19.797cm" svg:height="11.136cm" svg:x="0.601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Title_20_Slide" style:display-name="Title Slide" style:page-layout-name="PM1" draw:style-name="Mdp1">
      <draw:custom-shape draw:name="CustomShape 1" draw:style-name="Mgr3" draw:text-style-name="MP5" draw:layer="backgroundobjects" svg:width="27.998cm" svg:height="0.712cm" svg:x="0cm" svg:y="0.001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4-01-31">31.01.2024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4cm">
        <draw:image xlink:href="Pictures/100002010000003F0000005731D00DEA8BC2A949.png" xlink:type="simple" xlink:show="embed" xlink:actuate="onLoad" loext:mime-type="image/png">
          <text:p/>
        </draw:image>
      </draw:frame>
      <draw:frame draw:name="Grafik 1" draw:style-name="Mgr6" draw:text-style-name="MP8" draw:layer="backgroundobjects" svg:width="2.023cm" svg:height="0.825cm" svg:x="24.642cm" svg:y="13.744cm">
        <draw:image xlink:href="Pictures/10000201000000C80000007F0B7CB1C06966FB70.png" xlink:type="simple" xlink:show="embed" xlink:actuate="onLoad" loext:mime-type="image/png">
          <text:p/>
        </draw:image>
      </draw:frame>
      <draw:frame draw:name="PlaceHolder 1" presentation:style-name="Title_20_Slide-title" draw:layer="backgroundobjects" svg:width="25.198cm" svg:height="2.448cm" svg:x="1.4cm" svg:y="1.59cm" presentation:class="title" presentation:placeholder="true" presentation:user-transformed="true">
        <draw:text-box/>
      </draw:frame>
      <draw:frame presentation:style-name="Title_20_Slide-outline1" draw:layer="backgroundobjects" svg:width="25.2cm" svg:height="9.135cm" svg:x="1.4cm" svg:y="3.685cm" presentation:class="outline" presentation:placeholder="true">
        <draw:text-box/>
      </draw:frame>
      <presentation:notes style:page-layout-name="PM2">
        <draw:page-thumbnail presentation:style-name="Title_20_Slide-title" draw:layer="backgroundobjects" svg:width="19.797cm" svg:height="11.136cm" svg:x="0.601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Titelfolie" style:page-layout-name="PM1" draw:style-name="Mdp2">
      <draw:frame draw:name="Titel 1" presentation:style-name="Mpr9" draw:text-style-name="MP10" draw:layer="backgroundobjects" svg:width="21cm" svg:height="5.483cm" svg:x="3.5cm" svg:y="2.578cm" presentation:class="title" presentation:user-transformed="true">
        <draw:text-box>
          <text:p text:style-name="MP9"><text:span text:style-name="MT3">Mastertitelformat bearbeiten</text:span></text:p>
        </draw:text-box>
      </draw:frame>
      <draw:frame draw:name="Datumsplatzhalter 3" presentation:style-name="Mpr10" draw:text-style-name="MP12" draw:layer="backgroundobjects" svg:width="6.298cm" svg:height="0.837cm" svg:x="1.924cm" svg:y="14.598cm" presentation:class="date-time" presentation:user-transformed="true">
        <draw:text-box>
          <text:p text:style-name="MP11"><text:span text:style-name="MT4"><text:date style:data-style-name="D1" text:date-value="2024-01-31">31.01.24</text:date></text:span></text:p>
        </draw:text-box>
      </draw:frame>
      <draw:frame draw:name="Fußzeilenplatzhalter 4" presentation:style-name="Mpr10" draw:text-style-name="MP12" draw:layer="backgroundobjects" svg:width="9.448cm" svg:height="0.837cm" svg:x="9.274cm" svg:y="14.598cm" presentation:class="footer" presentation:user-transformed="true">
        <draw:text-box>
          <text:p/>
        </draw:text-box>
      </draw:frame>
      <draw:frame draw:name="Foliennummernplatzhalter 5" presentation:style-name="Mpr10" draw:text-style-name="MP12" draw:layer="backgroundobjects" svg:width="6.298cm" svg:height="0.837cm" svg:x="19.774cm" svg:y="14.598cm" presentation:class="page-number" presentation:user-transformed="true">
        <draw:text-box>
          <text:p text:style-name="MP11"><text:span text:style-name="MT4"><text:page-number>&lt;Foliennummer&gt;</text:page-number></text:span></text:p>
        </draw:text-box>
      </draw:frame>
      <draw:frame presentation:style-name="Titelfolie-outline1" draw:layer="backgroundobjects" svg:width="25.2cm" svg:height="9.135cm" svg:x="1.4cm" svg:y="3.685cm" presentation:class="outline" presentation:placeholder="true">
        <draw:text-box/>
      </draw:frame>
      <presentation:notes style:page-layout-name="PM2">
        <draw:page-thumbnail presentation:style-name="Titelfolie-title" draw:layer="backgroundobjects" svg:width="19.797cm" svg:height="11.136cm" svg:x="0.601cm" svg:y="2.257cm" presentation:class="page"/>
        <draw:frame presentation:style-name="Titelfolie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draw:frame draw:name="Titel 1" presentation:style-name="Mpr13" draw:text-style-name="MP14" draw:layer="backgroundobjects" svg:width="24.148cm" svg:height="3.042cm" svg:x="1.924cm" svg:y="0.838cm" presentation:class="title" presentation:user-transformed="true">
        <draw:text-box>
          <text:p text:style-name="MP13"><text:span text:style-name="MT5">Mastertitelformat bearbeiten</text:span></text:p>
        </draw:text-box>
      </draw:frame>
      <draw:frame draw:name="Inhaltsplatzhalter 2" presentation:style-name="Mpr14" draw:text-style-name="MP17" draw:layer="backgroundobjects" svg:width="24.148cm" svg:height="9.991cm" svg:x="1.924cm" svg:y="4.192cm" presentation:class="outline" presentation:user-transformed="true">
        <draw:text-box>
          <text:list text:style-name="ML3">
            <text:list-item>
              <text:p text:style-name="MP15"><text:span text:style-name="MT6">Mastertextformat bearbeiten</text:span></text:p>
              <text:list>
                <text:list-item>
                  <text:p text:style-name="MP16"><text:span text:style-name="MT7">Zweite Ebene</text:span></text:p>
                  <text:list>
                    <text:list-item>
                      <text:p text:style-name="MP16"><text:span text:style-name="MT8">Dritte Ebene</text:span></text:p>
                      <text:list>
                        <text:list-item>
                          <text:p text:style-name="MP16"><text:span text:style-name="MT4">Vierte Ebene</text:span></text:p>
                          <text:list>
                            <text:list-item>
                              <text:p text:style-name="MP16"><text:span text:style-name="MT4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15" draw:text-style-name="MP12" draw:layer="backgroundobjects" svg:width="6.298cm" svg:height="0.837cm" svg:x="1.924cm" svg:y="14.598cm" presentation:class="date-time" presentation:user-transformed="true">
        <draw:text-box>
          <text:p text:style-name="MP11"><text:span text:style-name="MT4"><text:date style:data-style-name="D1" text:date-value="2024-01-31">31.01.24</text:date></text:span></text:p>
        </draw:text-box>
      </draw:frame>
      <draw:frame draw:name="Fußzeilenplatzhalter 4" presentation:style-name="Mpr15" draw:text-style-name="MP12" draw:layer="backgroundobjects" svg:width="9.448cm" svg:height="0.837cm" svg:x="9.274cm" svg:y="14.598cm" presentation:class="footer" presentation:user-transformed="true">
        <draw:text-box>
          <text:p/>
        </draw:text-box>
      </draw:frame>
      <draw:frame draw:name="Foliennummernplatzhalter 5" presentation:style-name="Mpr15" draw:text-style-name="MP12" draw:layer="backgroundobjects" svg:width="6.298cm" svg:height="0.837cm" svg:x="19.774cm" svg:y="14.598cm" presentation:class="page-number" presentation:user-transformed="true">
        <draw:text-box>
          <text:p text:style-name="MP11"><text:span text:style-name="MT4"><text:page-number>&lt;Foliennummer&gt;</text:page-number></text:span></text:p>
        </draw:text-box>
      </draw:frame>
      <presentation:notes style:page-layout-name="PM2">
        <draw:page-thumbnail presentation:style-name="Titel_20_und_20_Inhalt-title" draw:layer="backgroundobjects" svg:width="19.797cm" svg:height="11.136cm" svg:x="0.601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smil="urn:oasis:names:tc:opendocument:xmlns:smil-compatible:1.0" xmlns:xlink="http://www.w3.org/1999/xlink" xmlns:anim="urn:oasis:names:tc:opendocument:xmlns:animation:1.0" xmlns:dc="http://purl.org/dc/elements/1.1/" xmlns:presentation="urn:oasis:names:tc:opendocument:xmlns:presentation:1.0" xmlns:officeooo="http://openoffice.org/2009/office" office:version="1.2">
  <office:meta>
    <dc:title>PowerPoint-Präsentation</dc:title>
    <meta:editing-cycles>19</meta:editing-cycles>
    <meta:creation-date>2021-12-12T15:23:09</meta:creation-date>
    <dc:date>2024-01-31T18:50:18.493000000</dc:date>
    <dc:language>de-DE</dc:language>
    <meta:editing-duration>PT12M28S</meta:editing-duration>
    <meta:generator>LibreOffice/6.4.5.2$Windows_X86_64 LibreOffice_project/a726b36747cf2001e06b58ad5db1aa3a9a1872d6</meta:generator>
    <meta:document-statistic meta:object-count="200"/>
    <meta:user-defined meta:name="AppVersion">16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2</meta:user-defined>
    <meta:user-defined meta:name="PresentationFormat" meta:value-type="string">Benutzerdefiniert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37</meta:user-defined>
  </office:meta>
</office:document-meta>
</file>