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Tabelle1" style:family="table">
      <style:table-properties style:width="17.009cm" fo:margin-left="0cm" table:align="left"/>
    </style:style>
    <style:style style:name="Tabelle1.A" style:family="table-column">
      <style:table-column-properties style:column-width="6.107cm"/>
    </style:style>
    <style:style style:name="Tabelle1.B" style:family="table-column">
      <style:table-column-properties style:column-width="3.993cm"/>
    </style:style>
    <style:style style:name="Tabelle1.C" style:family="table-column">
      <style:table-column-properties style:column-width="6.909cm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C1" style:family="table-cell">
      <style:table-cell-properties fo:padding="0.097cm" fo:border="0.05pt solid #000000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Times New Roman" officeooo:rsid="00166750" officeooo:paragraph-rsid="0016dee0"/>
    </style:style>
    <style:style style:name="P3" style:family="paragraph" style:parent-style-name="Standard">
      <style:paragraph-properties fo:text-align="start" style:justify-single-word="false"/>
      <style:text-properties style:font-name="Times New Roman" officeooo:rsid="00166750" officeooo:paragraph-rsid="0016dee0"/>
    </style:style>
    <style:style style:name="P4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6dee0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8c31c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a8076" style:font-size-asian="10pt" style:font-weight-asian="normal" style:font-size-complex="10pt" style:font-weight-complex="normal"/>
    </style:style>
    <style:style style:name="P7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c4686" style:font-size-asian="10pt" style:font-weight-asian="normal" style:font-size-complex="10pt" style:font-weight-complex="normal"/>
    </style:style>
    <style:style style:name="P8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e3ead" style:font-size-asian="10pt" style:font-weight-asian="normal" style:font-size-complex="10pt" style:font-weight-complex="normal"/>
    </style:style>
    <style:style style:name="P9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1e525e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2046fe" style:font-size-asian="10pt" style:font-weight-asian="normal" style:font-size-complex="10pt" style:font-weight-complex="normal"/>
    </style:style>
    <style:style style:name="P11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220c48" style:font-size-asian="10pt" style:font-weight-asian="normal" style:font-size-complex="10pt" style:font-weight-complex="normal"/>
    </style:style>
    <style:style style:name="P12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934a6" officeooo:paragraph-rsid="002565e5" style:font-size-asian="10pt" style:font-weight-asian="normal" style:font-size-complex="10pt" style:font-weight-complex="normal"/>
    </style:style>
    <style:style style:name="P13" style:family="paragraph" style:parent-style-name="Standard">
      <style:paragraph-properties fo:text-align="center" style:justify-single-word="false"/>
      <style:text-properties fo:color="#000000" style:font-name="Times New Roman" fo:font-size="10pt" fo:font-weight="normal" officeooo:rsid="001e3ead" officeooo:paragraph-rsid="001e3ead" style:font-size-asian="10pt" style:font-weight-asian="normal" style:font-size-complex="10pt" style:font-weight-complex="normal"/>
    </style:style>
    <style:style style:name="P14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1253cb" officeooo:paragraph-rsid="00103e5a"/>
    </style:style>
    <style:style style:name="P15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122f09" officeooo:paragraph-rsid="00103e5a"/>
    </style:style>
    <style:style style:name="P16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122f09" officeooo:paragraph-rsid="0039ca04"/>
    </style:style>
    <style:style style:name="P17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fo:font-style="italic" fo:font-weight="bold" officeooo:rsid="001253cb" officeooo:paragraph-rsid="00103e5a" style:font-style-asian="italic" style:font-weight-asian="bold" style:font-style-complex="italic" style:font-weight-complex="bold"/>
    </style:style>
    <style:style style:name="P18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285878" officeooo:paragraph-rsid="0028c836"/>
    </style:style>
    <style:style style:name="P19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36c6e9" officeooo:paragraph-rsid="0039ca04"/>
    </style:style>
    <style:style style:name="P20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Times New Roman" fo:font-size="13pt" officeooo:rsid="00122f09" officeooo:paragraph-rsid="0039ca04" style:font-size-asian="13pt" style:font-size-complex="13pt"/>
    </style:style>
    <style:style style:name="P21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fo:font-style="normal" officeooo:rsid="003cbfa1" officeooo:paragraph-rsid="003cbfa1" style:font-style-asian="normal" style:font-style-complex="normal"/>
    </style:style>
    <style:style style:name="P22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style:font-name="Times New Roman" officeooo:rsid="0039ca04" officeooo:paragraph-rsid="0039ca04"/>
    </style:style>
    <style:style style:name="P23" style:family="paragraph" style:parent-style-name="Text_20_body">
      <style:paragraph-properties fo:margin-top="0cm" fo:margin-bottom="0cm" loext:contextual-spacing="false" fo:line-height="100%" fo:text-align="justify" style:justify-single-word="false"/>
      <style:text-properties fo:color="#ef413d" style:font-name="Times New Roman" fo:font-style="normal" fo:font-weight="bold" officeooo:rsid="003cbfa1" officeooo:paragraph-rsid="003cbfa1" style:font-style-asian="normal" style:font-weight-asian="bold" style:font-style-complex="normal" style:font-weight-complex="bold"/>
    </style:style>
    <style:style style:name="P24" style:family="paragraph" style:parent-style-name="Table_20_Contents">
      <style:paragraph-properties fo:margin-top="0cm" fo:margin-bottom="0cm" loext:contextual-spacing="false" fo:line-height="100%" fo:text-align="justify" style:justify-single-word="false"/>
      <style:text-properties style:font-name="Times New Roman" fo:font-style="normal" officeooo:rsid="001253cb" officeooo:paragraph-rsid="003cbfa1" style:font-style-asian="normal" style:font-style-complex="normal"/>
    </style:style>
    <style:style style:name="P25" style:family="paragraph" style:parent-style-name="Text_20_body">
      <style:paragraph-properties fo:text-align="center" style:justify-single-word="false"/>
      <style:text-properties fo:font-style="italic" fo:font-weight="normal" officeooo:rsid="00122f09" officeooo:paragraph-rsid="00103e5a" style:font-style-asian="italic" style:font-weight-asian="normal" style:font-style-complex="italic" style:font-weight-complex="normal"/>
    </style:style>
    <style:style style:name="P26" style:family="paragraph" style:parent-style-name="Table_20_Contents">
      <style:paragraph-properties fo:text-align="justify" style:justify-single-word="false"/>
      <style:text-properties style:font-name="Times New Roman"/>
    </style:style>
    <style:style style:name="P27" style:family="paragraph" style:parent-style-name="Table_20_Contents">
      <style:paragraph-properties fo:text-align="center" style:justify-single-word="false"/>
      <style:text-properties style:font-name="Times New Roman" officeooo:rsid="001253cb" officeooo:paragraph-rsid="00103e5a"/>
    </style:style>
    <style:style style:name="P28" style:family="paragraph" style:parent-style-name="Table_20_Contents">
      <style:paragraph-properties fo:text-align="center" style:justify-single-word="false"/>
      <style:text-properties style:font-name="Times New Roman" officeooo:rsid="001253cb" officeooo:paragraph-rsid="0012c8bb"/>
    </style:style>
    <style:style style:name="P29" style:family="paragraph" style:parent-style-name="Table_20_Contents">
      <style:paragraph-properties fo:text-align="justify" style:justify-single-word="false"/>
      <style:text-properties style:font-name="Times New Roman" officeooo:rsid="0014aae5" officeooo:paragraph-rsid="00103e5a"/>
    </style:style>
    <style:style style:name="P30" style:family="paragraph" style:parent-style-name="Table_20_Contents">
      <style:text-properties style:font-name="Times New Roman" officeooo:rsid="0014aae5" officeooo:paragraph-rsid="00103e5a"/>
    </style:style>
    <style:style style:name="P31" style:family="paragraph" style:parent-style-name="Table_20_Contents">
      <style:text-properties style:font-name="Times New Roman" officeooo:rsid="0012ef5e" officeooo:paragraph-rsid="00103e5a"/>
    </style:style>
    <style:style style:name="P32" style:family="paragraph" style:parent-style-name="Table_20_Contents">
      <style:text-properties style:font-name="Times New Roman" fo:font-style="italic" style:text-underline-style="none" officeooo:rsid="0012ef5e" officeooo:paragraph-rsid="00103e5a" style:font-style-asian="italic" style:font-style-complex="italic"/>
    </style:style>
    <style:style style:name="P33" style:family="paragraph" style:parent-style-name="Table_20_Contents">
      <style:text-properties style:font-name="Times New Roman" fo:font-style="italic" style:text-underline-style="none" officeooo:rsid="001543ba" officeooo:paragraph-rsid="0012c8bb" style:font-style-asian="italic" style:font-style-complex="italic"/>
    </style:style>
    <style:style style:name="P34" style:family="paragraph" style:parent-style-name="Table_20_Contents">
      <style:text-properties style:font-name="Times New Roman" fo:font-style="italic" style:text-underline-style="none" officeooo:rsid="001543ba" officeooo:paragraph-rsid="001c4686" style:font-style-asian="italic" style:font-style-complex="italic"/>
    </style:style>
    <style:style style:name="P35" style:family="paragraph" style:parent-style-name="Table_20_Contents">
      <style:text-properties style:font-name="Times New Roman" fo:font-style="italic" style:text-underline-style="none" officeooo:rsid="001543ba" officeooo:paragraph-rsid="00220c48" style:font-style-asian="italic" style:font-style-complex="italic"/>
    </style:style>
    <style:style style:name="P36" style:family="paragraph" style:parent-style-name="Table_20_Contents">
      <style:paragraph-properties fo:text-align="justify" style:justify-single-word="false"/>
      <style:text-properties style:font-name="Times New Roman" fo:font-style="italic" officeooo:rsid="001c4686" officeooo:paragraph-rsid="001db9cb" style:font-style-asian="italic" style:font-style-complex="italic"/>
    </style:style>
    <style:style style:name="P37" style:family="paragraph" style:parent-style-name="Table_20_Contents">
      <style:paragraph-properties fo:text-align="justify" style:justify-single-word="false"/>
      <style:text-properties style:font-name="Times New Roman" fo:font-style="italic" officeooo:rsid="001c4686" officeooo:paragraph-rsid="00220c48" style:font-style-asian="italic" style:font-style-complex="italic"/>
    </style:style>
    <style:style style:name="P38" style:family="paragraph" style:parent-style-name="Table_20_Contents">
      <style:text-properties style:font-name="Times New Roman" fo:font-style="italic" officeooo:rsid="001bd4d7" officeooo:paragraph-rsid="00220c48" style:font-style-asian="italic" style:font-style-complex="italic"/>
    </style:style>
    <style:style style:name="P39" style:family="paragraph" style:parent-style-name="Table_20_Contents">
      <style:paragraph-properties fo:text-align="center" style:justify-single-word="false"/>
      <style:text-properties style:font-name="Times New Roman" fo:font-weight="bold" officeooo:rsid="00103e5a" officeooo:paragraph-rsid="00103e5a" style:font-weight-asian="bold" style:font-weight-complex="bold"/>
    </style:style>
    <style:style style:name="P40" style:family="paragraph" style:parent-style-name="Table_20_Contents">
      <style:paragraph-properties fo:text-align="center" style:justify-single-word="false"/>
      <style:text-properties style:font-name="Times New Roman" fo:font-weight="bold" officeooo:rsid="00103e5a" officeooo:paragraph-rsid="00143e74" style:font-weight-asian="bold" style:font-weight-complex="bold"/>
    </style:style>
    <style:style style:name="P41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16dee0" style:font-weight-asian="bold" style:font-weight-complex="bold"/>
    </style:style>
    <style:style style:name="P42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1a006d" style:font-weight-asian="bold" style:font-weight-complex="bold"/>
    </style:style>
    <style:style style:name="P43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1a9de7" style:font-weight-asian="bold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1c4686" style:font-weight-asian="bold" style:font-weight-complex="bold"/>
    </style:style>
    <style:style style:name="P45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1e525e" style:font-weight-asian="bold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220c48" style:font-weight-asian="bold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237ca5" style:font-weight-asian="bold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style:font-name="Times New Roman" fo:font-weight="bold" officeooo:rsid="0016dee0" officeooo:paragraph-rsid="002565e5" style:font-weight-asian="bold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style:font-name="Times New Roman" fo:font-weight="bold" officeooo:rsid="003cbfa1" officeooo:paragraph-rsid="003cbfa1" style:font-weight-asian="bold" style:font-weight-complex="bold"/>
    </style:style>
    <style:style style:name="P50" style:family="paragraph" style:parent-style-name="Table_20_Contents">
      <style:text-properties style:font-name="Times New Roman" officeooo:rsid="001543ba" officeooo:paragraph-rsid="00103e5a"/>
    </style:style>
    <style:style style:name="P51" style:family="paragraph" style:parent-style-name="Table_20_Contents">
      <style:paragraph-properties fo:text-align="justify" style:justify-single-word="false"/>
      <style:text-properties style:font-name="Times New Roman" officeooo:rsid="001543ba" officeooo:paragraph-rsid="0012c8bb"/>
    </style:style>
    <style:style style:name="P52" style:family="paragraph" style:parent-style-name="Table_20_Contents">
      <style:paragraph-properties fo:text-align="justify" style:justify-single-word="false"/>
      <style:text-properties style:font-name="Times New Roman" officeooo:rsid="001543ba" officeooo:paragraph-rsid="001c4686"/>
    </style:style>
    <style:style style:name="P53" style:family="paragraph" style:parent-style-name="Table_20_Contents">
      <style:paragraph-properties fo:text-align="justify" style:justify-single-word="false"/>
      <style:text-properties style:font-name="Times New Roman" officeooo:rsid="001543ba" officeooo:paragraph-rsid="00220c48"/>
    </style:style>
    <style:style style:name="P54" style:family="paragraph" style:parent-style-name="Table_20_Contents">
      <style:text-properties style:font-name="Times New Roman" officeooo:rsid="001543ba" officeooo:paragraph-rsid="0012c8bb"/>
    </style:style>
    <style:style style:name="P55" style:family="paragraph" style:parent-style-name="Table_20_Contents">
      <style:text-properties style:font-name="Times New Roman" officeooo:rsid="001543ba" officeooo:paragraph-rsid="001c4686"/>
    </style:style>
    <style:style style:name="P56" style:family="paragraph" style:parent-style-name="Table_20_Contents">
      <style:text-properties style:font-name="Times New Roman" officeooo:rsid="001543ba" officeooo:paragraph-rsid="00220c48"/>
    </style:style>
    <style:style style:name="P57" style:family="paragraph" style:parent-style-name="Table_20_Contents">
      <style:text-properties style:font-name="Times New Roman" fo:font-style="normal" style:text-underline-style="none" officeooo:rsid="001543ba" officeooo:paragraph-rsid="0012c8bb" style:font-style-asian="normal" style:font-style-complex="normal"/>
    </style:style>
    <style:style style:name="P58" style:family="paragraph" style:parent-style-name="Table_20_Contents">
      <style:text-properties style:font-name="Times New Roman" fo:font-style="normal" style:text-underline-style="none" officeooo:rsid="001543ba" officeooo:paragraph-rsid="001c4686" style:font-style-asian="normal" style:font-style-complex="normal"/>
    </style:style>
    <style:style style:name="P59" style:family="paragraph" style:parent-style-name="Table_20_Contents">
      <style:text-properties style:font-name="Times New Roman" fo:font-style="normal" style:text-underline-style="none" officeooo:rsid="001543ba" officeooo:paragraph-rsid="00220c48" style:font-style-asian="normal" style:font-style-complex="normal"/>
    </style:style>
    <style:style style:name="P60" style:family="paragraph" style:parent-style-name="Table_20_Contents">
      <style:paragraph-properties fo:text-align="justify" style:justify-single-word="false"/>
      <style:text-properties style:font-name="Times New Roman" fo:font-style="normal" officeooo:rsid="001ae4ef" officeooo:paragraph-rsid="002046fe" style:font-style-asian="normal" style:font-style-complex="normal"/>
    </style:style>
    <style:style style:name="P61" style:family="paragraph" style:parent-style-name="Table_20_Contents">
      <style:paragraph-properties fo:text-align="justify" style:justify-single-word="false"/>
      <style:text-properties style:font-name="Times New Roman" fo:font-style="normal" officeooo:rsid="002046fe" officeooo:paragraph-rsid="002046fe" style:font-style-asian="normal" style:font-style-complex="normal"/>
    </style:style>
    <style:style style:name="P62" style:family="paragraph" style:parent-style-name="Table_20_Contents">
      <style:paragraph-properties fo:text-align="justify" style:justify-single-word="false"/>
      <style:text-properties style:font-name="Times New Roman" fo:font-style="normal" officeooo:rsid="001bd4d7" officeooo:paragraph-rsid="00220c48" style:font-style-asian="normal" style:font-style-complex="normal"/>
    </style:style>
    <style:style style:name="P63" style:family="paragraph" style:parent-style-name="Table_20_Contents">
      <style:paragraph-properties fo:text-align="justify" style:justify-single-word="false"/>
      <style:text-properties style:font-name="Times New Roman" fo:font-style="normal" officeooo:rsid="001c4686" officeooo:paragraph-rsid="00220c48" style:font-style-asian="normal" style:font-style-complex="normal"/>
    </style:style>
    <style:style style:name="P64" style:family="paragraph" style:parent-style-name="Table_20_Contents">
      <style:paragraph-properties fo:text-align="justify" style:justify-single-word="false"/>
      <style:text-properties style:font-name="Times New Roman" fo:font-style="normal" officeooo:rsid="00285878" officeooo:paragraph-rsid="002565e5" style:font-style-asian="normal" style:font-style-complex="normal"/>
    </style:style>
    <style:style style:name="P65" style:family="paragraph" style:parent-style-name="Table_20_Contents">
      <style:paragraph-properties fo:text-align="justify" style:justify-single-word="false"/>
      <style:text-properties style:font-name="Times New Roman" fo:font-style="normal" officeooo:rsid="002565e5" officeooo:paragraph-rsid="002565e5" style:font-style-asian="normal" style:font-style-complex="normal"/>
    </style:style>
    <style:style style:name="P66" style:family="paragraph" style:parent-style-name="Table_20_Contents">
      <style:paragraph-properties fo:text-align="center" style:justify-single-word="false"/>
      <style:text-properties style:font-name="Times New Roman" officeooo:rsid="00166750" officeooo:paragraph-rsid="00168bb4"/>
    </style:style>
    <style:style style:name="P67" style:family="paragraph" style:parent-style-name="Table_20_Contents">
      <style:paragraph-properties fo:text-align="justify" style:justify-single-word="false"/>
      <style:text-properties style:font-name="Times New Roman" officeooo:rsid="00166750" officeooo:paragraph-rsid="00143e74"/>
    </style:style>
    <style:style style:name="P68" style:family="paragraph" style:parent-style-name="Table_20_Contents">
      <style:paragraph-properties fo:text-align="justify" style:justify-single-word="false"/>
      <style:text-properties style:font-name="Times New Roman" officeooo:rsid="00166750" officeooo:paragraph-rsid="0015373e"/>
    </style:style>
    <style:style style:name="P69" style:family="paragraph" style:parent-style-name="Table_20_Contents">
      <style:text-properties style:font-name="Times New Roman" officeooo:rsid="00166750" officeooo:paragraph-rsid="00143e74"/>
    </style:style>
    <style:style style:name="P70" style:family="paragraph" style:parent-style-name="Table_20_Contents">
      <style:text-properties style:font-name="Times New Roman" officeooo:rsid="00166750" officeooo:paragraph-rsid="0015373e"/>
    </style:style>
    <style:style style:name="P71" style:family="paragraph" style:parent-style-name="Table_20_Contents">
      <style:text-properties style:font-name="Times New Roman" officeooo:rsid="00166750" officeooo:paragraph-rsid="00168bb4"/>
    </style:style>
    <style:style style:name="P72" style:family="paragraph" style:parent-style-name="Table_20_Contents">
      <style:text-properties style:font-name="Times New Roman" fo:font-size="9pt" officeooo:rsid="00166750" officeooo:paragraph-rsid="00168bb4" style:font-size-asian="9pt" style:font-size-complex="9pt"/>
    </style:style>
    <style:style style:name="P73" style:family="paragraph" style:parent-style-name="Table_20_Contents">
      <style:paragraph-properties fo:text-align="justify" style:justify-single-word="false"/>
      <style:text-properties style:font-name="Times New Roman" officeooo:rsid="0016dee0" officeooo:paragraph-rsid="0016dee0"/>
    </style:style>
    <style:style style:name="P74" style:family="paragraph" style:parent-style-name="Table_20_Contents">
      <style:paragraph-properties fo:text-align="center" style:justify-single-word="false"/>
      <style:text-properties style:font-name="Times New Roman" officeooo:rsid="0016dee0" officeooo:paragraph-rsid="00436121"/>
    </style:style>
    <style:style style:name="P75" style:family="paragraph" style:parent-style-name="Table_20_Contents">
      <style:paragraph-properties fo:text-align="justify" style:justify-single-word="false"/>
      <style:text-properties style:font-name="Times New Roman" officeooo:rsid="001934a6" officeooo:paragraph-rsid="0016dee0"/>
    </style:style>
    <style:style style:name="P76" style:family="paragraph" style:parent-style-name="Table_20_Contents">
      <style:paragraph-properties fo:text-align="justify" style:justify-single-word="false"/>
      <style:text-properties style:font-name="Times New Roman" officeooo:rsid="001934a6" officeooo:paragraph-rsid="001e525e"/>
    </style:style>
    <style:style style:name="P77" style:family="paragraph" style:parent-style-name="Table_20_Contents">
      <style:paragraph-properties fo:text-align="justify" style:justify-single-word="false"/>
      <style:text-properties style:font-name="Times New Roman" officeooo:rsid="001934a6" officeooo:paragraph-rsid="002565e5"/>
    </style:style>
    <style:style style:name="P78" style:family="paragraph" style:parent-style-name="Table_20_Contents">
      <style:text-properties style:font-name="Times New Roman" officeooo:rsid="001934a6" officeooo:paragraph-rsid="0016dee0"/>
    </style:style>
    <style:style style:name="P79" style:family="paragraph" style:parent-style-name="Table_20_Contents">
      <style:text-properties style:font-name="Times New Roman" officeooo:rsid="001934a6" officeooo:paragraph-rsid="001e525e"/>
    </style:style>
    <style:style style:name="P80" style:family="paragraph" style:parent-style-name="Table_20_Contents">
      <style:text-properties style:font-name="Times New Roman" officeooo:rsid="001934a6" officeooo:paragraph-rsid="002565e5"/>
    </style:style>
    <style:style style:name="P81" style:family="paragraph" style:parent-style-name="Table_20_Contents">
      <style:paragraph-properties fo:text-align="start" style:justify-single-word="false"/>
      <style:text-properties style:font-name="Times New Roman" fo:font-size="12pt" officeooo:rsid="00166750" officeooo:paragraph-rsid="0016dee0" style:font-size-asian="12pt" style:font-size-complex="12pt"/>
    </style:style>
    <style:style style:name="P82" style:family="paragraph" style:parent-style-name="Table_20_Contents">
      <style:paragraph-properties fo:text-align="start" style:justify-single-word="false"/>
      <style:text-properties style:font-name="Times New Roman" fo:font-size="12pt" officeooo:rsid="00166750" officeooo:paragraph-rsid="0018c31c" style:font-size-asian="12pt" style:font-size-complex="12pt"/>
    </style:style>
    <style:style style:name="P83" style:family="paragraph" style:parent-style-name="Table_20_Contents">
      <style:paragraph-properties fo:text-align="justify" style:justify-single-word="false"/>
      <style:text-properties style:font-name="Times New Roman" fo:font-size="12pt" officeooo:rsid="002046fe" officeooo:paragraph-rsid="0016dee0" style:font-size-asian="12pt" style:font-size-complex="12pt"/>
    </style:style>
    <style:style style:name="P84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16dee0"/>
    </style:style>
    <style:style style:name="P85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17ab22"/>
    </style:style>
    <style:style style:name="P86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18c31c"/>
    </style:style>
    <style:style style:name="P87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2046fe"/>
    </style:style>
    <style:style style:name="P88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2565e5"/>
    </style:style>
    <style:style style:name="P89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31e5ae"/>
    </style:style>
    <style:style style:name="P90" style:family="paragraph" style:parent-style-name="Table_20_Contents">
      <style:paragraph-properties fo:text-align="justify" style:justify-single-word="false"/>
      <style:text-properties style:font-name="Times New Roman" officeooo:rsid="001ae4ef" officeooo:paragraph-rsid="003fded5"/>
    </style:style>
    <style:style style:name="P91" style:family="paragraph" style:parent-style-name="Table_20_Contents">
      <style:text-properties style:font-name="Times New Roman" officeooo:rsid="001ae4ef" officeooo:paragraph-rsid="0016dee0"/>
    </style:style>
    <style:style style:name="P92" style:family="paragraph" style:parent-style-name="Table_20_Contents">
      <style:text-properties style:font-name="Times New Roman" officeooo:rsid="001ae4ef" officeooo:paragraph-rsid="0018c31c"/>
    </style:style>
    <style:style style:name="P93" style:family="paragraph" style:parent-style-name="Table_20_Contents">
      <style:text-properties style:font-name="Times New Roman" officeooo:rsid="001ae4ef" officeooo:paragraph-rsid="002046fe"/>
    </style:style>
    <style:style style:name="P94" style:family="paragraph" style:parent-style-name="Table_20_Contents">
      <style:text-properties style:font-name="Times New Roman" officeooo:rsid="001ae4ef" officeooo:paragraph-rsid="002565e5"/>
    </style:style>
    <style:style style:name="P95" style:family="paragraph" style:parent-style-name="Table_20_Contents">
      <style:paragraph-properties fo:text-align="justify" style:justify-single-word="false"/>
      <style:text-properties style:font-name="Times New Roman" officeooo:rsid="001bd4d7" officeooo:paragraph-rsid="001c4686"/>
    </style:style>
    <style:style style:name="P96" style:family="paragraph" style:parent-style-name="Table_20_Contents">
      <style:text-properties style:font-name="Times New Roman" officeooo:rsid="001bd4d7" officeooo:paragraph-rsid="001a8076"/>
    </style:style>
    <style:style style:name="P97" style:family="paragraph" style:parent-style-name="Table_20_Contents">
      <style:text-properties style:font-name="Times New Roman" officeooo:rsid="001bd4d7" officeooo:paragraph-rsid="001c4686"/>
    </style:style>
    <style:style style:name="P98" style:family="paragraph" style:parent-style-name="Table_20_Contents">
      <style:text-properties style:font-name="Times New Roman" officeooo:rsid="001bd4d7" officeooo:paragraph-rsid="00220c48"/>
    </style:style>
    <style:style style:name="P99" style:family="paragraph" style:parent-style-name="Table_20_Contents">
      <style:text-properties style:font-name="Times New Roman" officeooo:rsid="001bd4d7" officeooo:paragraph-rsid="00237ca5"/>
    </style:style>
    <style:style style:name="P100" style:family="paragraph" style:parent-style-name="Table_20_Contents">
      <style:paragraph-properties fo:text-align="justify" style:justify-single-word="false"/>
      <style:text-properties style:font-name="Times New Roman" officeooo:rsid="001a9de7" officeooo:paragraph-rsid="001c4686"/>
    </style:style>
    <style:style style:name="P101" style:family="paragraph" style:parent-style-name="Table_20_Contents">
      <style:paragraph-properties fo:text-align="justify" style:justify-single-word="false"/>
      <style:text-properties style:font-name="Times New Roman" officeooo:rsid="001c4686" officeooo:paragraph-rsid="001c4686"/>
    </style:style>
    <style:style style:name="P102" style:family="paragraph" style:parent-style-name="Table_20_Contents">
      <style:paragraph-properties fo:text-align="justify" style:justify-single-word="false"/>
      <style:text-properties style:font-name="Times New Roman" officeooo:rsid="001c4686" officeooo:paragraph-rsid="001db9cb"/>
    </style:style>
    <style:style style:name="P103" style:family="paragraph" style:parent-style-name="Table_20_Contents">
      <style:paragraph-properties fo:text-align="justify" style:justify-single-word="false"/>
      <style:text-properties style:font-name="Times New Roman" officeooo:rsid="001c4686" officeooo:paragraph-rsid="00220c48"/>
    </style:style>
    <style:style style:name="P104" style:family="paragraph" style:parent-style-name="Table_20_Contents">
      <style:paragraph-properties fo:text-align="justify" style:justify-single-word="false"/>
      <style:text-properties style:font-name="Times New Roman" officeooo:rsid="00220c48" officeooo:paragraph-rsid="00220c48"/>
    </style:style>
    <style:style style:name="P105" style:family="paragraph" style:parent-style-name="Table_20_Contents">
      <style:paragraph-properties fo:text-align="justify" style:justify-single-word="false"/>
      <style:text-properties style:font-name="Times New Roman" officeooo:rsid="0018c31c" officeooo:paragraph-rsid="0018c31c"/>
    </style:style>
    <style:style style:name="P106" style:family="paragraph" style:parent-style-name="Table_20_Contents">
      <style:text-properties style:font-name="Times New Roman" officeooo:rsid="001e525e" officeooo:paragraph-rsid="001e525e"/>
    </style:style>
    <style:style style:name="P107" style:family="paragraph" style:parent-style-name="Table_20_Contents">
      <style:paragraph-properties fo:text-align="justify" style:justify-single-word="false"/>
      <style:text-properties style:font-name="Times New Roman" officeooo:rsid="001db9cb" officeooo:paragraph-rsid="00220c48"/>
    </style:style>
    <style:style style:name="P108" style:family="paragraph" style:parent-style-name="Table_20_Contents">
      <style:text-properties style:font-name="Times New Roman" officeooo:rsid="002565e5" officeooo:paragraph-rsid="002565e5"/>
    </style:style>
    <style:style style:name="P109" style:family="paragraph" style:parent-style-name="Table_20_Contents">
      <style:paragraph-properties fo:text-align="justify" style:justify-single-word="false"/>
      <style:text-properties style:font-name="Times New Roman" officeooo:rsid="003cbfa1" officeooo:paragraph-rsid="003cbfa1"/>
    </style:style>
    <style:style style:name="P110" style:family="paragraph" style:parent-style-name="Table_20_Contents">
      <style:paragraph-properties fo:text-align="justify" style:justify-single-word="false"/>
      <style:text-properties style:font-name="Times New Roman" officeooo:rsid="0048d99a" officeooo:paragraph-rsid="0048d99a"/>
    </style:style>
    <style:style style:name="P111" style:family="paragraph" style:parent-style-name="Table_20_Contents">
      <style:paragraph-properties fo:text-align="justify" style:justify-single-word="false"/>
      <style:text-properties style:font-name="Times New Roman" fo:font-size="10pt" officeooo:rsid="0048d99a" officeooo:paragraph-rsid="0048d99a" style:font-size-asian="10pt" style:font-size-complex="10pt"/>
    </style:style>
    <style:style style:name="P112" style:family="paragraph" style:parent-style-name="Table_20_Contents">
      <style:paragraph-properties fo:text-align="justify" style:justify-single-word="false"/>
      <style:text-properties fo:color="#72bf44" style:font-name="Times New Roman" fo:font-weight="bold" officeooo:rsid="001543ba" officeooo:paragraph-rsid="00103e5a" style:font-weight-asian="bold" style:font-weight-complex="bold"/>
    </style:style>
    <style:style style:name="P113" style:family="paragraph" style:parent-style-name="Table_20_Contents">
      <style:paragraph-properties fo:text-align="start" style:justify-single-word="false"/>
      <style:text-properties fo:color="#72bf44" style:font-name="Times New Roman" fo:font-size="12pt" fo:font-weight="bold" officeooo:rsid="001db9cb" officeooo:paragraph-rsid="001e525e" style:font-size-asian="12pt" style:font-weight-asian="bold" style:font-size-complex="12pt" style:font-weight-complex="bold"/>
    </style:style>
    <style:style style:name="P114" style:family="paragraph" style:parent-style-name="Table_20_Contents">
      <style:paragraph-properties fo:text-align="start" style:justify-single-word="false"/>
      <style:text-properties fo:color="#72bf44" style:font-name="Times New Roman" fo:font-size="12pt" fo:font-weight="bold" officeooo:rsid="002046fe" officeooo:paragraph-rsid="002046fe" style:font-size-asian="12pt" style:font-weight-asian="bold" style:font-size-complex="12pt" style:font-weight-complex="bold"/>
    </style:style>
    <style:style style:name="P115" style:family="paragraph" style:parent-style-name="Table_20_Contents">
      <style:paragraph-properties fo:text-align="start" style:justify-single-word="false"/>
      <style:text-properties fo:color="#72bf44" style:font-name="Times New Roman" fo:font-size="12pt" fo:font-weight="bold" officeooo:rsid="00220c48" officeooo:paragraph-rsid="00220c48" style:font-size-asian="12pt" style:font-weight-asian="bold" style:font-size-complex="12pt" style:font-weight-complex="bold"/>
    </style:style>
    <style:style style:name="P116" style:family="paragraph" style:parent-style-name="Table_20_Contents">
      <style:paragraph-properties fo:text-align="start" style:justify-single-word="false"/>
      <style:text-properties fo:color="#72bf44" style:font-name="Times New Roman" fo:font-size="12pt" fo:font-weight="bold" officeooo:rsid="00220c48" officeooo:paragraph-rsid="002565e5" style:font-size-asian="12pt" style:font-weight-asian="bold" style:font-size-complex="12pt" style:font-weight-complex="bold"/>
    </style:style>
    <style:style style:name="P117" style:family="paragraph" style:parent-style-name="Table_20_Contents">
      <style:text-properties fo:color="#000000" style:font-name="Times New Roman" fo:font-size="9pt" fo:font-weight="normal" officeooo:rsid="001934a6" officeooo:paragraph-rsid="0016dee0" style:font-size-asian="9pt" style:font-weight-asian="normal" style:font-size-complex="9pt" style:font-weight-complex="normal"/>
    </style:style>
    <style:style style:name="P118" style:family="paragraph" style:parent-style-name="Table_20_Contents">
      <style:paragraph-properties fo:text-align="justify" style:justify-single-word="false"/>
      <style:text-properties fo:color="#000000" style:font-name="Times New Roman" fo:font-size="9pt" fo:font-weight="normal" officeooo:rsid="001ae4ef" officeooo:paragraph-rsid="0017ab22" style:font-size-asian="9pt" style:font-weight-asian="normal" style:font-size-complex="9pt" style:font-weight-complex="normal"/>
    </style:style>
    <style:style style:name="P119" style:family="paragraph" style:parent-style-name="Table_20_Contents">
      <style:paragraph-properties fo:text-align="justify" style:justify-single-word="false"/>
      <style:text-properties fo:color="#000000" style:font-name="Times New Roman" fo:font-size="9pt" fo:font-weight="normal" officeooo:rsid="001ae4ef" officeooo:paragraph-rsid="002046fe" style:font-size-asian="9pt" style:font-weight-asian="normal" style:font-size-complex="9pt" style:font-weight-complex="normal"/>
    </style:style>
    <style:style style:name="P120" style:family="paragraph" style:parent-style-name="Table_20_Contents">
      <style:paragraph-properties fo:text-align="justify" style:justify-single-word="false"/>
      <style:text-properties fo:color="#000000" style:font-name="Times New Roman" fo:font-size="9pt" fo:font-weight="normal" officeooo:rsid="00375c06" officeooo:paragraph-rsid="00143e74" style:font-size-asian="9pt" style:font-weight-asian="normal" style:font-size-complex="9pt" style:font-weight-complex="normal"/>
    </style:style>
    <style:style style:name="P121" style:family="paragraph" style:parent-style-name="Table_20_Contents">
      <style:text-properties fo:color="#000000" style:font-name="Times New Roman" fo:font-size="9pt" fo:font-weight="normal" officeooo:rsid="00166750" officeooo:paragraph-rsid="00168bb4" style:font-size-asian="9pt" style:font-weight-asian="normal" style:font-size-complex="9pt" style:font-weight-complex="normal"/>
    </style:style>
    <style:style style:name="P122" style:family="paragraph" style:parent-style-name="Table_20_Contents">
      <style:text-properties fo:color="#000000" style:font-name="Times New Roman" officeooo:rsid="00166750" officeooo:paragraph-rsid="00168bb4"/>
    </style:style>
    <style:style style:name="P123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16dee0" style:font-size-asian="12pt" style:font-weight-asian="normal" style:font-size-complex="12pt" style:font-weight-complex="normal"/>
    </style:style>
    <style:style style:name="P124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18c31c" style:font-size-asian="12pt" style:font-weight-asian="normal" style:font-size-complex="12pt" style:font-weight-complex="normal"/>
    </style:style>
    <style:style style:name="P125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1a8076" style:font-size-asian="12pt" style:font-weight-asian="normal" style:font-size-complex="12pt" style:font-weight-complex="normal"/>
    </style:style>
    <style:style style:name="P126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1c4686" style:font-size-asian="12pt" style:font-weight-asian="normal" style:font-size-complex="12pt" style:font-weight-complex="normal"/>
    </style:style>
    <style:style style:name="P127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1e525e" style:font-size-asian="12pt" style:font-weight-asian="normal" style:font-size-complex="12pt" style:font-weight-complex="normal"/>
    </style:style>
    <style:style style:name="P128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2046fe" style:font-size-asian="12pt" style:font-weight-asian="normal" style:font-size-complex="12pt" style:font-weight-complex="normal"/>
    </style:style>
    <style:style style:name="P129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220c48" style:font-size-asian="12pt" style:font-weight-asian="normal" style:font-size-complex="12pt" style:font-weight-complex="normal"/>
    </style:style>
    <style:style style:name="P130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166750" officeooo:paragraph-rsid="002565e5" style:font-size-asian="12pt" style:font-weight-asian="normal" style:font-size-complex="12pt" style:font-weight-complex="normal"/>
    </style:style>
    <style:style style:name="P131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1a8076" style:font-size-asian="12pt" style:font-size-complex="12pt"/>
    </style:style>
    <style:style style:name="P132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1c4686" style:font-size-asian="12pt" style:font-size-complex="12pt"/>
    </style:style>
    <style:style style:name="P133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1e525e" style:font-size-asian="12pt" style:font-size-complex="12pt"/>
    </style:style>
    <style:style style:name="P134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2046fe" style:font-size-asian="12pt" style:font-size-complex="12pt"/>
    </style:style>
    <style:style style:name="P135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220c48" style:font-size-asian="12pt" style:font-size-complex="12pt"/>
    </style:style>
    <style:style style:name="P136" style:family="paragraph" style:parent-style-name="Table_20_Contents">
      <style:paragraph-properties fo:text-align="start" style:justify-single-word="false"/>
      <style:text-properties fo:color="#000000" style:font-name="Times New Roman" fo:font-size="12pt" officeooo:rsid="00166750" officeooo:paragraph-rsid="002565e5" style:font-size-asian="12pt" style:font-size-complex="12pt"/>
    </style:style>
    <style:style style:name="P137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bold" officeooo:rsid="00166750" officeooo:paragraph-rsid="001e3ead" style:font-size-asian="12pt" style:font-weight-asian="bold" style:font-size-complex="12pt" style:font-weight-complex="bold"/>
    </style:style>
    <style:style style:name="P138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bold" officeooo:rsid="001c4686" officeooo:paragraph-rsid="001e3ead" style:font-size-asian="12pt" style:font-weight-asian="bold" style:font-size-complex="12pt" style:font-weight-complex="bold"/>
    </style:style>
    <style:style style:name="P139" style:family="paragraph" style:parent-style-name="Table_20_Contents">
      <style:paragraph-properties fo:text-align="start" style:justify-single-word="false"/>
      <style:text-properties fo:color="#0066b3" style:font-name="Times New Roman" fo:font-size="12pt" fo:font-weight="bold" officeooo:rsid="0039050d" officeooo:paragraph-rsid="0016dee0" style:font-size-asian="12pt" style:font-weight-asian="bold" style:font-size-complex="12pt" style:font-weight-complex="bold"/>
    </style:style>
    <style:style style:name="P140" style:family="paragraph" style:parent-style-name="Table_20_Contents">
      <style:paragraph-properties fo:text-align="justify" style:justify-single-word="false"/>
      <style:text-properties fo:color="#f3715a" style:font-name="Times New Roman" fo:font-size="9pt" fo:font-weight="bold" officeooo:rsid="0016dee0" officeooo:paragraph-rsid="002046fe" style:font-size-asian="9pt" style:font-weight-asian="bold" style:font-size-complex="9pt" style:font-weight-complex="bold"/>
    </style:style>
    <style:style style:name="P141" style:family="paragraph">
      <style:paragraph-properties fo:text-align="center"/>
    </style:style>
    <style:style style:name="P142" style:family="paragraph">
      <style:paragraph-properties fo:text-align="center"/>
      <style:text-properties fo:font-size="12pt"/>
    </style:style>
    <style:style style:name="P143" style:family="paragraph">
      <loext:graphic-properties draw:fill-color="#ef413d"/>
      <style:paragraph-properties fo:text-align="center"/>
    </style:style>
    <style:style style:name="P144" style:family="paragraph">
      <loext:graphic-properties draw:fill-color="#000000"/>
      <style:paragraph-properties fo:text-align="center"/>
    </style:style>
    <style:style style:name="P145" style:family="paragraph">
      <loext:graphic-properties draw:fill-color="#000000"/>
      <style:paragraph-properties fo:text-align="center"/>
      <style:text-properties fo:font-size="12pt"/>
    </style:style>
    <style:style style:name="T1" style:family="text">
      <style:text-properties officeooo:rsid="0029a6e5"/>
    </style:style>
    <style:style style:name="T2" style:family="text">
      <style:text-properties officeooo:rsid="00356f43"/>
    </style:style>
    <style:style style:name="T3" style:family="text">
      <style:text-properties fo:color="#ef413d" fo:font-weight="bold" style:font-weight-asian="bold" style:font-weight-complex="bold"/>
    </style:style>
    <style:style style:name="T4" style:family="text">
      <style:text-properties fo:color="#000000"/>
    </style:style>
    <style:style style:name="T5" style:family="text">
      <style:text-properties fo:color="#000000" fo:font-weight="normal" style:font-weight-asian="normal" style:font-weight-complex="normal"/>
    </style:style>
    <style:style style:name="T6" style:family="text">
      <style:text-properties fo:color="#000000" fo:font-weight="normal" officeooo:rsid="00356f43" style:font-weight-asian="normal" style:font-weight-complex="normal"/>
    </style:style>
    <style:style style:name="T7" style:family="text">
      <style:text-properties fo:color="#000000" fo:font-weight="normal" officeooo:rsid="001ae4ef" style:font-weight-asian="normal" style:font-weight-complex="normal"/>
    </style:style>
    <style:style style:name="T8" style:family="text">
      <style:text-properties fo:color="#000000" fo:font-weight="normal" officeooo:rsid="002046fe" style:font-weight-asian="normal" style:font-weight-complex="normal"/>
    </style:style>
    <style:style style:name="T9" style:family="text">
      <style:text-properties fo:color="#000000" fo:font-weight="normal" officeooo:rsid="003fca40" style:font-weight-asian="normal" style:font-weight-complex="normal"/>
    </style:style>
    <style:style style:name="T10" style:family="text">
      <style:text-properties fo:color="#000000" fo:font-weight="bold" style:font-weight-asian="bold" style:font-weight-complex="bold"/>
    </style:style>
    <style:style style:name="T11" style:family="text">
      <style:text-properties fo:color="#000000" fo:font-weight="bold" officeooo:rsid="0036c6e9" style:font-weight-asian="bold" style:font-weight-complex="bold"/>
    </style:style>
    <style:style style:name="T12" style:family="text">
      <style:text-properties fo:color="#000000" fo:font-weight="bold" officeooo:rsid="003ad1f6" style:font-weight-asian="bold" style:font-weight-complex="bold"/>
    </style:style>
    <style:style style:name="T13" style:family="text">
      <style:text-properties fo:color="#000000" fo:font-size="12pt" fo:font-weight="bold" style:font-size-asian="12pt" style:font-weight-asian="bold" style:font-size-complex="12pt" style:font-weight-complex="bold"/>
    </style:style>
    <style:style style:name="T14" style:family="text">
      <style:text-properties fo:color="#000000" fo:font-size="12pt" fo:font-weight="bold" officeooo:rsid="00375c06" style:font-size-asian="12pt" style:font-weight-asian="bold" style:font-size-complex="12pt" style:font-weight-complex="bold"/>
    </style:style>
    <style:style style:name="T15" style:family="text">
      <style:text-properties fo:color="#000000" fo:font-size="12pt" fo:font-weight="bold" officeooo:rsid="003ad1f6" style:font-size-asian="12pt" style:font-weight-asian="bold" style:font-size-complex="12pt" style:font-weight-complex="bold"/>
    </style:style>
    <style:style style:name="T16" style:family="text">
      <style:text-properties fo:color="#000000" fo:font-size="12pt" fo:font-weight="bold" officeooo:rsid="003ea3e7" style:font-size-asian="12pt" style:font-weight-asian="bold" style:font-size-complex="12pt" style:font-weight-complex="bold"/>
    </style:style>
    <style:style style:name="T17" style:family="text">
      <style:text-properties fo:color="#000000" fo:font-size="12pt" fo:font-weight="bold" officeooo:rsid="003fca40" style:font-size-asian="12pt" style:font-weight-asian="bold" style:font-size-complex="12pt" style:font-weight-complex="bold"/>
    </style:style>
    <style:style style:name="T18" style:family="text">
      <style:text-properties fo:color="#000000" fo:font-size="12pt" fo:font-weight="bold" officeooo:rsid="00436121" style:font-size-asian="12pt" style:font-weight-asian="bold" style:font-size-complex="12pt" style:font-weight-complex="bold"/>
    </style:style>
    <style:style style:name="T19" style:family="text">
      <style:text-properties fo:color="#000000" fo:font-size="12pt" fo:font-weight="normal" officeooo:rsid="001253cb" style:font-size-asian="12pt" style:font-weight-asian="normal" style:font-size-complex="12pt" style:font-weight-complex="normal"/>
    </style:style>
    <style:style style:name="T20" style:family="text">
      <style:text-properties fo:color="#000000" fo:font-size="12pt" fo:font-weight="normal" officeooo:rsid="00168bb4" style:font-size-asian="12pt" style:font-weight-asian="normal" style:font-size-complex="12pt" style:font-weight-complex="normal"/>
    </style:style>
    <style:style style:name="T21" style:family="text">
      <style:text-properties fo:color="#000000" fo:font-size="12pt" fo:font-weight="normal" officeooo:rsid="003fca40" style:font-size-asian="12pt" style:font-weight-asian="normal" style:font-size-complex="12pt" style:font-weight-complex="normal"/>
    </style:style>
    <style:style style:name="T22" style:family="text">
      <style:text-properties fo:color="#000000" fo:font-size="12pt" style:text-underline-style="none" fo:font-weight="bold" style:font-size-asian="12pt" style:font-weight-asian="bold" style:font-size-complex="12pt" style:font-weight-complex="bold"/>
    </style:style>
    <style:style style:name="T23" style:family="text">
      <style:text-properties fo:color="#000000" fo:font-size="10pt" fo:font-weight="normal" officeooo:rsid="0018c31c" style:font-size-asian="10pt" style:font-weight-asian="normal" style:font-size-complex="10pt" style:font-weight-complex="normal"/>
    </style:style>
    <style:style style:name="T24" style:family="text">
      <style:text-properties fo:color="#000000" officeooo:rsid="003a5920"/>
    </style:style>
    <style:style style:name="T25" style:family="text">
      <style:text-properties fo:font-weight="normal" style:font-weight-asian="normal" style:font-weight-complex="normal"/>
    </style:style>
    <style:style style:name="T26" style:family="text">
      <style:text-properties officeooo:rsid="002b5cb9"/>
    </style:style>
    <style:style style:name="T27" style:family="text">
      <style:text-properties officeooo:rsid="0036c6e9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fo:font-weight="bold" officeooo:rsid="001c4686" style:font-weight-asian="bold" style:font-weight-complex="bold"/>
    </style:style>
    <style:style style:name="T30" style:family="text">
      <style:text-properties fo:font-weight="bold" officeooo:rsid="001db9cb" style:font-weight-asian="bold" style:font-weight-complex="bold"/>
    </style:style>
    <style:style style:name="T31" style:family="text">
      <style:text-properties fo:font-weight="bold" officeooo:rsid="00220c48" style:font-weight-asian="bold" style:font-weight-complex="bold"/>
    </style:style>
    <style:style style:name="T32" style:family="text">
      <style:text-properties fo:font-weight="bold" officeooo:rsid="0039ca04" style:font-weight-asian="bold" style:font-weight-complex="bold"/>
    </style:style>
    <style:style style:name="T33" style:family="text">
      <style:text-properties fo:font-weight="bold" officeooo:rsid="00413471" style:font-weight-asian="bold" style:font-weight-complex="bold"/>
    </style:style>
    <style:style style:name="T34" style:family="text">
      <style:text-properties fo:font-weight="bold" officeooo:rsid="0048d99a" style:font-weight-asian="bold" style:font-weight-complex="bold"/>
    </style:style>
    <style:style style:name="T35" style:family="text">
      <style:text-properties fo:font-weight="bold" officeooo:rsid="004af98a" style:font-weight-asian="bold" style:font-weight-complex="bold"/>
    </style:style>
    <style:style style:name="T36" style:family="text">
      <style:text-properties fo:font-weight="bold" officeooo:rsid="004b9d43" style:font-weight-asian="bold" style:font-weight-complex="bold"/>
    </style:style>
    <style:style style:name="T37" style:family="text">
      <style:text-properties officeooo:rsid="001253cb"/>
    </style:style>
    <style:style style:name="T38" style:family="text">
      <style:text-properties style:text-underline-style="solid" style:text-underline-width="auto" style:text-underline-color="font-color"/>
    </style:style>
    <style:style style:name="T39" style:family="text">
      <style:text-properties officeooo:rsid="001f04a4"/>
    </style:style>
    <style:style style:name="T40" style:family="text">
      <style:text-properties fo:color="#cf3834"/>
    </style:style>
    <style:style style:name="T41" style:family="text">
      <style:text-properties fo:color="#cf3834" fo:font-weight="bold" officeooo:rsid="003a5920" style:font-weight-asian="bold" style:font-weight-complex="bold"/>
    </style:style>
    <style:style style:name="T42" style:family="text">
      <style:text-properties fo:color="#cf3834" fo:font-weight="bold" officeooo:rsid="003ad1f6" style:font-weight-asian="bold" style:font-weight-complex="bold"/>
    </style:style>
    <style:style style:name="T43" style:family="text">
      <style:text-properties fo:color="#cf3834" fo:font-weight="bold" officeooo:rsid="00413471" style:font-weight-asian="bold" style:font-weight-complex="bold"/>
    </style:style>
    <style:style style:name="T44" style:family="text">
      <style:text-properties fo:color="#cf3834" fo:font-weight="bold" officeooo:rsid="0048d99a" style:font-weight-asian="bold" style:font-weight-complex="bold"/>
    </style:style>
    <style:style style:name="T45" style:family="text">
      <style:text-properties fo:color="#cf3834" fo:font-size="12pt" fo:font-weight="bold" officeooo:rsid="003ea3e7" style:font-size-asian="12pt" style:font-weight-asian="bold" style:font-size-complex="12pt" style:font-weight-complex="bold"/>
    </style:style>
    <style:style style:name="T46" style:family="text">
      <style:text-properties fo:color="#cf3834" fo:font-size="12pt" fo:font-weight="bold" officeooo:rsid="003fca40" style:font-size-asian="12pt" style:font-weight-asian="bold" style:font-size-complex="12pt" style:font-weight-complex="bold"/>
    </style:style>
    <style:style style:name="T47" style:family="text">
      <style:text-properties fo:color="#cf3834" fo:font-size="12pt" fo:font-weight="bold" officeooo:rsid="0048d99a" fo:background-color="transparent" loext:char-shading-value="0" style:font-size-asian="12pt" style:font-weight-asian="bold" style:font-size-complex="12pt" style:font-weight-complex="bold"/>
    </style:style>
    <style:style style:name="T48" style:family="text">
      <style:text-properties officeooo:rsid="001543ba"/>
    </style:style>
    <style:style style:name="T49" style:family="text">
      <style:text-properties fo:color="#72bf44"/>
    </style:style>
    <style:style style:name="T50" style:family="text">
      <style:text-properties fo:color="#72bf44" fo:font-weight="bold" style:font-weight-asian="bold" style:font-weight-complex="bold"/>
    </style:style>
    <style:style style:name="T51" style:family="text">
      <style:text-properties fo:color="#72bf44" fo:font-weight="bold" officeooo:rsid="0036c6e9" style:font-weight-asian="bold" style:font-weight-complex="bold"/>
    </style:style>
    <style:style style:name="T52" style:family="text">
      <style:text-properties fo:color="#72bf44" fo:font-weight="bold" officeooo:rsid="00375c06" style:font-weight-asian="bold" style:font-weight-complex="bold"/>
    </style:style>
    <style:style style:name="T53" style:family="text">
      <style:text-properties fo:color="#72bf44" fo:font-weight="bold" officeooo:rsid="0039050d" style:font-weight-asian="bold" style:font-weight-complex="bold"/>
    </style:style>
    <style:style style:name="T54" style:family="text">
      <style:text-properties fo:color="#72bf44" fo:font-weight="bold" officeooo:rsid="0018c31c" style:font-weight-asian="bold" style:font-weight-complex="bold"/>
    </style:style>
    <style:style style:name="T55" style:family="text">
      <style:text-properties fo:color="#72bf44" fo:font-weight="bold" officeooo:rsid="001c4686" style:font-weight-asian="bold" style:font-weight-complex="bold"/>
    </style:style>
    <style:style style:name="T56" style:family="text">
      <style:text-properties fo:color="#72bf44" fo:font-weight="bold" officeooo:rsid="001db9cb" style:font-weight-asian="bold" style:font-weight-complex="bold"/>
    </style:style>
    <style:style style:name="T57" style:family="text">
      <style:text-properties fo:color="#72bf44" fo:font-weight="bold" officeooo:rsid="0025a6a2" style:font-weight-asian="bold" style:font-weight-complex="bold"/>
    </style:style>
    <style:style style:name="T58" style:family="text">
      <style:text-properties fo:color="#72bf44" fo:font-weight="bold" officeooo:rsid="00285878" style:font-weight-asian="bold" style:font-weight-complex="bold"/>
    </style:style>
    <style:style style:name="T59" style:family="text">
      <style:text-properties fo:color="#72bf44" fo:font-weight="bold" officeooo:rsid="00220c48" style:font-weight-asian="bold" style:font-weight-complex="bold"/>
    </style:style>
    <style:style style:name="T60" style:family="text">
      <style:text-properties fo:color="#72bf44" fo:font-weight="bold" officeooo:rsid="003ad1f6" style:font-weight-asian="bold" style:font-weight-complex="bold"/>
    </style:style>
    <style:style style:name="T61" style:family="text">
      <style:text-properties fo:color="#72bf44" fo:font-weight="bold" officeooo:rsid="003fca40" style:font-weight-asian="bold" style:font-weight-complex="bold"/>
    </style:style>
    <style:style style:name="T62" style:family="text">
      <style:text-properties fo:color="#72bf44" fo:font-weight="bold" officeooo:rsid="00413471" style:font-weight-asian="bold" style:font-weight-complex="bold"/>
    </style:style>
    <style:style style:name="T63" style:family="text">
      <style:text-properties fo:color="#72bf44" fo:font-weight="bold" officeooo:rsid="0041db58" style:font-weight-asian="bold" style:font-weight-complex="bold"/>
    </style:style>
    <style:style style:name="T64" style:family="text">
      <style:text-properties fo:color="#72bf44" fo:font-weight="bold" officeooo:rsid="0044e250" style:font-weight-asian="bold" style:font-weight-complex="bold"/>
    </style:style>
    <style:style style:name="T65" style:family="text">
      <style:text-properties fo:color="#72bf44" fo:font-weight="bold" officeooo:rsid="00459ed6" style:font-weight-asian="bold" style:font-weight-complex="bold"/>
    </style:style>
    <style:style style:name="T66" style:family="text">
      <style:text-properties fo:color="#72bf44" fo:font-weight="bold" officeooo:rsid="0048d99a" style:font-weight-asian="bold" style:font-weight-complex="bold"/>
    </style:style>
    <style:style style:name="T67" style:family="text">
      <style:text-properties fo:color="#72bf44" fo:font-weight="bold" officeooo:rsid="004af98a" style:font-weight-asian="bold" style:font-weight-complex="bold"/>
    </style:style>
    <style:style style:name="T68" style:family="text">
      <style:text-properties fo:color="#72bf44" fo:font-weight="bold" officeooo:rsid="004b9d43" style:font-weight-asian="bold" style:font-weight-complex="bold"/>
    </style:style>
    <style:style style:name="T69" style:family="text">
      <style:text-properties fo:color="#72bf44" fo:font-size="15pt" fo:font-weight="bold" officeooo:rsid="00375c06" style:font-size-asian="15pt" style:font-weight-asian="bold" style:font-size-complex="15pt" style:font-weight-complex="bold"/>
    </style:style>
    <style:style style:name="T70" style:family="text">
      <style:text-properties fo:color="#72bf44" fo:font-size="15pt" fo:font-weight="bold" officeooo:rsid="003ad1f6" style:font-size-asian="15pt" style:font-weight-asian="bold" style:font-size-complex="15pt" style:font-weight-complex="bold"/>
    </style:style>
    <style:style style:name="T71" style:family="text">
      <style:text-properties fo:color="#72bf44" fo:font-size="15pt" fo:font-weight="bold" officeooo:rsid="00413471" style:font-size-asian="15pt" style:font-weight-asian="bold" style:font-size-complex="15pt" style:font-weight-complex="bold"/>
    </style:style>
    <style:style style:name="T72" style:family="text">
      <style:text-properties fo:color="#72bf44" fo:font-size="15pt" fo:font-weight="bold" officeooo:rsid="0041db58" style:font-size-asian="15pt" style:font-weight-asian="bold" style:font-size-complex="15pt" style:font-weight-complex="bold"/>
    </style:style>
    <style:style style:name="T73" style:family="text">
      <style:text-properties fo:color="#72bf44" fo:font-size="15pt" fo:font-weight="bold" officeooo:rsid="0048d99a" style:font-size-asian="15pt" style:font-weight-asian="bold" style:font-size-complex="15pt" style:font-weight-complex="bold"/>
    </style:style>
    <style:style style:name="T74" style:family="text">
      <style:text-properties fo:color="#72bf44" fo:font-size="12pt" fo:font-weight="bold" style:font-size-asian="12pt" style:font-weight-asian="bold" style:font-size-complex="12pt" style:font-weight-complex="bold"/>
    </style:style>
    <style:style style:name="T75" style:family="text">
      <style:text-properties fo:color="#72bf44" fo:font-size="12pt" fo:font-weight="bold" officeooo:rsid="00375c06" style:font-size-asian="12pt" style:font-weight-asian="bold" style:font-size-complex="12pt" style:font-weight-complex="bold"/>
    </style:style>
    <style:style style:name="T76" style:family="text">
      <style:text-properties fo:color="#72bf44" fo:font-size="12pt" fo:font-weight="bold" officeooo:rsid="001253cb" style:font-size-asian="12pt" style:font-weight-asian="bold" style:font-size-complex="12pt" style:font-weight-complex="bold"/>
    </style:style>
    <style:style style:name="T77" style:family="text">
      <style:text-properties fo:color="#72bf44" fo:font-size="12pt" fo:font-weight="bold" officeooo:rsid="0039050d" style:font-size-asian="12pt" style:font-weight-asian="bold" style:font-size-complex="12pt" style:font-weight-complex="bold"/>
    </style:style>
    <style:style style:name="T78" style:family="text">
      <style:text-properties fo:color="#72bf44" fo:font-size="12pt" fo:font-weight="bold" officeooo:rsid="003ea3e7" style:font-size-asian="12pt" style:font-weight-asian="bold" style:font-size-complex="12pt" style:font-weight-complex="bold"/>
    </style:style>
    <style:style style:name="T79" style:family="text">
      <style:text-properties fo:color="#72bf44" fo:font-size="12pt" fo:font-weight="bold" officeooo:rsid="003fca40" style:font-size-asian="12pt" style:font-weight-asian="bold" style:font-size-complex="12pt" style:font-weight-complex="bold"/>
    </style:style>
    <style:style style:name="T80" style:family="text">
      <style:text-properties fo:color="#72bf44" fo:font-size="12pt" fo:font-weight="bold" officeooo:rsid="0044e250" style:font-size-asian="12pt" style:font-weight-asian="bold" style:font-size-complex="12pt" style:font-weight-complex="bold"/>
    </style:style>
    <style:style style:name="T81" style:family="text">
      <style:text-properties fo:color="#72bf44" fo:font-size="12pt" fo:font-weight="bold" officeooo:rsid="00459ed6" style:font-size-asian="12pt" style:font-weight-asian="bold" style:font-size-complex="12pt" style:font-weight-complex="bold"/>
    </style:style>
    <style:style style:name="T82" style:family="text">
      <style:text-properties fo:color="#72bf44" fo:font-size="12pt" style:text-underline-style="none" fo:font-weight="bold" style:font-size-asian="12pt" style:font-weight-asian="bold" style:font-size-complex="12pt" style:font-weight-complex="bold"/>
    </style:style>
    <style:style style:name="T83" style:family="text">
      <style:text-properties fo:color="#72bf44" fo:font-size="12pt" style:text-underline-style="none" fo:font-weight="bold" officeooo:rsid="003fca40" style:font-size-asian="12pt" style:font-weight-asian="bold" style:font-size-complex="12pt" style:font-weight-complex="bold"/>
    </style:style>
    <style:style style:name="T84" style:family="text">
      <style:text-properties fo:color="#72bf44" fo:font-size="10pt" fo:font-weight="normal" officeooo:rsid="003fca40" style:font-size-asian="10pt" style:font-weight-asian="normal" style:font-size-complex="10pt" style:font-weight-complex="normal"/>
    </style:style>
    <style:style style:name="T85" style:family="text">
      <style:text-properties fo:color="#72bf44" fo:font-size="10pt" fo:font-weight="bold" officeooo:rsid="001db9cb" style:font-size-asian="10pt" style:font-weight-asian="bold" style:font-size-complex="10pt" style:font-weight-complex="bold"/>
    </style:style>
    <style:style style:name="T86" style:family="text">
      <style:text-properties fo:color="#72bf44" officeooo:rsid="003fca40"/>
    </style:style>
    <style:style style:name="T87" style:family="text">
      <style:text-properties fo:color="#72bf44" style:text-position="0% 100%" fo:font-weight="bold" officeooo:rsid="003fca40" style:font-weight-asian="bold" style:font-weight-complex="bold" loext:shadow="none"/>
    </style:style>
    <style:style style:name="T88" style:family="text">
      <style:text-properties fo:color="#72bf44" style:text-position="0% 100%" fo:font-weight="bold" officeooo:rsid="00459ed6" style:font-weight-asian="bold" style:font-weight-complex="bold" loext:shadow="none"/>
    </style:style>
    <style:style style:name="T89" style:family="text">
      <style:text-properties fo:color="#72bf44" officeooo:rsid="00413471"/>
    </style:style>
    <style:style style:name="T90" style:family="text">
      <style:text-properties officeooo:rsid="00375c06"/>
    </style:style>
    <style:style style:name="T91" style:family="text">
      <style:text-properties fo:color="#0066b3" fo:font-weight="bold" style:font-weight-asian="bold" style:font-weight-complex="bold"/>
    </style:style>
    <style:style style:name="T92" style:family="text">
      <style:text-properties fo:color="#0066b3" fo:font-weight="bold" officeooo:rsid="00375c06" style:font-weight-asian="bold" style:font-weight-complex="bold"/>
    </style:style>
    <style:style style:name="T93" style:family="text">
      <style:text-properties fo:color="#0066b3" fo:font-weight="bold" officeooo:rsid="001c4686" style:font-weight-asian="bold" style:font-weight-complex="bold"/>
    </style:style>
    <style:style style:name="T94" style:family="text">
      <style:text-properties fo:color="#0066b3" fo:font-weight="bold" officeooo:rsid="002046fe" style:font-weight-asian="bold" style:font-weight-complex="bold"/>
    </style:style>
    <style:style style:name="T95" style:family="text">
      <style:text-properties fo:color="#0066b3" fo:font-weight="bold" officeooo:rsid="003fca40" style:font-weight-asian="bold" style:font-weight-complex="bold"/>
    </style:style>
    <style:style style:name="T96" style:family="text">
      <style:text-properties fo:color="#0066b3" fo:font-weight="bold" officeooo:rsid="00413471" style:font-weight-asian="bold" style:font-weight-complex="bold"/>
    </style:style>
    <style:style style:name="T97" style:family="text">
      <style:text-properties fo:color="#0066b3" fo:font-weight="bold" officeooo:rsid="0041db58" style:font-weight-asian="bold" style:font-weight-complex="bold"/>
    </style:style>
    <style:style style:name="T98" style:family="text">
      <style:text-properties fo:color="#0066b3" fo:font-weight="bold" officeooo:rsid="0044e250" style:font-weight-asian="bold" style:font-weight-complex="bold"/>
    </style:style>
    <style:style style:name="T99" style:family="text">
      <style:text-properties fo:color="#0066b3" fo:font-weight="bold" officeooo:rsid="00459ed6" style:font-weight-asian="bold" style:font-weight-complex="bold"/>
    </style:style>
    <style:style style:name="T100" style:family="text">
      <style:text-properties fo:color="#0066b3" fo:font-weight="bold" officeooo:rsid="0048d99a" style:font-weight-asian="bold" style:font-weight-complex="bold"/>
    </style:style>
    <style:style style:name="T101" style:family="text">
      <style:text-properties fo:color="#0066b3" fo:font-weight="bold" officeooo:rsid="004af98a" style:font-weight-asian="bold" style:font-weight-complex="bold"/>
    </style:style>
    <style:style style:name="T102" style:family="text">
      <style:text-properties fo:color="#0066b3" fo:font-weight="bold" officeooo:rsid="004b9d43" style:font-weight-asian="bold" style:font-weight-complex="bold"/>
    </style:style>
    <style:style style:name="T103" style:family="text">
      <style:text-properties fo:color="#0066b3" fo:font-weight="bold" officeooo:rsid="004d4b26" style:font-weight-asian="bold" style:font-weight-complex="bold"/>
    </style:style>
    <style:style style:name="T104" style:family="text">
      <style:text-properties fo:color="#0066b3" fo:font-size="15pt" fo:font-weight="bold" officeooo:rsid="0036c6e9" style:font-size-asian="15pt" style:font-weight-asian="bold" style:font-size-complex="15pt" style:font-weight-complex="bold"/>
    </style:style>
    <style:style style:name="T105" style:family="text">
      <style:text-properties fo:color="#0066b3" fo:font-size="15pt" officeooo:rsid="00220c48" style:font-size-asian="15pt" style:font-size-complex="15pt"/>
    </style:style>
    <style:style style:name="T106" style:family="text">
      <style:text-properties fo:color="#0066b3" fo:font-size="12pt" fo:font-weight="bold" officeooo:rsid="003fca40" style:font-size-asian="12pt" style:font-weight-asian="bold" style:font-size-complex="12pt" style:font-weight-complex="bold"/>
    </style:style>
    <style:style style:name="T107" style:family="text">
      <style:text-properties fo:color="#0066b3" officeooo:rsid="0041db58"/>
    </style:style>
    <style:style style:name="T108" style:family="text">
      <style:text-properties fo:color="#aa55a1" fo:font-weight="bold" style:font-weight-asian="bold" style:font-weight-complex="bold"/>
    </style:style>
    <style:style style:name="T109" style:family="text">
      <style:text-properties fo:color="#d4711a" fo:font-size="14pt" fo:font-weight="bold" officeooo:rsid="003ad1f6" style:font-size-asian="14pt" style:font-weight-asian="bold" style:font-size-complex="14pt" style:font-weight-complex="bold"/>
    </style:style>
    <style:style style:name="T110" style:family="text">
      <style:text-properties fo:color="#d4711a" fo:font-size="14pt" fo:font-weight="bold" officeooo:rsid="00413471" style:font-size-asian="14pt" style:font-weight-asian="bold" style:font-size-complex="14pt" style:font-weight-complex="bold"/>
    </style:style>
    <style:style style:name="T111" style:family="text">
      <style:text-properties fo:color="#d4711a" fo:font-size="14pt" fo:font-weight="bold" officeooo:rsid="0048d99a" style:font-size-asian="14pt" style:font-weight-asian="bold" style:font-size-complex="14pt" style:font-weight-complex="bold"/>
    </style:style>
    <style:style style:name="T112" style:family="text">
      <style:text-properties fo:color="#d4711a" fo:font-weight="bold" style:font-weight-asian="bold" style:font-weight-complex="bold"/>
    </style:style>
    <style:style style:name="T113" style:family="text">
      <style:text-properties fo:color="#d4711a" fo:font-weight="bold" officeooo:rsid="003ad1f6" style:font-weight-asian="bold" style:font-weight-complex="bold"/>
    </style:style>
    <style:style style:name="T114" style:family="text">
      <style:text-properties fo:color="#d4711a" fo:font-weight="bold" officeooo:rsid="00413471" style:font-weight-asian="bold" style:font-weight-complex="bold"/>
    </style:style>
    <style:style style:name="T115" style:family="text">
      <style:text-properties fo:color="#d4711a" fo:font-weight="bold" officeooo:rsid="0041db58" style:font-weight-asian="bold" style:font-weight-complex="bold"/>
    </style:style>
    <style:style style:name="T116" style:family="text">
      <style:text-properties fo:color="#d4711a" fo:font-weight="bold" officeooo:rsid="0048d99a" style:font-weight-asian="bold" style:font-weight-complex="bold"/>
    </style:style>
    <style:style style:name="T117" style:family="text">
      <style:text-properties fo:color="#d4711a" fo:font-size="15pt" fo:font-weight="bold" officeooo:rsid="003ad1f6" style:font-size-asian="15pt" style:font-weight-asian="bold" style:font-size-complex="15pt" style:font-weight-complex="bold"/>
    </style:style>
    <style:style style:name="T118" style:family="text">
      <style:text-properties fo:color="#d4711a" fo:font-size="15pt" fo:font-weight="bold" officeooo:rsid="003ea3e7" style:font-size-asian="15pt" style:font-weight-asian="bold" style:font-size-complex="15pt" style:font-weight-complex="bold"/>
    </style:style>
    <style:style style:name="T119" style:family="text">
      <style:text-properties fo:color="#d4711a" fo:font-size="15pt" fo:font-weight="bold" officeooo:rsid="0041db58" style:font-size-asian="15pt" style:font-weight-asian="bold" style:font-size-complex="15pt" style:font-weight-complex="bold"/>
    </style:style>
    <style:style style:name="T120" style:family="text">
      <style:text-properties fo:color="#d4711a" fo:font-size="15pt" fo:font-weight="bold" officeooo:rsid="0048d99a" style:font-size-asian="15pt" style:font-weight-asian="bold" style:font-size-complex="15pt" style:font-weight-complex="bold"/>
    </style:style>
    <style:style style:name="T121" style:family="text">
      <style:text-properties fo:color="#d4711a" fo:font-size="12pt" fo:font-weight="bold" officeooo:rsid="0016dee0" style:font-size-asian="12pt" style:font-weight-asian="bold" style:font-size-complex="12pt" style:font-weight-complex="bold"/>
    </style:style>
    <style:style style:name="T122" style:family="text">
      <style:text-properties fo:color="#d4711a" fo:font-size="12pt" fo:font-weight="bold" officeooo:rsid="003fca40" style:font-size-asian="12pt" style:font-weight-asian="bold" style:font-size-complex="12pt" style:font-weight-complex="bold"/>
    </style:style>
    <style:style style:name="T123" style:family="text">
      <style:text-properties fo:color="#d4711a" fo:font-size="12pt" fo:font-weight="bold" officeooo:rsid="0044e250" style:font-size-asian="12pt" style:font-weight-asian="bold" style:font-size-complex="12pt" style:font-weight-complex="bold"/>
    </style:style>
    <style:style style:name="T124" style:family="text">
      <style:text-properties fo:color="#d4711a" fo:font-size="12pt" fo:font-weight="bold" officeooo:rsid="00459ed6" style:font-size-asian="12pt" style:font-weight-asian="bold" style:font-size-complex="12pt" style:font-weight-complex="bold"/>
    </style:style>
    <style:style style:name="T125" style:family="text">
      <style:text-properties fo:font-size="15pt" style:font-size-asian="15pt" style:font-size-complex="15pt"/>
    </style:style>
    <style:style style:name="T126" style:family="text">
      <style:text-properties fo:font-size="15pt" officeooo:rsid="00220c48" style:font-size-asian="15pt" style:font-size-complex="15pt"/>
    </style:style>
    <style:style style:name="T127" style:family="text">
      <style:text-properties officeooo:rsid="00143e74"/>
    </style:style>
    <style:style style:name="T128" style:family="text">
      <style:text-properties fo:font-size="12pt" fo:font-weight="normal" officeooo:rsid="00168bb4" style:font-size-asian="12pt" style:font-weight-asian="normal" style:font-size-complex="12pt" style:font-weight-complex="normal"/>
    </style:style>
    <style:style style:name="T129" style:family="text">
      <style:text-properties fo:font-size="12pt" fo:font-weight="bold" officeooo:rsid="001253cb" style:font-size-asian="12pt" style:font-weight-asian="bold" style:font-size-complex="12pt" style:font-weight-complex="bold"/>
    </style:style>
    <style:style style:name="T130" style:family="text">
      <style:text-properties fo:font-size="12pt" fo:font-weight="bold" officeooo:rsid="0039050d" style:font-size-asian="12pt" style:font-weight-asian="bold" style:font-size-complex="12pt" style:font-weight-complex="bold"/>
    </style:style>
    <style:style style:name="T131" style:family="text">
      <style:text-properties fo:font-size="12pt" fo:font-weight="bold" officeooo:rsid="003fca40" style:font-size-asian="12pt" style:font-weight-asian="bold" style:font-size-complex="12pt" style:font-weight-complex="bold"/>
    </style:style>
    <style:style style:name="T132" style:family="text">
      <style:text-properties fo:font-size="12pt" fo:font-weight="bold" officeooo:rsid="00413471" style:font-size-asian="12pt" style:font-weight-asian="bold" style:font-size-complex="12pt" style:font-weight-complex="bold"/>
    </style:style>
    <style:style style:name="T133" style:family="text">
      <style:text-properties fo:font-size="12pt" fo:font-weight="bold" officeooo:rsid="0041db58" style:font-size-asian="12pt" style:font-weight-asian="bold" style:font-size-complex="12pt" style:font-weight-complex="bold"/>
    </style:style>
    <style:style style:name="T134" style:family="text">
      <style:text-properties fo:font-size="12pt" fo:font-weight="bold" officeooo:rsid="0044e250" style:font-size-asian="12pt" style:font-weight-asian="bold" style:font-size-complex="12pt" style:font-weight-complex="bold"/>
    </style:style>
    <style:style style:name="T135" style:family="text">
      <style:text-properties fo:font-size="12pt" fo:font-weight="bold" officeooo:rsid="00459ed6" style:font-size-asian="12pt" style:font-weight-asian="bold" style:font-size-complex="12pt" style:font-weight-complex="bold"/>
    </style:style>
    <style:style style:name="T136" style:family="text">
      <style:text-properties fo:font-size="12pt" fo:font-weight="bold" officeooo:rsid="0048d99a" style:font-size-asian="12pt" style:font-weight-asian="bold" style:font-size-complex="12pt" style:font-weight-complex="bold"/>
    </style:style>
    <style:style style:name="T137" style:family="text">
      <style:text-properties fo:font-size="12pt" fo:font-weight="bold" officeooo:rsid="004af98a" style:font-size-asian="12pt" style:font-weight-asian="bold" style:font-size-complex="12pt" style:font-weight-complex="bold"/>
    </style:style>
    <style:style style:name="T138" style:family="text">
      <style:text-properties fo:font-size="12pt" fo:font-weight="bold" officeooo:rsid="004b9d43" style:font-size-asian="12pt" style:font-weight-asian="bold" style:font-size-complex="12pt" style:font-weight-complex="bold"/>
    </style:style>
    <style:style style:name="T139" style:family="text">
      <style:text-properties fo:font-size="12pt" officeooo:rsid="001253cb" style:font-size-asian="12pt" style:font-size-complex="12pt"/>
    </style:style>
    <style:style style:name="T140" style:family="text">
      <style:text-properties fo:font-size="12pt" officeooo:rsid="0039050d" style:font-size-asian="12pt" style:font-size-complex="12pt"/>
    </style:style>
    <style:style style:name="T141" style:family="text">
      <style:text-properties fo:font-size="12pt" officeooo:rsid="0017ab22" style:font-size-asian="12pt" style:font-size-complex="12pt"/>
    </style:style>
    <style:style style:name="T142" style:family="text">
      <style:text-properties fo:font-size="12pt" officeooo:rsid="002046fe" style:font-size-asian="12pt" style:font-size-complex="12pt"/>
    </style:style>
    <style:style style:name="T143" style:family="text">
      <style:text-properties fo:font-size="12pt" officeooo:rsid="0031e5ae" style:font-size-asian="12pt" style:font-size-complex="12pt"/>
    </style:style>
    <style:style style:name="T144" style:family="text">
      <style:text-properties fo:font-size="12pt" fo:font-style="normal" fo:font-weight="bold" officeooo:rsid="0048d99a" style:font-size-asian="12pt" style:font-style-asian="normal" style:font-weight-asian="bold" style:font-size-complex="12pt" style:font-style-complex="normal" style:font-weight-complex="bold"/>
    </style:style>
    <style:style style:name="T145" style:family="text">
      <style:text-properties officeooo:rsid="0016dee0"/>
    </style:style>
    <style:style style:name="T146" style:family="text">
      <style:text-properties fo:color="#ed1c24"/>
    </style:style>
    <style:style style:name="T147" style:family="text">
      <style:text-properties officeooo:rsid="002f29dc"/>
    </style:style>
    <style:style style:name="T148" style:family="text">
      <style:text-properties officeooo:rsid="0039050d"/>
    </style:style>
    <style:style style:name="T149" style:family="text">
      <style:text-properties fo:color="#21409a" fo:font-weight="bold" officeooo:rsid="003fca40" style:font-weight-asian="bold" style:font-weight-complex="bold"/>
    </style:style>
    <style:style style:name="T150" style:family="text">
      <style:text-properties fo:color="#f3715a" style:text-position="sub 58%" fo:font-size="10pt" fo:font-weight="normal" officeooo:rsid="0017ab22" style:font-size-asian="10pt" style:font-weight-asian="normal" style:font-size-complex="10pt" style:font-weight-complex="normal" loext:shadow="none"/>
    </style:style>
    <style:style style:name="T151" style:family="text">
      <style:text-properties fo:color="#f3715a" officeooo:rsid="0016dee0"/>
    </style:style>
    <style:style style:name="T152" style:family="text">
      <style:text-properties fo:color="#f3715a" fo:font-size="10pt" fo:font-weight="normal" officeooo:rsid="0018c31c" style:font-size-asian="10pt" style:font-weight-asian="normal" style:font-size-complex="10pt" style:font-weight-complex="normal"/>
    </style:style>
    <style:style style:name="T153" style:family="text">
      <style:text-properties style:text-position="sub 58%" fo:font-size="10pt" fo:font-weight="normal" officeooo:rsid="0017ab22" style:font-size-asian="10pt" style:font-weight-asian="normal" style:font-size-complex="10pt" style:font-weight-complex="normal" loext:shadow="none"/>
    </style:style>
    <style:style style:name="T154" style:family="text">
      <style:text-properties style:text-position="sub 58%" fo:font-size="10pt" officeooo:rsid="0017ab22" style:font-size-asian="10pt" style:font-size-complex="10pt" loext:shadow="none"/>
    </style:style>
    <style:style style:name="T155" style:family="text">
      <style:text-properties style:text-position="sub 58%" officeooo:rsid="0017ab22" loext:shadow="none"/>
    </style:style>
    <style:style style:name="T156" style:family="text">
      <style:text-properties officeooo:rsid="001a006d"/>
    </style:style>
    <style:style style:name="T157" style:family="text">
      <style:text-properties officeooo:rsid="003413e5"/>
    </style:style>
    <style:style style:name="T158" style:family="text">
      <style:text-properties officeooo:rsid="001a9de7"/>
    </style:style>
    <style:style style:name="T159" style:family="text">
      <style:text-properties officeooo:rsid="001c4686"/>
    </style:style>
    <style:style style:name="T160" style:family="text">
      <style:text-properties officeooo:rsid="001d0ab0"/>
    </style:style>
    <style:style style:name="T161" style:family="text">
      <style:text-properties officeooo:rsid="001db9cb"/>
    </style:style>
    <style:style style:name="T162" style:family="text">
      <style:text-properties officeooo:rsid="001e3ead"/>
    </style:style>
    <style:style style:name="T163" style:family="text">
      <style:text-properties fo:font-size="9pt" officeooo:rsid="001e3ead" style:font-size-asian="9pt" style:font-size-complex="9pt"/>
    </style:style>
    <style:style style:name="T164" style:family="text">
      <style:text-properties officeooo:rsid="001e525e"/>
    </style:style>
    <style:style style:name="T165" style:family="text">
      <style:text-properties officeooo:rsid="00285878"/>
    </style:style>
    <style:style style:name="T166" style:family="text">
      <style:text-properties officeooo:rsid="002046fe"/>
    </style:style>
    <style:style style:name="T167" style:family="text">
      <style:text-properties officeooo:rsid="00220c48"/>
    </style:style>
    <style:style style:name="T168" style:family="text">
      <style:text-properties officeooo:rsid="002565e5"/>
    </style:style>
    <style:style style:name="T169" style:family="text">
      <style:text-properties officeooo:rsid="0031e5ae"/>
    </style:style>
    <style:style style:name="T170" style:family="text">
      <style:text-properties officeooo:rsid="0039ca04"/>
    </style:style>
    <style:style style:name="T171" style:family="text">
      <style:text-properties officeooo:rsid="003ad1f6"/>
    </style:style>
    <style:style style:name="T172" style:family="text">
      <style:text-properties officeooo:rsid="003cbfa1"/>
    </style:style>
    <style:style style:name="T173" style:family="text">
      <style:text-properties officeooo:rsid="003ea3e7"/>
    </style:style>
    <style:style style:name="T174" style:family="text">
      <style:text-properties officeooo:rsid="003fca40"/>
    </style:style>
    <style:style style:name="T175" style:family="text">
      <style:text-properties style:text-position="0% 100%" fo:font-weight="bold" officeooo:rsid="00413471" style:font-weight-asian="bold" style:font-weight-complex="bold" loext:shadow="none"/>
    </style:style>
    <style:style style:name="T176" style:family="text">
      <style:text-properties style:text-position="0% 100%" fo:font-weight="bold" officeooo:rsid="0041db58" style:font-weight-asian="bold" style:font-weight-complex="bold" loext:shadow="none"/>
    </style:style>
    <style:style style:name="T177" style:family="text">
      <style:text-properties style:text-position="0% 100%" fo:font-weight="bold" officeooo:rsid="0044e250" style:font-weight-asian="bold" style:font-weight-complex="bold" loext:shadow="none"/>
    </style:style>
    <style:style style:name="T178" style:family="text">
      <style:text-properties style:text-position="0% 100%" fo:font-weight="bold" officeooo:rsid="00459ed6" style:font-weight-asian="bold" style:font-weight-complex="bold" loext:shadow="none"/>
    </style:style>
    <style:style style:name="T179" style:family="text">
      <style:text-properties style:text-position="0% 100%" fo:font-weight="bold" officeooo:rsid="0048d99a" style:font-weight-asian="bold" style:font-weight-complex="bold" loext:shadow="none"/>
    </style:style>
    <style:style style:name="T180" style:family="text">
      <style:text-properties style:text-position="0% 100%" fo:font-weight="bold" officeooo:rsid="004af98a" style:font-weight-asian="bold" style:font-weight-complex="bold" loext:shadow="none"/>
    </style:style>
    <style:style style:name="T181" style:family="text">
      <style:text-properties style:text-position="0% 100%" fo:font-weight="bold" officeooo:rsid="004b9d43" style:font-weight-asian="bold" style:font-weight-complex="bold" loext:shadow="none"/>
    </style:style>
    <style:style style:name="T182" style:family="text">
      <style:text-properties style:text-position="0% 100%" officeooo:rsid="0041db58" loext:shadow="none"/>
    </style:style>
    <style:style style:name="T183" style:family="text">
      <style:text-properties officeooo:rsid="00413471"/>
    </style:style>
    <style:style style:name="T184" style:family="text">
      <style:text-properties officeooo:rsid="0041db58"/>
    </style:style>
    <style:style style:name="T185" style:family="text">
      <style:text-properties officeooo:rsid="004330d2"/>
    </style:style>
    <style:style style:name="T186" style:family="text">
      <style:text-properties officeooo:rsid="00436121"/>
    </style:style>
    <style:style style:name="T187" style:family="text">
      <style:text-properties fo:font-size="10pt" style:font-size-asian="10pt" style:font-size-complex="10pt"/>
    </style:style>
    <style:style style:name="T188" style:family="text">
      <style:text-properties fo:font-size="10pt" officeooo:rsid="00220c48" style:font-size-asian="10pt" style:font-size-complex="10pt"/>
    </style:style>
    <style:style style:name="T189" style:family="text">
      <style:text-properties officeooo:rsid="0048d99a"/>
    </style:style>
    <style:style style:name="T190" style:family="text">
      <style:text-properties officeooo:rsid="004b9d43"/>
    </style:style>
    <style:style style:name="T191" style:family="text">
      <style:text-properties officeooo:rsid="004d4b26"/>
    </style:style>
    <style:style style:name="T192" style:family="text">
      <style:text-properties officeooo:rsid="004f8fb5"/>
    </style:style>
    <style:style style:name="gr1" style:family="graphic">
      <style:graphic-properties svg:stroke-width="0.049cm" svg:stroke-color="#ed1c24" draw:marker-start="Arrow" draw:marker-start-width="0.25cm" draw:marker-end-width="0.427cm" draw:textarea-horizontal-align="center" draw:textarea-vertical-align="middle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color="#ef413d" draw:marker-start="Arrow" draw:marker-start-width="0.176cm" draw:fill-color="#ef413d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svg:stroke-color="#000000" draw:fill-color="#00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5" style:family="graphic">
      <style:graphic-properties draw:stroke="dash" draw:stroke-dash="Line_20_Style_20_9" svg:stroke-width="0.019cm" svg:stroke-color="#ed1c24" draw:marker-start="Arrow" draw:marker-start-width="0.205cm" draw:marker-end-width="0.381cm" draw:textarea-horizontal-align="center" draw:textarea-vertical-align="middle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6" style:family="graphic">
      <style:graphic-properties svg:stroke-width="0.03cm" svg:stroke-color="#ed1c24" draw:marker-start-width="0.397cm" draw:marker-end-width="0.397cm" draw:textarea-horizontal-align="center" draw:textarea-vertical-align="middle" fo:padding-top="0.014cm" fo:padding-bottom="0.014cm" fo:padding-left="0.014cm" fo:padding-right="0.01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7" style:family="graphic">
      <style:graphic-properties svg:stroke-width="0.019cm" svg:stroke-color="#000000" draw:marker-start-width="0.381cm" draw:marker-end-width="0.381cm" draw:fill-color="#000000" draw:textarea-horizontal-align="center" draw:textarea-vertical-align="middle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8" style:family="graphic">
      <style:graphic-properties svg:stroke-width="0.03cm" svg:stroke-color="#ed1c24" draw:marker-start-width="0.397cm" draw:marker-end-width="0.397cm" draw:textarea-horizontal-align="center" draw:textarea-vertical-align="middle" fo:padding-top="0.014cm" fo:padding-bottom="0.014cm" fo:padding-left="0.014cm" fo:padding-right="0.014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Das schriftliche Teile<text:span text:style-name="T2">n mit Komma in der hinteren Zahl (Divisor)</text:span></text:p>
      <text:p text:style-name="P16">Das schriftliche Teilen <text:span text:style-name="T2">mit einer Kommazahl hinten (der Fachbegriff für diese hintere Zahl ist „Divisor“) unterscheidet sich vom „normalen“ Teilen ohne Kommazahlen.</text:span> <text:span text:style-name="T170">Grundsätzlich sind hier zwar wieder</text:span> die Rechenarten <text:span text:style-name="T3">„Minus“</text:span> und <text:span text:style-name="T3">„Mal“ </text:span><text:span text:style-name="T6">vorhanden.</text:span><text:span text:style-name="T25"> </text:span><text:span text:style-name="T27">Du musst aber auf eine Sache ganz besonders achten: </text:span></text:p>
      <text:p text:style-name="P20"><text:span text:style-name="T32">Im Divisor darf kein Komma mehr stehen, wenn Du beginnst, die Zahlen zu teilen!</text:span><text:span text:style-name="T170"> </text:span></text:p>
      <text:p text:style-name="P22">Du musst daher dafür sorgen, das Komma hier heraus zu bekommen. Keine wirklich große Sache, aber Du musst genau hinsehen und konzentriert arbeiten. So ist es zu schaffen. </text:p>
      <text:p text:style-name="P19"><text:span text:style-name="T170">Wenn das Komma in der hinteren Zahl verschwunden ist, wird </text:span>grundsätzlich gerechnet wie beim Teilen ohne Komma. <text:span text:style-name="T170">Lediglich die Ausgangszahlen werden größer.</text:span></text:p>
      <text:p text:style-name="P15"/>
      <text:p text:style-name="P17">Wie wird<text:span text:style-name="T2"> </text:span>„<text:span text:style-name="T26">Geteilt“ mit einem Komma in der hinteren Zahl, dem „Divisor“, </text:span>gerechnet?</text:p>
      <text:p text:style-name="P14">Die Aufgabe lautet <text:span text:style-name="T171">728</text:span> : <text:span text:style-name="T170">6,5</text:span> = ? <text:s/></text:p>
      <text:p text:style-name="P14">Wir werden <text:span text:style-name="T192">uns </text:span>den Rechenweg gemeinsam <text:span text:style-name="T1">in 16 einzelnen Schritten ansehen</text:span>.</text:p>
      <text:p text:style-name="P14"/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26"/>
          </table:table-cell>
          <table:table-cell table:style-name="Tabelle1.A1" office:value-type="string">
            <text:p text:style-name="P27"><text:span text:style-name="T171">728</text:span> <text:span text:style-name="T4">: </text:span><text:span text:style-name="T24">6,5</text:span> =</text:p>
          </table:table-cell>
          <table:table-cell table:style-name="Tabelle1.C1" office:value-type="string">
            <text:p text:style-name="P21"><text:span text:style-name="T27">W</text:span>ie oben schon beschrieben, darf in der hinteren Zahl, dem Divisor, kein Komma stehen!</text:p>
            <text:p text:style-name="P21">Wie ist das aber zu machen? Einfach weglassen geht ja nicht.</text:p>
            <text:p text:style-name="P21">In der Mathematik darf aber ein Trick verwendet werden. Man darf nämlich die ganze Aufgabe, also <text:span text:style-name="T38">alle</text:span> Zahlen der Aufgabe mit einer beliebigen Zahl malnehmen. </text:p>
            <text:p text:style-name="P21">Hilft uns das?</text:p>
            <text:p text:style-name="P21">Mal sehen: Du darfst die Zahl 728 und die Zahl 6,5 mit der gleichen Zahl malnehmen.</text:p>
            <text:p text:style-name="P21">Mit welcher Zahl musst Du denn 6,5 malnehmen, um das Komma in ihr los zu werden?</text:p>
            <text:p text:style-name="P21">Richtig! Mit der 10. Denn 6,5 mal 10 ist 65. Und schon ist das Komma verschwunden.</text:p>
            <text:p text:style-name="P23">Aber nicht vergessen: Auch die 728 musst Du mal 10 nehmen.</text:p>
            <text:p text:style-name="P21">Damit wird sie Zahl zwar größer, denn 728 mal 10 ist 7280, aber es gibt keinen anderen Weg.</text:p>
          </table:table-cell>
        </table:table-row>
        <table:table-row>
          <table:table-cell table:style-name="Tabelle1.A2" office:value-type="string">
            <text:p text:style-name="P109">Und damit haben wir eine Aufgabe, mit der wir wirklich rechnen können.</text:p>
            <text:p text:style-name="P109"/>
            <text:p text:style-name="P109">Auch wenn die Zahlen jetzt größer und damit unangenehmer sind. <text:span text:style-name="T185">Aber wir müssen nicht mehr auf ein Komma achten.</text:span></text:p>
          </table:table-cell>
          <table:table-cell table:style-name="Tabelle1.A2" office:value-type="string">
            <text:p text:style-name="P49">7280 : 65 =</text:p>
          </table:table-cell>
          <table:table-cell table:style-name="Tabelle1.C2" office:value-type="string">
            <text:p text:style-name="P21"/>
          </table:table-cell>
        </table:table-row>
        <text:soft-page-break/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27"/>
          </table:table-cell>
          <table:table-cell table:style-name="Tabelle1.C2" office:value-type="string">
            <text:p text:style-name="P24">Zu lösen ist <text:span text:style-name="T27">auch </text:span>die<text:span text:style-name="T27">se</text:span> Aufgabe, <text:span text:style-name="T172">wie immer beim „Geteilt“,</text:span> durch <text:span text:style-name="T28">Fragen</text:span>.</text:p>
          </table:table-cell>
        </table:table-row>
        <table:table-row>
          <table:table-cell table:style-name="Tabelle1.C2" table:number-columns-spanned="3" office:value-type="string">
            <text:p text:style-name="P39">Schritt 1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32">Die erste Frage lautet:</text:p>
            <text:p text:style-name="P32"><draw:line text:anchor-type="paragraph" draw:z-index="1" draw:name="Form3" draw:style-name="gr1" draw:text-style-name="P142" svg:x1="7.551cm" svg:y1="17.233cm" svg:x2="12.89cm" svg:y2="16.157cm"><text:p/></draw:line></text:p>
            <text:p text:style-name="P31">Wie oft geht <text:span text:style-name="T39">die </text:span><text:span text:style-name="T41">65</text:span> in <text:span text:style-name="T48">die </text:span><text:span text:style-name="T60">7</text:span>?</text:p>
            <text:p text:style-name="P29">Das geht gar nicht. </text:p>
            <text:p text:style-name="P29"/>
            <text:p text:style-name="P29">Denn <text:span text:style-name="T171">65</text:span> ist größer als <text:span text:style-name="T171">7</text:span> und deshalb <text:span text:style-name="T27">auch </text:span><text:span text:style-name="T38">hier</text:span> <text:span text:style-name="T27">zunächst </text:span>nicht lösbar.</text:p>
          </table:table-cell>
          <table:table-cell table:style-name="Tabelle1.A2" office:value-type="string">
            <text:p text:style-name="P27"><text:s/><text:span text:style-name="T70">7</text:span><text:span text:style-name="T11">2</text:span><text:span text:style-name="T12">80</text:span> : <text:span text:style-name="T42">65</text:span> =</text:p>
          </table:table-cell>
          <table:table-cell table:style-name="Tabelle1.C2" office:value-type="string">
            <text:p text:style-name="P30"/>
          </table:table-cell>
        </table:table-row>
        <table:table-row>
          <table:table-cell table:style-name="Tabelle1.A2" office:value-type="string">
            <text:p text:style-name="P54">Deshalb <text:span text:style-name="T90">wird</text:span> die nächste Ziffer - hier die <text:span text:style-name="T92">2</text:span><text:span text:style-name="T108"> - </text:span>zur <text:span text:style-name="T60">7</text:span> dazu genommen.</text:p>
            <text:p text:style-name="P54"><text:s/></text:p>
            <text:p text:style-name="P50">Aus der <text:span text:style-name="T60">7</text:span> wird die <text:span text:style-name="T60">7</text:span><text:span text:style-name="T51">2</text:span><text:span text:style-name="T50">.</text:span></text:p>
            <text:p text:style-name="P112"/>
          </table:table-cell>
          <table:table-cell table:style-name="Tabelle1.A2" office:value-type="string">
            <text:p text:style-name="P27"><text:span text:style-name="T70">7</text:span><text:span text:style-name="T104">2</text:span><text:span text:style-name="T15">80</text:span> : <text:span text:style-name="T42">65</text:span> =</text:p>
          </table:table-cell>
          <table:table-cell table:style-name="Tabelle1.C2" office:value-type="string">
            <text:p text:style-name="P26"/>
          </table:table-cell>
        </table:table-row>
        <table:table-row>
          <table:table-cell table:style-name="Tabelle1.C2" table:number-columns-spanned="3" office:value-type="string">
            <text:p text:style-name="P39">Schritt 2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33">Die zweite Frage lautet:</text:p>
            <text:p text:style-name="P57"/>
            <text:p text:style-name="P54">Wie oft geht die <text:span text:style-name="T42">65</text:span><text:span text:style-name="T40"> </text:span>in die <text:span text:style-name="T60">72</text:span>?</text:p>
            <text:p text:style-name="P51">Das geht <text:span text:style-name="T109">1</text:span> mal. </text:p>
            <text:p text:style-name="P51">Denn <text:span text:style-name="T113">1</text:span> mal <text:span text:style-name="T42">65</text:span> ist <text:span text:style-name="T60">65</text:span>. </text:p>
          </table:table-cell>
          <table:table-cell table:style-name="Tabelle1.A2" office:value-type="string">
            <text:p text:style-name="P28"><text:span text:style-name="T125"><text:s/></text:span><text:span text:style-name="T70">7</text:span><text:span text:style-name="T69">2</text:span><text:span text:style-name="T15">80</text:span> : <text:span text:style-name="T42">65</text:span> =</text:p>
          </table:table-cell>
          <table:table-cell table:style-name="Tabelle1.C2" office:value-type="string">
            <text:p text:style-name="P26"/>
          </table:table-cell>
        </table:table-row>
        <table:table-row>
          <table:table-cell table:style-name="Tabelle1.C2" table:number-columns-spanned="3" office:value-type="string">
            <text:p text:style-name="P40">Schritt <text:span text:style-name="T127">3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69">Wohin mit der <text:span text:style-name="T109">1</text:span> und der <text:span text:style-name="T60">65</text:span>?</text:p>
            <text:p text:style-name="P69"><draw:line text:anchor-type="paragraph" draw:z-index="0" draw:name="Form3" draw:style-name="gr1" draw:text-style-name="P141" svg:x1="8.934cm" svg:y1="0.363cm" svg:x2="5.838cm" svg:y2="1.162cm"><text:p/></draw:line></text:p>
            <text:p text:style-name="P67">Die <text:span text:style-name="T109">1</text:span> kommt <text:span text:style-name="T127">auch in dieser Aufgabe </text:span>hinter das Gleichheits-zeichen.</text:p>
          </table:table-cell>
          <table:table-cell table:style-name="Tabelle1.A2" office:value-type="string">
            <text:p text:style-name="P120">Das sieht dann so aus:</text:p>
            <text:p text:style-name="P66"><text:span text:style-name="T60">7</text:span><text:span text:style-name="T52">2</text:span><text:span text:style-name="T12">80</text:span><text:span text:style-name="T37"> : </text:span><text:span text:style-name="T42">65</text:span><text:span text:style-name="T37"> = </text:span><text:span text:style-name="T117">1</text:span></text:p>
          </table:table-cell>
          <table:table-cell table:style-name="Tabelle1.C2" office:value-type="string">
            <text:p text:style-name="P26"/>
            <text:p text:style-name="P26"/>
            <text:p text:style-name="P26"/>
            <text:p text:style-name="P70">Jetzt noch die <text:span text:style-name="T60">65.</text:span></text:p>
            <text:p text:style-name="P70">Sie wird unter die <text:span text:style-name="T60">72</text:span> aus der Aufgabenzahl <text:span text:style-name="T173">7280</text:span> geschrieben. W<text:span text:style-name="T90">eshalb weißt Du schon aus den anderen Aufgaben:</text:span></text:p>
            <text:p text:style-name="P70">Wir wollen <text:span text:style-name="T173">wissen</text:span>, wie oft die <text:span text:style-name="T173">65</text:span> in die <text:span text:style-name="T173">72</text:span> geht.</text:p>
            <text:p text:style-name="P68"><text:span text:style-name="T173">Wie immer: </text:span>Einer unter die Einer, <text:s/>Zehner unter die Zehner.</text:p>
          </table:table-cell>
        </table:table-row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71"><text:span text:style-name="T76"><text:s text:c="8"/></text:span><text:span text:style-name="T78">7</text:span><text:span text:style-name="T75">2</text:span><text:span text:style-name="T16">80</text:span><text:span text:style-name="T19"> : </text:span><text:span text:style-name="T45">65</text:span><text:span text:style-name="T19"> = </text:span><text:span text:style-name="T118">1</text:span></text:p>
            <text:p text:style-name="P70"><text:span text:style-name="T19"><text:s text:c="8"/></text:span><text:span text:style-name="T78">65</text:span><text:span text:style-name="T76"> <text:s/></text:span></text:p>
          </table:table-cell>
          <table:table-cell table:style-name="Tabelle1.C2" office:value-type="string">
            <text:p text:style-name="P26"/>
          </table:table-cell>
        </table:table-row>
        <table:table-row>
          <table:table-cell table:style-name="Tabelle1.A2" office:value-type="string">
            <text:p text:style-name="P26"><draw:line text:anchor-type="paragraph" draw:z-index="2" draw:name="Form2" draw:style-name="gr2" draw:text-style-name="P141" svg:x1="3.575cm" svg:y1="0.489cm" svg:x2="3.616cm" svg:y2="0.42cm"><text:p/></draw:line></text:p>
          </table:table-cell>
          <table:table-cell table:style-name="Tabelle1.A2" office:value-type="string">
            <text:p text:style-name="P72"><text:span text:style-name="T7">Der Stand </text:span><text:span text:style-name="T9">d</text:span><text:span text:style-name="T7">er </text:span><text:span text:style-name="T5">Rechnung:</text:span></text:p>
            <text:p text:style-name="P121"/>
            <text:p text:style-name="P71"><text:span text:style-name="T76"><text:s text:c="7"/></text:span><text:span text:style-name="T17">7280</text:span><text:span text:style-name="T19"> : </text:span><text:span text:style-name="T21">65</text:span><text:span text:style-name="T14"> </text:span><text:span text:style-name="T20">= </text:span><text:span text:style-name="T21">1</text:span></text:p>
            <text:p text:style-name="P122"><text:span text:style-name="T128"><text:s text:c="7"/></text:span><text:span text:style-name="T131">65</text:span><text:span text:style-name="T129"> <text:s/></text:span></text:p>
          </table:table-cell>
          <table:table-cell table:style-name="Tabelle1.C2" office:value-type="string">
            <text:p text:style-name="P26"/>
          </table:table-cell>
        </table:table-row>
        <table:table-row>
          <table:table-cell table:style-name="Tabelle1.C2" table:number-columns-spanned="3" office:value-type="string">
            <text:p text:style-name="P41">Schritt 4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78">Vor die <text:span text:style-name="T61">65</text:span> kommt jetzt ein deutlich zu erkennendes <text:span text:style-name="T146">Minus</text:span>.</text:p>
            <text:p text:style-name="P78">Unter die <text:span text:style-name="T61">65</text:span> ein Strich.</text:p>
            <text:p text:style-name="P78"><text:s/></text:p>
            <text:p text:style-name="P78"><text:soft-page-break/><text:span text:style-name="T186">W</text:span>arum?</text:p>
            <text:p text:style-name="P75"><text:span text:style-name="T186">W</text:span>eil wir die <text:span text:style-name="T61">65</text:span> von der <text:span text:style-name="T61">7</text:span><text:span text:style-name="T52">2</text:span> abziehen müssen. </text:p>
            <text:p text:style-name="P75"><text:span text:style-name="T145">W</text:span>ir <text:span text:style-name="T147">woll</text:span>en sehen, womit wir <text:span text:style-name="T174">als Rest </text:span>weiter rechnen müssen.</text:p>
          </table:table-cell>
          <table:table-cell table:style-name="Tabelle1.A2" office:value-type="string">
            <text:p text:style-name="P2"><text:span text:style-name="T75"><text:s text:c="2"/></text:span><text:span text:style-name="T79">7</text:span><text:span text:style-name="T75">2</text:span><text:span text:style-name="T17">80</text:span><text:span text:style-name="T19"> : </text:span><text:span text:style-name="T46">65</text:span><text:span text:style-name="T19"> = </text:span><text:span text:style-name="T122">1</text:span></text:p>
            <text:p text:style-name="P3"><draw:line text:anchor-type="paragraph" draw:z-index="55" draw:name="Form1" draw:style-name="gr4" draw:text-style-name="P144" svg:x1="21.5cm" svg:y1="0.492cm" svg:x2="22.199cm" svg:y2="0.492cm"><text:p/></draw:line><draw:line text:anchor-type="paragraph" draw:z-index="3" draw:name="Form2" draw:style-name="gr3" draw:text-style-name="P143" svg:x1="21.501cm" svg:y1="0.481cm" svg:x2="23.97cm" svg:y2="0.858cm"><text:p/></draw:line><text:span text:style-name="T121"><text:s text:c="5"/></text:span><text:span text:style-name="T74"><text:s/></text:span><text:span text:style-name="T22">-</text:span><text:span text:style-name="T82"> </text:span><text:span text:style-name="T83">65</text:span></text:p>
          </table:table-cell>
          <table:table-cell table:style-name="Tabelle1.C2" office:value-type="string">
            <text:p text:style-name="P117"/>
            <text:p text:style-name="P117"/>
            <text:p text:style-name="P117"/>
            <text:p text:style-name="P117"><text:span text:style-name="T145">Auch hier gilt, dass der S</text:span>trich nicht über die <text:span text:style-name="T86">5</text:span> hinausreich<text:span text:style-name="T145">en sollte.</text:span></text:p>
            <text:p text:style-name="P117"><text:soft-page-break/></text:p>
          </table:table-cell>
        </table:table-row>
        <table:table-row>
          <table:table-cell table:style-name="Tabelle1.C2" table:number-columns-spanned="3" office:value-type="string">
            <text:p text:style-name="P41">Schritt 5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91">Jetzt musst Du abziehen.</text:p>
            <text:p text:style-name="P91"/>
            <text:p text:style-name="P91">Du beginnst, wie gewohnt, bei den Einern.</text:p>
            <text:p text:style-name="P89">Wie viel fehlt von <text:span text:style-name="T61">5</text:span> auf <text:span text:style-name="T53">2</text:span>? </text:p>
            <text:p text:style-name="P90"><text:span text:style-name="T169">Geht nicht.</text:span><text:span text:style-name="T141"> </text:span><text:span text:style-name="T143">Deshalb</text:span><text:span text:style-name="T140">: </text:span></text:p>
            <text:p text:style-name="P90"><text:span text:style-name="T140">Wie viel fehlt von </text:span><text:span text:style-name="T131">5</text:span><text:span text:style-name="T140"> auf </text:span><text:span text:style-name="T130">12</text:span><text:span text:style-name="T140">? </text:span></text:p>
            <text:p text:style-name="P84"><text:span text:style-name="T141">Das sind </text:span><text:span text:style-name="T106">7</text:span><text:span text:style-name="T141">. </text:span><text:span text:style-name="T142">1 wird gemerkt!</text:span></text:p>
            <text:p text:style-name="P83"/>
          </table:table-cell>
          <table:table-cell table:style-name="Tabelle1.A2" office:value-type="string">
            <text:p text:style-name="P4"><text:s text:c="2"/><text:span text:style-name="T79">7</text:span><text:span text:style-name="T77">2</text:span><text:span text:style-name="T131">80</text:span><text:span text:style-name="T139"> : </text:span><text:span text:style-name="T46">65</text:span><text:span text:style-name="T139"> = </text:span><text:span text:style-name="T122">1</text:span></text:p>
            <text:p text:style-name="P81"><text:span text:style-name="T112"><text:s text:c="5"/></text:span><text:span text:style-name="T10">-</text:span><text:span text:style-name="T50"> </text:span><text:span text:style-name="T150">1</text:span><text:span text:style-name="T87">6</text:span><text:span text:style-name="T61">5</text:span></text:p>
            <text:p text:style-name="P123"><draw:line text:anchor-type="paragraph" draw:z-index="4" draw:name="Form1" draw:style-name="gr4" draw:text-style-name="P144" svg:x1="0.576cm" svg:y1="0.032cm" svg:x2="1.275cm" svg:y2="0.032cm"><text:p/></draw:line><draw:line text:anchor-type="paragraph" draw:z-index="5" draw:name="Form3" draw:style-name="gr1" draw:text-style-name="P141" svg:x1="1.376cm" svg:y1="0.302cm" svg:x2="3.845cm" svg:y2="0.371cm"><text:p/></draw:line><draw:line text:anchor-type="paragraph" draw:z-index="6" draw:name="Form3" draw:style-name="gr5" draw:text-style-name="P141" svg:x1="0.771cm" svg:y1="0.146cm" svg:x2="0.162cm" svg:y2="1.89cm"><text:p/></draw:line><text:span text:style-name="T49"><text:s text:c="10"/></text:span><text:span text:style-name="T95">7</text:span></text:p>
            <text:p text:style-name="P139"/>
            <text:p text:style-name="P139"/>
            <text:p text:style-name="P139"/>
            <text:p text:style-name="P118"><text:span text:style-name="T151">1 </text:span><text:span text:style-name="T145">wird gemerkt (von der „12“) und schräg links unter die 6 der 65 geschrieben.</text:span></text:p>
          </table:table-cell>
          <table:table-cell table:style-name="Tabelle1.C2" office:value-type="string">
            <text:p text:style-name="P26"/>
            <text:p text:style-name="P26"/>
            <text:p text:style-name="P73">Die <text:span text:style-name="T149">7</text:span> kommt unter die <text:span text:style-name="T61">5</text:span> und unter den Strich.</text:p>
            <text:p text:style-name="P73"/>
            <text:p text:style-name="P85"/>
          </table:table-cell>
        </table:table-row>
        <table:table-row>
          <table:table-cell table:style-name="Tabelle1.A2" office:value-type="string">
            <text:p text:style-name="P92">Weiter zu den Zehnern.</text:p>
            <text:p text:style-name="P86"><draw:line text:anchor-type="paragraph" draw:z-index="8" draw:name="Form3" draw:style-name="gr1" draw:text-style-name="P141" svg:x1="6.84cm" svg:y1="0.843cm" svg:x2="2.891cm" svg:y2="2.111cm"><text:p/></draw:line>Wie viel fehlt von <text:span text:style-name="T86">7</text:span><text:span text:style-name="T53"> </text:span><text:span text:style-name="T23">(die gemerkte </text:span><text:span text:style-name="T152">1</text:span><text:span text:style-name="T23"> und die </text:span><text:span text:style-name="T84">6</text:span><text:span text:style-name="T23"> zusammengezählt ergeben nun </text:span><text:span text:style-name="T84">7</text:span><text:span text:style-name="T23">)</text:span><text:span text:style-name="T54"> </text:span><text:s/>auf <text:span text:style-name="T61">7</text:span>? </text:p>
            <text:p text:style-name="P86">Es fehlt nichts. Also 0. </text:p>
            <text:p text:style-name="P105">Oder ein Strich.</text:p>
          </table:table-cell>
          <table:table-cell table:style-name="Tabelle1.A2" office:value-type="string">
            <text:p text:style-name="P5"><text:s text:c="2"/><text:span text:style-name="T79">7</text:span><text:span text:style-name="T77">2</text:span><text:span text:style-name="T131">8</text:span><text:span text:style-name="T130">2</text:span><text:span text:style-name="T139"> : </text:span><text:span text:style-name="T46">65</text:span><text:span text:style-name="T139"> = </text:span><text:span text:style-name="T122">1</text:span></text:p>
            <text:p text:style-name="P82"><text:span text:style-name="T112"><text:s text:c="5"/></text:span><text:span text:style-name="T10">-</text:span><text:span text:style-name="T50"> </text:span><text:span text:style-name="T150">1</text:span><text:span text:style-name="T87">65</text:span></text:p>
            <text:p text:style-name="P124"><draw:line text:anchor-type="paragraph" draw:z-index="7" draw:name="Form1" draw:style-name="gr4" draw:text-style-name="P144" svg:x1="0.576cm" svg:y1="0.032cm" svg:x2="1.275cm" svg:y2="0.032cm"><text:p/></draw:line><text:span text:style-name="T49"><text:s text:c="8"/>- </text:span><text:span text:style-name="T95">7</text:span></text:p>
          </table:table-cell>
          <table:table-cell table:style-name="Tabelle1.C2" office:value-type="string">
            <text:p text:style-name="P26"/>
          </table:table-cell>
        </table:table-row>
        <table:table-row>
          <table:table-cell table:style-name="Tabelle1.C2" table:number-columns-spanned="3" office:value-type="string">
            <text:p text:style-name="P42">Schritt <text:span text:style-name="T156">6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96">Die Aufgabe <text:span text:style-name="T183">geht weiter.</text:span></text:p>
          </table:table-cell>
          <table:table-cell table:style-name="Tabelle1.A2" office:value-type="string">
            <text:p text:style-name="P6"><text:span text:style-name="T77"><text:s/></text:span><text:span text:style-name="T130"><text:s/></text:span><text:span text:style-name="T132">7</text:span><text:span text:style-name="T130">2</text:span><text:span text:style-name="T71">8</text:span><text:span text:style-name="T132">0</text:span><text:span text:style-name="T139"> : </text:span><text:span text:style-name="T132">65</text:span><text:span text:style-name="T139"> = </text:span><text:span text:style-name="T132">1</text:span></text:p>
            <text:p text:style-name="P131"><text:span text:style-name="T28"><text:s text:c="5"/>- </text:span><text:span text:style-name="T153">1</text:span><text:span text:style-name="T175">65</text:span></text:p>
            <text:p text:style-name="P125"><draw:line text:anchor-type="paragraph" draw:z-index="53" draw:name="Form1" draw:style-name="gr4" draw:text-style-name="P144" svg:x1="0.613cm" svg:y1="0.002cm" svg:x2="1.312cm" svg:y2="0.002cm"><text:p/></draw:line><text:s text:c="8"/>- <text:span text:style-name="T96">7</text:span></text:p>
          </table:table-cell>
          <table:table-cell table:style-name="Tabelle1.C2" office:value-type="string">
            <text:p text:style-name="P26"/>
            <text:p text:style-name="P96">Du siehst die <text:span text:style-name="T71">8</text:span>?</text:p>
            <text:p text:style-name="P96">Mit dieser <text:span text:style-name="T183">8</text:span> und de<text:span text:style-name="T157">r</text:span> <text:span text:style-name="T96">7</text:span> <text:span text:style-name="T183">rechnest Du</text:span> weiter. </text:p>
            <text:p text:style-name="P96"/>
          </table:table-cell>
        </table:table-row>
        <table:table-row>
          <table:table-cell table:style-name="Tabelle1.C2" table:number-columns-spanned="3" office:value-type="string">
            <text:p text:style-name="P43">Schritt <text:span text:style-name="T158">7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100"/>
          </table:table-cell>
          <table:table-cell table:style-name="Tabelle1.A2" office:value-type="string">
            <text:p text:style-name="P7"><draw:line text:anchor-type="paragraph" draw:z-index="54" draw:name="Form8" draw:style-name="gr6" draw:text-style-name="P141" svg:x1="1.331cm" svg:y1="0.547cm" svg:x2="1.331cm" svg:y2="1.092cm"><text:p/></draw:line><text:span text:style-name="T130"><text:s/></text:span><text:span text:style-name="T132">7</text:span><text:span text:style-name="T130">2</text:span><text:span text:style-name="T71">8</text:span><text:span text:style-name="T132">0</text:span><text:span text:style-name="T139"> : </text:span><text:span text:style-name="T132">65</text:span><text:span text:style-name="T139"> = </text:span><text:span text:style-name="T132">1</text:span></text:p>
            <text:p text:style-name="P132"><text:span text:style-name="T28"><text:s text:c="4"/>- </text:span><text:span text:style-name="T153">1</text:span><text:span text:style-name="T175">65</text:span></text:p>
            <text:p text:style-name="P126"><draw:line text:anchor-type="paragraph" draw:z-index="9" draw:name="Form1" draw:style-name="gr4" draw:text-style-name="P144" svg:x1="0.455cm" svg:y1="0.047cm" svg:x2="1.154cm" svg:y2="0.047cm"><text:p/></draw:line><text:s text:c="7"/>- <text:span text:style-name="T96">78</text:span></text:p>
          </table:table-cell>
          <table:table-cell table:style-name="Tabelle1.C2" office:value-type="string">
            <text:p text:style-name="P97">Die <text:span text:style-name="T62">8</text:span> <text:span text:style-name="T183">kommt herunter</text:span>.</text:p>
            <text:p text:style-name="P97"/>
            <text:p text:style-name="P97">Um das ordentlich zu tun, <text:span text:style-name="T159">ziehe</text:span> einen Strich von der <text:span text:style-name="T183">8</text:span> gerade nach unten bis neben die <text:span text:style-name="T89">5</text:span>.</text:p>
            <text:p text:style-name="P97"/>
            <text:p text:style-name="P95">Die <text:span text:style-name="T183">8</text:span> schreibst Du <text:span text:style-name="T169">rechts </text:span>neben die <text:span text:style-name="T96">7</text:span>. <text:span text:style-name="T160">Du hast nun </text:span><text:span text:style-name="T96">78</text:span><text:span text:style-name="T160">.</text:span></text:p>
            <text:p text:style-name="P95"/>
          </table:table-cell>
        </table:table-row>
        <table:table-row>
          <table:table-cell table:style-name="Tabelle1.C2" table:number-columns-spanned="3" office:value-type="string">
            <text:p text:style-name="P44">Schritt <text:span text:style-name="T183">8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34">Die <text:span text:style-name="T159">dritt</text:span>e Frage lautet:</text:p>
            <text:p text:style-name="P58"/>
            <text:p text:style-name="P55">Wie oft geht die <text:span text:style-name="T43">65</text:span><text:span text:style-name="T40"> </text:span>in die <text:span text:style-name="T96">78</text:span>?</text:p>
            <text:p text:style-name="P52">Das geht <text:span text:style-name="T183">wieder nur </text:span><text:span text:style-name="T110">1</text:span> mal. </text:p>
            <text:p text:style-name="P52">Denn <text:span text:style-name="T114">1</text:span> mal <text:span text:style-name="T43">65</text:span> ist <text:span text:style-name="T62">6</text:span><text:span text:style-name="T55">5</text:span>. </text:p>
            <text:p text:style-name="P52"/>
            <text:p text:style-name="P52"/>
            <text:p text:style-name="P52"/>
          </table:table-cell>
          <table:table-cell table:style-name="Tabelle1.A2" office:value-type="string">
            <text:p text:style-name="P7"><draw:line text:anchor-type="paragraph" draw:z-index="11" draw:name="Form8" draw:style-name="gr6" draw:text-style-name="P141" svg:x1="1.353cm" svg:y1="0.535cm" svg:x2="1.353cm" svg:y2="1.08cm"><text:p/></draw:line><text:span text:style-name="T130"><text:s/></text:span><text:span text:style-name="T132">7</text:span><text:span text:style-name="T130">2</text:span><text:span text:style-name="T71">8</text:span><text:span text:style-name="T132">0</text:span><text:span text:style-name="T139"> : </text:span><text:span text:style-name="T132">65</text:span><text:span text:style-name="T139"> = </text:span><text:span text:style-name="T132">1</text:span></text:p>
            <text:p text:style-name="P132"><text:span text:style-name="T28"><text:s text:c="4"/>- </text:span><text:span text:style-name="T153">1</text:span><text:span text:style-name="T175">6</text:span><text:span text:style-name="T33">5</text:span></text:p>
            <text:p text:style-name="P126"><draw:line text:anchor-type="paragraph" draw:z-index="10" draw:name="Form1" draw:style-name="gr4" draw:text-style-name="P144" svg:x1="0.455cm" svg:y1="0.047cm" svg:x2="1.154cm" svg:y2="0.047cm"><text:p/></draw:line><text:s text:c="7"/>- <text:span text:style-name="T96">78</text:span></text:p>
          </table:table-cell>
          <table:table-cell table:style-name="Tabelle1.C2" office:value-type="string">
            <text:p text:style-name="P101"/>
            <text:p text:style-name="P101"/>
          </table:table-cell>
        </table:table-row>
        <text:soft-page-break/>
        <table:table-row>
          <table:table-cell table:style-name="Tabelle1.C2" table:number-columns-spanned="3" office:value-type="string">
            <text:p text:style-name="P74"><text:span text:style-name="T13">Schritt </text:span><text:span text:style-name="T18">9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7"><draw:line text:anchor-type="paragraph" draw:z-index="12" draw:name="Form8" draw:style-name="gr6" draw:text-style-name="P141" svg:x1="1.339cm" svg:y1="0.575cm" svg:x2="1.339cm" svg:y2="1.12cm"><text:p/></draw:line><draw:line text:anchor-type="paragraph" draw:z-index="13" draw:name="Form3" draw:style-name="gr1" draw:text-style-name="P141" svg:x1="3.348cm" svg:y1="0.515cm" svg:x2="4.71cm" svg:y2="1.042cm"><text:p/></draw:line><text:span text:style-name="T130"><text:s text:c="3"/></text:span><text:span text:style-name="T133">7</text:span><text:span text:style-name="T130">2</text:span><text:span text:style-name="T72">8</text:span><text:span text:style-name="T133">0</text:span><text:span text:style-name="T139"> : </text:span><text:span text:style-name="T133">65</text:span><text:span text:style-name="T139"> = </text:span><text:span text:style-name="T133">1</text:span><text:span text:style-name="T119">1</text:span></text:p>
            <text:p text:style-name="P132"><text:span text:style-name="T28"><text:s text:c="4"/>- </text:span><text:span text:style-name="T153">1</text:span><text:span text:style-name="T176">65</text:span></text:p>
            <text:p text:style-name="P126"><text:s text:c="7"/>- <text:span text:style-name="T97">78</text:span></text:p>
            <text:p text:style-name="P126"><draw:line text:anchor-type="paragraph" draw:z-index="14" draw:name="Form3" draw:style-name="gr1" draw:text-style-name="P141" svg:x1="21.5cm" svg:y1="0.251cm" svg:x2="23.832cm" svg:y2="0.18cm"><text:p/></draw:line><text:span text:style-name="T93"><text:s text:c="9"/></text:span><text:span text:style-name="T63">65</text:span></text:p>
          </table:table-cell>
          <table:table-cell table:style-name="Tabelle1.C2" office:value-type="string">
            <text:p text:style-name="P36">Wie in Schritt 3:</text:p>
            <text:p text:style-name="P36"/>
            <text:p text:style-name="P102"><text:span text:style-name="T161">D</text:span>ie <text:span text:style-name="T115">1</text:span> <text:span text:style-name="T161">kommt </text:span>hinter <text:span text:style-name="T184">die erste 1, die</text:span></text:p>
            <text:p text:style-name="P102"><text:span text:style-name="T63">6</text:span><text:span text:style-name="T56">5</text:span><text:span text:style-name="T161"> wird unter die </text:span><text:span text:style-name="T107">78</text:span><text:span text:style-name="T161"> geschrieben.</text:span></text:p>
            <text:p text:style-name="P102"/>
          </table:table-cell>
        </table:table-row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8"><text:span text:style-name="T163">Unsere Aufgabe bis hierher:</text:span><text:span text:style-name="T162"> </text:span></text:p>
            <text:p text:style-name="P13"><text:s/></text:p>
            <text:p text:style-name="P8"><text:span text:style-name="T130"><text:s text:c="3"/></text:span><text:span text:style-name="T133">7</text:span><text:span text:style-name="T130">2</text:span><text:span text:style-name="T133">80</text:span><text:span text:style-name="T129"> : </text:span><text:span text:style-name="T133">65</text:span><text:span text:style-name="T129"> = </text:span><text:span text:style-name="T133">11</text:span></text:p>
            <text:p text:style-name="P137"><draw:line text:anchor-type="paragraph" draw:z-index="38" draw:name="Form8" draw:style-name="gr6" draw:text-style-name="P141" svg:x1="1.314cm" svg:y1="0.016cm" svg:x2="1.314cm" svg:y2="0.561cm"><text:p/></draw:line><draw:line text:anchor-type="paragraph" draw:z-index="15" draw:name="Form1" draw:style-name="gr4" draw:text-style-name="P144" svg:x1="0.552cm" svg:y1="0.484cm" svg:x2="1.251cm" svg:y2="0.484cm"><text:p/></draw:line><text:s text:c="4"/>- <text:span text:style-name="T155">1</text:span><text:span text:style-name="T182">65</text:span></text:p>
            <text:p text:style-name="P137"><text:s text:c="7"/>- <text:span text:style-name="T148">78</text:span></text:p>
            <text:p text:style-name="P138"><text:s text:c="7"/><text:span text:style-name="T187"><text:s text:c="3"/></text:span><text:span text:style-name="T184">65</text:span></text:p>
            <text:p text:style-name="P138"/>
          </table:table-cell>
          <table:table-cell table:style-name="Tabelle1.C2" office:value-type="string">
            <text:p text:style-name="P36"/>
          </table:table-cell>
        </table:table-row>
        <table:table-row>
          <table:table-cell table:style-name="Tabelle1.C2" table:number-columns-spanned="3" office:value-type="string">
            <text:p text:style-name="P45">Schritt <text:span text:style-name="T164">10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106">Jetzt geht es weiter wie <text:span text:style-name="T169">zuvor </text:span>in Schritt 4:</text:p>
            <text:p text:style-name="P79">Vor die <text:span text:style-name="T64">6</text:span><text:span text:style-name="T57">5</text:span> kommt ein <text:s/><text:span text:style-name="T146">Minus</text:span>.</text:p>
            <text:p text:style-name="P76">Unter die <text:span text:style-name="T64">6</text:span><text:span text:style-name="T57">5</text:span> ein Strich. </text:p>
          </table:table-cell>
          <table:table-cell table:style-name="Tabelle1.A2" office:value-type="string">
            <text:p text:style-name="P9"><draw:line text:anchor-type="paragraph" draw:z-index="52" draw:name="Form8" draw:style-name="gr6" draw:text-style-name="P141" svg:x1="1.304cm" svg:y1="0.455cm" svg:x2="1.304cm" svg:y2="0.975cm"><text:p/></draw:line><text:span text:style-name="T130"><text:s text:c="2"/></text:span><text:span text:style-name="T134">7</text:span><text:span text:style-name="T130">2</text:span><text:span text:style-name="T80">8</text:span><text:span text:style-name="T134">0</text:span><text:span text:style-name="T139"> : </text:span><text:span text:style-name="T134">65</text:span><text:span text:style-name="T139"> = </text:span><text:span text:style-name="T134">1</text:span><text:span text:style-name="T123">1</text:span></text:p>
            <text:p text:style-name="P133"><draw:line text:anchor-type="paragraph" draw:z-index="51" draw:name="Form1" draw:style-name="gr4" draw:text-style-name="P145" svg:x1="0.509cm" svg:y1="0.471cm" svg:x2="1.21cm" svg:y2="0.471cm"><text:p/></draw:line><text:span text:style-name="T28"><text:s text:c="4"/>- </text:span><text:span text:style-name="T153">1</text:span><text:span text:style-name="T177">65</text:span></text:p>
            <text:p text:style-name="P127"><text:s text:c="7"/>- <text:span text:style-name="T98">78</text:span></text:p>
            <text:p text:style-name="P127"><draw:line text:anchor-type="paragraph" draw:z-index="16" draw:name="Form1" draw:style-name="gr4" draw:text-style-name="P144" svg:x1="0.716cm" svg:y1="0.46cm" svg:x2="1.415cm" svg:y2="0.46cm"><text:p/></draw:line><text:span text:style-name="T93"><text:s text:c="7"/></text:span><text:span text:style-name="T159">-</text:span><text:span text:style-name="T93"> </text:span><text:span text:style-name="T64">65</text:span></text:p>
            <text:p text:style-name="P113"/>
          </table:table-cell>
          <table:table-cell table:style-name="Tabelle1.C2" office:value-type="string">
            <text:p text:style-name="P36"/>
          </table:table-cell>
        </table:table-row>
        <table:table-row>
          <table:table-cell table:style-name="Tabelle1.C2" table:number-columns-spanned="3" office:value-type="string">
            <text:p text:style-name="P45">Schritt <text:span text:style-name="T164">11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93">Jetzt musst Du, <text:span text:style-name="T165">wie oben bei Schritt 5,</text:span> abziehen.</text:p>
            <text:p text:style-name="P93"/>
            <text:p text:style-name="P93">Du beginnst <text:span text:style-name="T165">wie immer </text:span>bei den Einern.</text:p>
            <text:p text:style-name="P93">Wie viel fehlt von <text:span text:style-name="T58">5</text:span> auf <text:span text:style-name="T99">8</text:span>? Es fehl<text:span text:style-name="T8">en </text:span><text:span text:style-name="T99">3</text:span><text:span text:style-name="T5">.</text:span></text:p>
            <text:p text:style-name="P93"/>
            <text:p text:style-name="P93">Weiter zu den Zehnern.</text:p>
            <text:p text:style-name="P93"/>
            <text:p text:style-name="P87">Wie viel fehlt von <text:span text:style-name="T65">6</text:span><text:span text:style-name="T23"> </text:span>auf <text:span text:style-name="T99">7</text:span>? </text:p>
            <text:p text:style-name="P87">Es fehlt <text:span text:style-name="T99">1</text:span>.</text:p>
          </table:table-cell>
          <table:table-cell table:style-name="Tabelle1.A2" office:value-type="string">
            <text:p text:style-name="P10"><draw:line text:anchor-type="paragraph" draw:z-index="39" draw:name="Form8" draw:style-name="gr6" draw:text-style-name="P141" svg:x1="1.364cm" svg:y1="0.476cm" svg:x2="1.364cm" svg:y2="1.021cm"><text:p/></draw:line><text:span text:style-name="T130"><text:s text:c="2"/></text:span><text:span text:style-name="T135">7</text:span><text:span text:style-name="T130">2</text:span><text:span text:style-name="T81">8</text:span><text:span text:style-name="T135">0</text:span><text:span text:style-name="T139"> : </text:span><text:span text:style-name="T135">65</text:span><text:span text:style-name="T139"> = </text:span><text:span text:style-name="T135">1</text:span><text:span text:style-name="T124">1</text:span></text:p>
            <text:p text:style-name="P134"><text:span text:style-name="T28"><text:s text:c="4"/>- </text:span><text:span text:style-name="T153">1</text:span><text:span text:style-name="T178">65</text:span></text:p>
            <text:p text:style-name="P128"><draw:line text:anchor-type="paragraph" draw:z-index="17" draw:name="Form1" draw:style-name="gr4" draw:text-style-name="P144" svg:x1="0.455cm" svg:y1="0.047cm" svg:x2="1.154cm" svg:y2="0.047cm"><text:p/></draw:line><text:s text:c="7"/>- <text:span text:style-name="T99">78</text:span></text:p>
            <text:p text:style-name="P128"><draw:line text:anchor-type="paragraph" draw:z-index="18" draw:name="Form1" draw:style-name="gr4" draw:text-style-name="P144" svg:x1="0.809cm" svg:y1="0.441cm" svg:x2="1.508cm" svg:y2="0.441cm"><text:p/></draw:line><text:span text:style-name="T93"><text:s text:c="7"/></text:span><text:span text:style-name="T159">-</text:span><text:span text:style-name="T154"> <text:s/></text:span><text:span text:style-name="T88">65</text:span></text:p>
            <text:p text:style-name="P128"><draw:line text:anchor-type="paragraph" draw:z-index="20" draw:name="Form3" draw:style-name="gr1" draw:text-style-name="P141" svg:x1="1.08cm" svg:y1="0.441cm" svg:x2="3.832cm" svg:y2="3.092cm"><text:p/></draw:line><draw:line text:anchor-type="paragraph" draw:z-index="19" draw:name="Form3" draw:style-name="gr1" draw:text-style-name="P141" svg:x1="1.598cm" svg:y1="0.3cm" svg:x2="3.808cm" svg:y2="0.3cm"><text:p/></draw:line><text:span text:style-name="T56"><text:s text:c="7"/></text:span><text:span text:style-name="T85"><text:s text:c="3"/></text:span><text:span text:style-name="T99">13</text:span></text:p>
            <text:p text:style-name="P114"/>
            <text:p text:style-name="P114"/>
            <text:p text:style-name="P140"/>
            <text:p text:style-name="P140"/>
            <text:p text:style-name="P140"/>
            <text:p text:style-name="P140"/>
            <text:p text:style-name="P140"/>
            <text:p text:style-name="P140"/>
            <text:p text:style-name="P119"/>
          </table:table-cell>
          <table:table-cell table:style-name="Tabelle1.C2" office:value-type="string">
            <text:p text:style-name="P36"/>
            <text:p text:style-name="P36"/>
            <text:p text:style-name="P36"/>
            <text:p text:style-name="P36"/>
            <text:p text:style-name="P60">Diese <text:span text:style-name="T99">3</text:span> kommt unter die Einer.</text:p>
            <text:p text:style-name="P60"/>
            <text:p text:style-name="P60"/>
            <text:p text:style-name="P60"/>
            <text:p text:style-name="P60"/>
            <text:p text:style-name="P60"/>
            <text:p text:style-name="P61">Die <text:span text:style-name="T99">1</text:span> kommt unter die Zehner.</text:p>
          </table:table-cell>
        </table:table-row>
        <table:table-row>
          <table:table-cell table:style-name="Tabelle1.C2" table:number-columns-spanned="3" office:value-type="string">
            <text:p text:style-name="P46">Schritt <text:span text:style-name="T164">12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104"><text:s/></text:p>
            <text:p text:style-name="P104"><text:span text:style-name="T189">Nun</text:span> ist von der <text:span text:style-name="T189">7280</text:span> noch die <text:span text:style-name="T66">0</text:span> vorhanden. </text:p>
            <text:p text:style-name="P104"/>
            <text:p text:style-name="P104">Mit dieser Zahl musst Du noch rechnen.</text:p>
          </table:table-cell>
          <table:table-cell table:style-name="Tabelle1.A2" office:value-type="string">
            <text:p text:style-name="P11"><draw:line text:anchor-type="paragraph" draw:z-index="40" draw:name="Form8" draw:style-name="gr6" draw:text-style-name="P141" svg:x1="1.277cm" svg:y1="0.573cm" svg:x2="1.277cm" svg:y2="1.118cm"><text:p/></draw:line><text:span text:style-name="T130"><text:s text:c="2"/></text:span><text:span text:style-name="T136">7</text:span><text:span text:style-name="T130">2</text:span><text:span text:style-name="T136">8</text:span><text:span text:style-name="T73">0</text:span><text:span text:style-name="T139"> : </text:span><text:span text:style-name="T136">65</text:span><text:span text:style-name="T139"> = </text:span><text:span text:style-name="T136">11</text:span></text:p>
            <text:p text:style-name="P135"><text:span text:style-name="T28"><text:s text:c="4"/>- </text:span><text:span text:style-name="T153">1</text:span><text:span text:style-name="T179">65</text:span></text:p>
            <text:p text:style-name="P129"><draw:line text:anchor-type="paragraph" draw:z-index="21" draw:name="Form1" draw:style-name="gr4" draw:text-style-name="P144" svg:x1="0.455cm" svg:y1="0.047cm" svg:x2="1.154cm" svg:y2="0.047cm"><text:p/></draw:line><text:s text:c="7"/>- <text:span text:style-name="T34">78</text:span></text:p>
            <text:p text:style-name="P129"><text:span text:style-name="T29"><text:s text:c="7"/></text:span><text:span text:style-name="T159">- </text:span><text:span text:style-name="T179">6</text:span><text:span text:style-name="T30">5</text:span></text:p>
            <text:p text:style-name="P129"><draw:line text:anchor-type="paragraph" draw:z-index="22" draw:name="Form1" draw:style-name="gr4" draw:text-style-name="P144" svg:x1="0.682cm" svg:y1="0.018cm" svg:x2="1.381cm" svg:y2="0.018cm"><text:p/></draw:line><text:span text:style-name="T30"><text:s text:c="10"/></text:span><text:span text:style-name="T100">13</text:span></text:p>
          </table:table-cell>
          <table:table-cell table:style-name="Tabelle1.C2" office:value-type="string">
            <text:p text:style-name="P38"/>
          </table:table-cell>
        </table:table-row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11"><draw:line text:anchor-type="paragraph" draw:z-index="25" draw:name="Form8" draw:style-name="gr6" draw:text-style-name="P141" svg:x1="1.517cm" svg:y1="0.561cm" svg:x2="1.508cm" svg:y2="2.023cm"><text:p/></draw:line><draw:line text:anchor-type="paragraph" draw:z-index="41" draw:name="Form8" draw:style-name="gr6" draw:text-style-name="P141" svg:x1="1.288cm" svg:y1="0.582cm" svg:x2="1.288cm" svg:y2="1.127cm"><text:p/></draw:line><text:span text:style-name="T130"><text:s text:c="2"/></text:span><text:span text:style-name="T136">728</text:span><text:span text:style-name="T73">0</text:span><text:span text:style-name="T139"> : </text:span><text:span text:style-name="T144">65</text:span><text:span text:style-name="T139"> = </text:span><text:span text:style-name="T136">11</text:span></text:p>
            <text:p text:style-name="P135"><text:span text:style-name="T28"><text:s text:c="4"/>- </text:span><text:span text:style-name="T153">1</text:span><text:span text:style-name="T179">65</text:span></text:p>
            <text:p text:style-name="P129"><draw:line text:anchor-type="paragraph" draw:z-index="23" draw:name="Form1" draw:style-name="gr4" draw:text-style-name="P144" svg:x1="0.455cm" svg:y1="0.047cm" svg:x2="1.154cm" svg:y2="0.047cm"><text:p/></draw:line><text:s text:c="7"/>- <text:span text:style-name="T34">78</text:span></text:p>
            <text:p text:style-name="P129"><text:span text:style-name="T93"><text:s text:c="7"/></text:span><text:span text:style-name="T159">-</text:span><text:span text:style-name="T154"> <text:s text:c="2"/></text:span><text:span text:style-name="T179">6</text:span><text:span text:style-name="T30">5</text:span></text:p>
            <text:p text:style-name="P129"><draw:line text:anchor-type="paragraph" draw:z-index="24" draw:name="Form1" draw:style-name="gr4" draw:text-style-name="P144" svg:x1="0.682cm" svg:y1="0.005cm" svg:x2="1.381cm" svg:y2="0.005cm"><text:p/></draw:line><text:span text:style-name="T56"><text:s text:c="10"/></text:span><text:span text:style-name="T100">130</text:span></text:p>
          </table:table-cell>
          <table:table-cell table:style-name="Tabelle1.C2" office:value-type="string">
            <text:p text:style-name="P99">Die <text:span text:style-name="T66">0</text:span> wird nach unten bis neben die <text:span text:style-name="T100">13</text:span> <text:span text:style-name="T189">geholt</text:span>.</text:p>
            <text:p text:style-name="P98"/>
            <text:p text:style-name="P98"/>
            <text:p text:style-name="P62"><text:span text:style-name="T189">Die Null</text:span> schreibst <text:span text:style-name="T189">Du</text:span> <text:span text:style-name="T169">rechts </text:span>neben die <text:span text:style-name="T66">13</text:span>. <text:span text:style-name="T160">Du hast nun </text:span><text:span text:style-name="T100">130</text:span><text:span text:style-name="T160">.</text:span></text:p>
            <text:p text:style-name="P62"/>
          </table:table-cell>
        </table:table-row>
        <text:soft-page-break/>
        <table:table-row>
          <table:table-cell table:style-name="Tabelle1.C2" table:number-columns-spanned="3" office:value-type="string">
            <text:p text:style-name="P46">Schritt <text:span text:style-name="T164">13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35">Die <text:span text:style-name="T167">viert</text:span>e Frage lautet:</text:p>
            <text:p text:style-name="P59"/>
            <text:p text:style-name="P56">Wie oft geht die <text:span text:style-name="T44">65</text:span><text:span text:style-name="T40"> </text:span>in die <text:span text:style-name="T100">130</text:span>?</text:p>
            <text:p text:style-name="P53">Das geht <text:span text:style-name="T111">2</text:span> mal. </text:p>
            <text:p text:style-name="P53">Denn <text:span text:style-name="T116">2</text:span> mal <text:span text:style-name="T44">65</text:span> ist <text:span text:style-name="T66">130</text:span>. </text:p>
          </table:table-cell>
          <table:table-cell table:style-name="Tabelle1.A2" office:value-type="string">
            <text:p text:style-name="P11"><draw:line text:anchor-type="paragraph" draw:z-index="28" draw:name="Form3" draw:style-name="gr1" draw:text-style-name="P141" svg:x1="21.5cm" svg:y1="0.363cm" svg:x2="22.571cm" svg:y2="0.975cm"><text:p/></draw:line><draw:line text:anchor-type="paragraph" draw:z-index="42" draw:name="Form8" draw:style-name="gr6" draw:text-style-name="P141" svg:x1="21.5cm" svg:y1="0.597cm" svg:x2="21.5cm" svg:y2="1.124cm"><text:p/></draw:line><text:span text:style-name="T130"><text:s text:c="5"/></text:span><text:span text:style-name="T136">7280</text:span><text:span text:style-name="T139"> : </text:span><text:span text:style-name="T47">65</text:span><text:span text:style-name="T139"> = </text:span><text:span text:style-name="T136">11</text:span><text:span text:style-name="T120">2</text:span></text:p>
            <text:p text:style-name="P135"><draw:line text:anchor-type="paragraph" draw:z-index="59" draw:name="Form8" draw:style-name="gr6" draw:text-style-name="P141" svg:x1="21.508cm" svg:y1="0cm" svg:x2="21.499cm" svg:y2="1.462cm"><text:p/></draw:line><text:span text:style-name="T28"><text:s text:c="4"/>- </text:span><text:span text:style-name="T153">1</text:span><text:span text:style-name="T179">65</text:span></text:p>
            <text:p text:style-name="P129"><draw:line text:anchor-type="paragraph" draw:z-index="26" draw:name="Form1" draw:style-name="gr4" draw:text-style-name="P144" svg:x1="21.501cm" svg:y1="0.014cm" svg:x2="22.2cm" svg:y2="0.014cm"><text:p/></draw:line><text:s text:c="7"/>- <text:span text:style-name="T34">78</text:span></text:p>
            <text:p text:style-name="P129"><draw:line text:anchor-type="paragraph" draw:z-index="27" draw:name="Form1" draw:style-name="gr4" draw:text-style-name="P144" svg:x1="21.5cm" svg:y1="0.479cm" svg:x2="22.199cm" svg:y2="0.479cm"><text:p/></draw:line><text:span text:style-name="T93"><text:s text:c="7"/></text:span><text:span text:style-name="T159">- </text:span><text:span text:style-name="T29">65</text:span></text:p>
            <text:p text:style-name="P129"><text:span text:style-name="T56"><text:s text:c="10"/></text:span><text:span text:style-name="T100">130</text:span><text:span text:style-name="T94"> </text:span></text:p>
            <text:p text:style-name="P115"><draw:line text:anchor-type="paragraph" draw:z-index="29" draw:name="Form3" draw:style-name="gr1" draw:text-style-name="P142" svg:x1="21.499cm" svg:y1="0.282cm" svg:x2="23.519cm" svg:y2="0.639cm"><text:p/></draw:line><text:s text:c="10"/><text:span text:style-name="T189">130</text:span></text:p>
          </table:table-cell>
          <table:table-cell table:style-name="Tabelle1.C2" office:value-type="string">
            <text:p text:style-name="P37">Wie in Schritt 3 <text:span text:style-name="T167">und 9</text:span>:</text:p>
            <text:p text:style-name="P37"/>
            <text:p text:style-name="P103"><text:span text:style-name="T161">D</text:span>ie <text:span text:style-name="T116">2</text:span> <text:span text:style-name="T161">kommt </text:span>hinter <text:span text:style-name="T167">die </text:span><text:span text:style-name="T34">11</text:span> </text:p>
            <text:p text:style-name="P103"/>
            <text:p text:style-name="P107">und die </text:p>
            <text:p text:style-name="P103"/>
            <text:p text:style-name="P63"><text:span text:style-name="T66">130</text:span><text:span text:style-name="T161"> wird unter die </text:span><text:span text:style-name="T100">130</text:span><text:span text:style-name="T161"> geschrieben.</text:span></text:p>
          </table:table-cell>
        </table:table-row>
        <table:table-row>
          <table:table-cell table:style-name="Tabelle1.C2" table:number-columns-spanned="3" office:value-type="string">
            <text:p text:style-name="P47">Schritt <text:span text:style-name="T164">14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108">Das weitere kennst du jetzt schon:</text:p>
            <text:p text:style-name="P80">Vor die <text:span text:style-name="T67">130</text:span> kommt jetzt ein <text:span text:style-name="T146">Minus</text:span>.</text:p>
            <text:p text:style-name="P80"/>
            <text:p text:style-name="P77">Unter die <text:span text:style-name="T67">130</text:span> ein Strich. </text:p>
          </table:table-cell>
          <table:table-cell table:style-name="Tabelle1.A2" office:value-type="string">
            <text:p text:style-name="P12"><draw:line text:anchor-type="paragraph" draw:z-index="50" draw:name="Form8" draw:style-name="gr6" draw:text-style-name="P142" svg:x1="1.539cm" svg:y1="0.477cm" svg:x2="1.529cm" svg:y2="1.942cm"><text:p/></draw:line><draw:line text:anchor-type="paragraph" draw:z-index="56" draw:name="Form8" draw:style-name="gr6" draw:text-style-name="P141" svg:x1="1.286cm" svg:y1="0.466cm" svg:x2="1.286cm" svg:y2="0.993cm"><text:p/></draw:line><text:span text:style-name="T130"><text:s text:c="4"/></text:span><text:span text:style-name="T137">7280</text:span><text:span text:style-name="T139"> : </text:span><text:span text:style-name="T137">65</text:span><text:span text:style-name="T139"> = </text:span><text:span text:style-name="T137">112</text:span></text:p>
            <text:p text:style-name="P136"><draw:line text:anchor-type="paragraph" draw:z-index="58" draw:name="Form1" draw:style-name="gr4" draw:text-style-name="P144" svg:x1="0.492cm" svg:y1="0.462cm" svg:x2="1.191cm" svg:y2="0.462cm"><text:p/></draw:line><text:span text:style-name="T28"><text:s text:c="4"/>- </text:span><text:span text:style-name="T153">1</text:span><text:span text:style-name="T180">65</text:span></text:p>
            <text:p text:style-name="P130"><text:s text:c="7"/>- <text:span text:style-name="T35">78</text:span></text:p>
            <text:p text:style-name="P130"><draw:line text:anchor-type="paragraph" draw:z-index="57" draw:name="Form1" draw:style-name="gr4" draw:text-style-name="P145" svg:x1="0.708cm" svg:y1="0.474cm" svg:x2="1.409cm" svg:y2="0.474cm"><text:p/></draw:line><text:span text:style-name="T29"><text:s text:c="7"/></text:span><text:span text:style-name="T159">-</text:span><text:span text:style-name="T154"> <text:s/></text:span><text:span text:style-name="T180">6</text:span><text:span text:style-name="T30">5</text:span></text:p>
            <text:p text:style-name="P130"><text:span text:style-name="T56"><text:s text:c="9"/></text:span><text:span text:style-name="T101">130</text:span></text:p>
            <text:p text:style-name="P130"><text:span text:style-name="T59"><text:s text:c="7"/></text:span><text:span text:style-name="T167"><text:s/></text:span><text:span text:style-name="T188">-</text:span><text:span text:style-name="T67">130</text:span></text:p>
          </table:table-cell>
          <table:table-cell table:style-name="Tabelle1.C2" office:value-type="string">
            <text:p text:style-name="P36"/>
          </table:table-cell>
        </table:table-row>
        <table:table-row>
          <table:table-cell table:style-name="Tabelle1.C2" table:number-columns-spanned="3" office:value-type="string">
            <text:p text:style-name="P48">Schritt <text:span text:style-name="T164">15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94">Jetzt musst Du <text:span text:style-name="T165">wie in Schritt 5 und 11</text:span> abziehen.</text:p>
            <text:p text:style-name="P94"/>
            <text:p text:style-name="P94">Du beginnst bei den Einern.</text:p>
            <text:p text:style-name="P94">Wie viel fehlt von <text:span text:style-name="T66">0</text:span> auf <text:span text:style-name="T100">0</text:span><text:span text:style-name="T8">?</text:span></text:p>
            <text:p text:style-name="P88">Es fehlt nichts. <text:span text:style-name="T166">Also</text:span> <text:span text:style-name="T91">0</text:span>.</text:p>
            <text:p text:style-name="P88"/>
            <text:p text:style-name="P94">Weiter zu den Zehnern.</text:p>
            <text:p text:style-name="P88">Wie viel fehlt von <text:span text:style-name="T66">3</text:span> auf <text:span text:style-name="T100">3</text:span>? </text:p>
            <text:p text:style-name="P88">Es fehlt nichts. <text:span text:style-name="T166">Also</text:span> <text:span text:style-name="T168">wieder </text:span><text:span text:style-name="T91">0</text:span>.</text:p>
            <text:p text:style-name="P88"/>
            <text:p text:style-name="P110">Zu den Hundertern:</text:p>
            <text:p text:style-name="P110">Und schließlich: Wie viel fehlt von 1 auf 1? Auch nichts. <text:span text:style-name="T103">0</text:span><text:span text:style-name="T191">.</text:span></text:p>
            <text:p text:style-name="P110"/>
            <text:p text:style-name="P111">Wobei Du in Zukunft diese Einzelschritte auch weglassen kannst. </text:p>
            <text:p text:style-name="P111">Denn Du siehst ja, wenn beide Zahlen gleich sind. Da bleibt <text:s/>nichts übrig.</text:p>
          </table:table-cell>
          <table:table-cell table:style-name="Tabelle1.A2" office:value-type="string">
            <text:p text:style-name="P12"><draw:line text:anchor-type="paragraph" draw:z-index="43" draw:name="Form8" draw:style-name="gr8" draw:text-style-name="P141" svg:x1="1.341cm" svg:y1="0.474cm" svg:x2="1.341cm" svg:y2="1.019cm"><text:p text:style-name="P141"><text:s/></text:p></draw:line><text:span text:style-name="T130"><text:s text:c="3"/></text:span><text:span text:style-name="T138">7</text:span><text:span text:style-name="T130">2</text:span><text:span text:style-name="T138">80</text:span><text:span text:style-name="T139"> : </text:span><text:span text:style-name="T138">65</text:span><text:span text:style-name="T139"> = </text:span><text:span text:style-name="T138">112</text:span></text:p>
            <text:p text:style-name="P136"><draw:line text:anchor-type="paragraph" draw:z-index="45" draw:name="Form8" draw:style-name="gr6" draw:text-style-name="P142" svg:x1="1.532cm" svg:y1="0.022cm" svg:x2="1.522cm" svg:y2="1.487cm"><text:p/></draw:line><text:span text:style-name="T28"><text:s text:c="4"/>- </text:span><text:span text:style-name="T153">1</text:span><text:span text:style-name="T181">65</text:span></text:p>
            <text:p text:style-name="P130"><draw:line text:anchor-type="paragraph" draw:z-index="30" draw:name="Form1" draw:style-name="gr4" draw:text-style-name="P144" svg:x1="0.455cm" svg:y1="0.047cm" svg:x2="1.154cm" svg:y2="0.047cm"><text:p/></draw:line><text:s text:c="7"/>- <text:span text:style-name="T36">78</text:span></text:p>
            <text:p text:style-name="P130"><text:span text:style-name="T29"><text:s text:c="7"/></text:span><text:span text:style-name="T159">- </text:span><text:span text:style-name="T181">6</text:span><text:span text:style-name="T30">5</text:span></text:p>
            <text:p text:style-name="P130"><draw:line text:anchor-type="paragraph" draw:z-index="31" draw:name="Form1" draw:style-name="gr4" draw:text-style-name="P144" svg:x1="0.682cm" svg:y1="0.005cm" svg:x2="1.381cm" svg:y2="0.005cm"><text:p/></draw:line><text:span text:style-name="T56"><text:s text:c="9"/></text:span><text:span text:style-name="T102">130</text:span></text:p>
            <text:p text:style-name="P130"><draw:line text:anchor-type="paragraph" draw:z-index="32" draw:name="Form1" draw:style-name="gr4" draw:text-style-name="P144" svg:x1="1.024cm" svg:y1="0.499cm" svg:x2="1.723cm" svg:y2="0.499cm"><text:p/></draw:line><text:span text:style-name="T59"><text:s text:c="7"/></text:span><text:span text:style-name="T167"><text:s/>-</text:span><text:span text:style-name="T68">130</text:span></text:p>
            <text:p text:style-name="P130"><draw:line text:anchor-type="paragraph" draw:z-index="47" draw:name="Form3" draw:style-name="gr1" draw:text-style-name="P141" svg:x1="1.778cm" svg:y1="0.439cm" svg:x2="3.678cm" svg:y2="0.439cm"><text:p/></draw:line><text:span text:style-name="T59"><text:s text:c="10"/></text:span><text:span text:style-name="T105">---</text:span></text:p>
            <text:p text:style-name="P116"/>
          </table:table-cell>
          <table:table-cell table:style-name="Tabelle1.C2" office:value-type="string">
            <text:p text:style-name="P36"/>
            <text:p text:style-name="P36"/>
            <text:p text:style-name="P36"/>
            <text:p text:style-name="P36"/>
            <text:p text:style-name="P36"/>
            <text:p text:style-name="P65"/>
            <text:p text:style-name="P64">Wenn <text:span text:style-name="T190">es </text:span>ohne Rest aufgeht wie hier <text:span text:style-name="T1">und die Aufgabe zu Ende ist,</text:span> macht man an dieser Stelle <text:span text:style-name="T190">nur</text:span> Striche.</text:p>
          </table:table-cell>
        </table:table-row>
        <table:table-row>
          <table:table-cell table:style-name="Tabelle1.C2" table:number-columns-spanned="3" office:value-type="string">
            <text:p text:style-name="P48">Schritt <text:span text:style-name="T164">16</text:span></text:p>
          </table:table-cell>
          <table:covered-table-cell/>
          <table:covered-table-cell/>
        </table:table-row>
        <table:table-row>
          <table:table-cell table:style-name="Tabelle1.A2" office:value-type="string">
            <text:p text:style-name="P26"/>
          </table:table-cell>
          <table:table-cell table:style-name="Tabelle1.A2" office:value-type="string">
            <text:p text:style-name="P12"><draw:line text:anchor-type="paragraph" draw:z-index="37" draw:name="Form1" draw:style-name="gr7" draw:text-style-name="P144" svg:x1="2.704cm" svg:y1="0.482cm" svg:x2="3.588cm" svg:y2="0.482cm"><text:p/></draw:line><draw:line text:anchor-type="paragraph" draw:z-index="44" draw:name="Form8" draw:style-name="gr6" draw:text-style-name="P141" svg:x1="1.366cm" svg:y1="0.476cm" svg:x2="1.366cm" svg:y2="1.021cm"><text:p/></draw:line><draw:line text:anchor-type="paragraph" draw:z-index="46" draw:name="Form8" draw:style-name="gr6" draw:text-style-name="P141" svg:x1="1.557cm" svg:y1="0.446cm" svg:x2="1.548cm" svg:y2="1.908cm"><text:p/></draw:line><text:span text:style-name="T130"><text:s text:c="4"/></text:span><text:span text:style-name="T138">7280</text:span><text:span text:style-name="T139"> : </text:span><text:span text:style-name="T138">65</text:span><text:span text:style-name="T139"> = </text:span><text:span text:style-name="T138">112</text:span></text:p>
            <text:p text:style-name="P136"><draw:line text:anchor-type="paragraph" draw:z-index="36" draw:name="Form1" draw:style-name="gr7" draw:text-style-name="P144" svg:x1="2.69cm" svg:y1="0.083cm" svg:x2="3.574cm" svg:y2="0.083cm"><text:p/></draw:line><text:span text:style-name="T28"><text:s text:c="4"/>- </text:span><text:span text:style-name="T153">1</text:span><text:span text:style-name="T181">65</text:span></text:p>
            <text:p text:style-name="P130"><draw:line text:anchor-type="paragraph" draw:z-index="33" draw:name="Form1" draw:style-name="gr4" draw:text-style-name="P144" svg:x1="0.455cm" svg:y1="0.047cm" svg:x2="1.154cm" svg:y2="0.047cm"><text:p/></draw:line><text:s text:c="7"/>- <text:span text:style-name="T36">78</text:span></text:p>
            <text:p text:style-name="P130"><text:span text:style-name="T29"><text:s text:c="7"/></text:span><text:span text:style-name="T159">- </text:span><text:span text:style-name="T181">6</text:span><text:span text:style-name="T30">5</text:span></text:p>
            <text:p text:style-name="P130"><draw:line text:anchor-type="paragraph" draw:z-index="34" draw:name="Form1" draw:style-name="gr4" draw:text-style-name="P144" svg:x1="0.682cm" svg:y1="0.005cm" svg:x2="1.381cm" svg:y2="0.005cm"><text:p/></draw:line><text:span text:style-name="T30"><text:s text:c="10"/></text:span><text:span text:style-name="T36">130</text:span></text:p>
            <text:p text:style-name="P130"><draw:line text:anchor-type="paragraph" draw:z-index="35" draw:name="Form1" draw:style-name="gr4" draw:text-style-name="P144" svg:x1="1.024cm" svg:y1="0.499cm" svg:x2="1.723cm" svg:y2="0.499cm"><text:p/></draw:line><text:span text:style-name="T31"><text:s text:c="8"/></text:span><text:span text:style-name="T167"><text:s/>-</text:span><text:span text:style-name="T36">130</text:span></text:p>
            <text:p text:style-name="P130"><text:span text:style-name="T31"><text:s text:c="11"/></text:span><text:span text:style-name="T126">---</text:span></text:p>
          </table:table-cell>
          <table:table-cell table:style-name="Tabelle1.C2" office:value-type="string">
            <text:p text:style-name="P64">Zuletzt wird das Ergebnis zweimal unterstrichen.</text:p>
          </table:table-cell>
        </table:table-row>
      </table:table>
      <text:p text:style-name="P14"/>
      <text:p text:style-name="P18">Das Ergebnis aus <text:span text:style-name="T171">728</text:span> geteilt durch <text:span text:style-name="T170">6,5</text:span> ist somit <text:span text:style-name="T171">112</text:span>.</text:p>
      <text:p text:style-name="P18"/>
      <text:p text:style-name="P18"><draw:line text:anchor-type="paragraph" draw:z-index="49" draw:name="Form1" draw:style-name="gr7" draw:text-style-name="P144" svg:x1="8.146cm" svg:y1="0.566cm" svg:x2="8.88cm" svg:y2="0.564cm"><text:p/></draw:line><draw:line text:anchor-type="paragraph" draw:z-index="48" draw:name="Form1" draw:style-name="gr7" draw:text-style-name="P144" svg:x1="8.146cm" svg:y1="0.476cm" svg:x2="8.867cm" svg:y2="0.474cm"><text:p/></draw:line>Oder mathematisch geschrieben: <text:s text:c="5"/><text:span text:style-name="T171">728</text:span> : <text:span text:style-name="T170">6,5</text:span> = <text:span text:style-name="T171">112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Droid Sans Devanagari1" svg:font-family="'Droid Sans Devanagari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draw:marker draw:name="Arrow" svg:viewBox="0 0 20 30" svg:d="M10 0l-10 30h20z"/>
    <draw:stroke-dash draw:name="Line_20_Style_20_9" draw:display-name="Line Style 9" draw:style="rect" draw:dots1="1" draw:dots1-length="197%" draw:distance="12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1" style:font-family-complex="'Droid Sans Devanagari'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5</text:page-number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27T12:13:44.389446250</meta:creation-date>
    <dc:date>2018-12-01T18:04:33.949629789</dc:date>
    <meta:editing-duration>PT3H16M59S</meta:editing-duration>
    <meta:editing-cycles>50</meta:editing-cycles>
    <meta:generator>LibreOffice/6.0.5.2$Linux_X86_64 LibreOffice_project/00m0$Build-2</meta:generator>
    <meta:print-date>2018-10-30T11:58:24.441817536</meta:print-date>
    <meta:document-statistic meta:table-count="1" meta:image-count="0" meta:object-count="0" meta:page-count="5" meta:paragraph-count="212" meta:word-count="1230" meta:character-count="6413" meta:non-whitespace-character-count="4890"/>
  </office:meta>
</office:document-meta>
</file>