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6.248cm"/>
    </style:style>
    <style:style style:name="co2" style:family="table-column">
      <style:table-column-properties fo:break-before="auto" style:column-width="6.473cm"/>
    </style:style>
    <style:style style:name="co3" style:family="table-column">
      <style:table-column-properties fo:break-before="auto" style:column-width="6.556cm"/>
    </style:style>
    <style:style style:name="co4" style:family="table-column">
      <style:table-column-properties fo:break-before="auto" style:column-width="1.773cm"/>
    </style:style>
    <style:style style:name="co5" style:family="table-column">
      <style:table-column-properties fo:break-before="auto" style:column-width="3.291cm"/>
    </style:style>
    <style:style style:name="co6" style:family="table-column">
      <style:table-column-properties fo:break-before="auto" style:column-width="10.553cm"/>
    </style:style>
    <style:style style:name="co7" style:family="table-column">
      <style:table-column-properties fo:break-before="auto" style:column-width="25.469cm"/>
    </style:style>
    <style:style style:name="co8" style:family="table-column">
      <style:table-column-properties fo:break-before="auto" style:column-width="2.672cm"/>
    </style:style>
    <style:style style:name="co9" style:family="table-column">
      <style:table-column-properties fo:break-before="auto" style:column-width="1.801cm"/>
    </style:style>
    <style:style style:name="ro1" style:family="table-row">
      <style:table-row-properties style:row-height="0.526cm" fo:break-before="auto" style:use-optimal-row-height="true"/>
    </style:style>
    <style:style style:name="ro2" style:family="table-row">
      <style:table-row-properties style:row-height="3.369cm" fo:break-before="auto" style:use-optimal-row-height="true"/>
    </style:style>
    <style:style style:name="ro3" style:family="table-row">
      <style:table-row-properties style:row-height="5.738cm" fo:break-before="auto" style:use-optimal-row-height="true"/>
    </style:style>
    <style:style style:name="ro4" style:family="table-row">
      <style:table-row-properties style:row-height="4.791cm" fo:break-before="auto" style:use-optimal-row-height="true"/>
    </style:style>
    <style:style style:name="ro5" style:family="table-row">
      <style:table-row-properties style:row-height="0.496cm" fo:break-before="auto" style:use-optimal-row-height="true"/>
    </style:style>
    <style:style style:name="ro6" style:family="table-row">
      <style:table-row-properties style:row-height="4.791cm" fo:break-before="page" style:use-optimal-row-height="true"/>
    </style:style>
    <style:style style:name="ro7" style:family="table-row">
      <style:table-row-properties style:row-height="3.844cm" fo:break-before="auto" style:use-optimal-row-height="true"/>
    </style:style>
    <style:style style:name="ro8" style:family="table-row">
      <style:table-row-properties style:row-height="2.895cm" fo:break-before="auto" style:use-optimal-row-height="true"/>
    </style:style>
    <style:style style:name="ro9" style:family="table-row">
      <style:table-row-properties style:row-height="1.947cm" fo:break-before="auto" style:use-optimal-row-height="true"/>
    </style:style>
    <style:style style:name="ro10" style:family="table-row">
      <style:table-row-properties style:row-height="1cm" fo:break-before="auto" style:use-optimal-row-height="true"/>
    </style:style>
    <style:style style:name="ta1" style:family="table" style:master-page-name="PageStyle_5f_Tabelle1">
      <style:table-properties table:display="true" style:writing-mode="lr-tb"/>
    </style:style>
    <style:style style:name="ce1" style:family="table-cell" style:parent-style-name="Excel_20_Built-in_20_Input" style:data-style-name="N8000">
      <style:table-cell-properties fo:border-bottom="none" style:cell-protect="protected" style:print-content="tru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top"/>
      <style:paragraph-properties fo:text-align="start" fo:margin-left="0cm" style:writing-mode="page"/>
    </style:style>
    <style:style style:name="ce2" style:family="table-cell" style:parent-style-name="Excel_20_Built-in_20_Normal">
      <style:table-cell-properties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Excel_20_Built-in_20_Normal">
      <style:table-cell-properties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5" style:family="table-cell" style:parent-style-name="Excel_20_Built-in_20_Normal">
      <style:table-cell-properties style:diagonal-bl-tr="none" style:diagonal-tl-br="none" fo:border="0.035cm solid #000000" style:rotation-align="none"/>
    </style:style>
    <style:style style:name="ce6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start" fo:margin-left="0cm" style:writing-mode="page"/>
    </style:style>
    <style:style style:name="ce7" style:family="table-cell" style:parent-style-name="Excel_20_Built-in_20_Normal">
      <style:table-cell-properties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Excel_20_Built-in_20_Neutral" style:data-style-name="N8000">
      <style:table-cell-properties fo:border-bottom="none" style:cell-protect="protected" style:print-content="tru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top"/>
      <style:paragraph-properties fo:text-align="start" fo:margin-left="0cm" style:writing-mode="page"/>
    </style:style>
    <style:style style:name="ce9" style:family="table-cell" style:parent-style-name="Excel_20_Built-in_20_Neutral" style:data-style-name="N8000">
      <style:table-cell-properties style:cell-protect="protected" style:print-content="true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ce10" style:family="table-cell" style:parent-style-name="Excel_20_Built-in_20_Neutral" style:data-style-name="N8000">
      <style:table-cell-properties style:cell-protect="protected" style:print-content="true"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bottom"/>
      <style:paragraph-properties fo:margin-left="0cm" style:writing-mode="page"/>
    </style:style>
    <style:style style:name="ce11" style:family="table-cell" style:parent-style-name="Excel_20_Built-in_20_Neutral" style:data-style-name="N8000">
      <style:table-cell-properties style:cell-protect="protected" style:print-content="true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start" fo:margin-left="0cm" style:writing-mode="page"/>
    </style:style>
    <style:style style:name="ce12" style:family="table-cell" style:parent-style-name="Excel_20_Built-in_20_Normal">
      <style:table-cell-properties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top"/>
      <style:paragraph-properties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" style:family="table-cell" style:parent-style-name="Excel_20_Built-in_20_Normal">
      <style:table-cell-properties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top"/>
      <style:paragraph-properties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4" style:family="table-cell" style:parent-style-name="Excel_20_Built-in_20_Normal">
      <style:table-cell-properties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top"/>
      <style:paragraph-properties fo:margin-left="0cm" style:writing-mode="page"/>
      <style:text-properties fo:color="#ff3366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5" style:family="table-cell" style:parent-style-name="Excel_20_Built-in_20_Normal">
      <style:table-cell-properties style:text-align-source="value-type" style:repeat-content="false" fo:wrap-option="no-wrap" style:direction="ltr" style:rotation-angle="0" style:rotation-align="none" style:shrink-to-fit="false" style:vertical-align="top"/>
      <style:paragraph-properties fo:margin-left="0cm" style:writing-mode="page"/>
    </style:style>
    <style:style style:name="ce16" style:family="table-cell" style:parent-style-name="Excel_20_Built-in_20_Normal">
      <style:table-cell-properties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bottom"/>
      <style:paragraph-properties fo:margin-left="0cm" style:writing-mode="page"/>
    </style:style>
    <style:style style:name="T1" style:family="text">
      <style:text-properties fo:color="#ff3366"/>
    </style:style>
    <style:style style:name="T2" style:family="text">
      <style:text-properties fo:color="#ff0000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Tabelle1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ce15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number-columns-repeated="1016" table:default-cell-style-name="Excel_20_Built-in_20_Normal"/>
        <table:table-row table:style-name="ro1">
          <table:table-cell table:style-name="ce1" office:value-type="string">
            <text:p>1. Ebene</text:p>
          </table:table-cell>
          <table:table-cell table:style-name="ce1" office:value-type="string">
            <text:p>2. Ebene</text:p>
          </table:table-cell>
          <table:table-cell table:style-name="ce1" office:value-type="string">
            <text:p>3. Ebene</text:p>
          </table:table-cell>
          <table:table-cell table:style-name="ce1" office:value-type="string">
            <text:p>4.Ebene</text:p>
          </table:table-cell>
          <table:table-cell table:style-name="ce8" office:value-type="string">
            <text:p>Ordner</text:p>
          </table:table-cell>
          <table:table-cell table:style-name="ce1" office:value-type="string">
            <text:p>Bemerkungen</text:p>
          </table:table-cell>
          <table:table-cell table:style-name="ce1" office:value-type="string">
            <text:p>Download</text:p>
          </table:table-cell>
          <table:table-cell table:style-name="ce1" office:value-type="string">
            <text:p>Anmerkungen</text:p>
          </table:table-cell>
          <table:table-cell table:number-columns-repeated="1016"/>
        </table:table-row>
        <table:table-row table:style-name="ro2">
          <table:table-cell table:style-name="ce2" office:value-type="string">
            <text:p>Vorwort</text:p>
          </table:table-cell>
          <table:table-cell table:style-name="ce2" table:number-columns-repeated="3"/>
          <table:table-cell table:style-name="ce9" office:value-type="string">
            <text:p>vor</text:p>
          </table:table-cell>
          <table:table-cell table:style-name="ce12" office:value-type="string">
            <text:p>Vorbemerkungen Klasse 10.docx</text:p>
          </table:table-cell>
          <table:table-cell table:style-name="ce16" office:value-type="string">
            <text:p>&lt;a href="vorwort.docx" class="download"&gt;Vorwort[docx][20 KB]&lt;/a&gt;&lt;br&gt;</text:p>
            <text:p>&lt;a href="vorwort.pdf" class="download"&gt;Vorwort[pdf][33 KB]&lt;/a&gt;&lt;br&gt;&lt;a href="vorwort.docx" class="download"&gt;Vorwort[docx][20 KB]&lt;/a&gt;&lt;br&gt;</text:p>
            <text:p>&lt;a href="vorwort.pdf" class="download"&gt;Vorwort[pdf][33 KB]&lt;/a&gt;&lt;br&gt;&lt;a href="vorwort.docx" class="download"&gt;Vorwort[docx][20 KB]&lt;/a&gt;&lt;br&gt;</text:p>
            <text:p>&lt;a href="vorwort.pdf" class="download"&gt;Vorwort[pdf][33 KB]&lt;/a&gt;&lt;br&gt;&lt;a href="vorwort.docx" class="download"&gt;Vorwort[docx][20 KB]&lt;/a&gt;&lt;br&gt;</text:p>
            <text:p>&lt;a href="vorwort.pdf" class="download"&gt;Vorwort[pdf][33 KB]&lt;/a&gt;&lt;br&gt;&lt;a href="vorwort.docx" class="download"&gt;Vorwort[docx][20 KB]&lt;/a&gt;&lt;br&gt;</text:p>
            <text:p>&lt;a href="vorwort.pdf" class="download"&gt;Vorwort[pdf][33 KB]&lt;/a&gt;&lt;br&gt;&lt;a href="vorwort.docx" class="download"&gt;Vorwort[docx][20 KB]&lt;/a&gt;&lt;br&gt;</text:p>
            <text:p>&lt;a href="vorwort.pdf" class="download"&gt;Vorwort[pdf][33 KB]&lt;/a&gt;&lt;br&gt;</text:p>
          </table:table-cell>
          <table:table-cell table:style-name="ce5"/>
          <table:table-cell table:number-columns-repeated="1016"/>
        </table:table-row>
        <table:table-row table:style-name="ro3">
          <table:table-cell table:style-name="ce3" office:value-type="string">
            <text:p>Investitionsentscheidung (LPE 6)</text:p>
          </table:table-cell>
          <table:table-cell table:style-name="ce2" table:number-columns-repeated="3"/>
          <table:table-cell table:style-name="ce9" office:value-type="string">
            <text:p>lpe6</text:p>
          </table:table-cell>
          <table:table-cell table:style-name="ce12" office:value-type="string">
            <text:p>Investitionsentscheidung.docx - Seite2</text:p>
          </table:table-cell>
          <table:table-cell table:style-name="ce6" office:value-type="string">
            <text:p>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</text:p>
          </table:table-cell>
          <table:table-cell table:style-name="ce5"/>
          <table:table-cell table:number-columns-repeated="1016"/>
        </table:table-row>
        <table:table-row table:style-name="ro3">
          <table:table-cell table:style-name="ce2"/>
          <table:table-cell table:style-name="ce2" office:value-type="string">
            <text:p>Methodisches Vorgehen</text:p>
          </table:table-cell>
          <table:table-cell table:style-name="ce2" table:number-columns-repeated="2"/>
          <table:table-cell table:style-name="ce9" office:value-type="string">
            <text:p>methode</text:p>
          </table:table-cell>
          <table:table-cell table:style-name="ce12" office:value-type="string">
            <text:p>Investitionsentscheidung.docx 3</text:p>
          </table:table-cell>
          <table:table-cell table:style-name="ce6" office:value-type="string">
            <text:p>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</text:p>
          </table:table-cell>
          <table:table-cell table:style-name="ce5"/>
          <table:table-cell table:number-columns-repeated="1016"/>
        </table:table-row>
        <table:table-row table:style-name="ro3">
          <table:table-cell table:style-name="ce2"/>
          <table:table-cell table:style-name="ce2" office:value-type="string">
            <text:p>Ausgangssituation</text:p>
          </table:table-cell>
          <table:table-cell table:style-name="ce2" table:number-columns-repeated="2"/>
          <table:table-cell table:style-name="ce9" office:value-type="string">
            <text:p>situation</text:p>
          </table:table-cell>
          <table:table-cell table:style-name="ce12" office:value-type="string">
            <text:p>Investitionsentscheidung.docx 4</text:p>
          </table:table-cell>
          <table:table-cell table:style-name="ce6" office:value-type="string">
            <text:p>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</text:p>
          </table:table-cell>
          <table:table-cell table:style-name="ce5"/>
          <table:table-cell table:number-columns-repeated="1016"/>
        </table:table-row>
        <table:table-row table:style-name="ro3">
          <table:table-cell table:style-name="ce2"/>
          <table:table-cell table:style-name="ce2" office:value-type="string">
            <text:p>Einstiegspräsentation</text:p>
          </table:table-cell>
          <table:table-cell table:style-name="ce2"/>
          <table:table-cell table:style-name="ce5"/>
          <table:table-cell table:style-name="ce9" office:value-type="string">
            <text:p>praesent</text:p>
          </table:table-cell>
          <table:table-cell table:style-name="ce12" office:value-type="string">
            <text:p>2_MAREBA SPORTS GmbH Kurzinfo_Einstieg.pptx Folie 1+2</text:p>
          </table:table-cell>
          <table:table-cell table:style-name="ce6" office:value-type="string">
            <text:p>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</text:p>
          </table:table-cell>
          <table:table-cell table:style-name="ce5"/>
          <table:table-cell table:number-columns-repeated="1016"/>
        </table:table-row>
        <table:table-row table:style-name="ro3">
          <table:table-cell table:style-name="ce2"/>
          <table:table-cell table:style-name="ce2" office:value-type="string">
            <text:p>Aufgabe 1</text:p>
          </table:table-cell>
          <table:table-cell table:style-name="ce2"/>
          <table:table-cell table:style-name="ce5"/>
          <table:table-cell table:style-name="ce9" office:value-type="string">
            <text:p>ab1</text:p>
          </table:table-cell>
          <table:table-cell table:style-name="ce12" office:value-type="string">
            <text:p>Investitionsentscheidung.docx Seite 4-14</text:p>
          </table:table-cell>
          <table:table-cell table:style-name="ce6" office:value-type="string">
            <text:p>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</text:p>
          </table:table-cell>
          <table:table-cell table:style-name="ce5"/>
          <table:table-cell table:number-columns-repeated="1016"/>
        </table:table-row>
        <table:table-row table:style-name="ro3">
          <table:table-cell table:style-name="ce2" table:number-columns-repeated="2"/>
          <table:table-cell table:style-name="ce2" office:value-type="string">
            <text:p>Lösung</text:p>
          </table:table-cell>
          <table:table-cell table:style-name="ce5"/>
          <table:table-cell table:style-name="ce9" office:value-type="string">
            <text:p>lsg</text:p>
          </table:table-cell>
          <table:table-cell table:style-name="ce12" office:value-type="string">
            <text:p>Investitionsentscheidung.docx Seite 4-14</text:p>
          </table:table-cell>
          <table:table-cell table:style-name="ce6" office:value-type="string">
            <text:p>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</text:p>
          </table:table-cell>
          <table:table-cell table:style-name="ce5"/>
          <table:table-cell table:number-columns-repeated="1016"/>
        </table:table-row>
        <table:table-row table:style-name="ro3">
          <table:table-cell table:style-name="ce2"/>
          <table:table-cell table:style-name="ce2" office:value-type="string">
            <text:p>Aufgabe 2</text:p>
          </table:table-cell>
          <table:table-cell table:style-name="ce2"/>
          <table:table-cell table:style-name="ce5"/>
          <table:table-cell table:style-name="ce9" office:value-type="string">
            <text:p>ab2</text:p>
          </table:table-cell>
          <table:table-cell table:style-name="ce12" office:value-type="string">
            <text:p>Investitionsentscheidung.docx Seite 4-14</text:p>
          </table:table-cell>
          <table:table-cell table:style-name="ce6" office:value-type="string">
            <text:p>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</text:p>
          </table:table-cell>
          <table:table-cell table:style-name="ce5"/>
          <table:table-cell table:number-columns-repeated="1016"/>
        </table:table-row>
        <table:table-row table:style-name="ro3">
          <table:table-cell table:style-name="ce2" table:number-columns-repeated="2"/>
          <table:table-cell table:style-name="ce2" office:value-type="string">
            <text:p>Lösung</text:p>
          </table:table-cell>
          <table:table-cell table:style-name="ce5"/>
          <table:table-cell table:style-name="ce9" office:value-type="string">
            <text:p>lsg</text:p>
          </table:table-cell>
          <table:table-cell table:style-name="ce12" office:value-type="string">
            <text:p>Investitionsentscheidung.docx Seite 4-14</text:p>
          </table:table-cell>
          <table:table-cell table:style-name="ce6" office:value-type="string">
            <text:p>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</text:p>
          </table:table-cell>
          <table:table-cell table:style-name="ce5"/>
          <table:table-cell table:number-columns-repeated="1016"/>
        </table:table-row>
        <table:table-row table:style-name="ro3">
          <table:table-cell table:style-name="ce2"/>
          <table:table-cell table:style-name="ce2" office:value-type="string">
            <text:p>Aufgabe 3</text:p>
          </table:table-cell>
          <table:table-cell table:style-name="ce2"/>
          <table:table-cell table:style-name="ce5"/>
          <table:table-cell table:style-name="ce9" office:value-type="string">
            <text:p>ab3</text:p>
          </table:table-cell>
          <table:table-cell table:style-name="ce12" office:value-type="string">
            <text:p>Investitionsentscheidung.docx Seite 4-14</text:p>
          </table:table-cell>
          <table:table-cell table:style-name="ce6" office:value-type="string">
            <text:p>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</text:p>
          </table:table-cell>
          <table:table-cell table:style-name="ce5"/>
          <table:table-cell table:number-columns-repeated="1016"/>
        </table:table-row>
        <table:table-row table:style-name="ro3">
          <table:table-cell table:style-name="ce2" table:number-columns-repeated="2"/>
          <table:table-cell table:style-name="ce2" office:value-type="string">
            <text:p>Lösung</text:p>
          </table:table-cell>
          <table:table-cell table:style-name="ce5"/>
          <table:table-cell table:style-name="ce9" office:value-type="string">
            <text:p>lsg</text:p>
          </table:table-cell>
          <table:table-cell table:style-name="ce12" office:value-type="string">
            <text:p>Investitionsentscheidung.docx Seite 4-14</text:p>
          </table:table-cell>
          <table:table-cell table:style-name="ce6" office:value-type="string">
            <text:p>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</text:p>
          </table:table-cell>
          <table:table-cell table:style-name="ce5"/>
          <table:table-cell table:number-columns-repeated="1016"/>
        </table:table-row>
        <table:table-row table:style-name="ro3">
          <table:table-cell table:style-name="ce2"/>
          <table:table-cell table:style-name="ce2" office:value-type="string">
            <text:p>Aufgabe 4</text:p>
          </table:table-cell>
          <table:table-cell table:style-name="ce2"/>
          <table:table-cell table:style-name="ce5"/>
          <table:table-cell table:style-name="ce9" office:value-type="string">
            <text:p>ab4</text:p>
          </table:table-cell>
          <table:table-cell table:style-name="ce12" office:value-type="string">
            <text:p>Investitionsentscheidung.docx Seite 4-14</text:p>
          </table:table-cell>
          <table:table-cell table:style-name="ce6" office:value-type="string">
            <text:p>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</text:p>
          </table:table-cell>
          <table:table-cell table:style-name="ce5"/>
          <table:table-cell table:number-columns-repeated="1016"/>
        </table:table-row>
        <table:table-row table:style-name="ro3">
          <table:table-cell table:style-name="ce2" table:number-columns-repeated="2"/>
          <table:table-cell table:style-name="ce2" office:value-type="string">
            <text:p>Lösung</text:p>
          </table:table-cell>
          <table:table-cell table:style-name="ce5"/>
          <table:table-cell table:style-name="ce9" office:value-type="string">
            <text:p>lsg</text:p>
          </table:table-cell>
          <table:table-cell table:style-name="ce12" office:value-type="string">
            <text:p>Investitionsentscheidung.docx Seite 4-14</text:p>
          </table:table-cell>
          <table:table-cell table:style-name="ce6" office:value-type="string">
            <text:p>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</text:p>
          </table:table-cell>
          <table:table-cell table:style-name="ce5"/>
          <table:table-cell table:number-columns-repeated="1016"/>
        </table:table-row>
        <table:table-row table:style-name="ro3">
          <table:table-cell table:style-name="ce2"/>
          <table:table-cell table:style-name="ce2" office:value-type="string">
            <text:p>Aufgabe 5</text:p>
          </table:table-cell>
          <table:table-cell table:style-name="ce2"/>
          <table:table-cell table:style-name="ce5"/>
          <table:table-cell table:style-name="ce9" office:value-type="string">
            <text:p>ab5</text:p>
          </table:table-cell>
          <table:table-cell table:style-name="ce12" office:value-type="string">
            <text:p>Investitionsentscheidung.docx Seite 4-14</text:p>
          </table:table-cell>
          <table:table-cell table:style-name="ce6" office:value-type="string">
            <text:p>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</text:p>
          </table:table-cell>
          <table:table-cell table:style-name="ce5"/>
          <table:table-cell table:number-columns-repeated="1016"/>
        </table:table-row>
        <table:table-row table:style-name="ro3">
          <table:table-cell table:style-name="ce2" table:number-columns-repeated="2"/>
          <table:table-cell table:style-name="ce2" office:value-type="string">
            <text:p>Lösung</text:p>
          </table:table-cell>
          <table:table-cell table:style-name="ce5"/>
          <table:table-cell table:style-name="ce9" office:value-type="string">
            <text:p>lsg</text:p>
          </table:table-cell>
          <table:table-cell table:style-name="ce12" office:value-type="string">
            <text:p>Investitionsentscheidung.docx Seite 4-14</text:p>
          </table:table-cell>
          <table:table-cell table:style-name="ce6" office:value-type="string">
            <text:p>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</text:p>
          </table:table-cell>
          <table:table-cell table:style-name="ce5"/>
          <table:table-cell table:number-columns-repeated="1016"/>
        </table:table-row>
        <table:table-row table:style-name="ro4">
          <table:table-cell table:style-name="ce2"/>
          <table:table-cell table:style-name="ce2" office:value-type="string">
            <text:p>Aufgabe 6</text:p>
          </table:table-cell>
          <table:table-cell table:style-name="ce2"/>
          <table:table-cell table:style-name="ce5"/>
          <table:table-cell table:style-name="ce9" office:value-type="string">
            <text:p>ab6</text:p>
          </table:table-cell>
          <table:table-cell table:style-name="ce12" office:value-type="string">
            <text:p>Investitionsentscheidung.docx Seite 4-14</text:p>
          </table:table-cell>
          <table:table-cell table:style-name="ce6" office:value-type="string">
            <text:p>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</text:p>
          </table:table-cell>
          <table:table-cell table:style-name="ce5"/>
          <table:table-cell table:number-columns-repeated="1016"/>
        </table:table-row>
        <table:table-row table:style-name="ro4">
          <table:table-cell table:style-name="ce2" table:number-columns-repeated="2"/>
          <table:table-cell table:style-name="ce2" office:value-type="string">
            <text:p>Lösung</text:p>
          </table:table-cell>
          <table:table-cell table:style-name="ce5"/>
          <table:table-cell table:style-name="ce9" office:value-type="string">
            <text:p>lsg</text:p>
          </table:table-cell>
          <table:table-cell table:style-name="ce12" office:value-type="string">
            <text:p>Investitionsentscheidung.docx Seite 4-14</text:p>
          </table:table-cell>
          <table:table-cell table:style-name="ce6" office:value-type="string">
            <text:p>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</text:p>
          </table:table-cell>
          <table:table-cell table:style-name="ce5"/>
          <table:table-cell table:number-columns-repeated="1016"/>
        </table:table-row>
        <table:table-row table:style-name="ro4">
          <table:table-cell table:style-name="ce2"/>
          <table:table-cell table:style-name="ce2" office:value-type="string">
            <text:p>Aufgabe 7</text:p>
          </table:table-cell>
          <table:table-cell table:style-name="ce2"/>
          <table:table-cell table:style-name="ce5"/>
          <table:table-cell table:style-name="ce9" office:value-type="string">
            <text:p>ab7</text:p>
          </table:table-cell>
          <table:table-cell table:style-name="ce12" office:value-type="string">
            <text:p>Investitionsentscheidung.docx Seite 4-14</text:p>
          </table:table-cell>
          <table:table-cell table:style-name="ce6" office:value-type="string">
            <text:p>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</text:p>
          </table:table-cell>
          <table:table-cell table:style-name="ce5"/>
          <table:table-cell table:number-columns-repeated="1016"/>
        </table:table-row>
        <table:table-row table:style-name="ro4">
          <table:table-cell table:style-name="ce2" table:number-columns-repeated="2"/>
          <table:table-cell table:style-name="ce2" office:value-type="string">
            <text:p>Lösung</text:p>
          </table:table-cell>
          <table:table-cell table:style-name="ce5"/>
          <table:table-cell table:style-name="ce9" office:value-type="string">
            <text:p>lsg</text:p>
          </table:table-cell>
          <table:table-cell table:style-name="ce12" office:value-type="string">
            <text:p>Investitionsentscheidung.docx Seite 4-14</text:p>
          </table:table-cell>
          <table:table-cell table:style-name="ce6" office:value-type="string">
            <text:p>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&lt;a href="lp_wg10_investitionsentscheidung.docx" class="download"&gt;Investitionsentscheidung [docx][771 KB]&lt;/a&gt;&lt;br&gt;</text:p>
            <text:p>&lt;a href="lp_wg10_investitionsentscheidung.pdf" class="download"&gt;Investitionsentscheidung [pdf][801 KB]&lt;/a&gt;&lt;br&gt;</text:p>
          </table:table-cell>
          <table:table-cell table:style-name="ce5"/>
          <table:table-cell table:number-columns-repeated="1016"/>
        </table:table-row>
        <table:table-row table:style-name="ro1">
          <table:table-cell table:style-name="ce3" office:value-type="string">
            <text:p>Steuern (LPE 7)</text:p>
          </table:table-cell>
          <table:table-cell table:style-name="ce2" table:number-columns-repeated="3"/>
          <table:table-cell table:style-name="ce9" office:value-type="string">
            <text:p>lpe7</text:p>
          </table:table-cell>
          <table:table-cell table:style-name="ce12"/>
          <table:table-cell table:style-name="ce6"/>
          <table:table-cell table:style-name="ce5"/>
          <table:table-cell table:number-columns-repeated="1016"/>
        </table:table-row>
        <table:table-row table:style-name="ro5">
          <table:table-cell table:style-name="ce2"/>
          <table:table-cell table:style-name="ce2" office:value-type="string">
            <text:p>Fallbeispiel Steuern</text:p>
          </table:table-cell>
          <table:table-cell table:style-name="ce2" table:number-columns-repeated="2"/>
          <table:table-cell table:style-name="ce10" office:value-type="string">
            <text:p>fall</text:p>
          </table:table-cell>
          <table:table-cell table:style-name="ce13"/>
          <table:table-cell table:style-name="ce6"/>
          <table:table-cell table:style-name="ce5"/>
          <table:table-cell table:number-columns-repeated="1016"/>
        </table:table-row>
        <table:table-row table:style-name="ro4">
          <table:table-cell table:style-name="ce2" table:number-columns-repeated="2"/>
          <table:table-cell table:style-name="ce2" office:value-type="string">
            <text:p>Methodisches Vorgehen</text:p>
          </table:table-cell>
          <table:table-cell table:style-name="ce2"/>
          <table:table-cell table:style-name="ce10" office:value-type="string">
            <text:p>methode</text:p>
          </table:table-cell>
          <table:table-cell table:style-name="ce12" office:value-type="string">
            <text:p>Heute wars teuer end.docx, Seite 2-3</text:p>
            <text:p/>
            <text:p><text:span text:style-name="T1">Grafiken docx werden in OpenOffice nicht angezeigt</text:span></text:p>
          </table:table-cell>
          <table:table-cell table:style-name="ce6" office:value-type="string">
            <text:p>&lt;a href="heute_wars_teuer_end.docx" class="download"&gt;Heute wars teuer [docx][346 KB]&lt;/a&gt;&lt;br&gt;</text:p>
            <text:p>&lt;a href="heute_wars_teuer_end.pdf" class="download"&gt;Heute wars teuer [pdf][583 KB]&lt;/a&gt;&lt;br&gt;&lt;a href="heute_wars_teuer_end.docx" class="download"&gt;Heute wars teuer [docx][346 KB]&lt;/a&gt;&lt;br&gt;</text:p>
            <text:p>&lt;a href="heute_wars_teuer_end.pdf" class="download"&gt;Heute wars teuer [pdf][583 KB]&lt;/a&gt;&lt;br&gt;&lt;a href="heute_wars_teuer_end.docx" class="download"&gt;Heute wars teuer [docx][346 KB]&lt;/a&gt;&lt;br&gt;</text:p>
            <text:p>&lt;a href="heute_wars_teuer_end.pdf" class="download"&gt;Heute wars teuer [pdf][583 KB]&lt;/a&gt;&lt;br&gt;&lt;a href="heute_wars_teuer_end.docx" class="download"&gt;Heute wars teuer [docx][346 KB]&lt;/a&gt;&lt;br&gt;</text:p>
            <text:p>&lt;a href="heute_wars_teuer_end.pdf" class="download"&gt;Heute wars teuer [pdf][583 KB]&lt;/a&gt;&lt;br&gt;&lt;a href="heute_wars_teuer_end.docx" class="download"&gt;Heute wars teuer [docx][346 KB]&lt;/a&gt;&lt;br&gt;</text:p>
            <text:p>&lt;a href="heute_wars_teuer_end.pdf" class="download"&gt;Heute wars teuer [pdf][583 KB]&lt;/a&gt;&lt;br&gt;</text:p>
          </table:table-cell>
          <table:table-cell table:style-name="ce5"/>
          <table:table-cell table:number-columns-repeated="1016"/>
        </table:table-row>
        <table:table-row table:style-name="ro4">
          <table:table-cell table:style-name="ce2" table:number-columns-repeated="2"/>
          <table:table-cell table:style-name="ce2" office:value-type="string">
            <text:p>Bilderrätsel</text:p>
          </table:table-cell>
          <table:table-cell table:style-name="ce5"/>
          <table:table-cell table:style-name="ce10" office:value-type="string">
            <text:p>raetsel</text:p>
          </table:table-cell>
          <table:table-cell table:style-name="ce12" office:value-type="string">
            <text:p>Heute wars teuer end.docx, Seite 4</text:p>
          </table:table-cell>
          <table:table-cell table:style-name="ce6" office:value-type="string">
            <text:p>&lt;a href="heute_wars_teuer_end.docx" class="download"&gt;Heute wars teuer [docx][346 KB]&lt;/a&gt;&lt;br&gt;</text:p>
            <text:p>&lt;a href="heute_wars_teuer_end.pdf" class="download"&gt;Heute wars teuer [pdf][583 KB]&lt;/a&gt;&lt;br&gt;&lt;a href="heute_wars_teuer_end.docx" class="download"&gt;Heute wars teuer [docx][346 KB]&lt;/a&gt;&lt;br&gt;</text:p>
            <text:p>&lt;a href="heute_wars_teuer_end.pdf" class="download"&gt;Heute wars teuer [pdf][583 KB]&lt;/a&gt;&lt;br&gt;&lt;a href="heute_wars_teuer_end.docx" class="download"&gt;Heute wars teuer [docx][346 KB]&lt;/a&gt;&lt;br&gt;</text:p>
            <text:p>&lt;a href="heute_wars_teuer_end.pdf" class="download"&gt;Heute wars teuer [pdf][583 KB]&lt;/a&gt;&lt;br&gt;&lt;a href="heute_wars_teuer_end.docx" class="download"&gt;Heute wars teuer [docx][346 KB]&lt;/a&gt;&lt;br&gt;</text:p>
            <text:p>&lt;a href="heute_wars_teuer_end.pdf" class="download"&gt;Heute wars teuer [pdf][583 KB]&lt;/a&gt;&lt;br&gt;&lt;a href="heute_wars_teuer_end.docx" class="download"&gt;Heute wars teuer [docx][346 KB]&lt;/a&gt;&lt;br&gt;</text:p>
            <text:p>&lt;a href="heute_wars_teuer_end.pdf" class="download"&gt;Heute wars teuer [pdf][583 KB]&lt;/a&gt;&lt;br&gt;</text:p>
          </table:table-cell>
          <table:table-cell table:style-name="ce5"/>
          <table:table-cell table:number-columns-repeated="1016"/>
        </table:table-row>
        <table:table-row table:style-name="ro4">
          <table:table-cell table:style-name="ce2" table:number-columns-repeated="2"/>
          <table:table-cell table:style-name="ce2" office:value-type="string">
            <text:p>Heute wars teuer…</text:p>
          </table:table-cell>
          <table:table-cell table:style-name="ce5"/>
          <table:table-cell table:style-name="ce10" office:value-type="string">
            <text:p>teuer</text:p>
          </table:table-cell>
          <table:table-cell table:style-name="ce12" office:value-type="string">
            <text:p>Heute wars teuer end.docx, Seite 5 bis 6</text:p>
          </table:table-cell>
          <table:table-cell table:style-name="ce6" office:value-type="string">
            <text:p>&lt;a href="heute_wars_teuer_end.docx" class="download"&gt;Heute wars teuer [docx][346 KB]&lt;/a&gt;&lt;br&gt;</text:p>
            <text:p>&lt;a href="heute_wars_teuer_end.pdf" class="download"&gt;Heute wars teuer [pdf][583 KB]&lt;/a&gt;&lt;br&gt;&lt;a href="heute_wars_teuer_end.docx" class="download"&gt;Heute wars teuer [docx][346 KB]&lt;/a&gt;&lt;br&gt;</text:p>
            <text:p>&lt;a href="heute_wars_teuer_end.pdf" class="download"&gt;Heute wars teuer [pdf][583 KB]&lt;/a&gt;&lt;br&gt;&lt;a href="heute_wars_teuer_end.docx" class="download"&gt;Heute wars teuer [docx][346 KB]&lt;/a&gt;&lt;br&gt;</text:p>
            <text:p>&lt;a href="heute_wars_teuer_end.pdf" class="download"&gt;Heute wars teuer [pdf][583 KB]&lt;/a&gt;&lt;br&gt;&lt;a href="heute_wars_teuer_end.docx" class="download"&gt;Heute wars teuer [docx][346 KB]&lt;/a&gt;&lt;br&gt;</text:p>
            <text:p>&lt;a href="heute_wars_teuer_end.pdf" class="download"&gt;Heute wars teuer [pdf][583 KB]&lt;/a&gt;&lt;br&gt;&lt;a href="heute_wars_teuer_end.docx" class="download"&gt;Heute wars teuer [docx][346 KB]&lt;/a&gt;&lt;br&gt;</text:p>
            <text:p>&lt;a href="heute_wars_teuer_end.pdf" class="download"&gt;Heute wars teuer [pdf][583 KB]&lt;/a&gt;&lt;br&gt;</text:p>
          </table:table-cell>
          <table:table-cell table:style-name="ce5"/>
          <table:table-cell table:number-columns-repeated="1016"/>
        </table:table-row>
        <table:table-row table:style-name="ro6">
          <table:table-cell table:style-name="ce2" table:number-columns-repeated="2"/>
          <table:table-cell table:style-name="ce2" office:value-type="string">
            <text:p>Infos und Details</text:p>
          </table:table-cell>
          <table:table-cell table:style-name="ce5"/>
          <table:table-cell table:style-name="ce10" office:value-type="string">
            <text:p>info</text:p>
          </table:table-cell>
          <table:table-cell table:style-name="ce12" office:value-type="string">
            <text:p>Heute wars teuer end.docx, Seite 7 bis 9</text:p>
            <text:p/>
            <text:p><text:span text:style-name="T2">Quellen für Steuerarten wikipedia, keine Quellenangaben</text:span></text:p>
          </table:table-cell>
          <table:table-cell table:style-name="ce6" office:value-type="string">
            <text:p>&lt;a href="heute_wars_teuer_end.docx" class="download"&gt;Heute wars teuer [docx][346 KB]&lt;/a&gt;&lt;br&gt;</text:p>
            <text:p>&lt;a href="heute_wars_teuer_end.pdf" class="download"&gt;Heute wars teuer [pdf][583 KB]&lt;/a&gt;&lt;br&gt;&lt;a href="heute_wars_teuer_end.docx" class="download"&gt;Heute wars teuer [docx][346 KB]&lt;/a&gt;&lt;br&gt;</text:p>
            <text:p>&lt;a href="heute_wars_teuer_end.pdf" class="download"&gt;Heute wars teuer [pdf][583 KB]&lt;/a&gt;&lt;br&gt;&lt;a href="heute_wars_teuer_end.docx" class="download"&gt;Heute wars teuer [docx][346 KB]&lt;/a&gt;&lt;br&gt;</text:p>
            <text:p>&lt;a href="heute_wars_teuer_end.pdf" class="download"&gt;Heute wars teuer [pdf][583 KB]&lt;/a&gt;&lt;br&gt;&lt;a href="heute_wars_teuer_end.docx" class="download"&gt;Heute wars teuer [docx][346 KB]&lt;/a&gt;&lt;br&gt;</text:p>
            <text:p>&lt;a href="heute_wars_teuer_end.pdf" class="download"&gt;Heute wars teuer [pdf][583 KB]&lt;/a&gt;&lt;br&gt;&lt;a href="heute_wars_teuer_end.docx" class="download"&gt;Heute wars teuer [docx][346 KB]&lt;/a&gt;&lt;br&gt;</text:p>
            <text:p>&lt;a href="heute_wars_teuer_end.pdf" class="download"&gt;Heute wars teuer [pdf][583 KB]&lt;/a&gt;&lt;br&gt;</text:p>
          </table:table-cell>
          <table:table-cell table:style-name="ce5"/>
          <table:table-cell table:number-columns-repeated="1016"/>
        </table:table-row>
        <table:table-row table:style-name="ro4">
          <table:table-cell table:style-name="ce2" table:number-columns-repeated="2"/>
          <table:table-cell table:style-name="ce2" office:value-type="string">
            <text:p>Steuersätze der Einkommenbesteuerung</text:p>
          </table:table-cell>
          <table:table-cell table:style-name="ce5"/>
          <table:table-cell table:style-name="ce10" office:value-type="string">
            <text:p>steuersatz</text:p>
          </table:table-cell>
          <table:table-cell table:style-name="ce12" office:value-type="string">
            <text:p>Heute wars teuer end.docx, Seite 10</text:p>
          </table:table-cell>
          <table:table-cell table:style-name="ce6" office:value-type="string">
            <text:p>&lt;a href="heute_wars_teuer_end.docx" class="download"&gt;Heute wars teuer [docx][346 KB]&lt;/a&gt;&lt;br&gt;</text:p>
            <text:p>&lt;a href="heute_wars_teuer_end.pdf" class="download"&gt;Heute wars teuer [pdf][583 KB]&lt;/a&gt;&lt;br&gt;&lt;a href="heute_wars_teuer_end.docx" class="download"&gt;Heute wars teuer [docx][346 KB]&lt;/a&gt;&lt;br&gt;</text:p>
            <text:p>&lt;a href="heute_wars_teuer_end.pdf" class="download"&gt;Heute wars teuer [pdf][583 KB]&lt;/a&gt;&lt;br&gt;&lt;a href="heute_wars_teuer_end.docx" class="download"&gt;Heute wars teuer [docx][346 KB]&lt;/a&gt;&lt;br&gt;</text:p>
            <text:p>&lt;a href="heute_wars_teuer_end.pdf" class="download"&gt;Heute wars teuer [pdf][583 KB]&lt;/a&gt;&lt;br&gt;&lt;a href="heute_wars_teuer_end.docx" class="download"&gt;Heute wars teuer [docx][346 KB]&lt;/a&gt;&lt;br&gt;</text:p>
            <text:p>&lt;a href="heute_wars_teuer_end.pdf" class="download"&gt;Heute wars teuer [pdf][583 KB]&lt;/a&gt;&lt;br&gt;&lt;a href="heute_wars_teuer_end.docx" class="download"&gt;Heute wars teuer [docx][346 KB]&lt;/a&gt;&lt;br&gt;</text:p>
            <text:p>&lt;a href="heute_wars_teuer_end.pdf" class="download"&gt;Heute wars teuer [pdf][583 KB]&lt;/a&gt;&lt;br&gt;</text:p>
          </table:table-cell>
          <table:table-cell table:style-name="ce5"/>
          <table:table-cell table:number-columns-repeated="1016"/>
        </table:table-row>
        <table:table-row table:style-name="ro4">
          <table:table-cell table:style-name="ce2" table:number-columns-repeated="2"/>
          <table:table-cell table:style-name="ce2" office:value-type="string">
            <text:p>Tagesabläufe</text:p>
          </table:table-cell>
          <table:table-cell table:style-name="ce2"/>
          <table:table-cell table:style-name="ce10" office:value-type="string">
            <text:p>tablauf</text:p>
          </table:table-cell>
          <table:table-cell table:style-name="ce12" office:value-type="string">
            <text:p>Tagesabläufe.xlsx</text:p>
          </table:table-cell>
          <table:table-cell table:style-name="ce6" office:value-type="string">
            <text:p>&lt;a href="tagesablaeufe.pdf" class="download"&gt;Tagesabläufe [pdf][196 KB]&lt;/a&gt;&lt;br&gt;</text:p>
            <text:p>&lt;a href="tagesablaeufe.xlsx" class="download"&gt;Tagesabläufe [xlsx][124 KB]&lt;/a&gt;&lt;br&gt;&lt;a href="tagesablaeufe.pdf" class="download"&gt;Tagesabläufe [pdf][196 KB]&lt;/a&gt;&lt;br&gt;</text:p>
            <text:p>&lt;a href="tagesablaeufe.xlsx" class="download"&gt;Tagesabläufe [xlsx][124 KB]&lt;/a&gt;&lt;br&gt;&lt;a href="tagesablaeufe.pdf" class="download"&gt;Tagesabläufe [pdf][196 KB]&lt;/a&gt;&lt;br&gt;</text:p>
            <text:p>&lt;a href="tagesablaeufe.xlsx" class="download"&gt;Tagesabläufe [xlsx][124 KB]&lt;/a&gt;&lt;br&gt;&lt;a href="tagesablaeufe.pdf" class="download"&gt;Tagesabläufe [pdf][196 KB]&lt;/a&gt;&lt;br&gt;</text:p>
            <text:p>&lt;a href="tagesablaeufe.xlsx" class="download"&gt;Tagesabläufe [xlsx][124 KB]&lt;/a&gt;&lt;br&gt;&lt;a href="tagesablaeufe.pdf" class="download"&gt;Tagesabläufe [pdf][196 KB]&lt;/a&gt;&lt;br&gt;</text:p>
            <text:p>&lt;a href="tagesablaeufe.xlsx" class="download"&gt;Tagesabläufe [xlsx][124 KB]&lt;/a&gt;&lt;br&gt;</text:p>
          </table:table-cell>
          <table:table-cell table:style-name="ce5"/>
          <table:table-cell table:number-columns-repeated="1016"/>
        </table:table-row>
        <table:table-row table:style-name="ro4">
          <table:table-cell table:style-name="ce2" table:number-columns-repeated="2"/>
          <table:table-cell table:style-name="ce5"/>
          <table:table-cell table:style-name="ce2" office:value-type="string">
            <text:p>Lösungen</text:p>
          </table:table-cell>
          <table:table-cell table:style-name="ce10" office:value-type="string">
            <text:p>lsg</text:p>
          </table:table-cell>
          <table:table-cell table:style-name="ce12" office:value-type="string">
            <text:p>Zusammenfassung.xlsx, Seite 1 bis 3</text:p>
          </table:table-cell>
          <table:table-cell table:style-name="ce6" office:value-type="string">
            <text:p>&lt;a href="zusammenfassung.pdf" class="download"&gt;Zusammenfassung [pdf][111 KB]&lt;/a&gt;&lt;br&gt;</text:p>
            <text:p>&lt;a href="zusammenfassung.xlsx" class="download"&gt;Zusammenfassung [xlsx][21 KB]&lt;/a&gt;&lt;br&gt;&lt;a href="zusammenfassung.pdf" class="download"&gt;Zusammenfassung [pdf][111 KB]&lt;/a&gt;&lt;br&gt;</text:p>
            <text:p>&lt;a href="zusammenfassung.xlsx" class="download"&gt;Zusammenfassung [xlsx][21 KB]&lt;/a&gt;&lt;br&gt;&lt;a href="zusammenfassung.pdf" class="download"&gt;Zusammenfassung [pdf][111 KB]&lt;/a&gt;&lt;br&gt;</text:p>
            <text:p>&lt;a href="zusammenfassung.xlsx" class="download"&gt;Zusammenfassung [xlsx][21 KB]&lt;/a&gt;&lt;br&gt;&lt;a href="zusammenfassung.pdf" class="download"&gt;Zusammenfassung [pdf][111 KB]&lt;/a&gt;&lt;br&gt;</text:p>
            <text:p>&lt;a href="zusammenfassung.xlsx" class="download"&gt;Zusammenfassung [xlsx][21 KB]&lt;/a&gt;&lt;br&gt;&lt;a href="zusammenfassung.pdf" class="download"&gt;Zusammenfassung [pdf][111 KB]&lt;/a&gt;&lt;br&gt;</text:p>
            <text:p>&lt;a href="zusammenfassung.xlsx" class="download"&gt;Zusammenfassung [xlsx][21 KB]&lt;/a&gt;&lt;br&gt;</text:p>
          </table:table-cell>
          <table:table-cell table:style-name="ce5"/>
          <table:table-cell table:number-columns-repeated="1016"/>
        </table:table-row>
        <table:table-row table:style-name="ro4">
          <table:table-cell table:style-name="ce2"/>
          <table:table-cell table:style-name="ce2" office:value-type="string">
            <text:p>Steuern</text:p>
          </table:table-cell>
          <table:table-cell table:style-name="ce2" table:number-columns-repeated="2"/>
          <table:table-cell table:style-name="ce10" office:value-type="string">
            <text:p>steuern</text:p>
          </table:table-cell>
          <table:table-cell table:style-name="ce14" office:value-type="string">
            <text:p><text:span text:style-name="T1">Steuerarten.docx, Seite 1</text:span></text:p>
          </table:table-cell>
          <table:table-cell table:style-name="ce6" office:value-type="string">
            <text:p>&lt;a href="steuerarten.docx" class="download"&gt;Steuerarten [docx][224 KB]&lt;/a&gt;&lt;br&gt;</text:p>
            <text:p>&lt;a href="steuerarten.pdf" class="download"&gt;Steuerarten [pdf][581 KB]&lt;/a&gt;&lt;br&gt;&lt;a href="steuerarten.docx" class="download"&gt;Steuerarten [docx][224 KB]&lt;/a&gt;&lt;br&gt;</text:p>
            <text:p>&lt;a href="steuerarten.pdf" class="download"&gt;Steuerarten [pdf][581 KB]&lt;/a&gt;&lt;br&gt;&lt;a href="steuerarten.docx" class="download"&gt;Steuerarten [docx][224 KB]&lt;/a&gt;&lt;br&gt;</text:p>
            <text:p>&lt;a href="steuerarten.pdf" class="download"&gt;Steuerarten [pdf][581 KB]&lt;/a&gt;&lt;br&gt;&lt;a href="steuerarten.docx" class="download"&gt;Steuerarten [docx][224 KB]&lt;/a&gt;&lt;br&gt;</text:p>
            <text:p>&lt;a href="steuerarten.pdf" class="download"&gt;Steuerarten [pdf][581 KB]&lt;/a&gt;&lt;br&gt;&lt;a href="steuerarten.docx" class="download"&gt;Steuerarten [docx][224 KB]&lt;/a&gt;&lt;br&gt;</text:p>
            <text:p>&lt;a href="steuerarten.pdf" class="download"&gt;Steuerarten [pdf][581 KB]&lt;/a&gt;&lt;br&gt;</text:p>
          </table:table-cell>
          <table:table-cell table:style-name="ce5"/>
          <table:table-cell table:number-columns-repeated="1016"/>
        </table:table-row>
        <table:table-row table:style-name="ro4">
          <table:table-cell table:style-name="ce2" table:number-columns-repeated="2"/>
          <table:table-cell table:style-name="ce2" office:value-type="string">
            <text:p>Methodisches Vorgehen</text:p>
          </table:table-cell>
          <table:table-cell table:style-name="ce2"/>
          <table:table-cell table:style-name="ce10" office:value-type="string">
            <text:p>methode</text:p>
          </table:table-cell>
          <table:table-cell table:style-name="ce12" office:value-type="string">
            <text:p>Steuerarten.docx, Seite 2 bis 3</text:p>
          </table:table-cell>
          <table:table-cell table:style-name="ce6" office:value-type="string">
            <text:p>&lt;a href="steuerarten.docx" class="download"&gt;Steuerarten [docx][224 KB]&lt;/a&gt;&lt;br&gt;</text:p>
            <text:p>&lt;a href="steuerarten.pdf" class="download"&gt;Steuerarten [pdf][581 KB]&lt;/a&gt;&lt;br&gt;&lt;a href="steuerarten.docx" class="download"&gt;Steuerarten [docx][224 KB]&lt;/a&gt;&lt;br&gt;</text:p>
            <text:p>&lt;a href="steuerarten.pdf" class="download"&gt;Steuerarten [pdf][581 KB]&lt;/a&gt;&lt;br&gt;&lt;a href="steuerarten.docx" class="download"&gt;Steuerarten [docx][224 KB]&lt;/a&gt;&lt;br&gt;</text:p>
            <text:p>&lt;a href="steuerarten.pdf" class="download"&gt;Steuerarten [pdf][581 KB]&lt;/a&gt;&lt;br&gt;&lt;a href="steuerarten.docx" class="download"&gt;Steuerarten [docx][224 KB]&lt;/a&gt;&lt;br&gt;</text:p>
            <text:p>&lt;a href="steuerarten.pdf" class="download"&gt;Steuerarten [pdf][581 KB]&lt;/a&gt;&lt;br&gt;&lt;a href="steuerarten.docx" class="download"&gt;Steuerarten [docx][224 KB]&lt;/a&gt;&lt;br&gt;</text:p>
            <text:p>&lt;a href="steuerarten.pdf" class="download"&gt;Steuerarten [pdf][581 KB]&lt;/a&gt;&lt;br&gt;</text:p>
          </table:table-cell>
          <table:table-cell table:style-name="ce5"/>
          <table:table-cell table:number-columns-repeated="1016"/>
        </table:table-row>
        <table:table-row table:style-name="ro4">
          <table:table-cell table:style-name="ce2" table:number-columns-repeated="2"/>
          <table:table-cell table:style-name="ce2" office:value-type="string">
            <text:p>Die Unterscheidung von Steuern nach ihrem Einsatzzweck</text:p>
          </table:table-cell>
          <table:table-cell table:style-name="ce5"/>
          <table:table-cell table:style-name="ce10" office:value-type="string">
            <text:p>zweck</text:p>
          </table:table-cell>
          <table:table-cell table:style-name="ce12" office:value-type="string">
            <text:p>Steuerarten.docx, Seiten 4-5</text:p>
          </table:table-cell>
          <table:table-cell table:style-name="ce6" office:value-type="string">
            <text:p>&lt;a href="steuerarten.docx" class="download"&gt;Steuerarten [docx][224 KB]&lt;/a&gt;&lt;br&gt;</text:p>
            <text:p>&lt;a href="steuerarten.pdf" class="download"&gt;Steuerarten [pdf][581 KB]&lt;/a&gt;&lt;br&gt;&lt;a href="steuerarten.docx" class="download"&gt;Steuerarten [docx][224 KB]&lt;/a&gt;&lt;br&gt;</text:p>
            <text:p>&lt;a href="steuerarten.pdf" class="download"&gt;Steuerarten [pdf][581 KB]&lt;/a&gt;&lt;br&gt;&lt;a href="steuerarten.docx" class="download"&gt;Steuerarten [docx][224 KB]&lt;/a&gt;&lt;br&gt;</text:p>
            <text:p>&lt;a href="steuerarten.pdf" class="download"&gt;Steuerarten [pdf][581 KB]&lt;/a&gt;&lt;br&gt;&lt;a href="steuerarten.docx" class="download"&gt;Steuerarten [docx][224 KB]&lt;/a&gt;&lt;br&gt;</text:p>
            <text:p>&lt;a href="steuerarten.pdf" class="download"&gt;Steuerarten [pdf][581 KB]&lt;/a&gt;&lt;br&gt;&lt;a href="steuerarten.docx" class="download"&gt;Steuerarten [docx][224 KB]&lt;/a&gt;&lt;br&gt;</text:p>
            <text:p>&lt;a href="steuerarten.pdf" class="download"&gt;Steuerarten [pdf][581 KB]&lt;/a&gt;&lt;br&gt;</text:p>
          </table:table-cell>
          <table:table-cell table:style-name="ce5"/>
          <table:table-cell table:number-columns-repeated="1016"/>
        </table:table-row>
        <table:table-row table:style-name="ro7">
          <table:table-cell table:style-name="ce2" table:number-columns-repeated="3"/>
          <table:table-cell table:style-name="ce2" office:value-type="string">
            <text:p>Lösung</text:p>
          </table:table-cell>
          <table:table-cell table:style-name="ce10" office:value-type="string">
            <text:p>lsg</text:p>
          </table:table-cell>
          <table:table-cell table:style-name="ce12" office:value-type="string">
            <text:p>Steuerarten.docx, Seiten 6</text:p>
          </table:table-cell>
          <table:table-cell table:style-name="ce6" office:value-type="string">
            <text:p>&lt;a href="steuerarten.docx" class="download"&gt;Steuerarten [docx][224 KB]&lt;/a&gt;&lt;br&gt;</text:p>
            <text:p>&lt;a href="steuerarten.pdf" class="download"&gt;Steuerarten [pdf][581 KB]&lt;/a&gt;&lt;br&gt;&lt;a href="steuerarten.docx" class="download"&gt;Steuerarten [docx][224 KB]&lt;/a&gt;&lt;br&gt;</text:p>
            <text:p>&lt;a href="steuerarten.pdf" class="download"&gt;Steuerarten [pdf][581 KB]&lt;/a&gt;&lt;br&gt;&lt;a href="steuerarten.docx" class="download"&gt;Steuerarten [docx][224 KB]&lt;/a&gt;&lt;br&gt;</text:p>
            <text:p>&lt;a href="steuerarten.pdf" class="download"&gt;Steuerarten [pdf][581 KB]&lt;/a&gt;&lt;br&gt;&lt;a href="steuerarten.docx" class="download"&gt;Steuerarten [docx][224 KB]&lt;/a&gt;&lt;br&gt;</text:p>
            <text:p>&lt;a href="steuerarten.pdf" class="download"&gt;Steuerarten [pdf][581 KB]&lt;/a&gt;&lt;br&gt;</text:p>
          </table:table-cell>
          <table:table-cell table:style-name="ce5"/>
          <table:table-cell table:number-columns-repeated="1016"/>
        </table:table-row>
        <table:table-row table:style-name="ro7">
          <table:table-cell table:style-name="ce2" table:number-columns-repeated="2"/>
          <table:table-cell table:style-name="ce2" office:value-type="string">
            <text:p>Infoblatt</text:p>
          </table:table-cell>
          <table:table-cell table:style-name="ce2"/>
          <table:table-cell table:style-name="ce10" office:value-type="string">
            <text:p>info</text:p>
          </table:table-cell>
          <table:table-cell table:style-name="ce12" office:value-type="string">
            <text:p>Steuerarten.docx, Seiten 7 bis 8</text:p>
          </table:table-cell>
          <table:table-cell table:style-name="ce6" office:value-type="string">
            <text:p>&lt;a href="steuerarten.docx" class="download"&gt;Steuerarten [docx][224 KB]&lt;/a&gt;&lt;br&gt;</text:p>
            <text:p>&lt;a href="steuerarten.pdf" class="download"&gt;Steuerarten [pdf][581 KB]&lt;/a&gt;&lt;br&gt;&lt;a href="steuerarten.docx" class="download"&gt;Steuerarten [docx][224 KB]&lt;/a&gt;&lt;br&gt;</text:p>
            <text:p>&lt;a href="steuerarten.pdf" class="download"&gt;Steuerarten [pdf][581 KB]&lt;/a&gt;&lt;br&gt;&lt;a href="steuerarten.docx" class="download"&gt;Steuerarten [docx][224 KB]&lt;/a&gt;&lt;br&gt;</text:p>
            <text:p>&lt;a href="steuerarten.pdf" class="download"&gt;Steuerarten [pdf][581 KB]&lt;/a&gt;&lt;br&gt;&lt;a href="steuerarten.docx" class="download"&gt;Steuerarten [docx][224 KB]&lt;/a&gt;&lt;br&gt;</text:p>
            <text:p>&lt;a href="steuerarten.pdf" class="download"&gt;Steuerarten [pdf][581 KB]&lt;/a&gt;&lt;br&gt;</text:p>
          </table:table-cell>
          <table:table-cell table:style-name="ce5"/>
          <table:table-cell table:number-columns-repeated="1016"/>
        </table:table-row>
        <table:table-row table:style-name="ro7">
          <table:table-cell table:style-name="ce2" table:number-columns-repeated="2"/>
          <table:table-cell table:style-name="ce2" office:value-type="string">
            <text:p>Rechercheauftrag zur Analyse der Einnahmeseite des Bundeshaushaltes</text:p>
          </table:table-cell>
          <table:table-cell table:style-name="ce2"/>
          <table:table-cell table:style-name="ce10" office:value-type="string">
            <text:p>recherche</text:p>
          </table:table-cell>
          <table:table-cell table:style-name="ce12" office:value-type="string">
            <text:p>Steuerarten.docx, Seiten 9 bis 10</text:p>
          </table:table-cell>
          <table:table-cell table:style-name="ce6" office:value-type="string">
            <text:p>&lt;a href="steuerarten.docx" class="download"&gt;Steuerarten [docx][224 KB]&lt;/a&gt;&lt;br&gt;</text:p>
            <text:p>&lt;a href="steuerarten.pdf" class="download"&gt;Steuerarten [pdf][581 KB]&lt;/a&gt;&lt;br&gt;&lt;a href="steuerarten.docx" class="download"&gt;Steuerarten [docx][224 KB]&lt;/a&gt;&lt;br&gt;</text:p>
            <text:p>&lt;a href="steuerarten.pdf" class="download"&gt;Steuerarten [pdf][581 KB]&lt;/a&gt;&lt;br&gt;&lt;a href="steuerarten.docx" class="download"&gt;Steuerarten [docx][224 KB]&lt;/a&gt;&lt;br&gt;</text:p>
            <text:p>&lt;a href="steuerarten.pdf" class="download"&gt;Steuerarten [pdf][581 KB]&lt;/a&gt;&lt;br&gt;&lt;a href="steuerarten.docx" class="download"&gt;Steuerarten [docx][224 KB]&lt;/a&gt;&lt;br&gt;</text:p>
            <text:p>&lt;a href="steuerarten.pdf" class="download"&gt;Steuerarten [pdf][581 KB]&lt;/a&gt;&lt;br&gt;</text:p>
          </table:table-cell>
          <table:table-cell table:style-name="ce5"/>
          <table:table-cell table:number-columns-repeated="1016"/>
        </table:table-row>
        <table:table-row table:style-name="ro7">
          <table:table-cell table:style-name="ce3"/>
          <table:table-cell table:style-name="ce2"/>
          <table:table-cell table:style-name="ce5"/>
          <table:table-cell table:style-name="ce2" office:value-type="string">
            <text:p>Lösung</text:p>
          </table:table-cell>
          <table:table-cell table:style-name="ce10" office:value-type="string">
            <text:p>lsg</text:p>
          </table:table-cell>
          <table:table-cell table:style-name="ce12" office:value-type="string">
            <text:p>Steuerarten.docx, Seiten 11</text:p>
          </table:table-cell>
          <table:table-cell table:style-name="ce6" office:value-type="string">
            <text:p>&lt;a href="steuerarten.docx" class="download"&gt;Steuerarten [docx][224 KB]&lt;/a&gt;&lt;br&gt;</text:p>
            <text:p>&lt;a href="steuerarten.pdf" class="download"&gt;Steuerarten [pdf][581 KB]&lt;/a&gt;&lt;br&gt;&lt;a href="steuerarten.docx" class="download"&gt;Steuerarten [docx][224 KB]&lt;/a&gt;&lt;br&gt;</text:p>
            <text:p>&lt;a href="steuerarten.pdf" class="download"&gt;Steuerarten [pdf][581 KB]&lt;/a&gt;&lt;br&gt;&lt;a href="steuerarten.docx" class="download"&gt;Steuerarten [docx][224 KB]&lt;/a&gt;&lt;br&gt;</text:p>
            <text:p>&lt;a href="steuerarten.pdf" class="download"&gt;Steuerarten [pdf][581 KB]&lt;/a&gt;&lt;br&gt;&lt;a href="steuerarten.docx" class="download"&gt;Steuerarten [docx][224 KB]&lt;/a&gt;&lt;br&gt;</text:p>
            <text:p>&lt;a href="steuerarten.pdf" class="download"&gt;Steuerarten [pdf][581 KB]&lt;/a&gt;&lt;br&gt;</text:p>
          </table:table-cell>
          <table:table-cell table:style-name="ce5"/>
          <table:table-cell table:number-columns-repeated="1016"/>
        </table:table-row>
        <table:table-row table:style-name="ro7">
          <table:table-cell table:style-name="ce3"/>
          <table:table-cell table:style-name="ce2"/>
          <table:table-cell table:style-name="ce7" office:value-type="string">
            <text:p>Infoblatt: Kuriose Steuern</text:p>
          </table:table-cell>
          <table:table-cell table:style-name="ce2"/>
          <table:table-cell table:style-name="ce10" office:value-type="string">
            <text:p>kurios</text:p>
          </table:table-cell>
          <table:table-cell table:style-name="ce12" office:value-type="string">
            <text:p>Steuerarten.docx, Seiten 12 bis 13</text:p>
          </table:table-cell>
          <table:table-cell table:style-name="ce6" office:value-type="string">
            <text:p>&lt;a href="steuerarten.docx" class="download"&gt;Steuerarten [docx][224 KB]&lt;/a&gt;&lt;br&gt;</text:p>
            <text:p>&lt;a href="steuerarten.pdf" class="download"&gt;Steuerarten [pdf][581 KB]&lt;/a&gt;&lt;br&gt;&lt;a href="steuerarten.docx" class="download"&gt;Steuerarten [docx][224 KB]&lt;/a&gt;&lt;br&gt;</text:p>
            <text:p>&lt;a href="steuerarten.pdf" class="download"&gt;Steuerarten [pdf][581 KB]&lt;/a&gt;&lt;br&gt;&lt;a href="steuerarten.docx" class="download"&gt;Steuerarten [docx][224 KB]&lt;/a&gt;&lt;br&gt;</text:p>
            <text:p>&lt;a href="steuerarten.pdf" class="download"&gt;Steuerarten [pdf][581 KB]&lt;/a&gt;&lt;br&gt;&lt;a href="steuerarten.docx" class="download"&gt;Steuerarten [docx][224 KB]&lt;/a&gt;&lt;br&gt;</text:p>
            <text:p>&lt;a href="steuerarten.pdf" class="download"&gt;Steuerarten [pdf][581 KB]&lt;/a&gt;&lt;br&gt;</text:p>
          </table:table-cell>
          <table:table-cell table:style-name="ce5"/>
          <table:table-cell table:number-columns-repeated="1016"/>
        </table:table-row>
        <table:table-row table:style-name="ro7">
          <table:table-cell table:style-name="ce3"/>
          <table:table-cell table:style-name="ce2"/>
          <table:table-cell table:style-name="ce7" office:value-type="string">
            <text:p>Kreuzworträtsel</text:p>
          </table:table-cell>
          <table:table-cell table:style-name="ce2"/>
          <table:table-cell table:style-name="ce10" office:value-type="string">
            <text:p>raetsel</text:p>
          </table:table-cell>
          <table:table-cell table:style-name="ce12" office:value-type="string">
            <text:p>Steuerarten.docx, Seiten 14 bis 15</text:p>
          </table:table-cell>
          <table:table-cell table:style-name="ce6" office:value-type="string">
            <text:p>&lt;a href="steuerarten.docx" class="download"&gt;Steuerarten [docx][224 KB]&lt;/a&gt;&lt;br&gt;</text:p>
            <text:p>&lt;a href="steuerarten.pdf" class="download"&gt;Steuerarten [pdf][581 KB]&lt;/a&gt;&lt;br&gt;&lt;a href="steuerarten.docx" class="download"&gt;Steuerarten [docx][224 KB]&lt;/a&gt;&lt;br&gt;</text:p>
            <text:p>&lt;a href="steuerarten.pdf" class="download"&gt;Steuerarten [pdf][581 KB]&lt;/a&gt;&lt;br&gt;&lt;a href="steuerarten.docx" class="download"&gt;Steuerarten [docx][224 KB]&lt;/a&gt;&lt;br&gt;</text:p>
            <text:p>&lt;a href="steuerarten.pdf" class="download"&gt;Steuerarten [pdf][581 KB]&lt;/a&gt;&lt;br&gt;&lt;a href="steuerarten.docx" class="download"&gt;Steuerarten [docx][224 KB]&lt;/a&gt;&lt;br&gt;</text:p>
            <text:p>&lt;a href="steuerarten.pdf" class="download"&gt;Steuerarten [pdf][581 KB]&lt;/a&gt;&lt;br&gt;</text:p>
          </table:table-cell>
          <table:table-cell table:style-name="ce5"/>
          <table:table-cell table:number-columns-repeated="1016"/>
        </table:table-row>
        <table:table-row table:style-name="ro7">
          <table:table-cell table:style-name="ce3"/>
          <table:table-cell table:style-name="ce2"/>
          <table:table-cell table:style-name="ce7"/>
          <table:table-cell table:style-name="ce2" office:value-type="string">
            <text:p>Lösung</text:p>
          </table:table-cell>
          <table:table-cell table:style-name="ce10" office:value-type="string">
            <text:p>lsg</text:p>
          </table:table-cell>
          <table:table-cell table:style-name="ce12" office:value-type="string">
            <text:p>Steuerarten.docx, Seiten 16</text:p>
          </table:table-cell>
          <table:table-cell table:style-name="ce6" office:value-type="string">
            <text:p>&lt;a href="steuerarten.docx" class="download"&gt;Steuerarten [docx][224 KB]&lt;/a&gt;&lt;br&gt;</text:p>
            <text:p>&lt;a href="steuerarten.pdf" class="download"&gt;Steuerarten [pdf][581 KB]&lt;/a&gt;&lt;br&gt;&lt;a href="steuerarten.docx" class="download"&gt;Steuerarten [docx][224 KB]&lt;/a&gt;&lt;br&gt;</text:p>
            <text:p>&lt;a href="steuerarten.pdf" class="download"&gt;Steuerarten [pdf][581 KB]&lt;/a&gt;&lt;br&gt;&lt;a href="steuerarten.docx" class="download"&gt;Steuerarten [docx][224 KB]&lt;/a&gt;&lt;br&gt;</text:p>
            <text:p>&lt;a href="steuerarten.pdf" class="download"&gt;Steuerarten [pdf][581 KB]&lt;/a&gt;&lt;br&gt;&lt;a href="steuerarten.docx" class="download"&gt;Steuerarten [docx][224 KB]&lt;/a&gt;&lt;br&gt;</text:p>
            <text:p>&lt;a href="steuerarten.pdf" class="download"&gt;Steuerarten [pdf][581 KB]&lt;/a&gt;&lt;br&gt;</text:p>
          </table:table-cell>
          <table:table-cell table:style-name="ce5"/>
          <table:table-cell table:number-columns-repeated="1016"/>
        </table:table-row>
        <table:table-row table:style-name="ro7">
          <table:table-cell table:style-name="ce3" office:value-type="string">
            <text:p>Tourismus (LPE 8)</text:p>
          </table:table-cell>
          <table:table-cell table:style-name="ce2" table:number-columns-repeated="3"/>
          <table:table-cell table:style-name="ce9" office:value-type="string">
            <text:p>lpe8_1</text:p>
          </table:table-cell>
          <table:table-cell table:style-name="ce14" office:value-type="string">
            <text:p><text:span text:style-name="T1">Tourismus.docx <text:s/>Seite 1</text:span></text:p>
          </table:table-cell>
          <table:table-cell table:style-name="ce6" office:value-type="string">
            <text:p>&lt;a href="tourismus.docx" class="download"&gt;Tourismus [docx][784 KB]&lt;/a&gt;&lt;br&gt;</text:p>
            <text:p>&lt;a href="tourismus.pdf" class="download"&gt;Tourismus [pdf][232 KB]&lt;/a&gt;&lt;br&gt;&lt;a href="tourismus.docx" class="download"&gt;Tourismus [docx][784 KB]&lt;/a&gt;&lt;br&gt;</text:p>
            <text:p>&lt;a href="tourismus.pdf" class="download"&gt;Tourismus [pdf][232 KB]&lt;/a&gt;&lt;br&gt;&lt;a href="tourismus.docx" class="download"&gt;Tourismus [docx][784 KB]&lt;/a&gt;&lt;br&gt;</text:p>
            <text:p>&lt;a href="tourismus.pdf" class="download"&gt;Tourismus [pdf][232 KB]&lt;/a&gt;&lt;br&gt;&lt;a href="tourismus.docx" class="download"&gt;Tourismus [docx][784 KB]&lt;/a&gt;&lt;br&gt;</text:p>
            <text:p>&lt;a href="tourismus.pdf" class="download"&gt;Tourismus [pdf][232 KB]&lt;/a&gt;&lt;br&gt;</text:p>
          </table:table-cell>
          <table:table-cell table:style-name="ce5"/>
          <table:table-cell table:number-columns-repeated="1016"/>
        </table:table-row>
        <table:table-row table:style-name="ro7">
          <table:table-cell table:style-name="ce3"/>
          <table:table-cell table:style-name="ce2" office:value-type="string">
            <text:p>Methodisches Vorgehen</text:p>
          </table:table-cell>
          <table:table-cell table:style-name="ce2" table:number-columns-repeated="2"/>
          <table:table-cell table:style-name="ce9" office:value-type="string">
            <text:p>methode</text:p>
          </table:table-cell>
          <table:table-cell table:style-name="ce12" office:value-type="string">
            <text:p>Tourismus.docx <text:s/>Seite 2</text:p>
          </table:table-cell>
          <table:table-cell table:style-name="ce6" office:value-type="string">
            <text:p>&lt;a href="tourismus.docx" class="download"&gt;Tourismus [docx][784 KB]&lt;/a&gt;&lt;br&gt;</text:p>
            <text:p>&lt;a href="tourismus.pdf" class="download"&gt;Tourismus [pdf][232 KB]&lt;/a&gt;&lt;br&gt;&lt;a href="tourismus.docx" class="download"&gt;Tourismus [docx][784 KB]&lt;/a&gt;&lt;br&gt;</text:p>
            <text:p>&lt;a href="tourismus.pdf" class="download"&gt;Tourismus [pdf][232 KB]&lt;/a&gt;&lt;br&gt;&lt;a href="tourismus.docx" class="download"&gt;Tourismus [docx][784 KB]&lt;/a&gt;&lt;br&gt;</text:p>
            <text:p>&lt;a href="tourismus.pdf" class="download"&gt;Tourismus [pdf][232 KB]&lt;/a&gt;&lt;br&gt;&lt;a href="tourismus.docx" class="download"&gt;Tourismus [docx][784 KB]&lt;/a&gt;&lt;br&gt;</text:p>
            <text:p>&lt;a href="tourismus.pdf" class="download"&gt;Tourismus [pdf][232 KB]&lt;/a&gt;&lt;br&gt;</text:p>
          </table:table-cell>
          <table:table-cell table:style-name="ce5"/>
          <table:table-cell table:number-columns-repeated="1016"/>
        </table:table-row>
        <table:table-row table:style-name="ro7">
          <table:table-cell table:style-name="ce3"/>
          <table:table-cell table:style-name="ce2" office:value-type="string">
            <text:p>Unterrichtseinstieg: Bedrohte Paradiese</text:p>
          </table:table-cell>
          <table:table-cell table:style-name="ce2" table:number-columns-repeated="2"/>
          <table:table-cell table:style-name="ce9" office:value-type="string">
            <text:p>einstieg</text:p>
          </table:table-cell>
          <table:table-cell table:style-name="ce12" office:value-type="string">
            <text:p>Tourismus.docx <text:s/>Seite 3</text:p>
          </table:table-cell>
          <table:table-cell table:style-name="ce6" office:value-type="string">
            <text:p>&lt;a href="tourismus.docx" class="download"&gt;Tourismus [docx][784 KB]&lt;/a&gt;&lt;br&gt;</text:p>
            <text:p>&lt;a href="tourismus.pdf" class="download"&gt;Tourismus [pdf][232 KB]&lt;/a&gt;&lt;br&gt;&lt;a href="tourismus.docx" class="download"&gt;Tourismus [docx][784 KB]&lt;/a&gt;&lt;br&gt;</text:p>
            <text:p>&lt;a href="tourismus.pdf" class="download"&gt;Tourismus [pdf][232 KB]&lt;/a&gt;&lt;br&gt;&lt;a href="tourismus.docx" class="download"&gt;Tourismus [docx][784 KB]&lt;/a&gt;&lt;br&gt;</text:p>
            <text:p>&lt;a href="tourismus.pdf" class="download"&gt;Tourismus [pdf][232 KB]&lt;/a&gt;&lt;br&gt;&lt;a href="tourismus.docx" class="download"&gt;Tourismus [docx][784 KB]&lt;/a&gt;&lt;br&gt;</text:p>
            <text:p>&lt;a href="tourismus.pdf" class="download"&gt;Tourismus [pdf][232 KB]&lt;/a&gt;&lt;br&gt;</text:p>
          </table:table-cell>
          <table:table-cell table:style-name="ce5"/>
          <table:table-cell table:number-columns-repeated="1016"/>
        </table:table-row>
        <table:table-row table:style-name="ro7">
          <table:table-cell table:style-name="ce3"/>
          <table:table-cell table:style-name="ce2" office:value-type="string">
            <text:p>Arbeitsauftrag zum Film</text:p>
          </table:table-cell>
          <table:table-cell table:style-name="ce2" table:number-columns-repeated="2"/>
          <table:table-cell table:style-name="ce9" office:value-type="string">
            <text:p>auftrag</text:p>
          </table:table-cell>
          <table:table-cell table:style-name="ce12" office:value-type="string">
            <text:p>Tourismus.docx <text:s/>Seite 4</text:p>
          </table:table-cell>
          <table:table-cell table:style-name="ce6" office:value-type="string">
            <text:p>&lt;a href="tourismus.docx" class="download"&gt;Tourismus [docx][784 KB]&lt;/a&gt;&lt;br&gt;</text:p>
            <text:p>&lt;a href="tourismus.pdf" class="download"&gt;Tourismus [pdf][232 KB]&lt;/a&gt;&lt;br&gt;&lt;a href="tourismus.docx" class="download"&gt;Tourismus [docx][784 KB]&lt;/a&gt;&lt;br&gt;</text:p>
            <text:p>&lt;a href="tourismus.pdf" class="download"&gt;Tourismus [pdf][232 KB]&lt;/a&gt;&lt;br&gt;&lt;a href="tourismus.docx" class="download"&gt;Tourismus [docx][784 KB]&lt;/a&gt;&lt;br&gt;</text:p>
            <text:p>&lt;a href="tourismus.pdf" class="download"&gt;Tourismus [pdf][232 KB]&lt;/a&gt;&lt;br&gt;&lt;a href="tourismus.docx" class="download"&gt;Tourismus [docx][784 KB]&lt;/a&gt;&lt;br&gt;</text:p>
            <text:p>&lt;a href="tourismus.pdf" class="download"&gt;Tourismus [pdf][232 KB]&lt;/a&gt;&lt;br&gt;</text:p>
          </table:table-cell>
          <table:table-cell table:style-name="ce5"/>
          <table:table-cell table:number-columns-repeated="1016"/>
        </table:table-row>
        <table:table-row table:style-name="ro7">
          <table:table-cell table:style-name="ce3"/>
          <table:table-cell table:style-name="ce2"/>
          <table:table-cell table:style-name="ce2" office:value-type="string">
            <text:p>Lösung</text:p>
          </table:table-cell>
          <table:table-cell table:style-name="ce2"/>
          <table:table-cell table:style-name="ce9" office:value-type="string">
            <text:p>lsg</text:p>
          </table:table-cell>
          <table:table-cell table:style-name="ce12" office:value-type="string">
            <text:p>Tourismus.docx <text:s/>Seite 5</text:p>
          </table:table-cell>
          <table:table-cell table:style-name="ce6" office:value-type="string">
            <text:p>&lt;a href="tourismus.docx" class="download"&gt;Tourismus [docx][784 KB]&lt;/a&gt;&lt;br&gt;</text:p>
            <text:p>&lt;a href="tourismus.pdf" class="download"&gt;Tourismus [pdf][232 KB]&lt;/a&gt;&lt;br&gt;&lt;a href="tourismus.docx" class="download"&gt;Tourismus [docx][784 KB]&lt;/a&gt;&lt;br&gt;</text:p>
            <text:p>&lt;a href="tourismus.pdf" class="download"&gt;Tourismus [pdf][232 KB]&lt;/a&gt;&lt;br&gt;&lt;a href="tourismus.docx" class="download"&gt;Tourismus [docx][784 KB]&lt;/a&gt;&lt;br&gt;</text:p>
            <text:p>&lt;a href="tourismus.pdf" class="download"&gt;Tourismus [pdf][232 KB]&lt;/a&gt;&lt;br&gt;&lt;a href="tourismus.docx" class="download"&gt;Tourismus [docx][784 KB]&lt;/a&gt;&lt;br&gt;</text:p>
            <text:p>&lt;a href="tourismus.pdf" class="download"&gt;Tourismus [pdf][232 KB]&lt;/a&gt;&lt;br&gt;</text:p>
          </table:table-cell>
          <table:table-cell table:style-name="ce5"/>
          <table:table-cell table:number-columns-repeated="1016"/>
        </table:table-row>
        <table:table-row table:style-name="ro7">
          <table:table-cell table:style-name="ce3"/>
          <table:table-cell table:style-name="ce2" office:value-type="string">
            <text:p>Projektvorschläge</text:p>
          </table:table-cell>
          <table:table-cell table:style-name="ce2" table:number-columns-repeated="2"/>
          <table:table-cell table:style-name="ce9" office:value-type="string">
            <text:p>projekte</text:p>
          </table:table-cell>
          <table:table-cell table:style-name="ce12" office:value-type="string">
            <text:p>Tourismus.docx <text:s/>Seite 6 bis 7</text:p>
          </table:table-cell>
          <table:table-cell table:style-name="ce6" office:value-type="string">
            <text:p>&lt;a href="tourismus.docx" class="download"&gt;Tourismus [docx][784 KB]&lt;/a&gt;&lt;br&gt;</text:p>
            <text:p>&lt;a href="tourismus.pdf" class="download"&gt;Tourismus [pdf][232 KB]&lt;/a&gt;&lt;br&gt;&lt;a href="tourismus.docx" class="download"&gt;Tourismus [docx][784 KB]&lt;/a&gt;&lt;br&gt;</text:p>
            <text:p>&lt;a href="tourismus.pdf" class="download"&gt;Tourismus [pdf][232 KB]&lt;/a&gt;&lt;br&gt;&lt;a href="tourismus.docx" class="download"&gt;Tourismus [docx][784 KB]&lt;/a&gt;&lt;br&gt;</text:p>
            <text:p>&lt;a href="tourismus.pdf" class="download"&gt;Tourismus [pdf][232 KB]&lt;/a&gt;&lt;br&gt;&lt;a href="tourismus.docx" class="download"&gt;Tourismus [docx][784 KB]&lt;/a&gt;&lt;br&gt;</text:p>
            <text:p>&lt;a href="tourismus.pdf" class="download"&gt;Tourismus [pdf][232 KB]&lt;/a&gt;&lt;br&gt;</text:p>
          </table:table-cell>
          <table:table-cell table:style-name="ce5"/>
          <table:table-cell table:number-columns-repeated="1016"/>
        </table:table-row>
        <table:table-row table:style-name="ro7">
          <table:table-cell table:style-name="ce3"/>
          <table:table-cell table:style-name="ce2" office:value-type="string">
            <text:p>Zusammenfassung (Mindmap)</text:p>
          </table:table-cell>
          <table:table-cell table:style-name="ce2" table:number-columns-repeated="2"/>
          <table:table-cell table:style-name="ce9" office:value-type="string">
            <text:p>zusammenfassung</text:p>
          </table:table-cell>
          <table:table-cell table:style-name="ce12" office:value-type="string">
            <text:p>Tourismus.docx <text:s/>Seite 8</text:p>
          </table:table-cell>
          <table:table-cell table:style-name="ce6" office:value-type="string">
            <text:p>&lt;a href="tourismus.docx" class="download"&gt;Tourismus [docx][784 KB]&lt;/a&gt;&lt;br&gt;</text:p>
            <text:p>&lt;a href="tourismus.pdf" class="download"&gt;Tourismus [pdf][232 KB]&lt;/a&gt;&lt;br&gt;&lt;a href="tourismus.docx" class="download"&gt;Tourismus [docx][784 KB]&lt;/a&gt;&lt;br&gt;</text:p>
            <text:p>&lt;a href="tourismus.pdf" class="download"&gt;Tourismus [pdf][232 KB]&lt;/a&gt;&lt;br&gt;&lt;a href="tourismus.docx" class="download"&gt;Tourismus [docx][784 KB]&lt;/a&gt;&lt;br&gt;</text:p>
            <text:p>&lt;a href="tourismus.pdf" class="download"&gt;Tourismus [pdf][232 KB]&lt;/a&gt;&lt;br&gt;&lt;a href="tourismus.docx" class="download"&gt;Tourismus [docx][784 KB]&lt;/a&gt;&lt;br&gt;</text:p>
            <text:p>&lt;a href="tourismus.pdf" class="download"&gt;Tourismus [pdf][232 KB]&lt;/a&gt;&lt;br&gt;</text:p>
          </table:table-cell>
          <table:table-cell table:style-name="ce5"/>
          <table:table-cell table:number-columns-repeated="1016"/>
        </table:table-row>
        <table:table-row table:style-name="ro7">
          <table:table-cell table:style-name="ce3"/>
          <table:table-cell table:style-name="ce2" office:value-type="string">
            <text:p>Kreuzworträtsel</text:p>
          </table:table-cell>
          <table:table-cell table:style-name="ce2" table:number-columns-repeated="2"/>
          <table:table-cell table:style-name="ce9" office:value-type="string">
            <text:p>raetsel</text:p>
          </table:table-cell>
          <table:table-cell table:style-name="ce12" office:value-type="string">
            <text:p>Tourismus.docx <text:s/>Seite 9</text:p>
          </table:table-cell>
          <table:table-cell table:style-name="ce6" office:value-type="string">
            <text:p>&lt;a href="tourismus.docx" class="download"&gt;Tourismus [docx][784 KB]&lt;/a&gt;&lt;br&gt;</text:p>
            <text:p>&lt;a href="tourismus.pdf" class="download"&gt;Tourismus [pdf][232 KB]&lt;/a&gt;&lt;br&gt;&lt;a href="tourismus.docx" class="download"&gt;Tourismus [docx][784 KB]&lt;/a&gt;&lt;br&gt;</text:p>
            <text:p>&lt;a href="tourismus.pdf" class="download"&gt;Tourismus [pdf][232 KB]&lt;/a&gt;&lt;br&gt;&lt;a href="tourismus.docx" class="download"&gt;Tourismus [docx][784 KB]&lt;/a&gt;&lt;br&gt;</text:p>
            <text:p>&lt;a href="tourismus.pdf" class="download"&gt;Tourismus [pdf][232 KB]&lt;/a&gt;&lt;br&gt;&lt;a href="tourismus.docx" class="download"&gt;Tourismus [docx][784 KB]&lt;/a&gt;&lt;br&gt;</text:p>
            <text:p>&lt;a href="tourismus.pdf" class="download"&gt;Tourismus [pdf][232 KB]&lt;/a&gt;&lt;br&gt;</text:p>
          </table:table-cell>
          <table:table-cell table:style-name="ce5"/>
          <table:table-cell table:number-columns-repeated="1016"/>
        </table:table-row>
        <table:table-row table:style-name="ro7">
          <table:table-cell table:style-name="ce3"/>
          <table:table-cell table:style-name="ce2"/>
          <table:table-cell table:style-name="ce2" office:value-type="string">
            <text:p>Lösung</text:p>
          </table:table-cell>
          <table:table-cell table:style-name="ce2"/>
          <table:table-cell table:style-name="ce9" office:value-type="string">
            <text:p>lsg</text:p>
          </table:table-cell>
          <table:table-cell table:style-name="ce12" office:value-type="string">
            <text:p>Tourismus.docx <text:s/>Seite 10</text:p>
          </table:table-cell>
          <table:table-cell table:style-name="ce6" office:value-type="string">
            <text:p>&lt;a href="tourismus.docx" class="download"&gt;Tourismus [docx][784 KB]&lt;/a&gt;&lt;br&gt;</text:p>
            <text:p>&lt;a href="tourismus.pdf" class="download"&gt;Tourismus [pdf][232 KB]&lt;/a&gt;&lt;br&gt;&lt;a href="tourismus.docx" class="download"&gt;Tourismus [docx][784 KB]&lt;/a&gt;&lt;br&gt;</text:p>
            <text:p>&lt;a href="tourismus.pdf" class="download"&gt;Tourismus [pdf][232 KB]&lt;/a&gt;&lt;br&gt;&lt;a href="tourismus.docx" class="download"&gt;Tourismus [docx][784 KB]&lt;/a&gt;&lt;br&gt;</text:p>
            <text:p>&lt;a href="tourismus.pdf" class="download"&gt;Tourismus [pdf][232 KB]&lt;/a&gt;&lt;br&gt;&lt;a href="tourismus.docx" class="download"&gt;Tourismus [docx][784 KB]&lt;/a&gt;&lt;br&gt;</text:p>
            <text:p>&lt;a href="tourismus.pdf" class="download"&gt;Tourismus [pdf][232 KB]&lt;/a&gt;&lt;br&gt;</text:p>
          </table:table-cell>
          <table:table-cell table:style-name="ce5"/>
          <table:table-cell table:number-columns-repeated="1016"/>
        </table:table-row>
        <table:table-row table:style-name="ro8">
          <table:table-cell table:style-name="ce3" office:value-type="string">
            <text:p>Umweltverschmutzung (LPE 8)</text:p>
          </table:table-cell>
          <table:table-cell table:style-name="ce2" table:number-columns-repeated="3"/>
          <table:table-cell table:style-name="ce9" office:value-type="string">
            <text:p>lpe8_2</text:p>
          </table:table-cell>
          <table:table-cell table:style-name="ce12" office:value-type="string">
            <text:p>Umweltverschmutzung.docx <text:s text:c="4"/>Seite 2</text:p>
          </table:table-cell>
          <table:table-cell table:style-name="ce6" office:value-type="string">
            <text:p>&lt;a href="umweltverschmutzung.docx" class="download"&gt;Umweltverschmutzung[ docx][44 KB]&lt;/a&gt;&lt;br&gt;</text:p>
            <text:p>&lt;a href="umweltverschmutzung.pdf" class="download"&gt;Umweltverschmutzung [pdf][70 KB]&lt;/a&gt;&lt;br&gt;&lt;a href="umweltverschmutzung.docx" class="download"&gt;Umweltverschmutzung[ docx][44 KB]&lt;/a&gt;&lt;br&gt;</text:p>
            <text:p>&lt;a href="umweltverschmutzung.pdf" class="download"&gt;Umweltverschmutzung [pdf][70 KB]&lt;/a&gt;&lt;br&gt;&lt;a href="umweltverschmutzung.docx" class="download"&gt;Umweltverschmutzung[ docx][44 KB]&lt;/a&gt;&lt;br&gt;</text:p>
            <text:p>&lt;a href="umweltverschmutzung.pdf" class="download"&gt;Umweltverschmutzung [pdf][70 KB]&lt;/a&gt;&lt;br&gt;</text:p>
          </table:table-cell>
          <table:table-cell table:style-name="ce5"/>
          <table:table-cell table:number-columns-repeated="1016"/>
        </table:table-row>
        <table:table-row table:style-name="ro8">
          <table:table-cell table:style-name="ce3"/>
          <table:table-cell table:style-name="ce2" office:value-type="string">
            <text:p>Methodisches Vorgehen</text:p>
          </table:table-cell>
          <table:table-cell table:style-name="ce2" table:number-columns-repeated="2"/>
          <table:table-cell table:style-name="ce9" office:value-type="string">
            <text:p>methode</text:p>
          </table:table-cell>
          <table:table-cell table:style-name="ce12" office:value-type="string">
            <text:p>Umweltverschmutzung.docx <text:s text:c="4"/>Seite 3</text:p>
          </table:table-cell>
          <table:table-cell table:style-name="ce6" office:value-type="string">
            <text:p>&lt;a href="umweltverschmutzung.docx" class="download"&gt;Umweltverschmutzung[ docx][44 KB]&lt;/a&gt;&lt;br&gt;</text:p>
            <text:p>&lt;a href="umweltverschmutzung.pdf" class="download"&gt;Umweltverschmutzung [pdf][70 KB]&lt;/a&gt;&lt;br&gt;&lt;a href="umweltverschmutzung.docx" class="download"&gt;Umweltverschmutzung[ docx][44 KB]&lt;/a&gt;&lt;br&gt;</text:p>
            <text:p>&lt;a href="umweltverschmutzung.pdf" class="download"&gt;Umweltverschmutzung [pdf][70 KB]&lt;/a&gt;&lt;br&gt;&lt;a href="umweltverschmutzung.docx" class="download"&gt;Umweltverschmutzung[ docx][44 KB]&lt;/a&gt;&lt;br&gt;</text:p>
            <text:p>&lt;a href="umweltverschmutzung.pdf" class="download"&gt;Umweltverschmutzung [pdf][70 KB]&lt;/a&gt;&lt;br&gt;</text:p>
          </table:table-cell>
          <table:table-cell table:style-name="ce5"/>
          <table:table-cell table:number-columns-repeated="1016"/>
        </table:table-row>
        <table:table-row table:style-name="ro8">
          <table:table-cell table:style-name="ce3"/>
          <table:table-cell table:style-name="ce2" office:value-type="string">
            <text:p>Hausaufgabe</text:p>
          </table:table-cell>
          <table:table-cell table:style-name="ce2" table:number-columns-repeated="2"/>
          <table:table-cell table:style-name="ce9" office:value-type="string">
            <text:p>hausaufgabe</text:p>
          </table:table-cell>
          <table:table-cell table:style-name="ce12" office:value-type="string">
            <text:p>Umweltverschmutzung.docx <text:s text:c="4"/>Seite 4 - 6</text:p>
          </table:table-cell>
          <table:table-cell table:style-name="ce6" office:value-type="string">
            <text:p>&lt;a href="umweltverschmutzung.docx" class="download"&gt;Umweltverschmutzung[ docx][44 KB]&lt;/a&gt;&lt;br&gt;</text:p>
            <text:p>&lt;a href="umweltverschmutzung.pdf" class="download"&gt;Umweltverschmutzung [pdf][70 KB]&lt;/a&gt;&lt;br&gt;&lt;a href="umweltverschmutzung.docx" class="download"&gt;Umweltverschmutzung[ docx][44 KB]&lt;/a&gt;&lt;br&gt;</text:p>
            <text:p>&lt;a href="umweltverschmutzung.pdf" class="download"&gt;Umweltverschmutzung [pdf][70 KB]&lt;/a&gt;&lt;br&gt;&lt;a href="umweltverschmutzung.docx" class="download"&gt;Umweltverschmutzung[ docx][44 KB]&lt;/a&gt;&lt;br&gt;</text:p>
            <text:p>&lt;a href="umweltverschmutzung.pdf" class="download"&gt;Umweltverschmutzung [pdf][70 KB]&lt;/a&gt;&lt;br&gt;</text:p>
          </table:table-cell>
          <table:table-cell table:style-name="ce5"/>
          <table:table-cell table:number-columns-repeated="1016"/>
        </table:table-row>
        <table:table-row table:style-name="ro8">
          <table:table-cell table:style-name="ce3"/>
          <table:table-cell table:style-name="ce2" office:value-type="string">
            <text:p>Arbeitsauftrag</text:p>
          </table:table-cell>
          <table:table-cell table:style-name="ce2" table:number-columns-repeated="2"/>
          <table:table-cell table:style-name="ce9" office:value-type="string">
            <text:p>auftrag</text:p>
          </table:table-cell>
          <table:table-cell table:style-name="ce12" office:value-type="string">
            <text:p>Umweltverschmutzung.docx <text:s text:c="4"/>Seite 7</text:p>
          </table:table-cell>
          <table:table-cell table:style-name="ce6" office:value-type="string">
            <text:p>&lt;a href="umweltverschmutzung.docx" class="download"&gt;Umweltverschmutzung[ docx][44 KB]&lt;/a&gt;&lt;br&gt;</text:p>
            <text:p>&lt;a href="umweltverschmutzung.pdf" class="download"&gt;Umweltverschmutzung [pdf][70 KB]&lt;/a&gt;&lt;br&gt;&lt;a href="umweltverschmutzung.docx" class="download"&gt;Umweltverschmutzung[ docx][44 KB]&lt;/a&gt;&lt;br&gt;</text:p>
            <text:p>&lt;a href="umweltverschmutzung.pdf" class="download"&gt;Umweltverschmutzung [pdf][70 KB]&lt;/a&gt;&lt;br&gt;&lt;a href="umweltverschmutzung.docx" class="download"&gt;Umweltverschmutzung[ docx][44 KB]&lt;/a&gt;&lt;br&gt;</text:p>
            <text:p>&lt;a href="umweltverschmutzung.pdf" class="download"&gt;Umweltverschmutzung [pdf][70 KB]&lt;/a&gt;&lt;br&gt;</text:p>
          </table:table-cell>
          <table:table-cell table:style-name="ce5"/>
          <table:table-cell table:number-columns-repeated="1016"/>
        </table:table-row>
        <table:table-row table:style-name="ro8">
          <table:table-cell table:style-name="ce3"/>
          <table:table-cell table:style-name="ce2"/>
          <table:table-cell table:style-name="ce2" office:value-type="string">
            <text:p>Lösung</text:p>
            <text:p><text:span text:style-name="T1">Es fehlt in der docx bzw. pdf die Lösung der Aufgabe 5</text:span></text:p>
            <text:p><text:span text:style-name="T1">Dadurch stimmt auch die anschließende Durchnummerierung nicht mer</text:span></text:p>
          </table:table-cell>
          <table:table-cell table:style-name="ce2"/>
          <table:table-cell table:style-name="ce9" office:value-type="string">
            <text:p>lsg</text:p>
          </table:table-cell>
          <table:table-cell table:style-name="ce12" office:value-type="string">
            <text:p>Umweltverschmutzung.docx <text:s text:c="4"/>Seite 12 - 13</text:p>
          </table:table-cell>
          <table:table-cell table:style-name="ce6" office:value-type="string">
            <text:p>&lt;a href="umweltverschmutzung.docx" class="download"&gt;Umweltverschmutzung[ docx][44 KB]&lt;/a&gt;&lt;br&gt;</text:p>
            <text:p>&lt;a href="umweltverschmutzung.pdf" class="download"&gt;Umweltverschmutzung [pdf][70 KB]&lt;/a&gt;&lt;br&gt;&lt;a href="umweltverschmutzung.docx" class="download"&gt;Umweltverschmutzung[ docx][44 KB]&lt;/a&gt;&lt;br&gt;</text:p>
            <text:p>&lt;a href="umweltverschmutzung.pdf" class="download"&gt;Umweltverschmutzung [pdf][70 KB]&lt;/a&gt;&lt;br&gt;&lt;a href="umweltverschmutzung.docx" class="download"&gt;Umweltverschmutzung[ docx][44 KB]&lt;/a&gt;&lt;br&gt;</text:p>
            <text:p>&lt;a href="umweltverschmutzung.pdf" class="download"&gt;Umweltverschmutzung [pdf][70 KB]&lt;/a&gt;&lt;br&gt;</text:p>
          </table:table-cell>
          <table:table-cell table:style-name="ce5"/>
          <table:table-cell table:number-columns-repeated="1016"/>
        </table:table-row>
        <table:table-row table:style-name="ro8">
          <table:table-cell table:style-name="ce3"/>
          <table:table-cell table:style-name="ce2" office:value-type="string">
            <text:p>Quiz</text:p>
          </table:table-cell>
          <table:table-cell table:style-name="ce2" table:number-columns-repeated="2"/>
          <table:table-cell table:style-name="ce9" office:value-type="string">
            <text:p>quiz</text:p>
          </table:table-cell>
          <table:table-cell table:style-name="ce12" office:value-type="string">
            <text:p>Umweltverschmutzung.docx <text:s text:c="4"/>Seite 8</text:p>
          </table:table-cell>
          <table:table-cell table:style-name="ce6" office:value-type="string">
            <text:p>&lt;a href="umweltverschmutzung.docx" class="download"&gt;Umweltverschmutzung[ docx][44 KB]&lt;/a&gt;&lt;br&gt;</text:p>
            <text:p>&lt;a href="umweltverschmutzung.pdf" class="download"&gt;Umweltverschmutzung [pdf][70 KB]&lt;/a&gt;&lt;br&gt;&lt;a href="umweltverschmutzung.docx" class="download"&gt;Umweltverschmutzung[ docx][44 KB]&lt;/a&gt;&lt;br&gt;</text:p>
            <text:p>&lt;a href="umweltverschmutzung.pdf" class="download"&gt;Umweltverschmutzung [pdf][70 KB]&lt;/a&gt;&lt;br&gt;&lt;a href="umweltverschmutzung.docx" class="download"&gt;Umweltverschmutzung[ docx][44 KB]&lt;/a&gt;&lt;br&gt;</text:p>
            <text:p>&lt;a href="umweltverschmutzung.pdf" class="download"&gt;Umweltverschmutzung [pdf][70 KB]&lt;/a&gt;&lt;br&gt;</text:p>
          </table:table-cell>
          <table:table-cell table:style-name="ce5"/>
          <table:table-cell table:number-columns-repeated="1016"/>
        </table:table-row>
        <table:table-row table:style-name="ro8">
          <table:table-cell table:style-name="ce3"/>
          <table:table-cell table:style-name="ce2"/>
          <table:table-cell table:style-name="ce2" office:value-type="string">
            <text:p>Lösung</text:p>
          </table:table-cell>
          <table:table-cell table:style-name="ce2"/>
          <table:table-cell table:style-name="ce9" office:value-type="string">
            <text:p>lsg</text:p>
          </table:table-cell>
          <table:table-cell table:style-name="ce12" office:value-type="string">
            <text:p>Umweltverschmutzung.docx <text:s text:c="4"/>Seite 14 - 15</text:p>
          </table:table-cell>
          <table:table-cell table:style-name="ce6" office:value-type="string">
            <text:p>&lt;a href="umweltverschmutzung.docx" class="download"&gt;Umweltverschmutzung[ docx][44 KB]&lt;/a&gt;&lt;br&gt;</text:p>
            <text:p>&lt;a href="umweltverschmutzung.pdf" class="download"&gt;Umweltverschmutzung [pdf][70 KB]&lt;/a&gt;&lt;br&gt;&lt;a href="umweltverschmutzung.docx" class="download"&gt;Umweltverschmutzung[ docx][44 KB]&lt;/a&gt;&lt;br&gt;</text:p>
            <text:p>&lt;a href="umweltverschmutzung.pdf" class="download"&gt;Umweltverschmutzung [pdf][70 KB]&lt;/a&gt;&lt;br&gt;&lt;a href="umweltverschmutzung.docx" class="download"&gt;Umweltverschmutzung[ docx][44 KB]&lt;/a&gt;&lt;br&gt;</text:p>
            <text:p>&lt;a href="umweltverschmutzung.pdf" class="download"&gt;Umweltverschmutzung [pdf][70 KB]&lt;/a&gt;&lt;br&gt;</text:p>
          </table:table-cell>
          <table:table-cell table:style-name="ce5"/>
          <table:table-cell table:number-columns-repeated="1016"/>
        </table:table-row>
        <table:table-row table:style-name="ro8">
          <table:table-cell table:style-name="ce3"/>
          <table:table-cell table:style-name="ce2" office:value-type="string">
            <text:p>Umweltverschmutzung - Was ist das genau?</text:p>
          </table:table-cell>
          <table:table-cell table:style-name="ce2" table:number-columns-repeated="2"/>
          <table:table-cell table:style-name="ce9" office:value-type="string">
            <text:p>wasgenau</text:p>
          </table:table-cell>
          <table:table-cell table:style-name="ce12" office:value-type="string">
            <text:p>Umweltverschmutzung.docx <text:s text:c="4"/>Seite 9</text:p>
          </table:table-cell>
          <table:table-cell table:style-name="ce6" office:value-type="string">
            <text:p>&lt;a href="umweltverschmutzung.docx" class="download"&gt;Umweltverschmutzung[ docx][44 KB]&lt;/a&gt;&lt;br&gt;</text:p>
            <text:p>&lt;a href="umweltverschmutzung.pdf" class="download"&gt;Umweltverschmutzung [pdf][70 KB]&lt;/a&gt;&lt;br&gt;&lt;a href="umweltverschmutzung.docx" class="download"&gt;Umweltverschmutzung[ docx][44 KB]&lt;/a&gt;&lt;br&gt;</text:p>
            <text:p>&lt;a href="umweltverschmutzung.pdf" class="download"&gt;Umweltverschmutzung [pdf][70 KB]&lt;/a&gt;&lt;br&gt;&lt;a href="umweltverschmutzung.docx" class="download"&gt;Umweltverschmutzung[ docx][44 KB]&lt;/a&gt;&lt;br&gt;</text:p>
            <text:p>&lt;a href="umweltverschmutzung.pdf" class="download"&gt;Umweltverschmutzung [pdf][70 KB]&lt;/a&gt;&lt;br&gt;</text:p>
          </table:table-cell>
          <table:table-cell table:style-name="ce5"/>
          <table:table-cell table:number-columns-repeated="1016"/>
        </table:table-row>
        <table:table-row table:style-name="ro8">
          <table:table-cell table:style-name="ce3"/>
          <table:table-cell table:style-name="ce2" office:value-type="string">
            <text:p>Informationsblatt - Ökologischer Fußabdruck</text:p>
          </table:table-cell>
          <table:table-cell table:style-name="ce2" table:number-columns-repeated="2"/>
          <table:table-cell table:style-name="ce9" office:value-type="string">
            <text:p>info</text:p>
          </table:table-cell>
          <table:table-cell table:style-name="ce12" office:value-type="string">
            <text:p>Umweltverschmutzung.docx <text:s text:c="4"/>Seite 10</text:p>
          </table:table-cell>
          <table:table-cell table:style-name="ce6" office:value-type="string">
            <text:p>&lt;a href="umweltverschmutzung.docx" class="download"&gt;Umweltverschmutzung[ docx][44 KB]&lt;/a&gt;&lt;br&gt;</text:p>
            <text:p>&lt;a href="umweltverschmutzung.pdf" class="download"&gt;Umweltverschmutzung [pdf][70 KB]&lt;/a&gt;&lt;br&gt;&lt;a href="umweltverschmutzung.docx" class="download"&gt;Umweltverschmutzung[ docx][44 KB]&lt;/a&gt;&lt;br&gt;</text:p>
            <text:p>&lt;a href="umweltverschmutzung.pdf" class="download"&gt;Umweltverschmutzung [pdf][70 KB]&lt;/a&gt;&lt;br&gt;&lt;a href="umweltverschmutzung.docx" class="download"&gt;Umweltverschmutzung[ docx][44 KB]&lt;/a&gt;&lt;br&gt;</text:p>
            <text:p>&lt;a href="umweltverschmutzung.pdf" class="download"&gt;Umweltverschmutzung [pdf][70 KB]&lt;/a&gt;&lt;br&gt;</text:p>
          </table:table-cell>
          <table:table-cell table:style-name="ce5"/>
          <table:table-cell table:number-columns-repeated="1016"/>
        </table:table-row>
        <table:table-row table:style-name="ro8">
          <table:table-cell table:style-name="ce3"/>
          <table:table-cell table:style-name="ce2" office:value-type="string">
            <text:p>Lösungsanätze zur Verkleinerung des ökulogischen Fußabdrucks</text:p>
          </table:table-cell>
          <table:table-cell table:style-name="ce2" table:number-columns-repeated="2"/>
          <table:table-cell table:style-name="ce9" office:value-type="string">
            <text:p>ansatz</text:p>
          </table:table-cell>
          <table:table-cell table:style-name="ce12" office:value-type="string">
            <text:p>Umweltverschmutzung.docx <text:s text:c="4"/>Seite 11</text:p>
          </table:table-cell>
          <table:table-cell table:style-name="ce6" office:value-type="string">
            <text:p>&lt;a href="umweltverschmutzung.docx" class="download"&gt;Umweltverschmutzung[ docx][44 KB]&lt;/a&gt;&lt;br&gt;</text:p>
            <text:p>&lt;a href="umweltverschmutzung.pdf" class="download"&gt;Umweltverschmutzung [pdf][70 KB]&lt;/a&gt;&lt;br&gt;&lt;a href="umweltverschmutzung.docx" class="download"&gt;Umweltverschmutzung[ docx][44 KB]&lt;/a&gt;&lt;br&gt;</text:p>
            <text:p>&lt;a href="umweltverschmutzung.pdf" class="download"&gt;Umweltverschmutzung [pdf][70 KB]&lt;/a&gt;&lt;br&gt;&lt;a href="umweltverschmutzung.docx" class="download"&gt;Umweltverschmutzung[ docx][44 KB]&lt;/a&gt;&lt;br&gt;</text:p>
            <text:p>&lt;a href="umweltverschmutzung.pdf" class="download"&gt;Umweltverschmutzung [pdf][70 KB]&lt;/a&gt;&lt;br&gt;</text:p>
          </table:table-cell>
          <table:table-cell table:style-name="ce5"/>
          <table:table-cell table:number-columns-repeated="1016"/>
        </table:table-row>
        <table:table-row table:style-name="ro8">
          <table:table-cell table:style-name="ce3" office:value-type="string">
            <text:p>Energiemix und Energieversorgung (LPE8)</text:p>
          </table:table-cell>
          <table:table-cell table:style-name="ce2" table:number-columns-repeated="3"/>
          <table:table-cell table:style-name="ce9" office:value-type="string">
            <text:p>lpe8_3</text:p>
          </table:table-cell>
          <table:table-cell table:style-name="ce12" office:value-type="string">
            <text:p>VBWL 10 Energieversorgung-Energie-Mix.docx 2</text:p>
          </table:table-cell>
          <table:table-cell table:style-name="ce6" office:value-type="string">
            <text:p>&lt;a href="vbwl_10_energieversorgung-energie-mix.docx" class="download"&gt;Energieversorgungenergiemix[ docx][120 KB]&lt;/a&gt;&lt;br&gt;</text:p>
            <text:p>&lt;a href="vbwl_10_energieversorgung-energie-mix.pdf" class="download"&gt;Energieversorgungenergiemix [pdf][145 KB]&lt;/a&gt;&lt;br&gt;&lt;a href="vbwl_10_energieversorgung-energie-mix.docx" class="download"&gt;Energieversorgungenergiemix[ docx][120 KB]&lt;/a&gt;&lt;br&gt;</text:p>
            <text:p>&lt;a href="vbwl_10_energieversorgung-energie-mix.pdf" class="download"&gt;Energieversorgungenergiemix [pdf][145 KB]&lt;/a&gt;&lt;br&gt;&lt;a href="vbwl_10_energieversorgung-energie-mix.docx" class="download"&gt;Energieversorgungenergiemix[ docx][120 KB]&lt;/a&gt;&lt;br&gt;</text:p>
            <text:p>&lt;a href="vbwl_10_energieversorgung-energie-mix.pdf" class="download"&gt;Energieversorgungenergiemix [pdf][145 KB]&lt;/a&gt;&lt;br&gt;</text:p>
          </table:table-cell>
          <table:table-cell table:style-name="ce5"/>
          <table:table-cell table:number-columns-repeated="1016"/>
        </table:table-row>
        <table:table-row table:style-name="ro8">
          <table:table-cell table:style-name="ce3"/>
          <table:table-cell table:style-name="ce2" office:value-type="string">
            <text:p>Methodisches Vorgehen</text:p>
          </table:table-cell>
          <table:table-cell table:style-name="ce2" table:number-columns-repeated="2"/>
          <table:table-cell table:style-name="ce9" office:value-type="string">
            <text:p>methode</text:p>
          </table:table-cell>
          <table:table-cell table:style-name="ce12" office:value-type="string">
            <text:p>VBWL 10 Energieversorgung-Energie-Mix.docx <text:s/>3</text:p>
          </table:table-cell>
          <table:table-cell table:style-name="ce6" office:value-type="string">
            <text:p>&lt;a href="vbwl_10_energieversorgung-energie-mix.docx" class="download"&gt;Energieversorgungenergiemix[ docx][120 KB]&lt;/a&gt;&lt;br&gt;</text:p>
            <text:p>&lt;a href="vbwl_10_energieversorgung-energie-mix.pdf" class="download"&gt;Energieversorgungenergiemix [pdf][145 KB]&lt;/a&gt;&lt;br&gt;&lt;a href="vbwl_10_energieversorgung-energie-mix.docx" class="download"&gt;Energieversorgungenergiemix[ docx][120 KB]&lt;/a&gt;&lt;br&gt;</text:p>
            <text:p>&lt;a href="vbwl_10_energieversorgung-energie-mix.pdf" class="download"&gt;Energieversorgungenergiemix [pdf][145 KB]&lt;/a&gt;&lt;br&gt;&lt;a href="vbwl_10_energieversorgung-energie-mix.docx" class="download"&gt;Energieversorgungenergiemix[ docx][120 KB]&lt;/a&gt;&lt;br&gt;</text:p>
            <text:p>&lt;a href="vbwl_10_energieversorgung-energie-mix.pdf" class="download"&gt;Energieversorgungenergiemix [pdf][145 KB]&lt;/a&gt;&lt;br&gt;</text:p>
          </table:table-cell>
          <table:table-cell table:style-name="ce5"/>
          <table:table-cell table:number-columns-repeated="1016"/>
        </table:table-row>
        <table:table-row table:style-name="ro8">
          <table:table-cell table:style-name="ce3"/>
          <table:table-cell table:style-name="ce2" office:value-type="string">
            <text:p>Arbeitsauftrag 1</text:p>
          </table:table-cell>
          <table:table-cell table:style-name="ce2" table:number-columns-repeated="2"/>
          <table:table-cell table:style-name="ce9" office:value-type="string">
            <text:p>auftrag1</text:p>
          </table:table-cell>
          <table:table-cell table:style-name="ce12" office:value-type="string">
            <text:p>VBWL 10 Energieversorgung-Energie-Mix.docx 5-6</text:p>
          </table:table-cell>
          <table:table-cell table:style-name="ce6" office:value-type="string">
            <text:p>&lt;a href="vbwl_10_energieversorgung-energie-mix.docx" class="download"&gt;Energieversorgungenergiemix[ docx][120 KB]&lt;/a&gt;&lt;br&gt;</text:p>
            <text:p>&lt;a href="vbwl_10_energieversorgung-energie-mix.pdf" class="download"&gt;Energieversorgungenergiemix [pdf][145 KB]&lt;/a&gt;&lt;br&gt;&lt;a href="vbwl_10_energieversorgung-energie-mix.docx" class="download"&gt;Energieversorgungenergiemix[ docx][120 KB]&lt;/a&gt;&lt;br&gt;</text:p>
            <text:p>&lt;a href="vbwl_10_energieversorgung-energie-mix.pdf" class="download"&gt;Energieversorgungenergiemix [pdf][145 KB]&lt;/a&gt;&lt;br&gt;&lt;a href="vbwl_10_energieversorgung-energie-mix.docx" class="download"&gt;Energieversorgungenergiemix[ docx][120 KB]&lt;/a&gt;&lt;br&gt;</text:p>
            <text:p>&lt;a href="vbwl_10_energieversorgung-energie-mix.pdf" class="download"&gt;Energieversorgungenergiemix [pdf][145 KB]&lt;/a&gt;&lt;br&gt;</text:p>
          </table:table-cell>
          <table:table-cell table:style-name="ce5"/>
          <table:table-cell table:number-columns-repeated="1016"/>
        </table:table-row>
        <table:table-row table:style-name="ro8">
          <table:table-cell table:style-name="ce3"/>
          <table:table-cell table:style-name="ce2" office:value-type="string">
            <text:p>Hausaufgabe 1</text:p>
          </table:table-cell>
          <table:table-cell table:style-name="ce2" table:number-columns-repeated="2"/>
          <table:table-cell table:style-name="ce9" office:value-type="string">
            <text:p>haus1</text:p>
          </table:table-cell>
          <table:table-cell table:style-name="ce12" office:value-type="string">
            <text:p>VBWL 10 Energieversorgung-Energie-Mix.docx 7</text:p>
          </table:table-cell>
          <table:table-cell table:style-name="ce6" office:value-type="string">
            <text:p>&lt;a href="vbwl_10_energieversorgung-energie-mix.docx" class="download"&gt;Energieversorgungenergiemix[ docx][120 KB]&lt;/a&gt;&lt;br&gt;</text:p>
            <text:p>&lt;a href="vbwl_10_energieversorgung-energie-mix.pdf" class="download"&gt;Energieversorgungenergiemix [pdf][145 KB]&lt;/a&gt;&lt;br&gt;&lt;a href="vbwl_10_energieversorgung-energie-mix.docx" class="download"&gt;Energieversorgungenergiemix[ docx][120 KB]&lt;/a&gt;&lt;br&gt;</text:p>
            <text:p>&lt;a href="vbwl_10_energieversorgung-energie-mix.pdf" class="download"&gt;Energieversorgungenergiemix [pdf][145 KB]&lt;/a&gt;&lt;br&gt;&lt;a href="vbwl_10_energieversorgung-energie-mix.docx" class="download"&gt;Energieversorgungenergiemix[ docx][120 KB]&lt;/a&gt;&lt;br&gt;</text:p>
            <text:p>&lt;a href="vbwl_10_energieversorgung-energie-mix.pdf" class="download"&gt;Energieversorgungenergiemix [pdf][145 KB]&lt;/a&gt;&lt;br&gt;</text:p>
          </table:table-cell>
          <table:table-cell table:style-name="ce5"/>
          <table:table-cell table:number-columns-repeated="1016"/>
        </table:table-row>
        <table:table-row table:style-name="ro8">
          <table:table-cell table:style-name="ce3"/>
          <table:table-cell table:style-name="ce2" office:value-type="string">
            <text:p>Arbeitsauftrag 2</text:p>
          </table:table-cell>
          <table:table-cell table:style-name="ce2" table:number-columns-repeated="2"/>
          <table:table-cell table:style-name="ce9" office:value-type="string">
            <text:p>auftrag2</text:p>
          </table:table-cell>
          <table:table-cell table:style-name="ce12" office:value-type="string">
            <text:p>VBWL 10 Energieversorgung-Energie-Mix.docx </text:p>
          </table:table-cell>
          <table:table-cell table:style-name="ce6" office:value-type="string">
            <text:p>&lt;a href="vbwl_10_energieversorgung-energie-mix.docx" class="download"&gt;Energieversorgungenergiemix[ docx][120 KB]&lt;/a&gt;&lt;br&gt;</text:p>
            <text:p>&lt;a href="vbwl_10_energieversorgung-energie-mix.pdf" class="download"&gt;Energieversorgungenergiemix [pdf][145 KB]&lt;/a&gt;&lt;br&gt;&lt;a href="vbwl_10_energieversorgung-energie-mix.docx" class="download"&gt;Energieversorgungenergiemix[ docx][120 KB]&lt;/a&gt;&lt;br&gt;</text:p>
            <text:p>&lt;a href="vbwl_10_energieversorgung-energie-mix.pdf" class="download"&gt;Energieversorgungenergiemix [pdf][145 KB]&lt;/a&gt;&lt;br&gt;&lt;a href="vbwl_10_energieversorgung-energie-mix.docx" class="download"&gt;Energieversorgungenergiemix[ docx][120 KB]&lt;/a&gt;&lt;br&gt;</text:p>
            <text:p>&lt;a href="vbwl_10_energieversorgung-energie-mix.pdf" class="download"&gt;Energieversorgungenergiemix [pdf][145 KB]&lt;/a&gt;&lt;br&gt;</text:p>
          </table:table-cell>
          <table:table-cell table:style-name="ce5"/>
          <table:table-cell table:number-columns-repeated="1016"/>
        </table:table-row>
        <table:table-row table:style-name="ro8">
          <table:table-cell table:style-name="ce3"/>
          <table:table-cell table:style-name="ce5"/>
          <table:table-cell table:style-name="ce2" office:value-type="string">
            <text:p>Erneuerbare Energien</text:p>
          </table:table-cell>
          <table:table-cell table:style-name="ce2"/>
          <table:table-cell table:style-name="ce9" office:value-type="string">
            <text:p>gruppe1</text:p>
          </table:table-cell>
          <table:table-cell table:style-name="ce12" office:value-type="string">
            <text:p>VBWL 10 Energieversorgung-Energie-Mix.docx 8-9</text:p>
          </table:table-cell>
          <table:table-cell table:style-name="ce6" office:value-type="string">
            <text:p>&lt;a href="vbwl_10_energieversorgung-energie-mix.docx" class="download"&gt;Energieversorgungenergiemix[ docx][120 KB]&lt;/a&gt;&lt;br&gt;</text:p>
            <text:p>&lt;a href="vbwl_10_energieversorgung-energie-mix.pdf" class="download"&gt;Energieversorgungenergiemix [pdf][145 KB]&lt;/a&gt;&lt;br&gt;&lt;a href="vbwl_10_energieversorgung-energie-mix.docx" class="download"&gt;Energieversorgungenergiemix[ docx][120 KB]&lt;/a&gt;&lt;br&gt;</text:p>
            <text:p>&lt;a href="vbwl_10_energieversorgung-energie-mix.pdf" class="download"&gt;Energieversorgungenergiemix [pdf][145 KB]&lt;/a&gt;&lt;br&gt;&lt;a href="vbwl_10_energieversorgung-energie-mix.docx" class="download"&gt;Energieversorgungenergiemix[ docx][120 KB]&lt;/a&gt;&lt;br&gt;</text:p>
            <text:p>&lt;a href="vbwl_10_energieversorgung-energie-mix.pdf" class="download"&gt;Energieversorgungenergiemix [pdf][145 KB]&lt;/a&gt;&lt;br&gt;</text:p>
          </table:table-cell>
          <table:table-cell table:style-name="ce5"/>
          <table:table-cell table:number-columns-repeated="1016"/>
        </table:table-row>
        <table:table-row table:style-name="ro9">
          <table:table-cell table:style-name="ce3"/>
          <table:table-cell table:style-name="ce5"/>
          <table:table-cell table:style-name="ce2"/>
          <table:table-cell table:style-name="ce2" office:value-type="string">
            <text:p>Lösung</text:p>
          </table:table-cell>
          <table:table-cell table:style-name="ce9" office:value-type="string">
            <text:p>lsg</text:p>
          </table:table-cell>
          <table:table-cell table:style-name="ce12" office:value-type="string">
            <text:p>VBWL 10 Energieversorgung-Energie-Mix.docx 25</text:p>
          </table:table-cell>
          <table:table-cell table:style-name="ce6" office:value-type="string">
            <text:p>&lt;a href="vbwl_10_energieversorgung-energie-mix.docx" class="download"&gt;Energieversorgungenergiemix[ docx][120 KB]&lt;/a&gt;&lt;br&gt;</text:p>
            <text:p>&lt;a href="vbwl_10_energieversorgung-energie-mix.pdf" class="download"&gt;Energieversorgungenergiemix [pdf][145 KB]&lt;/a&gt;&lt;br&gt;&lt;a href="vbwl_10_energieversorgung-energie-mix.docx" class="download"&gt;Energieversorgungenergiemix[ docx][120 KB]&lt;/a&gt;&lt;br&gt;</text:p>
            <text:p>&lt;a href="vbwl_10_energieversorgung-energie-mix.pdf" class="download"&gt;Energieversorgungenergiemix [pdf][145 KB]&lt;/a&gt;&lt;br&gt;</text:p>
          </table:table-cell>
          <table:table-cell table:style-name="ce5"/>
          <table:table-cell table:number-columns-repeated="1016"/>
        </table:table-row>
        <table:table-row table:style-name="ro9">
          <table:table-cell table:style-name="ce3"/>
          <table:table-cell table:style-name="ce5"/>
          <table:table-cell table:style-name="ce2" office:value-type="string">
            <text:p>Erdgas</text:p>
          </table:table-cell>
          <table:table-cell table:style-name="ce2"/>
          <table:table-cell table:style-name="ce9" office:value-type="string">
            <text:p>gruppe2</text:p>
          </table:table-cell>
          <table:table-cell table:style-name="ce12" office:value-type="string">
            <text:p>VBWL 10 Energieversorgung-Energie-Mix.docx 10-11</text:p>
          </table:table-cell>
          <table:table-cell table:style-name="ce6" office:value-type="string">
            <text:p>&lt;a href="vbwl_10_energieversorgung-energie-mix.docx" class="download"&gt;Energieversorgungenergiemix[ docx][120 KB]&lt;/a&gt;&lt;br&gt;</text:p>
            <text:p>&lt;a href="vbwl_10_energieversorgung-energie-mix.pdf" class="download"&gt;Energieversorgungenergiemix [pdf][145 KB]&lt;/a&gt;&lt;br&gt;&lt;a href="vbwl_10_energieversorgung-energie-mix.docx" class="download"&gt;Energieversorgungenergiemix[ docx][120 KB]&lt;/a&gt;&lt;br&gt;</text:p>
            <text:p>&lt;a href="vbwl_10_energieversorgung-energie-mix.pdf" class="download"&gt;Energieversorgungenergiemix [pdf][145 KB]&lt;/a&gt;&lt;br&gt;</text:p>
          </table:table-cell>
          <table:table-cell table:style-name="ce5"/>
          <table:table-cell table:number-columns-repeated="1016"/>
        </table:table-row>
        <table:table-row table:style-name="ro9">
          <table:table-cell table:style-name="ce3"/>
          <table:table-cell table:style-name="ce5"/>
          <table:table-cell table:style-name="ce2"/>
          <table:table-cell table:style-name="ce2" office:value-type="string">
            <text:p>Lösung</text:p>
          </table:table-cell>
          <table:table-cell table:style-name="ce9" office:value-type="string">
            <text:p>lsg</text:p>
          </table:table-cell>
          <table:table-cell table:style-name="ce12" office:value-type="string">
            <text:p>VBWL 10 Energieversorgung-Energie-Mix.docx 26</text:p>
          </table:table-cell>
          <table:table-cell table:style-name="ce6" office:value-type="string">
            <text:p>&lt;a href="vbwl_10_energieversorgung-energie-mix.docx" class="download"&gt;Energieversorgungenergiemix[ docx][120 KB]&lt;/a&gt;&lt;br&gt;</text:p>
            <text:p>&lt;a href="vbwl_10_energieversorgung-energie-mix.pdf" class="download"&gt;Energieversorgungenergiemix [pdf][145 KB]&lt;/a&gt;&lt;br&gt;&lt;a href="vbwl_10_energieversorgung-energie-mix.docx" class="download"&gt;Energieversorgungenergiemix[ docx][120 KB]&lt;/a&gt;&lt;br&gt;</text:p>
            <text:p>&lt;a href="vbwl_10_energieversorgung-energie-mix.pdf" class="download"&gt;Energieversorgungenergiemix [pdf][145 KB]&lt;/a&gt;&lt;br&gt;</text:p>
          </table:table-cell>
          <table:table-cell table:style-name="ce5"/>
          <table:table-cell table:number-columns-repeated="1016"/>
        </table:table-row>
        <table:table-row table:style-name="ro9">
          <table:table-cell table:style-name="ce3"/>
          <table:table-cell table:style-name="ce5"/>
          <table:table-cell table:style-name="ce2" office:value-type="string">
            <text:p>Kohle</text:p>
          </table:table-cell>
          <table:table-cell table:style-name="ce2"/>
          <table:table-cell table:style-name="ce9" office:value-type="string">
            <text:p>gruppe3</text:p>
          </table:table-cell>
          <table:table-cell table:style-name="ce12" office:value-type="string">
            <text:p>VBWL 10 Energieversorgung-Energie-Mix.docx 12</text:p>
          </table:table-cell>
          <table:table-cell table:style-name="ce6" office:value-type="string">
            <text:p>&lt;a href="vbwl_10_energieversorgung-energie-mix.docx" class="download"&gt;Energieversorgungenergiemix[ docx][120 KB]&lt;/a&gt;&lt;br&gt;</text:p>
            <text:p>&lt;a href="vbwl_10_energieversorgung-energie-mix.pdf" class="download"&gt;Energieversorgungenergiemix [pdf][145 KB]&lt;/a&gt;&lt;br&gt;&lt;a href="vbwl_10_energieversorgung-energie-mix.docx" class="download"&gt;Energieversorgungenergiemix[ docx][120 KB]&lt;/a&gt;&lt;br&gt;</text:p>
            <text:p>&lt;a href="vbwl_10_energieversorgung-energie-mix.pdf" class="download"&gt;Energieversorgungenergiemix [pdf][145 KB]&lt;/a&gt;&lt;br&gt;</text:p>
          </table:table-cell>
          <table:table-cell table:style-name="ce5"/>
          <table:table-cell table:number-columns-repeated="1016"/>
        </table:table-row>
        <table:table-row table:style-name="ro9">
          <table:table-cell table:style-name="ce3"/>
          <table:table-cell table:style-name="ce5"/>
          <table:table-cell table:style-name="ce2"/>
          <table:table-cell table:style-name="ce2" office:value-type="string">
            <text:p>Lösung</text:p>
          </table:table-cell>
          <table:table-cell table:style-name="ce9" office:value-type="string">
            <text:p>lsg</text:p>
          </table:table-cell>
          <table:table-cell table:style-name="ce12" office:value-type="string">
            <text:p>VBWL 10 Energieversorgung-Energie-Mix.docx 27</text:p>
          </table:table-cell>
          <table:table-cell table:style-name="ce6" office:value-type="string">
            <text:p>&lt;a href="vbwl_10_energieversorgung-energie-mix.docx" class="download"&gt;Energieversorgungenergiemix[ docx][120 KB]&lt;/a&gt;&lt;br&gt;</text:p>
            <text:p>&lt;a href="vbwl_10_energieversorgung-energie-mix.pdf" class="download"&gt;Energieversorgungenergiemix [pdf][145 KB]&lt;/a&gt;&lt;br&gt;&lt;a href="vbwl_10_energieversorgung-energie-mix.docx" class="download"&gt;Energieversorgungenergiemix[ docx][120 KB]&lt;/a&gt;&lt;br&gt;</text:p>
            <text:p>&lt;a href="vbwl_10_energieversorgung-energie-mix.pdf" class="download"&gt;Energieversorgungenergiemix [pdf][145 KB]&lt;/a&gt;&lt;br&gt;</text:p>
          </table:table-cell>
          <table:table-cell table:style-name="ce5"/>
          <table:table-cell table:number-columns-repeated="1016"/>
        </table:table-row>
        <table:table-row table:style-name="ro9">
          <table:table-cell table:style-name="ce3"/>
          <table:table-cell table:style-name="ce5"/>
          <table:table-cell table:style-name="ce2" office:value-type="string">
            <text:p>Mineralöl und Kraftstoffe</text:p>
          </table:table-cell>
          <table:table-cell table:style-name="ce2"/>
          <table:table-cell table:style-name="ce9" office:value-type="string">
            <text:p>gruppe4</text:p>
          </table:table-cell>
          <table:table-cell table:style-name="ce12" office:value-type="string">
            <text:p>VBWL 10 Energieversorgung-Energie-Mix.docx 13-14</text:p>
          </table:table-cell>
          <table:table-cell table:style-name="ce6" office:value-type="string">
            <text:p>&lt;a href="vbwl_10_energieversorgung-energie-mix.docx" class="download"&gt;Energieversorgungenergiemix[ docx][120 KB]&lt;/a&gt;&lt;br&gt;</text:p>
            <text:p>&lt;a href="vbwl_10_energieversorgung-energie-mix.pdf" class="download"&gt;Energieversorgungenergiemix [pdf][145 KB]&lt;/a&gt;&lt;br&gt;&lt;a href="vbwl_10_energieversorgung-energie-mix.docx" class="download"&gt;Energieversorgungenergiemix[ docx][120 KB]&lt;/a&gt;&lt;br&gt;</text:p>
            <text:p>&lt;a href="vbwl_10_energieversorgung-energie-mix.pdf" class="download"&gt;Energieversorgungenergiemix [pdf][145 KB]&lt;/a&gt;&lt;br&gt;</text:p>
          </table:table-cell>
          <table:table-cell table:style-name="ce5"/>
          <table:table-cell table:number-columns-repeated="1016"/>
        </table:table-row>
        <table:table-row table:style-name="ro9">
          <table:table-cell table:style-name="ce3"/>
          <table:table-cell table:style-name="ce5"/>
          <table:table-cell table:style-name="ce2"/>
          <table:table-cell table:style-name="ce2" office:value-type="string">
            <text:p>Lösung</text:p>
          </table:table-cell>
          <table:table-cell table:style-name="ce9" office:value-type="string">
            <text:p>lsg</text:p>
          </table:table-cell>
          <table:table-cell table:style-name="ce12" office:value-type="string">
            <text:p>VBWL 10 Energieversorgung-Energie-Mix.docx 28-29</text:p>
          </table:table-cell>
          <table:table-cell table:style-name="ce6" office:value-type="string">
            <text:p>&lt;a href="vbwl_10_energieversorgung-energie-mix.docx" class="download"&gt;Energieversorgungenergiemix[ docx][120 KB]&lt;/a&gt;&lt;br&gt;</text:p>
            <text:p>&lt;a href="vbwl_10_energieversorgung-energie-mix.pdf" class="download"&gt;Energieversorgungenergiemix [pdf][145 KB]&lt;/a&gt;&lt;br&gt;&lt;a href="vbwl_10_energieversorgung-energie-mix.docx" class="download"&gt;Energieversorgungenergiemix[ docx][120 KB]&lt;/a&gt;&lt;br&gt;</text:p>
            <text:p>&lt;a href="vbwl_10_energieversorgung-energie-mix.pdf" class="download"&gt;Energieversorgungenergiemix [pdf][145 KB]&lt;/a&gt;&lt;br&gt;</text:p>
          </table:table-cell>
          <table:table-cell table:style-name="ce5"/>
          <table:table-cell table:number-columns-repeated="1016"/>
        </table:table-row>
        <table:table-row table:style-name="ro9">
          <table:table-cell table:style-name="ce3"/>
          <table:table-cell table:style-name="ce5"/>
          <table:table-cell table:style-name="ce2" office:value-type="string">
            <text:p>Uran und Kernenergie</text:p>
          </table:table-cell>
          <table:table-cell table:style-name="ce2"/>
          <table:table-cell table:style-name="ce9" office:value-type="string">
            <text:p>gruppe5</text:p>
          </table:table-cell>
          <table:table-cell table:style-name="ce12" office:value-type="string">
            <text:p>VBWL 10 Energieversorgung-Energie-Mix.docx 15-16</text:p>
          </table:table-cell>
          <table:table-cell table:style-name="ce6" office:value-type="string">
            <text:p>&lt;a href="vbwl_10_energieversorgung-energie-mix.docx" class="download"&gt;Energieversorgungenergiemix[ docx][120 KB]&lt;/a&gt;&lt;br&gt;</text:p>
            <text:p>&lt;a href="vbwl_10_energieversorgung-energie-mix.pdf" class="download"&gt;Energieversorgungenergiemix [pdf][145 KB]&lt;/a&gt;&lt;br&gt;&lt;a href="vbwl_10_energieversorgung-energie-mix.docx" class="download"&gt;Energieversorgungenergiemix[ docx][120 KB]&lt;/a&gt;&lt;br&gt;</text:p>
            <text:p>&lt;a href="vbwl_10_energieversorgung-energie-mix.pdf" class="download"&gt;Energieversorgungenergiemix [pdf][145 KB]&lt;/a&gt;&lt;br&gt;</text:p>
          </table:table-cell>
          <table:table-cell table:style-name="ce5"/>
          <table:table-cell table:number-columns-repeated="1016"/>
        </table:table-row>
        <table:table-row table:style-name="ro9">
          <table:table-cell table:style-name="ce3"/>
          <table:table-cell table:style-name="ce5"/>
          <table:table-cell table:style-name="ce2"/>
          <table:table-cell table:style-name="ce2" office:value-type="string">
            <text:p>Lösung</text:p>
          </table:table-cell>
          <table:table-cell table:style-name="ce9" office:value-type="string">
            <text:p>lsg</text:p>
          </table:table-cell>
          <table:table-cell table:style-name="ce12" office:value-type="string">
            <text:p>VBWL 10 Energieversorgung-Energie-Mix.docx 30</text:p>
          </table:table-cell>
          <table:table-cell table:style-name="ce6" office:value-type="string">
            <text:p>&lt;a href="vbwl_10_energieversorgung-energie-mix.docx" class="download"&gt;Energieversorgungenergiemix[ docx][120 KB]&lt;/a&gt;&lt;br&gt;</text:p>
            <text:p>&lt;a href="vbwl_10_energieversorgung-energie-mix.pdf" class="download"&gt;Energieversorgungenergiemix [pdf][145 KB]&lt;/a&gt;&lt;br&gt;&lt;a href="vbwl_10_energieversorgung-energie-mix.docx" class="download"&gt;Energieversorgungenergiemix[ docx][120 KB]&lt;/a&gt;&lt;br&gt;</text:p>
            <text:p>&lt;a href="vbwl_10_energieversorgung-energie-mix.pdf" class="download"&gt;Energieversorgungenergiemix [pdf][145 KB]&lt;/a&gt;&lt;br&gt;</text:p>
          </table:table-cell>
          <table:table-cell table:style-name="ce5"/>
          <table:table-cell table:number-columns-repeated="1016"/>
        </table:table-row>
        <table:table-row table:style-name="ro9">
          <table:table-cell table:style-name="ce3"/>
          <table:table-cell table:style-name="ce2" office:value-type="string">
            <text:p>Arbeitsauftrag 3: Energieversorgung in Deutschland</text:p>
          </table:table-cell>
          <table:table-cell table:style-name="ce2" table:number-columns-repeated="2"/>
          <table:table-cell table:style-name="ce9" office:value-type="string">
            <text:p>auftrag3</text:p>
          </table:table-cell>
          <table:table-cell table:style-name="ce12" office:value-type="string">
            <text:p>VBWL 10 Energieversorgung-Energie-Mix.docx 17-18</text:p>
          </table:table-cell>
          <table:table-cell table:style-name="ce6" office:value-type="string">
            <text:p>&lt;a href="vbwl_10_energieversorgung-energie-mix.docx" class="download"&gt;Energieversorgungenergiemix[ docx][120 KB]&lt;/a&gt;&lt;br&gt;</text:p>
            <text:p>&lt;a href="vbwl_10_energieversorgung-energie-mix.pdf" class="download"&gt;Energieversorgungenergiemix [pdf][145 KB]&lt;/a&gt;&lt;br&gt;&lt;a href="vbwl_10_energieversorgung-energie-mix.docx" class="download"&gt;Energieversorgungenergiemix[ docx][120 KB]&lt;/a&gt;&lt;br&gt;</text:p>
            <text:p>&lt;a href="vbwl_10_energieversorgung-energie-mix.pdf" class="download"&gt;Energieversorgungenergiemix [pdf][145 KB]&lt;/a&gt;&lt;br&gt;</text:p>
          </table:table-cell>
          <table:table-cell table:style-name="ce5"/>
          <table:table-cell table:number-columns-repeated="1016"/>
        </table:table-row>
        <table:table-row table:style-name="ro9">
          <table:table-cell table:style-name="ce3"/>
          <table:table-cell table:style-name="ce2" office:value-type="string">
            <text:p>Text: Energiepolitik</text:p>
          </table:table-cell>
          <table:table-cell table:style-name="ce5"/>
          <table:table-cell table:style-name="ce2"/>
          <table:table-cell table:style-name="ce9" office:value-type="string">
            <text:p>text1</text:p>
          </table:table-cell>
          <table:table-cell table:style-name="ce12" office:value-type="string">
            <text:p>VBWL 10 Energieversorgung-Energie-Mix.docx 19-20</text:p>
          </table:table-cell>
          <table:table-cell table:style-name="ce6" office:value-type="string">
            <text:p>&lt;a href="vbwl_10_energieversorgung-energie-mix.docx" class="download"&gt;Energieversorgungenergiemix[ docx][120 KB]&lt;/a&gt;&lt;br&gt;</text:p>
            <text:p>&lt;a href="vbwl_10_energieversorgung-energie-mix.pdf" class="download"&gt;Energieversorgungenergiemix [pdf][145 KB]&lt;/a&gt;&lt;br&gt;&lt;a href="vbwl_10_energieversorgung-energie-mix.docx" class="download"&gt;Energieversorgungenergiemix[ docx][120 KB]&lt;/a&gt;&lt;br&gt;</text:p>
            <text:p>&lt;a href="vbwl_10_energieversorgung-energie-mix.pdf" class="download"&gt;Energieversorgungenergiemix [pdf][145 KB]&lt;/a&gt;&lt;br&gt;</text:p>
          </table:table-cell>
          <table:table-cell table:style-name="ce5"/>
          <table:table-cell table:number-columns-repeated="1016"/>
        </table:table-row>
        <table:table-row table:style-name="ro9">
          <table:table-cell table:style-name="ce3"/>
          <table:table-cell table:style-name="ce2" office:value-type="string">
            <text:p>Text: Energiewirtschaft</text:p>
          </table:table-cell>
          <table:table-cell table:style-name="ce5"/>
          <table:table-cell table:style-name="ce2"/>
          <table:table-cell table:style-name="ce9" office:value-type="string">
            <text:p>text2</text:p>
          </table:table-cell>
          <table:table-cell table:style-name="ce12" office:value-type="string">
            <text:p>VBWL 10 Energieversorgung-Energie-Mix.docx 21-22</text:p>
            <text:p><text:span text:style-name="T1">Text scheint von </text:span><text:span text:style-name="T1"><text:a xlink:href="http://www.destatis.de/">www.destatis.de</text:a></text:span><text:span text:style-name="T1">, keine Quellenangabe</text:span></text:p>
          </table:table-cell>
          <table:table-cell table:style-name="ce6" office:value-type="string">
            <text:p>&lt;a href="vbwl_10_energieversorgung-energie-mix.docx" class="download"&gt;Energieversorgungenergiemix[ docx][120 KB]&lt;/a&gt;&lt;br&gt;</text:p>
            <text:p>&lt;a href="vbwl_10_energieversorgung-energie-mix.pdf" class="download"&gt;Energieversorgungenergiemix [pdf][145 KB]&lt;/a&gt;&lt;br&gt;&lt;a href="vbwl_10_energieversorgung-energie-mix.docx" class="download"&gt;Energieversorgungenergiemix[ docx][120 KB]&lt;/a&gt;&lt;br&gt;</text:p>
            <text:p>&lt;a href="vbwl_10_energieversorgung-energie-mix.pdf" class="download"&gt;Energieversorgungenergiemix [pdf][145 KB]&lt;/a&gt;&lt;br&gt;</text:p>
          </table:table-cell>
          <table:table-cell table:style-name="ce5"/>
          <table:table-cell table:number-columns-repeated="1016"/>
        </table:table-row>
        <table:table-row table:style-name="ro9">
          <table:table-cell table:style-name="ce3"/>
          <table:table-cell table:style-name="ce2" office:value-type="string">
            <text:p>Text: Energieverbrauch</text:p>
          </table:table-cell>
          <table:table-cell table:style-name="ce5"/>
          <table:table-cell table:style-name="ce2"/>
          <table:table-cell table:style-name="ce9" office:value-type="string">
            <text:p>text3</text:p>
          </table:table-cell>
          <table:table-cell table:style-name="ce12" office:value-type="string">
            <text:p>VBWL 10 Energieversorgung-Energie-Mix.docx 23</text:p>
          </table:table-cell>
          <table:table-cell table:style-name="ce6" office:value-type="string">
            <text:p>&lt;a href="vbwl_10_energieversorgung-energie-mix.docx" class="download"&gt;Energieversorgungenergiemix[ docx][120 KB]&lt;/a&gt;&lt;br&gt;</text:p>
            <text:p>&lt;a href="vbwl_10_energieversorgung-energie-mix.pdf" class="download"&gt;Energieversorgungenergiemix [pdf][145 KB]&lt;/a&gt;&lt;br&gt;&lt;a href="vbwl_10_energieversorgung-energie-mix.docx" class="download"&gt;Energieversorgungenergiemix[ docx][120 KB]&lt;/a&gt;&lt;br&gt;</text:p>
            <text:p>&lt;a href="vbwl_10_energieversorgung-energie-mix.pdf" class="download"&gt;Energieversorgungenergiemix [pdf][145 KB]&lt;/a&gt;&lt;br&gt;</text:p>
          </table:table-cell>
          <table:table-cell table:style-name="ce5"/>
          <table:table-cell table:number-columns-repeated="1016"/>
        </table:table-row>
        <table:table-row table:style-name="ro9">
          <table:table-cell table:style-name="ce3"/>
          <table:table-cell table:style-name="ce2" office:value-type="string">
            <text:p>Arbeitsauftrag 4: Vernetzungsdiagramm</text:p>
          </table:table-cell>
          <table:table-cell table:style-name="ce2" table:number-columns-repeated="2"/>
          <table:table-cell table:style-name="ce9" office:value-type="string">
            <text:p>auftrag4</text:p>
          </table:table-cell>
          <table:table-cell table:style-name="ce12" office:value-type="string">
            <text:p>VBWL 10 Energieversorgung-Energie-Mix.docx 24</text:p>
          </table:table-cell>
          <table:table-cell table:style-name="ce6" office:value-type="string">
            <text:p>&lt;a href="vbwl_10_energieversorgung-energie-mix.docx" class="download"&gt;Energieversorgungenergiemix[ docx][120 KB]&lt;/a&gt;&lt;br&gt;</text:p>
            <text:p>&lt;a href="vbwl_10_energieversorgung-energie-mix.pdf" class="download"&gt;Energieversorgungenergiemix [pdf][145 KB]&lt;/a&gt;&lt;br&gt;&lt;a href="vbwl_10_energieversorgung-energie-mix.docx" class="download"&gt;Energieversorgungenergiemix[ docx][120 KB]&lt;/a&gt;&lt;br&gt;</text:p>
            <text:p>&lt;a href="vbwl_10_energieversorgung-energie-mix.pdf" class="download"&gt;Energieversorgungenergiemix [pdf][145 KB]&lt;/a&gt;&lt;br&gt;</text:p>
          </table:table-cell>
          <table:table-cell table:style-name="ce5"/>
          <table:table-cell table:number-columns-repeated="1016"/>
        </table:table-row>
        <table:table-row table:style-name="ro9">
          <table:table-cell table:style-name="ce3"/>
          <table:table-cell table:style-name="ce2" office:value-type="string">
            <text:p>Advanced Organizer</text:p>
          </table:table-cell>
          <table:table-cell table:style-name="ce5"/>
          <table:table-cell table:style-name="ce2"/>
          <table:table-cell table:style-name="ce9" office:value-type="string">
            <text:p>organizer</text:p>
          </table:table-cell>
          <table:table-cell table:style-name="ce12" office:value-type="string">
            <text:p>Advanced Organizer.docx</text:p>
          </table:table-cell>
          <table:table-cell table:style-name="ce6" office:value-type="string">
            <text:p>&lt;a href="advance_organizer.docx" class="download"&gt;Advance Organizer [docx][42 KB]&lt;/a&gt;&lt;br&gt;</text:p>
            <text:p>&lt;a href="advance_organizer.pdf" class="download"&gt;Advance Organizer [pdf][39 KB]&lt;/a&gt;&lt;br&gt;&lt;a href="advance_organizer.docx" class="download"&gt;Advance Organizer [docx][42 KB]&lt;/a&gt;&lt;br&gt;</text:p>
            <text:p>&lt;a href="advance_organizer.pdf" class="download"&gt;Advance Organizer [pdf][39 KB]&lt;/a&gt;&lt;br&gt;</text:p>
          </table:table-cell>
          <table:table-cell table:style-name="ce5"/>
          <table:table-cell table:number-columns-repeated="1016"/>
        </table:table-row>
        <table:table-row table:style-name="ro9">
          <table:table-cell table:style-name="ce3"/>
          <table:table-cell table:style-name="ce2" office:value-type="string">
            <text:p>Energiebegriffe</text:p>
          </table:table-cell>
          <table:table-cell table:style-name="ce5"/>
          <table:table-cell table:style-name="ce2"/>
          <table:table-cell table:style-name="ce9" office:value-type="string">
            <text:p>begriffe</text:p>
          </table:table-cell>
          <table:table-cell table:style-name="ce12" office:value-type="string">
            <text:p>Energiebegriffe.xlsx (Themenkarten)</text:p>
          </table:table-cell>
          <table:table-cell table:style-name="ce6" office:value-type="string">
            <text:p>&lt;a href="energiebegriffe.pdf" class="download"&gt;Energiebegriffe [pdf][67 KB]&lt;/a&gt;&lt;br&gt;</text:p>
            <text:p>&lt;a href="energiebegriffe.xls" class="download"&gt;Energiebegriffe [xls][66 KB]&lt;/a&gt;&lt;br&gt;&lt;a href="energiebegriffe.pdf" class="download"&gt;Energiebegriffe [pdf][67 KB]&lt;/a&gt;&lt;br&gt;</text:p>
            <text:p>&lt;a href="energiebegriffe.xls" class="download"&gt;Energiebegriffe [xls][66 KB]&lt;/a&gt;&lt;br&gt;</text:p>
          </table:table-cell>
          <table:table-cell table:style-name="ce5"/>
          <table:table-cell table:number-columns-repeated="1016"/>
        </table:table-row>
        <table:table-row table:style-name="ro10">
          <table:table-cell table:style-name="ce3"/>
          <table:table-cell table:style-name="ce2" office:value-type="string">
            <text:p>weiterführende Literatur</text:p>
          </table:table-cell>
          <table:table-cell table:style-name="ce2" table:number-columns-repeated="2"/>
          <table:table-cell table:style-name="ce9" office:value-type="string">
            <text:p>literatur</text:p>
          </table:table-cell>
          <table:table-cell table:style-name="ce12" office:value-type="string">
            <text:p>VBWL 10 Energieversorgung-Energie-Mix.docx 31-32</text:p>
          </table:table-cell>
          <table:table-cell table:style-name="ce6" office:value-type="string">
            <text:p>&lt;a href="vbwl_10_energieversorgung-energie-mix.docx" class="download"&gt;Energieversorgungenergiemix[ docx][120 KB]&lt;/a&gt;&lt;br&gt;</text:p>
            <text:p>&lt;a href="vbwl_10_energieversorgung-energie-mix.pdf" class="download"&gt;Energieversorgungenergiemix [pdf][145 KB]&lt;/a&gt;&lt;br&gt;</text:p>
          </table:table-cell>
          <table:table-cell table:style-name="ce5"/>
          <table:table-cell table:number-columns-repeated="1016"/>
        </table:table-row>
        <table:table-row table:style-name="ro10">
          <table:table-cell table:style-name="ce3" office:value-type="string">
            <text:p>Bevölkerungsentwicklung (LPE 8)</text:p>
          </table:table-cell>
          <table:table-cell table:style-name="ce2" table:number-columns-repeated="3"/>
          <table:table-cell table:style-name="ce9" office:value-type="string">
            <text:p>lpe8_4</text:p>
          </table:table-cell>
          <table:table-cell table:style-name="ce12" office:value-type="string">
            <text:p>Bevölkerungsentwicklung.docx 1</text:p>
          </table:table-cell>
          <table:table-cell table:style-name="ce6" office:value-type="string">
            <text:p>&lt;a href="bevoelkerungsentwicklung.docx" class="download"&gt;Bevölkerungsentwicklung [docx][1 MB]&lt;/a&gt;&lt;br&gt;</text:p>
            <text:p>&lt;a href="bevoelkerungsentwicklung.pdf" class="download"&gt;Bevölkerungsentwicklung [pdf][385 KB]&lt;/a&gt;&lt;br&gt;</text:p>
          </table:table-cell>
          <table:table-cell table:style-name="ce5"/>
          <table:table-cell table:number-columns-repeated="1016"/>
        </table:table-row>
        <table:table-row table:style-name="ro10">
          <table:table-cell table:style-name="ce3"/>
          <table:table-cell table:style-name="ce2" office:value-type="string">
            <text:p>Methodisches Vorgehen</text:p>
          </table:table-cell>
          <table:table-cell table:style-name="ce2" table:number-columns-repeated="2"/>
          <table:table-cell table:style-name="ce10" office:value-type="string">
            <text:p>methode</text:p>
          </table:table-cell>
          <table:table-cell table:style-name="ce12" office:value-type="string">
            <text:p>Bevölkerungsentwicklung.docx 2</text:p>
          </table:table-cell>
          <table:table-cell table:style-name="ce6" office:value-type="string">
            <text:p>&lt;a href="bevoelkerungsentwicklung.docx" class="download"&gt;Bevölkerungsentwicklung [docx][1 MB]&lt;/a&gt;&lt;br&gt;</text:p>
            <text:p>&lt;a href="bevoelkerungsentwicklung.pdf" class="download"&gt;Bevölkerungsentwicklung [pdf][385 KB]&lt;/a&gt;&lt;br&gt;</text:p>
          </table:table-cell>
          <table:table-cell table:style-name="ce5"/>
          <table:table-cell table:number-columns-repeated="1016"/>
        </table:table-row>
        <table:table-row table:style-name="ro10">
          <table:table-cell table:style-name="ce2"/>
          <table:table-cell table:style-name="ce2" office:value-type="string">
            <text:p>Karikatur zum Thema</text:p>
          </table:table-cell>
          <table:table-cell table:style-name="ce2" table:number-columns-repeated="2"/>
          <table:table-cell table:style-name="ce9" office:value-type="string">
            <text:p>karikatur</text:p>
          </table:table-cell>
          <table:table-cell table:style-name="ce12" office:value-type="string">
            <text:p>Bevölkerungsentwicklung.docx 3</text:p>
          </table:table-cell>
          <table:table-cell table:style-name="ce6" office:value-type="string">
            <text:p>&lt;a href="bevoelkerungsentwicklung.docx" class="download"&gt;Bevölkerungsentwicklung [docx][1 MB]&lt;/a&gt;&lt;br&gt;</text:p>
            <text:p>&lt;a href="bevoelkerungsentwicklung.pdf" class="download"&gt;Bevölkerungsentwicklung [pdf][385 KB]&lt;/a&gt;&lt;br&gt;</text:p>
          </table:table-cell>
          <table:table-cell table:style-name="ce5"/>
          <table:table-cell table:number-columns-repeated="1016"/>
        </table:table-row>
        <table:table-row table:style-name="ro10">
          <table:table-cell table:style-name="ce2"/>
          <table:table-cell table:style-name="ce2" office:value-type="string">
            <text:p>Altersaufbau der Bevölkerung</text:p>
          </table:table-cell>
          <table:table-cell table:style-name="ce2" table:number-columns-repeated="2"/>
          <table:table-cell table:style-name="ce9" office:value-type="string">
            <text:p>alter</text:p>
          </table:table-cell>
          <table:table-cell table:style-name="ce12" office:value-type="string">
            <text:p>Bevölkerungsentwicklung.docx 4-5</text:p>
          </table:table-cell>
          <table:table-cell table:style-name="ce6" office:value-type="string">
            <text:p>&lt;a href="bevoelkerungsentwicklung.docx" class="download"&gt;Bevölkerungsentwicklung [docx][1 MB]&lt;/a&gt;&lt;br&gt;</text:p>
            <text:p>&lt;a href="bevoelkerungsentwicklung.pdf" class="download"&gt;Bevölkerungsentwicklung [pdf][385 KB]&lt;/a&gt;&lt;br&gt;</text:p>
          </table:table-cell>
          <table:table-cell table:style-name="ce5"/>
          <table:table-cell table:number-columns-repeated="1016"/>
        </table:table-row>
        <table:table-row table:style-name="ro10">
          <table:table-cell table:style-name="ce2"/>
          <table:table-cell table:style-name="ce2" office:value-type="string">
            <text:p>Gruppenarbeitsthemen</text:p>
          </table:table-cell>
          <table:table-cell table:style-name="ce2" table:number-columns-repeated="2"/>
          <table:table-cell table:style-name="ce9" office:value-type="string">
            <text:p>gruppenarbeit</text:p>
          </table:table-cell>
          <table:table-cell table:style-name="ce12"/>
          <table:table-cell table:style-name="ce6" office:value-type="string">
            <text:p>&lt;a href="bevoelkerungsentwicklung.docx" class="download"&gt;Bevölkerungsentwicklung [docx][1 MB]&lt;/a&gt;&lt;br&gt;</text:p>
            <text:p>&lt;a href="bevoelkerungsentwicklung.pdf" class="download"&gt;Bevölkerungsentwicklung [pdf][385 KB]&lt;/a&gt;&lt;br&gt;</text:p>
          </table:table-cell>
          <table:table-cell table:style-name="ce5"/>
          <table:table-cell table:number-columns-repeated="1016"/>
        </table:table-row>
        <table:table-row table:style-name="ro10">
          <table:table-cell table:style-name="ce2" table:number-columns-repeated="2"/>
          <table:table-cell table:style-name="ce2" office:value-type="string">
            <text:p>Geburtenrückgang in Deutschland und seine Folgen</text:p>
          </table:table-cell>
          <table:table-cell table:style-name="ce2"/>
          <table:table-cell table:style-name="ce9" office:value-type="string">
            <text:p>geburtenrueck</text:p>
          </table:table-cell>
          <table:table-cell table:style-name="ce12" office:value-type="string">
            <text:p>Bevölkerungsentwicklung.docx 6</text:p>
          </table:table-cell>
          <table:table-cell table:style-name="ce6" office:value-type="string">
            <text:p>&lt;a href="bevoelkerungsentwicklung.docx" class="download"&gt;Bevölkerungsentwicklung [docx][1 MB]&lt;/a&gt;&lt;br&gt;</text:p>
            <text:p>&lt;a href="bevoelkerungsentwicklung.pdf" class="download"&gt;Bevölkerungsentwicklung [pdf][385 KB]&lt;/a&gt;&lt;br&gt;</text:p>
          </table:table-cell>
          <table:table-cell table:style-name="ce5"/>
          <table:table-cell table:number-columns-repeated="1016"/>
        </table:table-row>
        <table:table-row table:style-name="ro10">
          <table:table-cell table:style-name="ce4"/>
          <table:table-cell table:style-name="ce6"/>
          <table:table-cell table:style-name="ce6" office:value-type="string">
            <text:p>Familienpolitik in Frankreich und Schweden</text:p>
          </table:table-cell>
          <table:table-cell table:style-name="ce6"/>
          <table:table-cell table:style-name="ce11" office:value-type="string">
            <text:p>familienpolitik</text:p>
          </table:table-cell>
          <table:table-cell table:style-name="ce12" office:value-type="string">
            <text:p>Bevölkerungsentwicklung.docx 7</text:p>
          </table:table-cell>
          <table:table-cell table:style-name="ce6" office:value-type="string">
            <text:p>&lt;a href="bevoelkerungsentwicklung.docx" class="download"&gt;Bevölkerungsentwicklung [docx][1 MB]&lt;/a&gt;&lt;br&gt;</text:p>
            <text:p>&lt;a href="bevoelkerungsentwicklung.pdf" class="download"&gt;Bevölkerungsentwicklung [pdf][385 KB]&lt;/a&gt;&lt;br&gt;</text:p>
          </table:table-cell>
          <table:table-cell table:style-name="ce5"/>
          <table:table-cell table:number-columns-repeated="1016"/>
        </table:table-row>
        <table:table-row table:style-name="ro10">
          <table:table-cell table:style-name="ce4"/>
          <table:table-cell table:style-name="ce6"/>
          <table:table-cell table:style-name="ce6" office:value-type="string">
            <text:p>Die alternde Gesellschaft in Deutschland</text:p>
          </table:table-cell>
          <table:table-cell table:style-name="ce6"/>
          <table:table-cell table:style-name="ce11" office:value-type="string">
            <text:p>alternd</text:p>
          </table:table-cell>
          <table:table-cell table:style-name="ce12" office:value-type="string">
            <text:p>Bevölkerungsentwicklung.docx 8</text:p>
          </table:table-cell>
          <table:table-cell table:style-name="ce6" office:value-type="string">
            <text:p>&lt;a href="bevoelkerungsentwicklung.docx" class="download"&gt;Bevölkerungsentwicklung [docx][1 MB]&lt;/a&gt;&lt;br&gt;</text:p>
            <text:p>&lt;a href="bevoelkerungsentwicklung.pdf" class="download"&gt;Bevölkerungsentwicklung [pdf][385 KB]&lt;/a&gt;&lt;br&gt;</text:p>
          </table:table-cell>
          <table:table-cell table:style-name="ce5"/>
          <table:table-cell table:number-columns-repeated="1016"/>
        </table:table-row>
        <table:table-row table:style-name="ro10">
          <table:table-cell table:style-name="ce4"/>
          <table:table-cell table:style-name="ce6"/>
          <table:table-cell table:style-name="ce6" office:value-type="string">
            <text:p>Auswirkungen auf die Wirtschaft</text:p>
          </table:table-cell>
          <table:table-cell table:style-name="ce6"/>
          <table:table-cell table:style-name="ce11" office:value-type="string">
            <text:p>auswirk</text:p>
          </table:table-cell>
          <table:table-cell table:style-name="ce12" office:value-type="string">
            <text:p>Bevölkerungsentwicklung.docx 9</text:p>
          </table:table-cell>
          <table:table-cell table:style-name="ce6" office:value-type="string">
            <text:p>&lt;a href="bevoelkerungsentwicklung.docx" class="download"&gt;Bevölkerungsentwicklung [docx][1 MB]&lt;/a&gt;&lt;br&gt;</text:p>
            <text:p>&lt;a href="bevoelkerungsentwicklung.pdf" class="download"&gt;Bevölkerungsentwicklung [pdf][385 KB]&lt;/a&gt;&lt;br&gt;</text:p>
          </table:table-cell>
          <table:table-cell table:style-name="ce5"/>
          <table:table-cell table:number-columns-repeated="1016"/>
        </table:table-row>
        <table:table-row table:style-name="ro10">
          <table:table-cell table:style-name="ce4"/>
          <table:table-cell table:style-name="ce6"/>
          <table:table-cell table:style-name="ce6" office:value-type="string">
            <text:p>Entwicklung der Weltbevölkerung</text:p>
          </table:table-cell>
          <table:table-cell table:style-name="ce6"/>
          <table:table-cell table:style-name="ce11" office:value-type="string">
            <text:p>entwicklung</text:p>
          </table:table-cell>
          <table:table-cell table:style-name="ce12" office:value-type="string">
            <text:p>Bevölkerungsentwicklung.docx 10-11</text:p>
          </table:table-cell>
          <table:table-cell table:style-name="ce6" office:value-type="string">
            <text:p>&lt;a href="bevoelkerungsentwicklung.docx" class="download"&gt;Bevölkerungsentwicklung [docx][1 MB]&lt;/a&gt;&lt;br&gt;</text:p>
            <text:p>&lt;a href="bevoelkerungsentwicklung.pdf" class="download"&gt;Bevölkerungsentwicklung [pdf][385 KB]&lt;/a&gt;&lt;br&gt;</text:p>
          </table:table-cell>
          <table:table-cell table:style-name="ce5"/>
          <table:table-cell table:number-columns-repeated="1016"/>
        </table:table-row>
        <table:table-row table:style-name="ro10">
          <table:table-cell table:style-name="ce4"/>
          <table:table-cell table:style-name="ce6" office:value-type="string">
            <text:p>Mindmap: Bevölkerungsentwicklung in Deutschland</text:p>
          </table:table-cell>
          <table:table-cell table:style-name="ce6" table:number-columns-repeated="2"/>
          <table:table-cell table:style-name="ce11" office:value-type="string">
            <text:p>mindmap1</text:p>
          </table:table-cell>
          <table:table-cell table:style-name="ce12" office:value-type="string">
            <text:p>Bevölkerungsentwicklung.docx 12</text:p>
          </table:table-cell>
          <table:table-cell table:style-name="ce6" office:value-type="string">
            <text:p>&lt;a href="bevoelkerungsentwicklung.docx" class="download"&gt;Bevölkerungsentwicklung [docx][1 MB]&lt;/a&gt;&lt;br&gt;</text:p>
            <text:p>&lt;a href="bevoelkerungsentwicklung.pdf" class="download"&gt;Bevölkerungsentwicklung [pdf][385 KB]&lt;/a&gt;&lt;br&gt;</text:p>
          </table:table-cell>
          <table:table-cell table:style-name="ce5"/>
          <table:table-cell table:number-columns-repeated="1016"/>
        </table:table-row>
        <table:table-row table:style-name="ro10">
          <table:table-cell table:style-name="ce4"/>
          <table:table-cell table:style-name="ce6" office:value-type="string">
            <text:p>Mindmap: Entwicklung der Weltbevölkerung</text:p>
          </table:table-cell>
          <table:table-cell table:style-name="ce6" table:number-columns-repeated="2"/>
          <table:table-cell table:style-name="ce11" office:value-type="string">
            <text:p>mindmap2</text:p>
          </table:table-cell>
          <table:table-cell table:style-name="ce12" office:value-type="string">
            <text:p>Bevölkerungsentwicklung.docx 13</text:p>
          </table:table-cell>
          <table:table-cell table:style-name="ce6" office:value-type="string">
            <text:p>&lt;a href="bevoelkerungsentwicklung.docx" class="download"&gt;Bevölkerungsentwicklung [docx][1 MB]&lt;/a&gt;&lt;br&gt;</text:p>
            <text:p>&lt;a href="bevoelkerungsentwicklung.pdf" class="download"&gt;Bevölkerungsentwicklung [pdf][385 KB]&lt;/a&gt;&lt;br&gt;</text:p>
          </table:table-cell>
          <table:table-cell table:style-name="ce5"/>
          <table:table-cell table:number-columns-repeated="1016"/>
        </table:table-row>
        <table:table-row table:style-name="ro1">
          <table:table-cell table:style-name="ce4" office:value-type="string">
            <text:p>Alles herunterladen</text:p>
          </table:table-cell>
          <table:table-cell table:style-name="ce6" table:number-columns-repeated="3"/>
          <table:table-cell table:style-name="ce11" office:value-type="string">
            <text:p>herunterladen</text:p>
          </table:table-cell>
          <table:table-cell table:style-name="ce6" office:value-type="string">
            <text:p>herunterladen</text:p>
          </table:table-cell>
          <table:table-cell table:style-name="ce6"/>
          <table:table-cell table:style-name="ce5"/>
          <table:table-cell table:number-columns-repeated="1016"/>
        </table:table-row>
        <table:table-row table:style-name="ro1">
          <table:table-cell table:style-name="ce4" office:value-type="string">
            <text:p>Autorenteam</text:p>
          </table:table-cell>
          <table:table-cell table:style-name="ce6" table:number-columns-repeated="3"/>
          <table:table-cell table:style-name="ce11" office:value-type="string">
            <text:p>autoren</text:p>
          </table:table-cell>
          <table:table-cell table:style-name="ce6" office:value-type="string">
            <text:p>autoren</text:p>
          </table:table-cell>
          <table:table-cell table:style-name="ce6"/>
          <table:table-cell table:style-name="ce5"/>
          <table:table-cell table:number-columns-repeated="1016"/>
        </table:table-row>
        <table:table-row table:style-name="ro1">
          <table:table-cell table:style-name="ce4" office:value-type="string">
            <text:p>dummy</text:p>
          </table:table-cell>
          <table:table-cell table:style-name="ce6" table:number-columns-repeated="3"/>
          <table:table-cell table:style-name="ce11" office:value-type="string">
            <text:p>dummy</text:p>
          </table:table-cell>
          <table:table-cell table:style-name="ce6" office:value-type="string">
            <text:p>dummy</text:p>
          </table:table-cell>
          <table:table-cell table:style-name="ce6"/>
          <table:table-cell table:style-name="ce5"/>
          <table:table-cell table:number-columns-repeated="1016"/>
        </table:table-row>
        <table:table-row table:style-name="ro5" table:number-rows-repeated="1048479">
          <table:table-cell table:number-columns-repeated="1024"/>
        </table:table-row>
        <table:table-row table:style-name="ro5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number:number-style style:name="N8000" number:language="de" number:country="DE">
      <number:number number:min-integer-digits="1"/>
    </number:number-style>
    <number:number-style style:name="N8107P0" style:volatile="true" number:language="de" number:country="DE">
      <number:number number:decimal-places="0" number:min-integer-digits="1" number:grouping="true"/>
      <number:text> €</number:text>
    </number:number-style>
    <number:number-style style:name="N8107" number:language="de" number:country="DE">
      <number:text>-</number:text>
      <number:number number:decimal-places="0" number:min-integer-digits="1" number:grouping="true"/>
      <number:text> €</number:text>
      <style:map style:condition="value()&gt;=0" style:apply-style-name="N8107P0"/>
    </number:number-style>
    <number:number-style style:name="N8108P0" style:volatile="true" number:language="de" number:country="DE">
      <number:number number:decimal-places="0" number:min-integer-digits="1" number:grouping="true"/>
      <number:text> €</number:text>
    </number:number-style>
    <number:number-style style:name="N8108" number:language="de" number:country="DE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08P0"/>
    </number:number-style>
    <number:number-style style:name="N8110P0" style:volatile="true" number:language="de" number:country="DE">
      <number:number number:decimal-places="2" number:min-integer-digits="1" number:grouping="true"/>
      <number:text> €</number:text>
    </number:number-style>
    <number:number-style style:name="N8110" number:language="de" number:country="DE">
      <number:text>-</number:text>
      <number:number number:decimal-places="2" number:min-integer-digits="1" number:grouping="true"/>
      <number:text> €</number:text>
      <style:map style:condition="value()&gt;=0" style:apply-style-name="N8110P0"/>
    </number:number-style>
    <number:number-style style:name="N8111P0" style:volatile="true" number:language="de" number:country="DE">
      <number:number number:decimal-places="2" number:min-integer-digits="1" number:grouping="true"/>
      <number:text> €</number:text>
    </number:number-style>
    <number:number-style style:name="N8111" number:language="de" number:country="DE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11P0"/>
    </number:number-style>
    <number:date-style style:name="N8112" number:language="de" number:country="DE">
      <number:day number:style="long"/>
      <number:text>. </number:text>
      <number:month number:textual="true"/>
      <number:text> </number:text>
      <number:year/>
    </number:date-style>
    <number:date-style style:name="N8113" number:language="de" number:country="DE">
      <number:day number:style="long"/>
      <number:text>. </number:text>
      <number:month number:textual="true"/>
    </number:date-style>
    <number:date-style style:name="N8114" number:language="de" number:country="DE">
      <number:month number:textual="true"/>
      <number:text> </number:text>
      <number:year/>
    </number:date-style>
    <number:time-style style:name="N8115" number:language="de" number:country="DE">
      <number:hours/>
      <number:text>:</number:text>
      <number:minutes number:style="long"/>
      <number:text> </number:text>
      <number:am-pm/>
    </number:time-style>
    <number:time-style style:name="N8116" number:language="de" number:country="DE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8117" number:language="de" number:country="DE">
      <number:day number:style="long"/>
      <number:text>.</number:text>
      <number:month number:style="long"/>
      <number:text>.</number:text>
      <number:year number:style="long"/>
      <number:text> </number:text>
      <number:hours number:style="long"/>
      <number:text>:</number:text>
      <number:minutes number:style="long"/>
    </number:date-style>
    <number:number-style style:name="N8119P0" style:volatile="true" number:language="de" number:country="DE">
      <number:number number:decimal-places="0" number:min-integer-digits="1" number:grouping="true"/>
      <number:text>   </number:text>
    </number:number-style>
    <number:number-style style:name="N8119" number:language="de" number:country="DE">
      <number:text>-</number:text>
      <number:number number:decimal-places="0" number:min-integer-digits="1" number:grouping="true"/>
      <number:text>   </number:text>
      <style:map style:condition="value()&gt;=0" style:apply-style-name="N8119P0"/>
    </number:number-style>
    <number:number-style style:name="N8120P0" style:volatile="true" number:language="de" number:country="DE">
      <number:number number:decimal-places="0" number:min-integer-digits="1" number:grouping="true"/>
      <number:text>   </number:text>
    </number:number-style>
    <number:number-style style:name="N8120" number:language="de" number:country="DE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20P0"/>
    </number:number-style>
    <number:number-style style:name="N8122P0" style:volatile="true" number:language="de" number:country="DE">
      <number:number number:decimal-places="2" number:min-integer-digits="1" number:grouping="true"/>
      <number:text>   </number:text>
    </number:number-style>
    <number:number-style style:name="N8122" number:language="de" number:country="DE">
      <number:text>-</number:text>
      <number:number number:decimal-places="2" number:min-integer-digits="1" number:grouping="true"/>
      <number:text>   </number:text>
      <style:map style:condition="value()&gt;=0" style:apply-style-name="N8122P0"/>
    </number:number-style>
    <number:number-style style:name="N8123P0" style:volatile="true" number:language="de" number:country="DE">
      <number:number number:decimal-places="2" number:min-integer-digits="1" number:grouping="true"/>
      <number:text>   </number:text>
    </number:number-style>
    <number:number-style style:name="N8123" number:language="de" number:country="DE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23P0"/>
    </number:number-style>
    <number:number-style style:name="N8127P0" style:volatile="true" number:language="de" number:country="DE">
      <number:number number:decimal-places="0" number:min-integer-digits="1" number:grouping="true"/>
      <number:text>    </number:text>
    </number:number-style>
    <number:number-style style:name="N8127P1" style:volatile="true" number:language="de" number:country="DE">
      <number:text>-</number:text>
      <number:number number:decimal-places="0" number:min-integer-digits="1" number:grouping="true"/>
      <number:text>    </number:text>
    </number:number-style>
    <number:number-style style:name="N8127P2" style:volatile="true" number:language="de" number:country="DE">
      <number:text> -    </number:text>
    </number:number-style>
    <number:text-style style:name="N8127" number:language="de" number:country="DE">
      <number:text-content/>
      <number:text> </number:text>
      <style:map style:condition="value()&gt;0" style:apply-style-name="N8127P0"/>
      <style:map style:condition="value()&lt;0" style:apply-style-name="N8127P1"/>
      <style:map style:condition="value()=0" style:apply-style-name="N8127P2"/>
    </number:text-style>
    <number:number-style style:name="N8131P0" style:volatile="true" number:language="de" number:country="DE">
      <number:number number:decimal-places="0" number:min-integer-digits="1" number:grouping="true"/>
      <number:text> € </number:text>
    </number:number-style>
    <number:number-style style:name="N8131P1" style:volatile="true" number:language="de" number:country="DE">
      <number:text>-</number:text>
      <number:number number:decimal-places="0" number:min-integer-digits="1" number:grouping="true"/>
      <number:text> € </number:text>
    </number:number-style>
    <number:number-style style:name="N8131P2" style:volatile="true" number:language="de" number:country="DE">
      <number:text> - € </number:text>
    </number:number-style>
    <number:text-style style:name="N8131" number:language="de" number:country="DE">
      <number:text-content/>
      <number:text> </number:text>
      <style:map style:condition="value()&gt;0" style:apply-style-name="N8131P0"/>
      <style:map style:condition="value()&lt;0" style:apply-style-name="N8131P1"/>
      <style:map style:condition="value()=0" style:apply-style-name="N8131P2"/>
    </number:text-style>
    <number:number-style style:name="N8135P0" style:volatile="true" number:language="de" number:country="DE">
      <number:number number:decimal-places="2" number:min-integer-digits="1" number:grouping="true"/>
      <number:text>    </number:text>
    </number:number-style>
    <number:number-style style:name="N8135P1" style:volatile="true" number:language="de" number:country="DE">
      <number:text>-</number:text>
      <number:number number:decimal-places="2" number:min-integer-digits="1" number:grouping="true"/>
      <number:text>    </number:text>
    </number:number-style>
    <number:number-style style:name="N8135P2" style:volatile="true" number:language="de" number:country="DE">
      <number:text> -</number:text>
      <number:number number:decimal-places="0" number:min-integer-digits="0"/>
      <number:text>    </number:text>
    </number:number-style>
    <number:text-style style:name="N8135" number:language="de" number:country="DE">
      <number:text-content/>
      <number:text> </number:text>
      <style:map style:condition="value()&gt;0" style:apply-style-name="N8135P0"/>
      <style:map style:condition="value()&lt;0" style:apply-style-name="N8135P1"/>
      <style:map style:condition="value()=0" style:apply-style-name="N8135P2"/>
    </number:text-style>
    <number:number-style style:name="N8139P0" style:volatile="true" number:language="de" number:country="DE">
      <number:number number:decimal-places="2" number:min-integer-digits="1" number:grouping="true"/>
      <number:text> € </number:text>
    </number:number-style>
    <number:number-style style:name="N8139P1" style:volatile="true" number:language="de" number:country="DE">
      <number:text>-</number:text>
      <number:number number:decimal-places="2" number:min-integer-digits="1" number:grouping="true"/>
      <number:text> € </number:text>
    </number:number-style>
    <number:number-style style:name="N8139P2" style:volatile="true" number:language="de" number:country="DE">
      <number:text> -</number:text>
      <number:number number:decimal-places="0" number:min-integer-digits="0"/>
      <number:text> € </number:text>
    </number:number-style>
    <number:text-style style:name="N8139" number:language="de" number:country="DE">
      <number:text-content/>
      <number:text> </number:text>
      <style:map style:condition="value()&gt;0" style:apply-style-name="N8139P0"/>
      <style:map style:condition="value()&lt;0" style:apply-style-name="N8139P1"/>
      <style:map style:condition="value()=0" style:apply-style-name="N8139P2"/>
    </number:text-style>
    <number:time-style style:name="N8140" number:language="de" number:country="DE">
      <number:minutes number:style="long"/>
      <number:text>:</number:text>
      <number:seconds number:style="long"/>
    </number:time-style>
    <number:time-style style:name="N8141" number:language="de" number:country="DE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42" number:language="de" number:country="DE">
      <number:minutes number:style="long"/>
      <number:text>:</number:text>
      <number:seconds number:style="long" number:decimal-places="1"/>
    </number:time-style>
    <number:number-style style:name="N8143" number:language="de" number:country="DE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20_Built-in_20_Input" style:display-name="Excel Built-in Input" style:family="table-cell" style:parent-style-name="Excel_20_Built-in_20_Normal">
      <style:table-cell-properties fo:background-color="#ffcc99" style:diagonal-bl-tr="none" style:diagonal-tl-br="none" fo:border="0.035cm solid #7f7f7f" style:rotation-align="none"/>
      <style:text-properties fo:color="#3f3f7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20_Built-in_20_Neutral" style:display-name="Excel Built-in Neutral" style:family="table-cell" style:parent-style-name="Excel_20_Built-in_20_Normal">
      <style:table-cell-properties fo:background-color="#ffeb9c"/>
      <style:text-properties fo:color="#9c65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5-07-16">16.07.2015</text:date>, <text:time>16:58:20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  <style:master-page style:name="PageStyle_5f_Tabelle1" style:display-name="PageStyle_Tabelle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15-07-16T16:58:20.82</dc:date>
    <dc:creator>Margit Stumpp</dc:creator>
    <meta:generator>OpenOffice/4.1.1$Win32 OpenOffice.org_project/411m6$Build-9775</meta:generator>
    <meta:editing-duration>PT10H6M26S</meta:editing-duration>
    <meta:editing-cycles>5</meta:editing-cycles>
    <meta:document-statistic meta:table-count="1" meta:cell-count="380" meta:object-count="0"/>
  </office:meta>
</office:document-meta>
</file>