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1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Anmeldung</text:h>
      <text:p text:style-name="Text_20_body">Lehrkräfte an öffentlichen Schulen in Baden-Württemberg melden sich zu amtlichen Fortbildungen grundsätzlich über <draw:frame draw:style-name="fr1" draw:name="Grafik1" text:anchor-type="as-char" svg:width="0.37cm" svg:height="0.318cm" draw:z-index="0"><draw:image xlink:href="http://lehrerfortbildung-bw.de/pix/extern.gif" xlink:type="simple" xlink:show="embed" xlink:actuate="onLoad"/><svg:title>externer Link</svg:title></draw:frame> "<text:a xlink:type="simple" xlink:href="https://lfb.kultus-bw.de/lhr/extimlfb.lhr_eintritt.start_seite" office:target-frame-name="_blank" xlink:show="new"><text:span text:style-name="T1">LFB online für Lehrkräfte in Baden-Württemberg</text:span></text:a>" an. Sie erhalten die persönlichen Zugangsdaten (Benutzernamen und Passwort) von der jeweiligen Schulleitung.</text:p>
      <text:p text:style-name="Text_20_body"><text:span text:style-name="Strong_20_Emphasis">Zulassung:</text:span><text:line-break/>Über den Bearbeitungsstand ihrer Anmeldung (dienstlich möglich, dienstlich nicht möglich, Zulassung, Nichtzulassung oder Absage des Kurses) informieren sich Lehrkräfte in LFB-Online.  </text:p>
      <text:p text:style-name="Text_20_body"><text:span text:style-name="Strong_20_Emphasis">Reisekosten:</text:span><text:line-break/>Die Teilnehmerinnen und Teilnehmer von amtlichen Fortbildungen erhalten auf Antrag Ersatz der Reisekosten nach dem Landesreisekostengesetz. Die Abrechnung der Reisekosten erfolgt grundsätzlich mit DRIVE-BW über das Kundenportal des Landesamtes für Besoldung und Versorgung in Fellbach (LBV-<draw:frame draw:style-name="fr1" draw:name="Grafik2" text:anchor-type="as-char" svg:width="0.37cm" svg:height="0.318cm" draw:z-index="1"><draw:image xlink:href="http://lehrerfortbildung-bw.de/pix/extern.gif" xlink:type="simple" xlink:show="embed" xlink:actuate="onLoad"/><svg:title>externer Link</svg:title></draw:frame> <text:a xlink:type="simple" xlink:href="http://www.lbv.bwl.de/kundenportal/" office:target-frame-name="_blank" xlink:show="new"><text:span text:style-name="T1">http://www.lbv.bwl.de/kundenportal/</text:span></text:a>). Ca. 1 - 2 Wochen nach einem Fortbildungsbesuch finden die Teilnehmerinnen und Teilnehmer in DRIVE-BW personalisierte Reisekostenentwürfe als Grundlage für ihre Reisekostenabrechnung.</text:p>
      <text:p text:style-name="Text_20_body"><text:span text:style-name="Strong_20_Emphasis">Support: </text:span><text:line-break/>Für Fragen und Probleme mit LFB-Online ist das Service Center Schulverwaltung (SCS) zu ständig. Es ist mit Mail ( <text:a xlink:type="simple" xlink:href="mailto:sc@schule.bwl.de"><text:span text:style-name="T1">sc@schule.bwl.de</text:span></text:a> ), über das Telefon ( + 49 711 89 24 60) und per Fax (+ 49 711 89 24 62 99) erreichbar. <text:line-break/>Für Fragen und Probleme mit DRIVE-BW ist das LBV zuständig (<draw:frame draw:style-name="fr1" draw:name="Grafik3" text:anchor-type="as-char" svg:width="0.37cm" svg:height="0.318cm" draw:z-index="2"><draw:image xlink:href="http://lehrerfortbildung-bw.de/pix/extern.gif" xlink:type="simple" xlink:show="embed" xlink:actuate="onLoad"/><svg:title>externer Link</svg:title></draw:frame> <text:a xlink:type="simple" xlink:href="http://www.lbv.bwl.de/kontakt/kontakt1" office:target-frame-name="_blank" xlink:show="new"><text:span text:style-name="T1">http://www.lbv.bwl.de/kontakt/kontakt1</text:span></text:a>)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Mangal" style:font-size-complex="18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6-30T11:22:53.13</meta:creation-date>
    <dc:date>2015-06-30T11:23:08.90</dc:date>
    <meta:editing-duration>P0D</meta:editing-duration>
    <meta:editing-cycles>1</meta:editing-cycles>
    <meta:document-statistic meta:table-count="0" meta:image-count="3" meta:object-count="0" meta:page-count="1" meta:paragraph-count="5" meta:word-count="170" meta:character-count="1331" meta:non-whitespace-character-count="1161"/>
    <meta:generator>LibreOffice/4.0.6.2$Windows_x86 LibreOffice_project/2e2573268451a50806fcd60ae2d9fe01dd0ce24</meta:generator>
  </office:meta>
</office:document-meta>
</file>