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, sans-serif"/>
    <style:font-face style:name="Mangal1" svg:font-family="Mangal"/>
    <style:font-face style:name="OpenSymbol" svg:font-family="OpenSymbol"/>
    <style:font-face style:name="Times New Roman1" svg:font-family="'Times New Roman', 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style:font-name="Arial1" fo:font-size="12pt"/>
    </style:style>
    <style:style style:name="P2" style:family="paragraph" style:parent-style-name="Text_20_body" style:list-style-name="L1">
      <style:text-properties fo:font-variant="normal" fo:text-transform="none" fo:color="#000000" style:font-name="Arial1" fo:font-size="12pt" fo:font-style="normal" fo:font-weight="normal"/>
    </style:style>
    <style:style style:name="P3" style:family="paragraph" style:parent-style-name="Text_20_body" style:list-style-name="L2">
      <style:text-properties fo:font-variant="normal" fo:text-transform="none" fo:color="#000000" style:font-name="Arial1" fo:font-size="12pt" fo:font-style="normal" fo:font-weight="normal"/>
    </style:style>
    <style:style style:name="P4" style:family="paragraph" style:parent-style-name="Text_20_body" style:list-style-name="L1">
      <style:paragraph-properties fo:margin-top="0cm" fo:margin-bottom="0cm" style:contextual-spacing="false"/>
    </style:style>
    <style:style style:name="P5" style:family="paragraph" style:parent-style-name="Text_20_body" style:list-style-name="L1">
      <style:paragraph-properties fo:margin-top="0cm" fo:margin-bottom="0cm" style:contextual-spacing="false"/>
      <style:text-properties style:font-name="Arial1" fo:font-size="12pt"/>
    </style:style>
    <style:style style:name="P6" style:family="paragraph" style:parent-style-name="Text_20_body" style:list-style-name="L2">
      <style:paragraph-properties fo:margin-top="0cm" fo:margin-bottom="0cm" style:contextual-spacing="false"/>
      <style:text-properties style:font-name="Arial1" fo:font-size="12pt"/>
    </style:style>
    <style:style style:name="P7" style:family="paragraph" style:parent-style-name="Text_20_body" style:list-style-name="L1">
      <style:paragraph-properties fo:margin-top="0cm" fo:margin-bottom="0cm" style:contextual-spacing="false"/>
      <style:text-properties fo:font-variant="normal" fo:text-transform="none" fo:color="#000000" style:font-name="Arial1" fo:font-size="12pt" fo:font-style="normal" fo:font-weight="normal"/>
    </style:style>
    <style:style style:name="P8" style:family="paragraph" style:parent-style-name="Text_20_body" style:list-style-name="L2">
      <style:paragraph-properties fo:margin-top="0cm" fo:margin-bottom="0cm" style:contextual-spacing="false"/>
      <style:text-properties fo:font-variant="normal" fo:text-transform="none" fo:color="#000000" style:font-name="Arial1" fo:font-size="12pt" fo:font-style="normal" fo:font-weight="normal"/>
    </style:style>
    <style:style style:name="P9" style:family="paragraph" style:parent-style-name="Text_20_body" style:list-style-name="L2">
      <style:paragraph-properties fo:margin-top="0cm" fo:margin-bottom="0cm" style:contextual-spacing="false"/>
      <style:text-properties officeooo:paragraph-rsid="001bc0db"/>
    </style:style>
    <style:style style:name="T1" style:family="text">
      <style:text-properties style:font-name="Arial1" fo:font-size="12pt"/>
    </style:style>
    <style:style style:name="T2" style:family="text">
      <style:text-properties style:font-name="Arial1" fo:font-size="12pt" officeooo:rsid="001bc0db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Umsetzung Basiskurs Medienbildung Klasse 5</text:h>
      <text:p text:style-name="P1">Die eintägige Fortbildung "Umsetzung Basiskurs Medienbildung Klasse 5" richtet sich an Lehrkräfte, die den Basiskurs Medienbildung in Klasse 5 aller Schulen unterrichten oder zukünftig unterrichten werden. </text:p>
      <text:p text:style-name="Text_20_body"><text:span text:style-name="T1">Die Teilnehmer/innen erhalten eine </text:span><text:span text:style-name="T2">Einführung</text:span><text:span text:style-name="T1"> in die Konzeption und Inhalte des Basiskurses Medienbildung, lernen mögliche Durchführungsvarianten kennen und führen am Fortbildungstag eigene exemplarische Praxisübungen durch.</text:span></text:p>
      <text:p text:style-name="P1">In Modulen werden die Standards für die inhaltsbezogenen Kompetenzen des Basiskurses Medienbildung Klasse 5 thematisiert und in praktischen Übungen für den späteren Unterricht erprobt.</text:p>
      <text:list xml:id="list2808088439314358919" text:style-name="L2">
        <text:list-item>
          <text:p text:style-name="P6">Grundlagen digitaler Medienarbeit</text:p>
        </text:list-item>
        <text:list-item>
          <text:p text:style-name="P6">Information und Wissen</text:p>
        </text:list-item>
        <text:list-item>
          <text:p text:style-name="P9"><text:span text:style-name="T2">Produktion und Präsentation</text:span></text:p>
        </text:list-item>
        <text:list-item>
          <text:p text:style-name="P8">Kommunikation und Kooperation</text:p>
        </text:list-item>
        <text:list-item>
          <text:p text:style-name="P3">Mediengesellschaft</text:p>
        </text:list-item>
      </text:list>
      <text:p text:style-name="Text_20_body">Alle Materialien zur Fortbildung sind hier auf dem Lehrerfortbildungsserver dokumentiert und frei zugänglich.</text:p>
      <text:p text:style-name="Text_20_body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1" svg:font-family="Arial, sans-serif"/>
    <style:font-face style:name="Mangal1" svg:font-family="Mangal"/>
    <style:font-face style:name="OpenSymbol" svg:font-family="OpenSymbol"/>
    <style:font-face style:name="Times New Roman1" svg:font-family="'Times New Roman', 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Mangal" style:font-size-complex="18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6-30T11:08:56.26</meta:creation-date>
    <dc:date>2015-06-30T11:10:04.65</dc:date>
    <meta:editing-duration>P0D</meta:editing-duration>
    <meta:editing-cycles>1</meta:editing-cycles>
    <meta:document-statistic meta:table-count="0" meta:image-count="0" meta:object-count="0" meta:page-count="1" meta:paragraph-count="10" meta:word-count="111" meta:character-count="899" meta:non-whitespace-character-count="802"/>
    <meta:generator>LibreOffice/4.0.6.2$Windows_x86 LibreOffice_project/2e2573268451a50806fcd60ae2d9fe01dd0ce24</meta:generator>
  </office:meta>
</office:document-meta>
</file>