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officeooo:paragraph-rsid="001c762b"/>
    </style:style>
    <style:style style:name="P2" style:family="paragraph" style:parent-style-name="Text_20_body" style:list-style-name="L1">
      <style:text-properties officeooo:paragraph-rsid="001c762b"/>
    </style:style>
    <style:style style:name="T1" style:family="text">
      <style:text-properties officeooo:rsid="001c762b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<text:span text:style-name="Strong_20_Emphasis">Autorenteam</text:span></text:p>
      <text:p text:style-name="Text_20_body">Die Fortbildung „Umsetzung Basiskurs Medienbildung Klasse 5“ wurde konzipiert von:</text:p>
      <text:list xml:id="list632607961640025174" text:style-name="L1">
        <text:list-item>
          <text:p text:style-name="P2">Erich Beer, Realschullehrer, Tübingen</text:p>
        </text:list-item>
        <text:list-item>
          <text:p text:style-name="P2">Bruno Rager, Bereichsleiter, Seminar <text:span text:style-name="T1">(Gymnasium) </text:span>Esslingen</text:p>
        </text:list-item>
        <text:list-item>
          <text:p text:style-name="P2">Matthias Rummel, G-WRS-Lehrer, Antoniusschule Oberachern</text:p>
        </text:list-item>
        <text:list-item>
          <text:p text:style-name="P2">Daniel Scheufler, OStR, Geschwister-Scholl-Schule, Konstanz</text:p>
        </text:list-item>
        <text:list-item>
          <text:p text:style-name="P2">Mario Schmid, Lehrer, Aalen</text:p>
        </text:list-item>
        <text:list-item>
          <text:p text:style-name="P2">Dr. Martina von Zimmermann, WRS-Lehrerin, Kraichgauschule Mühlhausen</text:p>
        </text:list-item>
      </text:list>
      <text:p text:style-name="P1"><text:span text:style-name="T1">Bei Fragen, Anregungen oder Rückmeldungen zur Fortbildung selbst kontaktieren Sie gerne:</text:span></text:p>
      <text:p text:style-name="P1"><text:a xlink:type="simple" xlink:href="mailto:mario.schmid@rps-schule.de"><text:span text:style-name="T1">mario.schmid@rps-schule.de</text:span></text:a><text:span text:style-name="T1"> 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6-30T12:59:28.02</meta:creation-date>
    <dc:date>2015-06-30T13:03:11.44</dc:date>
    <meta:editing-duration>P0D</meta:editing-duration>
    <meta:editing-cycles>1</meta:editing-cycles>
    <meta:document-statistic meta:table-count="0" meta:image-count="0" meta:object-count="0" meta:page-count="1" meta:paragraph-count="10" meta:word-count="60" meta:character-count="519" meta:non-whitespace-character-count="474"/>
    <meta:generator>LibreOffice/4.0.6.2$Windows_x86 LibreOffice_project/2e2573268451a50806fcd60ae2d9fe01dd0ce24</meta:generator>
  </office:meta>
</office:document-meta>
</file>