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Lohit Devanagari1" svg:font-family="'Lohit Devanagari'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Calibri1" svg:font-family="Calibri" style:font-family-generic="system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Noto Sans CJK SC Regular" svg:font-family="'Noto Sans CJK SC Regular'" style:font-family-generic="system" style:font-pitch="variable"/>
  </office:font-face-decls>
  <office:automatic-styles>
    <style:style style:name="P1" style:family="paragraph" style:parent-style-name="Standard">
      <style:paragraph-properties fo:text-align="justify" style:justify-single-word="false"/>
      <style:text-properties fo:font-size="12pt" fo:font-weight="bold" officeooo:rsid="0018d719" officeooo:paragraph-rsid="0018d719" style:font-size-asian="12pt" style:font-weight-asian="bold" style:font-size-complex="12pt" style:font-weight-complex="bold"/>
    </style:style>
    <style:style style:name="P2" style:family="paragraph" style:parent-style-name="Standard">
      <style:paragraph-properties fo:text-align="justify" style:justify-single-word="false"/>
      <style:text-properties fo:font-size="12pt" fo:font-weight="bold" officeooo:rsid="00201a37" officeooo:paragraph-rsid="00201a37" style:font-size-asian="12pt" style:font-weight-asian="bold" style:font-size-complex="12pt" style:font-weight-complex="bold"/>
    </style:style>
    <style:style style:name="P3" style:family="paragraph" style:parent-style-name="Standard">
      <style:paragraph-properties fo:text-align="justify" style:justify-single-word="false"/>
      <style:text-properties fo:font-size="12pt" fo:font-weight="normal" officeooo:rsid="00609096" officeooo:paragraph-rsid="0060dc9d" style:font-size-asian="12pt" style:font-weight-asian="normal" style:font-size-complex="12pt" style:font-weight-complex="normal"/>
    </style:style>
    <style:style style:name="P4" style:family="paragraph" style:parent-style-name="Standard">
      <style:paragraph-properties fo:text-align="justify" style:justify-single-word="false"/>
      <style:text-properties officeooo:paragraph-rsid="004ecbe5"/>
    </style:style>
    <style:style style:name="P5" style:family="paragraph" style:parent-style-name="Standard">
      <style:paragraph-properties fo:text-align="justify" style:justify-single-word="false"/>
      <style:text-properties officeooo:paragraph-rsid="00150989"/>
    </style:style>
    <style:style style:name="P6" style:family="paragraph" style:parent-style-name="Standard">
      <style:paragraph-properties fo:text-align="justify" style:justify-single-word="false"/>
      <style:text-properties fo:font-size="20pt" fo:font-weight="bold" officeooo:rsid="0011b529" officeooo:paragraph-rsid="0058969d" style:font-size-asian="20pt" style:font-weight-asian="bold" style:font-size-complex="20pt"/>
    </style:style>
    <style:style style:name="P7" style:family="paragraph" style:parent-style-name="Standard">
      <style:paragraph-properties fo:text-align="center" style:justify-single-word="false"/>
      <style:text-properties fo:font-size="20pt" fo:font-weight="bold" officeooo:rsid="0061901a" officeooo:paragraph-rsid="0061901a" style:font-size-asian="17.5pt" style:font-weight-asian="bold" style:font-size-complex="20pt"/>
    </style:style>
    <style:style style:name="P8" style:family="paragraph" style:parent-style-name="Standard">
      <style:paragraph-properties fo:text-align="center" style:justify-single-word="false"/>
      <style:text-properties fo:font-size="30pt" fo:font-weight="bold" officeooo:rsid="0061901a" officeooo:paragraph-rsid="0061901a" style:font-size-asian="30pt" style:font-weight-asian="bold" style:font-size-complex="30pt"/>
    </style:style>
    <style:style style:name="P9" style:family="paragraph" style:parent-style-name="Standard">
      <style:paragraph-properties fo:text-align="center" style:justify-single-word="false"/>
      <style:text-properties fo:font-size="30pt" fo:font-weight="bold" officeooo:rsid="00652fd7" officeooo:paragraph-rsid="00652fd7" style:font-size-asian="30pt" style:font-weight-asian="bold" style:font-size-complex="30pt" style:font-weight-complex="bold"/>
    </style:style>
    <style:style style:name="P10" style:family="paragraph" style:parent-style-name="Standard">
      <style:paragraph-properties fo:text-align="center" style:justify-single-word="false"/>
      <style:text-properties fo:font-size="16pt" fo:font-weight="bold" officeooo:rsid="0061901a" officeooo:paragraph-rsid="0061901a" style:font-size-asian="16pt" style:font-weight-asian="bold" style:font-size-complex="16pt"/>
    </style:style>
    <style:style style:name="P11" style:family="paragraph" style:parent-style-name="Standard">
      <style:paragraph-properties fo:text-align="justify" style:justify-single-word="false"/>
      <style:text-properties officeooo:rsid="0016f760" officeooo:paragraph-rsid="006c8d6b"/>
    </style:style>
    <style:style style:name="P12" style:family="paragraph" style:parent-style-name="Standard">
      <style:paragraph-properties fo:text-align="justify" style:justify-single-word="false"/>
      <style:text-properties officeooo:rsid="0016f760" officeooo:paragraph-rsid="0070176e"/>
    </style:style>
    <style:style style:name="P13" style:family="paragraph" style:parent-style-name="Standard">
      <style:paragraph-properties fo:text-align="justify" style:justify-single-word="false"/>
      <style:text-properties officeooo:rsid="006f36ae" officeooo:paragraph-rsid="0070176e"/>
    </style:style>
    <style:style style:name="P14" style:family="paragraph" style:parent-style-name="Standard">
      <style:paragraph-properties fo:text-align="justify" style:justify-single-word="false"/>
      <style:text-properties officeooo:rsid="006f36ae" officeooo:paragraph-rsid="007daf0d"/>
    </style:style>
    <style:style style:name="P15" style:family="paragraph" style:parent-style-name="Standard">
      <style:paragraph-properties fo:text-align="justify" style:justify-single-word="false"/>
      <style:text-properties officeooo:rsid="00159c2e" officeooo:paragraph-rsid="0076552c"/>
    </style:style>
    <style:style style:name="P16" style:family="paragraph" style:parent-style-name="Standard">
      <style:paragraph-properties fo:text-align="justify" style:justify-single-word="false"/>
      <style:text-properties officeooo:rsid="002bc99d" officeooo:paragraph-rsid="002d6427"/>
    </style:style>
    <style:style style:name="P17" style:family="paragraph" style:parent-style-name="Standard" style:master-page-name="Standard">
      <style:paragraph-properties fo:text-align="center" style:justify-single-word="false" style:page-number="auto"/>
      <style:text-properties fo:font-size="30pt" fo:font-weight="normal" officeooo:rsid="0061901a" officeooo:paragraph-rsid="0061901a" style:font-size-asian="30pt" style:font-weight-asian="normal" style:font-size-complex="30pt"/>
    </style:style>
    <style:style style:name="P18" style:family="paragraph" style:parent-style-name="Standard">
      <style:paragraph-properties fo:text-align="justify" style:justify-single-word="false"/>
      <style:text-properties fo:font-size="12pt" fo:font-weight="bold" officeooo:rsid="00468532" officeooo:paragraph-rsid="006f36ae" style:font-size-asian="12pt" style:font-weight-asian="bold" style:font-size-complex="12pt" style:font-weight-complex="bold"/>
    </style:style>
    <style:style style:name="P19" style:family="paragraph" style:parent-style-name="Standard">
      <style:paragraph-properties fo:text-align="justify" style:justify-single-word="false"/>
      <style:text-properties fo:font-size="12pt" officeooo:rsid="00159c2e" officeooo:paragraph-rsid="002f1db4" style:font-size-asian="12pt" style:font-size-complex="12pt"/>
    </style:style>
    <style:style style:name="P20" style:family="paragraph" style:parent-style-name="footnote_20_text" style:master-page-name="Converted2">
      <style:paragraph-properties style:page-number="auto"/>
      <style:text-properties officeooo:paragraph-rsid="004ecbe5"/>
    </style:style>
    <style:style style:name="P21" style:family="paragraph" style:parent-style-name="footnote_20_text" style:master-page-name="Converted2">
      <style:paragraph-properties style:page-number="auto"/>
      <style:text-properties officeooo:paragraph-rsid="0012f109"/>
    </style:style>
    <style:style style:name="P22" style:family="paragraph" style:parent-style-name="footnote_20_text" style:master-page-name="Converted2">
      <style:paragraph-properties style:page-number="auto"/>
      <style:text-properties officeooo:paragraph-rsid="00287e63"/>
    </style:style>
    <style:style style:name="P23" style:family="paragraph" style:parent-style-name="footnote_20_text" style:master-page-name="Converted2">
      <style:paragraph-properties style:page-number="auto"/>
      <style:text-properties officeooo:paragraph-rsid="002268f6"/>
    </style:style>
    <style:style style:name="P24" style:family="paragraph" style:parent-style-name="footnote_20_text" style:master-page-name="Converted2">
      <style:paragraph-properties style:page-number="auto"/>
      <style:text-properties officeooo:paragraph-rsid="0023af9b"/>
    </style:style>
    <style:style style:name="P25" style:family="paragraph" style:parent-style-name="footnote_20_text" style:master-page-name="Converted2">
      <style:paragraph-properties style:page-number="auto"/>
      <style:text-properties officeooo:paragraph-rsid="0020369d"/>
    </style:style>
    <style:style style:name="P26" style:family="paragraph" style:parent-style-name="footnote_20_text" style:master-page-name="Converted2">
      <style:paragraph-properties style:page-number="auto"/>
      <style:text-properties officeooo:paragraph-rsid="0016f760"/>
    </style:style>
    <style:style style:name="P27" style:family="paragraph" style:parent-style-name="footnote_20_text" style:master-page-name="Converted2">
      <style:paragraph-properties style:page-number="auto"/>
      <style:text-properties officeooo:paragraph-rsid="0018d719"/>
    </style:style>
    <style:style style:name="P28" style:family="paragraph" style:parent-style-name="footnote_20_text" style:master-page-name="Converted2">
      <style:paragraph-properties style:page-number="auto"/>
      <style:text-properties officeooo:paragraph-rsid="00279d4d"/>
    </style:style>
    <style:style style:name="P29" style:family="paragraph" style:parent-style-name="footnote_20_text" style:master-page-name="Converted2">
      <style:paragraph-properties style:page-number="auto"/>
      <style:text-properties officeooo:paragraph-rsid="005279f5"/>
    </style:style>
    <style:style style:name="P30" style:family="paragraph" style:parent-style-name="footnote_20_text" style:master-page-name="Converted2">
      <style:paragraph-properties style:page-number="auto"/>
      <style:text-properties officeooo:paragraph-rsid="005102cc"/>
    </style:style>
    <style:style style:name="P31" style:family="paragraph" style:parent-style-name="footnote_20_text" style:master-page-name="Converted2">
      <style:paragraph-properties style:page-number="auto"/>
      <style:text-properties officeooo:paragraph-rsid="004b8ee9"/>
    </style:style>
    <style:style style:name="P32" style:family="paragraph" style:parent-style-name="footnote_20_text" style:master-page-name="Converted2">
      <style:paragraph-properties style:page-number="auto"/>
      <style:text-properties officeooo:paragraph-rsid="004b9d43"/>
    </style:style>
    <style:style style:name="P33" style:family="paragraph" style:parent-style-name="footnote_20_text" style:master-page-name="Converted2">
      <style:paragraph-properties style:page-number="auto"/>
      <style:text-properties officeooo:paragraph-rsid="004f5b91"/>
    </style:style>
    <style:style style:name="P34" style:family="paragraph" style:parent-style-name="footnote_20_text" style:master-page-name="Converted2">
      <style:paragraph-properties style:page-number="auto"/>
      <style:text-properties officeooo:paragraph-rsid="00498671"/>
    </style:style>
    <style:style style:name="P35" style:family="paragraph" style:parent-style-name="footnote_20_text" style:master-page-name="Converted2">
      <style:paragraph-properties style:page-number="auto"/>
      <style:text-properties officeooo:paragraph-rsid="004ae005"/>
    </style:style>
    <style:style style:name="P36" style:family="paragraph" style:parent-style-name="footnote_20_text" style:master-page-name="Converted2">
      <style:paragraph-properties style:page-number="auto"/>
      <style:text-properties officeooo:paragraph-rsid="004a4da6"/>
    </style:style>
    <style:style style:name="P37" style:family="paragraph" style:parent-style-name="footnote_20_text" style:master-page-name="Converted2">
      <style:paragraph-properties style:page-number="auto"/>
      <style:text-properties officeooo:paragraph-rsid="0048fc12"/>
    </style:style>
    <style:style style:name="P38" style:family="paragraph" style:parent-style-name="footnote_20_text" style:master-page-name="Converted2">
      <style:paragraph-properties style:page-number="auto"/>
      <style:text-properties officeooo:paragraph-rsid="002d6427"/>
    </style:style>
    <style:style style:name="P39" style:family="paragraph" style:parent-style-name="footnote_20_text" style:master-page-name="Converted2">
      <style:paragraph-properties style:page-number="auto"/>
      <style:text-properties officeooo:paragraph-rsid="002f1db4"/>
    </style:style>
    <style:style style:name="P40" style:family="paragraph" style:parent-style-name="footnote_20_text" style:master-page-name="Converted2">
      <style:paragraph-properties style:page-number="auto"/>
      <style:text-properties officeooo:paragraph-rsid="0032e78a"/>
    </style:style>
    <style:style style:name="P41" style:family="paragraph" style:parent-style-name="footnote_20_text" style:master-page-name="Converted2">
      <style:paragraph-properties style:page-number="auto"/>
      <style:text-properties officeooo:paragraph-rsid="003101c4"/>
    </style:style>
    <style:style style:name="T1" style:family="text">
      <style:text-properties fo:font-size="12pt" style:font-size-asian="12pt" style:font-size-complex="12pt"/>
    </style:style>
    <style:style style:name="T2" style:family="text">
      <style:text-properties fo:font-size="12pt" officeooo:rsid="0011b529" style:font-size-asian="12pt" style:font-size-complex="12pt"/>
    </style:style>
    <style:style style:name="T3" style:family="text">
      <style:text-properties fo:font-size="12pt" officeooo:rsid="0012f109" style:font-size-asian="12pt" style:font-size-complex="12pt"/>
    </style:style>
    <style:style style:name="T4" style:family="text">
      <style:text-properties fo:font-size="12pt" officeooo:rsid="00150989" style:font-size-asian="12pt" style:font-size-complex="12pt"/>
    </style:style>
    <style:style style:name="T5" style:family="text">
      <style:text-properties fo:font-size="12pt" officeooo:rsid="001443ec" style:font-size-asian="12pt" style:font-size-complex="12pt"/>
    </style:style>
    <style:style style:name="T6" style:family="text">
      <style:text-properties fo:font-size="12pt" officeooo:rsid="0018d719" style:font-size-asian="12pt" style:font-size-complex="12pt"/>
    </style:style>
    <style:style style:name="T7" style:family="text">
      <style:text-properties fo:font-size="12pt" officeooo:rsid="0020369d" style:font-size-asian="12pt" style:font-size-complex="12pt"/>
    </style:style>
    <style:style style:name="T8" style:family="text">
      <style:text-properties fo:font-size="12pt" officeooo:rsid="00206b0b" style:font-size-asian="12pt" style:font-size-complex="12pt"/>
    </style:style>
    <style:style style:name="T9" style:family="text">
      <style:text-properties fo:font-size="12pt" officeooo:rsid="0025f0dc" style:font-size-asian="12pt" style:font-size-complex="12pt"/>
    </style:style>
    <style:style style:name="T10" style:family="text">
      <style:text-properties fo:font-size="12pt" officeooo:rsid="00279d4d" style:font-size-asian="12pt" style:font-size-complex="12pt"/>
    </style:style>
    <style:style style:name="T11" style:family="text">
      <style:text-properties fo:font-size="12pt" officeooo:rsid="005da6d7" style:font-size-asian="12pt" style:font-size-complex="12pt"/>
    </style:style>
    <style:style style:name="T12" style:family="text">
      <style:text-properties fo:font-size="12pt" officeooo:rsid="00669411" style:font-size-asian="12pt" style:font-size-complex="12pt"/>
    </style:style>
    <style:style style:name="T13" style:family="text">
      <style:text-properties fo:font-size="12pt" officeooo:rsid="006bd886" style:font-size-asian="12pt" style:font-size-complex="12pt"/>
    </style:style>
    <style:style style:name="T14" style:family="text">
      <style:text-properties fo:font-size="12pt" officeooo:rsid="006c8d6b" style:font-size-asian="12pt" style:font-size-complex="12pt"/>
    </style:style>
    <style:style style:name="T15" style:family="text">
      <style:text-properties fo:font-size="12pt" officeooo:rsid="0072c18f" style:font-size-asian="12pt" style:font-size-complex="12pt"/>
    </style:style>
    <style:style style:name="T16" style:family="text">
      <style:text-properties fo:font-size="12pt" officeooo:rsid="007394af" style:font-size-asian="12pt" style:font-size-complex="12pt"/>
    </style:style>
    <style:style style:name="T17" style:family="text">
      <style:text-properties fo:font-size="12pt" officeooo:rsid="0076552c" style:font-size-asian="12pt" style:font-size-complex="12pt"/>
    </style:style>
    <style:style style:name="T18" style:family="text">
      <style:text-properties fo:font-size="12pt" officeooo:rsid="007bfb86" style:font-size-asian="12pt" style:font-size-complex="12pt"/>
    </style:style>
    <style:style style:name="T19" style:family="text">
      <style:text-properties fo:font-size="12pt" officeooo:rsid="00804a2c" style:font-size-asian="12pt" style:font-size-complex="12pt"/>
    </style:style>
    <style:style style:name="T20" style:family="text">
      <style:text-properties fo:font-size="12pt" officeooo:rsid="00817770" style:font-size-asian="12pt" style:font-size-complex="12pt"/>
    </style:style>
    <style:style style:name="T21" style:family="text">
      <style:text-properties fo:font-size="12pt" officeooo:rsid="00823338" style:font-size-asian="12pt" style:font-size-complex="12pt"/>
    </style:style>
    <style:style style:name="T22" style:family="text">
      <style:text-properties fo:font-size="12pt" officeooo:rsid="008375c1" style:font-size-asian="12pt" style:font-size-complex="12pt"/>
    </style:style>
    <style:style style:name="T23" style:family="text">
      <style:text-properties fo:font-size="12pt" fo:font-weight="normal" style:font-size-asian="12pt" style:font-weight-asian="normal" style:font-size-complex="12pt" style:font-weight-complex="normal"/>
    </style:style>
    <style:style style:name="T24" style:family="text">
      <style:text-properties fo:font-size="12pt" fo:font-weight="normal" officeooo:rsid="006c8d6b" style:font-size-asian="12pt" style:font-weight-asian="normal" style:font-size-complex="12pt" style:font-weight-complex="normal"/>
    </style:style>
    <style:style style:name="T25" style:family="text">
      <style:text-properties fo:font-size="12pt" fo:font-weight="normal" officeooo:rsid="00468532" style:font-size-asian="12pt" style:font-weight-asian="normal" style:font-size-complex="12pt" style:font-weight-complex="normal"/>
    </style:style>
    <style:style style:name="T26" style:family="text">
      <style:text-properties fo:font-size="12pt" fo:font-weight="normal" officeooo:rsid="0050297c" style:font-size-asian="12pt" style:font-weight-asian="normal" style:font-size-complex="12pt" style:font-weight-complex="normal"/>
    </style:style>
    <style:style style:name="T27" style:family="text">
      <style:text-properties fo:font-size="12pt" fo:font-weight="normal" officeooo:rsid="00479a6b" style:font-size-asian="12pt" style:font-weight-asian="normal" style:font-size-complex="12pt" style:font-weight-complex="normal"/>
    </style:style>
    <style:style style:name="T28" style:family="text">
      <style:text-properties fo:font-size="12pt" fo:font-weight="normal" officeooo:rsid="004ff2a1" style:font-size-asian="12pt" style:font-weight-asian="normal" style:font-size-complex="12pt" style:font-weight-complex="normal"/>
    </style:style>
    <style:style style:name="T29" style:family="text">
      <style:text-properties fo:font-size="12pt" fo:font-weight="normal" officeooo:rsid="0011b529" style:font-size-asian="12pt" style:font-weight-asian="normal" style:font-size-complex="12pt" style:font-weight-complex="normal"/>
    </style:style>
    <style:style style:name="T30" style:family="text">
      <style:text-properties fo:font-size="12pt" fo:font-weight="normal" officeooo:rsid="005279f5" style:font-size-asian="12pt" style:font-weight-asian="normal" style:font-size-complex="12pt" style:font-weight-complex="normal"/>
    </style:style>
    <style:style style:name="T31" style:family="text">
      <style:text-properties fo:font-size="12pt" fo:font-weight="normal" officeooo:rsid="0070176e" style:font-size-asian="12pt" style:font-weight-asian="normal" style:font-size-complex="12pt" style:font-weight-complex="normal"/>
    </style:style>
    <style:style style:name="T32" style:family="text">
      <style:text-properties fo:font-size="12pt" fo:font-weight="normal" officeooo:rsid="00540293" style:font-size-asian="12pt" style:font-weight-asian="normal" style:font-size-complex="12pt" style:font-weight-complex="normal"/>
    </style:style>
    <style:style style:name="T33" style:family="text">
      <style:text-properties fo:font-size="12pt" fo:font-weight="normal" officeooo:rsid="0071a312" style:font-size-asian="12pt" style:font-weight-asian="normal" style:font-size-complex="12pt" style:font-weight-complex="normal"/>
    </style:style>
    <style:style style:name="T34" style:family="text">
      <style:text-properties fo:font-size="12pt" fo:font-weight="normal" officeooo:rsid="007d326a" style:font-size-asian="12pt" style:font-weight-asian="normal" style:font-size-complex="12pt" style:font-weight-complex="normal"/>
    </style:style>
    <style:style style:name="T35" style:family="text">
      <style:text-properties fo:font-size="12pt" fo:font-weight="normal" officeooo:rsid="0016f760" style:font-size-asian="12pt" style:font-weight-asian="normal" style:font-size-complex="12pt" style:font-weight-complex="normal"/>
    </style:style>
    <style:style style:name="T36" style:family="text">
      <style:text-properties fo:font-size="12pt" fo:font-weight="normal" officeooo:rsid="007daf0d" style:font-size-asian="12pt" style:font-weight-asian="normal" style:font-size-complex="12pt" style:font-weight-complex="normal"/>
    </style:style>
    <style:style style:name="T37" style:family="text">
      <style:text-properties fo:font-size="12pt" fo:font-weight="normal" officeooo:rsid="0080d0a0" style:font-size-asian="12pt" style:font-weight-asian="normal" style:font-size-complex="12pt" style:font-weight-complex="normal"/>
    </style:style>
    <style:style style:name="T38" style:family="text">
      <style:text-properties fo:font-size="12pt" fo:font-weight="normal" officeooo:rsid="008411f9" style:font-size-asian="12pt" style:font-weight-asian="normal" style:font-size-complex="12pt" style:font-weight-complex="normal"/>
    </style:style>
    <style:style style:name="T39" style:family="text">
      <style:text-properties fo:font-size="12pt" fo:font-weight="normal" officeooo:rsid="00849b58" style:font-size-asian="12pt" style:font-weight-asian="normal" style:font-size-complex="12pt" style:font-weight-complex="normal"/>
    </style:style>
    <style:style style:name="T40" style:family="text">
      <style:text-properties fo:font-size="12pt" fo:font-weight="normal" officeooo:rsid="0084f7e1" style:font-size-asian="12pt" style:font-weight-asian="normal" style:font-size-complex="12pt" style:font-weight-complex="normal"/>
    </style:style>
    <style:style style:name="T41" style:family="text">
      <style:text-properties fo:font-size="12pt" fo:font-weight="normal" officeooo:rsid="0086badb" style:font-size-asian="12pt" style:font-weight-asian="normal" style:font-size-complex="12pt" style:font-weight-complex="normal"/>
    </style:style>
    <style:style style:name="T42" style:family="text">
      <style:text-properties fo:font-size="12pt" fo:font-weight="normal" officeooo:rsid="0087990c" style:font-size-asian="12pt" style:font-weight-asian="normal" style:font-size-complex="12pt" style:font-weight-complex="normal"/>
    </style:style>
    <style:style style:name="T43" style:family="text">
      <style:text-properties fo:font-size="12pt" fo:font-weight="normal" officeooo:rsid="0088b88a" style:font-size-asian="12pt" style:font-weight-asian="normal" style:font-size-complex="12pt" style:font-weight-complex="normal"/>
    </style:style>
    <style:style style:name="T44" style:family="text">
      <style:text-properties fo:font-size="9pt" style:font-size-asian="9pt" style:font-size-complex="9pt"/>
    </style:style>
    <style:style style:name="T45" style:family="text">
      <style:text-properties fo:font-size="9pt" officeooo:rsid="0011b529" style:font-size-asian="9pt" style:font-size-complex="9pt"/>
    </style:style>
    <style:style style:name="T46" style:family="text">
      <style:text-properties fo:font-size="9pt" officeooo:rsid="0012f109" style:font-size-asian="9pt" style:font-size-complex="9pt"/>
    </style:style>
    <style:style style:name="T47" style:family="text">
      <style:text-properties fo:font-size="9pt" officeooo:rsid="0013b491" style:font-size-asian="9pt" style:font-size-complex="9pt"/>
    </style:style>
    <style:style style:name="T48" style:family="text">
      <style:text-properties fo:font-size="9pt" officeooo:rsid="0016f760" style:font-size-asian="9pt" style:font-size-complex="9pt"/>
    </style:style>
    <style:style style:name="T49" style:family="text">
      <style:text-properties fo:font-size="9pt" officeooo:rsid="0018d719" style:font-size-asian="9pt" style:font-size-complex="9pt"/>
    </style:style>
    <style:style style:name="T50" style:family="text">
      <style:text-properties fo:font-size="9pt" officeooo:rsid="0020369d" style:font-size-asian="9pt" style:font-size-complex="9pt"/>
    </style:style>
    <style:style style:name="T51" style:family="text">
      <style:text-properties fo:font-size="9pt" officeooo:rsid="002268f6" style:font-size-asian="9pt" style:font-size-complex="9pt"/>
    </style:style>
    <style:style style:name="T52" style:family="text">
      <style:text-properties fo:font-size="9pt" officeooo:rsid="0023af9b" style:font-size-asian="9pt" style:font-size-complex="9pt"/>
    </style:style>
    <style:style style:name="T53" style:family="text">
      <style:text-properties fo:font-size="9pt" officeooo:rsid="0024bb19" style:font-size-asian="9pt" style:font-size-complex="9pt"/>
    </style:style>
    <style:style style:name="T54" style:family="text">
      <style:text-properties fo:font-size="9pt" officeooo:rsid="00279d4d" style:font-size-asian="9pt" style:font-size-complex="9pt"/>
    </style:style>
    <style:style style:name="T55" style:family="text">
      <style:text-properties fo:font-size="9pt" officeooo:rsid="00287e63" style:font-size-asian="9pt" style:font-size-complex="9pt"/>
    </style:style>
    <style:style style:name="T56" style:family="text">
      <style:text-properties fo:font-size="9pt" officeooo:rsid="002d6427" style:font-size-asian="9pt" style:font-size-complex="9pt"/>
    </style:style>
    <style:style style:name="T57" style:family="text">
      <style:text-properties fo:font-size="9pt" officeooo:rsid="002e74a1" style:font-size-asian="9pt" style:font-size-complex="9pt"/>
    </style:style>
    <style:style style:name="T58" style:family="text">
      <style:text-properties fo:font-size="9pt" officeooo:rsid="002f1db4" style:font-size-asian="9pt" style:font-size-complex="9pt"/>
    </style:style>
    <style:style style:name="T59" style:family="text">
      <style:text-properties fo:font-size="9pt" officeooo:rsid="003101c4" style:font-size-asian="9pt" style:font-size-complex="9pt"/>
    </style:style>
    <style:style style:name="T60" style:family="text">
      <style:text-properties fo:font-size="9pt" officeooo:rsid="0032e78a" style:font-size-asian="9pt" style:font-size-complex="9pt"/>
    </style:style>
    <style:style style:name="T61" style:family="text">
      <style:text-properties fo:font-size="9pt" officeooo:rsid="0048fc12" style:font-size-asian="9pt" style:font-size-complex="9pt"/>
    </style:style>
    <style:style style:name="T62" style:family="text">
      <style:text-properties fo:font-size="9pt" officeooo:rsid="00498671" style:font-size-asian="9pt" style:font-size-complex="9pt"/>
    </style:style>
    <style:style style:name="T63" style:family="text">
      <style:text-properties fo:font-size="9pt" officeooo:rsid="004a4da6" style:font-size-asian="9pt" style:font-size-complex="9pt"/>
    </style:style>
    <style:style style:name="T64" style:family="text">
      <style:text-properties fo:font-size="9pt" officeooo:rsid="004a8142" style:font-size-asian="9pt" style:font-size-complex="9pt"/>
    </style:style>
    <style:style style:name="T65" style:family="text">
      <style:text-properties fo:font-size="9pt" officeooo:rsid="004ae005" style:font-size-asian="9pt" style:font-size-complex="9pt"/>
    </style:style>
    <style:style style:name="T66" style:family="text">
      <style:text-properties fo:font-size="9pt" officeooo:rsid="004b8ee9" style:font-size-asian="9pt" style:font-size-complex="9pt"/>
    </style:style>
    <style:style style:name="T67" style:family="text">
      <style:text-properties fo:font-size="9pt" officeooo:rsid="004b9d43" style:font-size-asian="9pt" style:font-size-complex="9pt"/>
    </style:style>
    <style:style style:name="T68" style:family="text">
      <style:text-properties fo:font-size="9pt" officeooo:rsid="004ecbe5" style:font-size-asian="9pt" style:font-size-complex="9pt"/>
    </style:style>
    <style:style style:name="T69" style:family="text">
      <style:text-properties fo:font-size="9pt" officeooo:rsid="004f5b91" style:font-size-asian="9pt" style:font-size-complex="9pt"/>
    </style:style>
    <style:style style:name="T70" style:family="text">
      <style:text-properties fo:font-size="9pt" officeooo:rsid="005102cc" style:font-size-asian="9pt" style:font-size-complex="9pt"/>
    </style:style>
    <style:style style:name="T71" style:family="text">
      <style:text-properties fo:font-size="9pt" officeooo:rsid="005279f5" style:font-size-asian="9pt" style:font-size-complex="9pt"/>
    </style:style>
    <style:style style:name="T72" style:family="text">
      <style:text-properties officeooo:rsid="0011b529"/>
    </style:style>
    <style:style style:name="T73" style:family="text">
      <style:text-properties officeooo:rsid="0032e78a"/>
    </style:style>
    <style:style style:name="T74" style:family="text">
      <style:text-properties style:font-weight-complex="normal"/>
    </style:style>
    <style:style style:name="T75" style:family="text">
      <style:text-properties officeooo:rsid="00652fd7" style:font-weight-complex="normal"/>
    </style:style>
    <style:style style:name="T76" style:family="text">
      <style:text-properties officeooo:rsid="0076552c"/>
    </style:style>
    <style:style style:name="T77" style:family="text">
      <style:text-properties fo:font-weight="normal" style:font-weight-asian="normal" style:font-weight-complex="normal"/>
    </style:style>
    <style:style style:name="T78" style:family="text">
      <style:text-properties fo:font-weight="normal" officeooo:rsid="0011b529" style:font-weight-asian="normal" style:font-weight-complex="normal"/>
    </style:style>
    <style:style style:name="T79" style:family="text">
      <style:text-properties fo:font-weight="normal" officeooo:rsid="002e74a1" style:font-weight-asian="normal" style:font-weight-complex="normal"/>
    </style:style>
    <style:style style:name="T80" style:family="text">
      <style:text-properties fo:font-weight="normal" officeooo:rsid="007e7400" style:font-weight-asian="normal" style:font-weight-complex="normal"/>
    </style:style>
    <style:style style:name="T81" style:family="text">
      <style:text-properties fo:font-weight="normal" officeooo:rsid="0032e78a" style:font-weight-asian="normal" style:font-weight-complex="normal"/>
    </style:style>
    <style:style style:name="T82" style:family="text">
      <style:text-properties officeooo:rsid="007e7400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7"><text:span text:style-name="T75">T</text:span><text:span text:style-name="T74">ext für die Homepage des Fortbildungsservers</text:span></text:p>
      <text:p text:style-name="P8"/>
      <text:p text:style-name="P8"/>
      <text:p text:style-name="P8"/>
      <text:p text:style-name="P8"/>
      <text:p text:style-name="P9">Modul: Kommunikation</text:p>
      <text:p text:style-name="P8"/>
      <text:p text:style-name="P8"/>
      <text:p text:style-name="P8"/>
      <text:p text:style-name="P8"/>
      <text:p text:style-name="P7">erstellt von Steffen Haschler</text:p>
      <text:p text:style-name="P10"/>
      <text:p text:style-name="P10">letzte Bearbeitung: 28.10.2017</text:p>
      <text:p text:style-name="P10"/>
      <text:p text:style-name="P10"/>
      <text:p text:style-name="P10"/>
      <text:p text:style-name="P10">Lizenz der Veröffentlichung: CC-BY-SA DE 4.0</text:p>
      <text:p text:style-name="P6"><text:soft-page-break/>Kommunikation</text:p>
      <text:p text:style-name="P4"><text:span text:style-name="T11">Kommunikation ist ein Grundbedürfnis von uns Menschen. </text:span><text:span text:style-name="T2">Ein bedeutender Anteil </text:span><text:span text:style-name="T15">davon </text:span><text:span text:style-name="T11">findet heute </text:span><text:span text:style-name="T2">unter Jugendlichen digital </text:span><text:span text:style-name="T11">statt</text:span><text:span text:style-name="T2">.</text:span><text:span text:style-name="footnote_20_reference"><text:span text:style-name="T2"><text:note text:id="ftn1" text:note-class="footnote"><text:note-citation>1</text:note-citation><text:note-body><text:p text:style-name="P20"><text:span text:style-name="footnote_20_reference"><text:span text:style-name="T44"><text:s text:c="2"/></text:span></text:span><text:a xlink:type="simple" xlink:href="http://www.klicksafe.de/themen/kommunizieren/" text:style-name="Internet_20_link" text:visited-style-name="Visited_20_Internet_20_Link"><text:span text:style-name="T68">http://www.klicksafe.de/themen/kommunizieren/</text:span></text:a></text:p></text:note-body></text:note></text:span></text:span><text:span text:style-name="T2"> Sie beginnen </text:span><text:span text:style-name="T12">mit dieser Art der Kommunikation</text:span><text:span text:style-name="T2">, sobald ihnen internetfähige Endgeräte zugänglich werden. D</text:span><text:span text:style-name="T16">er Einstieg findet mittlerweile oft bereits in der </text:span><text:span text:style-name="T11">Grundschul</text:span><text:span text:style-name="T16">e statt</text:span><text:span text:style-name="T2">.</text:span><text:span text:style-name="footnote_20_reference"><text:span text:style-name="T2"><text:note text:id="ftn2" text:note-class="footnote"><text:note-citation>2</text:note-citation><text:note-body><text:p text:style-name="P21"><text:span text:style-name="footnote_20_reference"><text:span text:style-name="T44"><text:s text:c="2"/></text:span></text:span><text:span text:style-name="T45">Wer mehr zu diesen Daten wissen möchte, schlägt in der KIM-Studie (für Kinder) bzw. in der JIM</text:span><text:span text:style-name="T44">-Studie</text:span><text:span text:style-name="T45"> (für Jugendliche) nach, </text:span><text:span text:style-name="T53">die unter</text:span><text:span text:style-name="T45"> </text:span><text:a xlink:type="simple" xlink:href="https://www.mpfs.de/startseite/" text:style-name="Internet_20_link" text:visited-style-name="Visited_20_Internet_20_Link"><text:span text:style-name="T46">https://www.mpfs.de/startseite/</text:span></text:a><text:span text:style-name="T46"> </text:span><text:span text:style-name="T53">verlinkt sind</text:span></text:p></text:note-body></text:note></text:span></text:span></text:p>
      <text:p text:style-name="P3">Die genutzten Dienste ändern sich dabei stetig und schnell. Aktuell sind „WhatsApp“, „<text:span text:style-name="T76">Snapchat</text:span>“, „Instagram“ und „Facebook“ beliebt.</text:p>
      <text:p text:style-name="P1">Smarte Dienste machen noch keine smarten Nutzer</text:p>
      <text:p text:style-name="P5"><text:span text:style-name="T17">D</text:span><text:span text:style-name="T2">ie </text:span><text:span text:style-name="T6">zur Kommunikation </text:span><text:span text:style-name="T2">verwendeten Dienste und Apps </text:span><text:span text:style-name="T17">sind </text:span><text:span text:style-name="T2">intuitiv bedienbar, jedoch brauchen </text:span><text:span text:style-name="T3">die jungen Menschen </text:span><text:span text:style-name="T2">Unterstützung durch ihre Eltern und uns Lehrkräfte. </text:span><text:span text:style-name="T17">Denn d</text:span><text:span text:style-name="T3">ie</text:span><text:span text:style-name="T2"> Technik ist </text:span><text:span text:style-name="T17">zwar </text:span><text:span text:style-name="T2">ein </text:span><text:span text:style-name="T6">mächtiges </text:span><text:span text:style-name="T2">Werkzeug, mit dem </text:span><text:span text:style-name="T17">die jungen Menschen</text:span><text:span text:style-name="T2"> eigene Bedürfnisse befriedigen, sie vermittelt aber </text:span><text:span text:style-name="T17">weder </text:span><text:span text:style-name="T2">Kommunikations- </text:span><text:span text:style-name="T17">noch</text:span><text:span text:style-name="T3"> </text:span><text:span text:style-name="T2">soziale Kompetenz.</text:span></text:p>
      <text:p text:style-name="P2">Analoge und digitale Kommunikation unterscheiden sich</text:p>
      <text:p text:style-name="P15"><text:span text:style-name="T4">Es ist wichtig, sich zu vergegenwärtigen, dass sich d</text:span><text:span text:style-name="T5">igitale Kommunikation </text:span><text:span text:style-name="T4">vom Prinzip her nicht von analoger Kommunikation unterscheidet, denn am Ende stehen immer Menschen </text:span><text:span text:style-name="T20">hinter den Geräten.</text:span><text:span text:style-name="T4"> </text:span><text:span text:style-name="T20">Somit geht es im Kontext von Medienkompetenz immer um Sozialkompetenzen.</text:span><text:span text:style-name="T1"> Im Digitalen </text:span><text:span text:style-name="T8">sind</text:span><text:span text:style-name="T1"> </text:span><text:span text:style-name="T20">jedoch </text:span><text:span text:style-name="T1">Reichweite, Verfügbarkeit und Persistenz der Daten</text:span><text:span text:style-name="footnote_20_reference"><text:span text:style-name="T2"><text:note text:id="ftn3" text:note-class="footnote"><text:note-citation>3</text:note-citation><text:note-body><text:p text:style-name="P22"><text:span text:style-name="footnote_20_reference"><text:span text:style-name="T44"><text:s text:c="2"/></text:span></text:span><text:span text:style-name="T55">Wer sich dies veranschaulichen möchte, besucht die Wayback Machine auf </text:span><text:a xlink:type="simple" xlink:href="https://archive.org/" text:style-name="Internet_20_link" text:visited-style-name="Visited_20_Internet_20_Link"><text:span text:style-name="T55">https://archive.org/</text:span></text:a></text:p></text:note-body></text:note></text:span></text:span><text:span text:style-name="T1"> mit dem heutigen Internet </text:span><text:span text:style-name="T13">deutlich</text:span><text:span text:style-name="T1"> größer mit allen Vor- und Nachteilen.</text:span></text:p>
      <text:p text:style-name="P11"><text:span text:style-name="T7">Instant Messenger</text:span><text:span text:style-name="footnote_20_reference"><text:span text:style-name="T2"><text:note text:id="ftn4" text:note-class="footnote"><text:note-citation>4</text:note-citation><text:note-body><text:p text:style-name="P23"><text:span text:style-name="footnote_20_reference"><text:span text:style-name="T44"><text:s text:c="2"/></text:span></text:span><text:a xlink:type="simple" xlink:href="http://www.klicksafe.de/themen/kommunizieren/instant-messenger/was-ist-instant-messaging/" text:style-name="Internet_20_link" text:visited-style-name="Visited_20_Internet_20_Link"><text:span text:style-name="T51">http://www.klicksafe.de/themen/kommunizieren/instant-messenger/was-ist-instant-messaging/</text:span></text:a><text:span text:style-name="T51"> </text:span></text:p></text:note-body></text:note></text:span></text:span><text:span text:style-name="T7"> </text:span><text:span text:style-name="T18">bieten heute </text:span><text:span text:style-name="T7">eine weltweite Erreichbarkeit in Echtzeit, </text:span><text:span text:style-name="T18">und</text:span><text:span text:style-name="T7"> auf sozialen Plattformen</text:span><text:span text:style-name="footnote_20_reference"><text:span text:style-name="T2"><text:note text:id="ftn5" text:note-class="footnote"><text:note-citation>5</text:note-citation><text:note-body><text:p text:style-name="P24"><text:span text:style-name="footnote_20_reference"><text:span text:style-name="T44"><text:s text:c="2"/></text:span></text:span><text:a xlink:type="simple" xlink:href="http://www.klicksafe.de/themen/kommunizieren/soziale-netzwerke/was-sind-soziale-netzwerke/" text:style-name="Internet_20_link" text:visited-style-name="Visited_20_Internet_20_Link"><text:span text:style-name="T52">http://www.klicksafe.de/themen/kommunizieren/soziale-netzwerke/was-sind-soziale-netzwerke/</text:span></text:a></text:p></text:note-body></text:note></text:span></text:span><text:span text:style-name="T7"> und in Internetforen </text:span><text:span text:style-name="T18">gibt es </text:span><text:span text:style-name="T7">eine viel größere Zahl an Menschen, mit denen man in Kontakt treten kann.</text:span><text:span text:style-name="footnote_20_reference"><text:span text:style-name="T2"><text:note text:id="ftn6" text:note-class="footnote"><text:note-citation>6</text:note-citation><text:note-body><text:p text:style-name="P25"><text:span text:style-name="footnote_20_reference"><text:span text:style-name="T44"><text:s text:c="2"/></text:span></text:span><text:span text:style-name="T47">E</text:span><text:span text:style-name="T50">s gibt erste Studien zu den Auswirkungen dieser Kommunikationsmöglichkeiten, bspw. diese zu Partnerschaften: </text:span><text:a xlink:type="simple" xlink:href="https://www.heise.de/newsticker/meldung/Studie-Online-Dating-veraendert-die-Gesellschaft-3862144.html" text:style-name="Internet_20_link" text:visited-style-name="Visited_20_Internet_20_Link"><text:span text:style-name="T50">https://www.heise.de/newsticker/meldung/Studie-Online-Dating-veraendert-die-Gesellschaft-3862144.html</text:span></text:a></text:p></text:note-body></text:note></text:span></text:span><text:span text:style-name="footnote_20_reference"><text:span text:style-name="T2"> </text:span></text:span><text:span text:style-name="T7">Mit den neuen Medien wird k</text:span><text:span text:style-name="T1">ollaboratives und kreatives Arbeiten </text:span><text:span text:style-name="T7">leichter</text:span><text:span text:style-name="T1">.</text:span><text:span text:style-name="footnote_20_reference"><text:span text:style-name="T2"><text:note text:id="ftn7" text:note-class="footnote"><text:note-citation>7</text:note-citation><text:note-body><text:p text:style-name="P26"><text:span text:style-name="footnote_20_reference"><text:span text:style-name="T44"><text:s text:c="2"/></text:span></text:span><text:span text:style-name="T47">Ein </text:span><text:span text:style-name="T48">Beispiel auf schulischer Ebene ist das eTwinning: </text:span><text:a xlink:type="simple" xlink:href="https://www.kmk-pad.org/programme/etwinning.html" text:style-name="Internet_20_link" text:visited-style-name="Visited_20_Internet_20_Link"><text:span text:style-name="T48">https://www.kmk-pad.org/programme/etwinning.html</text:span></text:a><text:span text:style-name="T48"> </text:span></text:p></text:note-body></text:note></text:span></text:span><text:span text:style-name="T1"> Durch maschinelle Übersetzungen fallen Sprachbarrieren</text:span><text:span text:style-name="footnote_20_reference"><text:span text:style-name="T2"><text:note text:id="ftn8" text:note-class="footnote"><text:note-citation>8</text:note-citation><text:note-body><text:p text:style-name="P27"><text:span text:style-name="footnote_20_reference"><text:span text:style-name="T44"><text:s text:c="2"/></text:span></text:span><text:span text:style-name="T49">Selbstlernende Algorithmen wie </text:span><text:a xlink:type="simple" xlink:href="https://translate.google.com/" text:style-name="Internet_20_link" text:visited-style-name="Visited_20_Internet_20_Link"><text:span text:style-name="T49">https://translate.google.com/</text:span></text:a><text:span text:style-name="T49"> werden z.T. in Echtzeit in soziale Netzwerke eingebettet</text:span></text:p></text:note-body></text:note></text:span></text:span><text:span text:style-name="T1"> und körperliche Einschränkungen werden </text:span><text:span text:style-name="T18">un</text:span><text:span text:style-name="T1">wichtig. </text:span><text:span text:style-name="T21">I</text:span><text:span text:style-name="T6">m Digitalen </text:span><text:span text:style-name="T21">ist es </text:span><text:span text:style-name="T6">möglich, mehrere Identitäten anzunehmen </text:span><text:span text:style-name="T9">oder quasi anonym aufzutreten</text:span><text:span text:style-name="T6">, was jungen Menschen in ihrer Selbstfindungsphase helfe</text:span><text:span text:style-name="T21">n kann</text:span><text:span text:style-name="T6">. </text:span><text:span text:style-name="T7">Wer die Möglichkeiten, die sich mit der heutigen Technik bieten, gezielt für sich einsetzen kann, wird insgesamt von diesen Entwicklungen profitieren. </text:span></text:p>
      <text:p text:style-name="P11"><text:soft-page-break/><text:span text:style-name="T7">Wer nicht </text:span><text:span text:style-name="T19">mündig teilhaben </text:span><text:span text:style-name="T7">kann, gerät schnell in Schwierigkeiten. </text:span><text:span text:style-name="T10">Im Englischen spricht man </text:span><text:span text:style-name="T22">auch </text:span><text:span text:style-name="T10">vo</text:span><text:span text:style-name="T14">m</text:span><text:span text:style-name="T10"> „digital divide“.</text:span><text:span text:style-name="footnote_20_reference"><text:span text:style-name="T2"><text:note text:id="ftn9" text:note-class="footnote"><text:note-citation>9</text:note-citation><text:note-body><text:p text:style-name="P28"><text:span text:style-name="footnote_20_reference"><text:span text:style-name="T44"><text:s text:c="2"/></text:span></text:span><text:a xlink:type="simple" xlink:href="https://de.wikipedia.org/wiki/Digitale_Kluft" text:style-name="Internet_20_link" text:visited-style-name="Visited_20_Internet_20_Link"><text:span text:style-name="T54">https://de.wikipedia.org/wiki/Digitale_Kluft</text:span></text:a></text:p></text:note-body></text:note></text:span></text:span></text:p>
      <text:p text:style-name="P18">Schlechte Kommunikationskompetenz hat Auswirkungen</text:p>
      <text:p text:style-name="P11"><text:span text:style-name="T25">Kommunikationsmittel werden </text:span><text:span text:style-name="T34">insbesondere von jungen Menschen </text:span><text:span text:style-name="T25">nicht gezielt eingesetzt </text:span><text:span text:style-name="T26">und es kommt zu </text:span><text:span text:style-name="T24">Mißverständnissen und </text:span><text:span text:style-name="T26">Streit. </text:span><text:span text:style-name="T38">D</text:span><text:span text:style-name="T24">ie </text:span><text:span text:style-name="T25">Bedeutung von Sprache, Gestik und Mimik </text:span><text:span text:style-name="T38">gehen </text:span><text:span text:style-name="T25">zurück, </text:span><text:span text:style-name="T26">was sich </text:span><text:span text:style-name="T24">auch </text:span><text:span text:style-name="T26">in der Lese- und Rechtschreibkompetenz der Kinder und Jugendlichen zeigt.</text:span></text:p>
      <text:p text:style-name="P12"><text:span text:style-name="T40">Fehlendes</text:span><text:span text:style-name="T27"> technisches Verständnis führt zu</text:span><text:span text:style-name="T40">m</text:span><text:span text:style-name="T39"> </text:span><text:span text:style-name="T27">Verlust von Privatsphäre, </text:span><text:span text:style-name="T24">da G</text:span><text:span text:style-name="T28">erätesperren </text:span><text:span text:style-name="T24">fehlen </text:span><text:span text:style-name="T40">oder</text:span><text:span text:style-name="T24"> bösartige</text:span><text:span text:style-name="T28"> Apps installiert </text:span><text:span text:style-name="T24">werden. </text:span><text:span text:style-name="T31">D</text:span><text:span text:style-name="T30">urch offene Zurschaustellung auf sozialen Plattformen kommt es zu </text:span><text:span text:style-name="T27">Identitätsklau</text:span><text:span text:style-name="footnote_20_reference"><text:span text:style-name="T29"><text:note text:id="ftn10" text:note-class="footnote"><text:note-citation>10</text:note-citation><text:note-body><text:p text:style-name="P29"><text:span text:style-name="footnote_20_reference"><text:span text:style-name="T44"><text:s text:c="2"/></text:span></text:span><text:a xlink:type="simple" xlink:href="http://www.klicksafe.de/themen/rechtsfragen-im-netz/irights/identitaetsdiebstahl-im-internet/" text:style-name="Internet_20_link" text:visited-style-name="Visited_20_Internet_20_Link"><text:span text:style-name="T71">http://www.klicksafe.de/themen/rechtsfragen-im-netz/irights/identitaetsdiebstahl-im-internet/</text:span></text:a><text:span text:style-name="T71"> </text:span></text:p></text:note-body></text:note></text:span></text:span></text:p>
      <text:p text:style-name="P14"><text:span text:style-name="T37">I</text:span><text:span text:style-name="T40">n</text:span><text:span text:style-name="T37"> Klassenchat</text:span><text:span text:style-name="T40">s</text:span><text:span text:style-name="T37"> </text:span><text:span text:style-name="T23">werden j</text:span><text:span text:style-name="T27">ugendgefährdende Inhalte geteilt </text:span><text:span text:style-name="T43">und </text:span><text:span text:style-name="T23">Gewalt, Pornographie </text:span><text:span text:style-name="T43">bzw. K</text:span><text:span text:style-name="T23">et</text:span><text:span text:style-name="T27">tenbriefe</text:span><text:span text:style-name="footnote_20_reference"><text:span text:style-name="T29"><text:note text:id="ftn11" text:note-class="footnote"><text:note-citation>11</text:note-citation><text:note-body><text:p text:style-name="P30"><text:span text:style-name="footnote_20_reference"><text:span text:style-name="T44"><text:s text:c="2"/></text:span></text:span><text:a xlink:type="simple" xlink:href="http://www.klicksafe.de/service/aktuelles/news/detail/polizei-niedersachsen-warnttodesdrohung-ueber-whatsapp-kettenbrief-per-voice-nachricht/" text:style-name="Internet_20_link" text:visited-style-name="Visited_20_Internet_20_Link"><text:span text:style-name="T70">http://www.klicksafe.de/service/aktuelles/news/detail/polizei-niedersachsen-warnttodesdrohung-ueber-whatsapp-kettenbrief-per-voice-nachricht/</text:span></text:a></text:p></text:note-body></text:note></text:span></text:span><text:span text:style-name="T27"> </text:span><text:span text:style-name="T43">verstören</text:span><text:span text:style-name="T27">. </text:span><text:span text:style-name="T43">Daneben kommt e</text:span><text:span text:style-name="T30">s zu </text:span><text:span text:style-name="T27">Cybermobbing</text:span><text:span text:style-name="footnote_20_reference"><text:span text:style-name="T29"><text:note text:id="ftn12" text:note-class="footnote"><text:note-citation>12</text:note-citation><text:note-body><text:p text:style-name="P31"><text:span text:style-name="footnote_20_reference"><text:span text:style-name="T44"><text:s text:c="2"/></text:span></text:span><text:a xlink:type="simple" xlink:href="https://www.handysektor.de/mediathek/videos/erklaervideo-cybermobbing.html" text:style-name="Internet_20_link" text:visited-style-name="Visited_20_Internet_20_Link"><text:span text:style-name="T66">https://www.handysektor.de/mediathek/videos/erklaervideo-cybermobbing.html</text:span></text:a></text:p></text:note-body></text:note></text:span></text:span><text:span text:style-name="footnote_20_reference"><text:span text:style-name="T29">,</text:span></text:span><text:span text:style-name="footnote_20_reference"><text:span text:style-name="T29"><text:note text:id="ftn13" text:note-class="footnote"><text:note-citation>13</text:note-citation><text:note-body><text:p text:style-name="P32"><text:span text:style-name="footnote_20_reference"><text:span text:style-name="T44"><text:s text:c="2"/></text:span></text:span><text:a xlink:type="simple" xlink:href="http://www.klicksafe.de/themen/kommunizieren/cyber-mobbing/" text:style-name="Internet_20_link" text:visited-style-name="Visited_20_Internet_20_Link"><text:span text:style-name="T67">http://www.klicksafe.de/themen/kommunizieren/cyber-mobbing/</text:span></text:a></text:p></text:note-body></text:note></text:span></text:span><text:span text:style-name="T31">, zu</text:span><text:span text:style-name="T30"> s</text:span><text:span text:style-name="T27">exuelle</text:span><text:span text:style-name="T30">r</text:span><text:span text:style-name="T27"> Belästigung </text:span><text:span text:style-name="T40">und </text:span><text:span text:style-name="T31">zu</text:span><text:span text:style-name="T27"> Cybergrooming</text:span><text:span text:style-name="footnote_20_reference"><text:span text:style-name="T29"><text:note text:id="ftn14" text:note-class="footnote"><text:note-citation>14</text:note-citation><text:note-body><text:p text:style-name="P33"><text:span text:style-name="footnote_20_reference"><text:span text:style-name="T44"><text:s text:c="2"/></text:span></text:span><text:a xlink:type="simple" xlink:href="https://www.handysektor.de/themenmonate/cyber-grooming.html" text:style-name="Internet_20_link" text:visited-style-name="Visited_20_Internet_20_Link"><text:span text:style-name="T69">https://www.handysektor.de/themenmonate/cyber-grooming.html</text:span></text:a></text:p></text:note-body></text:note></text:span></text:span><text:span text:style-name="T30">. </text:span><text:span text:style-name="T31">Be</text:span><text:span text:style-name="T30">im Sexting werden intime Fotos verschickt</text:span><text:span text:style-name="footnote_20_reference"><text:span text:style-name="T29"><text:note text:id="ftn15" text:note-class="footnote"><text:note-citation>15</text:note-citation><text:note-body><text:p text:style-name="P34"><text:span text:style-name="footnote_20_reference"><text:span text:style-name="T44"><text:s text:c="2"/></text:span></text:span><text:a xlink:type="simple" xlink:href="https://www.youtube.com/watch?v=xDU_T2M2pzo" text:style-name="Internet_20_link" text:visited-style-name="Visited_20_Internet_20_Link"><text:span text:style-name="T62">https://www.youtube.com/watch?v=xDU_T2M2pz</text:span></text:a><text:a xlink:type="simple" xlink:href="https://www.youtube.com/watch?v=xDU_T2M2pzo" text:style-name="Internet_20_link" text:visited-style-name="Visited_20_Internet_20_Link"><text:span text:style-name="T62">o</text:span></text:a><text:span text:style-name="T62"> </text:span><text:span text:style-name="T63">(Handysektor: Was ist Sexting?)</text:span></text:p></text:note-body></text:note></text:span></text:span><text:span text:style-name="footnote_20_reference"><text:span text:style-name="T29">,</text:span></text:span><text:span text:style-name="footnote_20_reference"><text:span text:style-name="T29"><text:note text:id="ftn16" text:note-class="footnote"><text:note-citation>16</text:note-citation><text:note-body><text:p text:style-name="P35"><text:span text:style-name="footnote_20_reference"><text:span text:style-name="T44"><text:s text:c="2"/></text:span></text:span><text:a xlink:type="simple" xlink:href="http://www.3sat.de/mediathek/?mode=play&amp;obj=49169" text:style-name="Internet_20_link" text:visited-style-name="Visited_20_Internet_20_Link"><text:span text:style-name="T65">http://www.3sat.de/mediathek/?mode=play&amp;obj=49169</text:span></text:a><text:span text:style-name="T62"> </text:span><text:span text:style-name="T63">(</text:span><text:span text:style-name="T65">3sat: Intime Fotos im Netz</text:span><text:span text:style-name="T63">)</text:span></text:p></text:note-body></text:note></text:span></text:span><text:span text:style-name="T27">, </text:span><text:span text:style-name="T41">die <text:s/>sich unkontrolliert verteilen. </text:span><text:span text:style-name="T31">D</text:span><text:span text:style-name="T32">urch </text:span><text:span text:style-name="T41">die hohe </text:span><text:span text:style-name="T27">Selbstdarstellung </text:span><text:span text:style-name="T32">herrscht ein </text:span><text:span text:style-name="T41">enormer </text:span><text:span text:style-name="T27">Sozialdruck, </text:span><text:span text:style-name="T32">welcher </text:span><text:span text:style-name="T42">bspw. </text:span><text:span text:style-name="T32">bei Mädchen zu Ess-Störungen führen kann.</text:span></text:p>
      <text:p text:style-name="P13"><text:span text:style-name="T31">Außerdem fehlt meist eine Selbstkontrolle dank der </text:span><text:span text:style-name="T27">„</text:span><text:span text:style-name="T31">F</text:span><text:span text:style-name="T30">ear </text:span><text:span text:style-name="T31">O</text:span><text:span text:style-name="T30">f </text:span><text:span text:style-name="T31">M</text:span><text:span text:style-name="T30">issing </text:span><text:span text:style-name="T31">O</text:span><text:span text:style-name="T30">ut“ (FOMO) </text:span><text:span text:style-name="T31">bzw. dem</text:span><text:span text:style-name="T30"> </text:span><text:span text:style-name="T27">„</text:span><text:span text:style-name="T31">a</text:span><text:span text:style-name="T27">lways on“</text:span><text:span text:style-name="footnote_20_reference"><text:span text:style-name="T29"><text:note text:id="ftn17" text:note-class="footnote"><text:note-citation>17</text:note-citation><text:note-body><text:p text:style-name="P36"><text:span text:style-name="footnote_20_reference"><text:span text:style-name="T44"><text:s text:c="2"/></text:span></text:span><text:a xlink:type="simple" xlink:href="https://www.youtube.com/watch?v=PDjJjjgGioQ" text:style-name="Internet_20_link" text:visited-style-name="Visited_20_Internet_20_Link"><text:span text:style-name="T61">https://www.youtube.com/watch?v=PDjJjjgGioQ</text:span></text:a><text:span text:style-name="T61"> </text:span><text:span text:style-name="T63">(Handysektor: WhatsApp-Stress)</text:span></text:p></text:note-body></text:note></text:span></text:span><text:span text:style-name="footnote_20_reference"><text:span text:style-name="T29">,</text:span></text:span><text:span text:style-name="footnote_20_reference"><text:span text:style-name="T29"><text:note text:id="ftn18" text:note-class="footnote"><text:note-citation>18</text:note-citation><text:note-body><text:p text:style-name="P37"><text:span text:style-name="footnote_20_reference"><text:span text:style-name="T44"><text:s text:c="2"/></text:span></text:span><text:a xlink:type="simple" xlink:href="http://www.klicksafe.de/service/aktuelles/news/detail/always-on-neues-unterrichtsmaterial-rund-um-handynutzung/" text:style-name="Internet_20_link" text:visited-style-name="Visited_20_Internet_20_Link"><text:span text:style-name="T61">http://www.klicksafe.de/service/aktuelles/news/detail/always-on-neues-unterrichtsmaterial-rund-um-handynutzung/</text:span></text:a></text:p></text:note-body></text:note></text:span></text:span><text:span text:style-name="footnote_20_reference"><text:span text:style-name="T30"> </text:span></text:span><text:span text:style-name="T31">sein.</text:span></text:p>
      <text:p text:style-name="P16"><text:span text:style-name="T23">Das </text:span><text:span text:style-name="T35">Internet </text:span><text:span text:style-name="T23">kennt </text:span><text:span text:style-name="T35">keine Ländergrenzen</text:span><text:span text:style-name="footnote_20_reference"><text:span text:style-name="T29"><text:note text:id="ftn19" text:note-class="footnote"><text:note-citation>19</text:note-citation><text:note-body><text:p text:style-name="P38"><text:span text:style-name="footnote_20_reference"><text:span text:style-name="T44"><text:s text:c="2"/></text:span></text:span><text:span text:style-name="T56">Demo: </text:span><text:a xlink:type="simple" xlink:href="http://www.dnstools.ch/visual-traceroute.html" text:style-name="Internet_20_link" text:visited-style-name="Visited_20_Internet_20_Link"><text:span text:style-name="T56">http://www.dnstools.ch/visual-traceroute.html</text:span></text:a><text:span text:style-name="T56"> </text:span><text:span text:style-name="T64">(zeigt den Weg von Daten im Internet auf)</text:span></text:p></text:note-body></text:note></text:span></text:span><text:span text:style-name="T35">, wodurch es zu Konflikten mit </text:span><text:span text:style-name="T36">dem jeweils gültigen Recht kommt. </text:span></text:p>
      <text:p text:style-name="P19"><text:span text:style-name="T80">Bei vielen der verwendeten Dienste gibt es eine umfassende kommerzielle Überwachung und Bewertung von Menschen.</text:span><text:span text:style-name="footnote_20_reference"><text:span text:style-name="T78"><text:note text:id="ftn20" text:note-class="footnote"><text:note-citation>20</text:note-citation><text:note-body><text:p text:style-name="P39"><text:span text:style-name="footnote_20_reference"><text:span text:style-name="T44"><text:s text:c="2"/></text:span></text:span><text:a xlink:type="simple" xlink:href="http://www.focus.de/digital/internet/tid-32440/angriff-aufs-private-der-glaeserne-mensch-der-glaeserne-mensch-seite-3_aid_1048349.html" text:style-name="Internet_20_link" text:visited-style-name="Visited_20_Internet_20_Link"><text:span text:style-name="T58">http://www.focus.de/digital/internet/tid-32440/angriff-aufs-private-der-glaeserne-mensch-der-glaeserne-mensch-seite-3_aid_1048349.html</text:span></text:a></text:p></text:note-body></text:note></text:span></text:span><text:span text:style-name="footnote_20_reference"><text:span text:style-name="T78"> </text:span></text:span><text:span text:style-name="T81">Außerdem kommt es zu einer Monopolbildung.</text:span><text:span text:style-name="footnote_20_reference"><text:span text:style-name="T78"><text:note text:id="ftn21" text:note-class="footnote"><text:note-citation>21</text:note-citation><text:note-body><text:p text:style-name="P40"><text:span text:style-name="footnote_20_reference"><text:span text:style-name="T44"><text:s text:c="2"/></text:span></text:span><text:a xlink:type="simple" xlink:href="http://640x480.de/getmedia.php/_media/640x480/201412/654v0-orig.jpg?s=twothirds" text:style-name="Internet_20_link" text:visited-style-name="Visited_20_Internet_20_Link"><text:span text:style-name="T60">http://640x480.de/getmedia.php/_media/640x480/201412/654v0-orig.jpg?s=twothirds</text:span></text:a></text:p></text:note-body></text:note></text:span></text:span><text:span text:style-name="footnote_20_reference"><text:span text:style-name="T78"> </text:span></text:span><text:span text:style-name="T79">Daneben gibt es eine staatliche Überwachung, die durch die schnelle Verarbeitung und günstige Speicherung von Daten ermöglicht wird.</text:span><text:span text:style-name="footnote_20_reference"><text:span text:style-name="T78"><text:note text:id="ftn22" text:note-class="footnote"><text:note-citation>22</text:note-citation><text:note-body><text:p text:style-name="P41"><text:span text:style-name="footnote_20_reference"><text:span text:style-name="T44"><text:s text:c="2"/></text:span></text:span><text:span text:style-name="T57">Demo „Stasi v</text:span><text:span text:style-name="T59">ersus</text:span><text:span text:style-name="T57"> NSA“: </text:span><text:a xlink:type="simple" xlink:href="https://apps.opendatacity.de/stasi-vs-nsa/" text:style-name="Internet_20_link" text:visited-style-name="Visited_20_Internet_20_Link"><text:span text:style-name="T59">https://apps.opendatacity.de/stasi-vs-nsa/</text:span></text:a></text:p></text:note-body></text:note></text:span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Lohit Devanagari1" svg:font-family="'Lohit Devanagari'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Calibri1" svg:font-family="Calibri" style:font-family-generic="system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Noto Sans CJK SC Regular" svg:font-family="'Noto Sans CJK SC Regular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11pt" fo:language="de" fo:country="DE" style:letter-kerning="true" style:font-name-asian="Calibri1" style:font-size-asian="11pt" style:language-asian="en" style:country-asian="US" style:font-name-complex="DejaVu Sans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17in" style:writing-mode="lr-tb"/>
      <style:text-properties style:use-window-font-color="true" style:font-name="Calibri" fo:font-size="11pt" fo:language="de" fo:country="DE" style:letter-kerning="true" style:font-name-asian="Calibri1" style:font-size-asian="11pt" style:language-asian="en" style:country-asian="US" style:font-name-complex="DejaVu Sans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in" fo:margin-bottom="0.111in" loext:contextual-spacing="false" fo:line-height="108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Noto Sans CJK SC Regular" style:font-family-asian="'Noto Sans CJK SC Regular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Lohit Devanagari1" style:font-family-complex="'Lohit Devanagari'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1" style:font-family-complex="'Lohit Devanagari'"/>
    </style:style>
    <style:style style:name="footnote_20_text" style:display-name="footnote text" style:family="paragraph" style:parent-style-name="Standard" style:default-outline-level="">
      <style:paragraph-properties fo:margin-top="0in" fo:margin-bottom="0in" loext:contextual-spacing="false" fo:line-height="100%"/>
      <style:text-properties fo:font-size="10pt" style:font-size-asian="10pt" style:font-size-complex="10pt"/>
    </style:style>
    <style:style style:name="Header" style:family="paragraph" style:parent-style-name="Standard" style:default-outline-level="" style:class="extra">
      <style:paragraph-properties fo:margin-top="0in" fo:margin-bottom="0in" loext:contextual-spacing="false" fo:line-height="100%">
        <style:tab-stops>
          <style:tab-stop style:position="3.15in" style:type="center"/>
          <style:tab-stop style:position="6.3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 fo:margin-top="0in" fo:margin-bottom="0in" loext:contextual-spacing="false" fo:line-height="100%">
        <style:tab-stops>
          <style:tab-stop style:position="3.15in" style:type="center"/>
          <style:tab-stop style:position="6.3in" style:type="right"/>
        </style:tab-stops>
      </style:paragraph-properties>
    </style:style>
    <style:style style:name="Footnote" style:family="paragraph" style:parent-style-name="Standard" style:class="extra"/>
    <style:style style:name="Heading_20_1" style:display-name="Heading 1" style:family="paragraph" style:parent-style-name="Heading" style:class="text"/>
    <style:style style:name="Default_20_Paragraph_20_Font" style:display-name="Default Paragraph Font" style:family="text"/>
    <style:style style:name="Fußnotentext_20_Zchn" style:display-name="Fußnotentext Zchn" style:family="text" style:parent-style-name="Default_20_Paragraph_20_Font">
      <style:text-properties fo:font-size="10pt" style:font-size-asian="10pt" style:font-size-complex="10pt"/>
    </style:style>
    <style:style style:name="footnote_20_reference" style:display-name="footnote reference" style:family="text" style:parent-style-name="Default_20_Paragraph_20_Font">
      <style:text-properties style:text-position="super 58%"/>
    </style:style>
    <style:style style:name="Internet_20_link" style:display-name="Internet link" style:family="text" style:parent-style-name="Default_20_Paragraph_20_Font">
      <style:text-properties fo:color="#0563c1" style:text-underline-style="solid" style:text-underline-width="auto" style:text-underline-color="font-color"/>
    </style:style>
    <style:style style:name="Unresolved_20_Mention" style:display-name="Unresolved Mention" style:family="text" style:parent-style-name="Default_20_Paragraph_20_Font">
      <style:text-properties fo:color="#808080" fo:background-color="#e6e6e6"/>
    </style:style>
    <style:style style:name="Kopfzeile_20_Zchn" style:display-name="Kopfzeile Zchn" style:family="text" style:parent-style-name="Default_20_Paragraph_20_Font"/>
    <style:style style:name="Fußzeile_20_Zchn" style:display-name="Fußzeile Zchn" style:family="text" style:parent-style-name="Default_20_Paragraph_20_Font"/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Visited_20_Internet_20_Link" style:display-name="Visited Internet Link" style:family="text">
      <style:text-properties fo:color="#80000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bullet text:level="1" style:num-suffix="•" text:bullet-char="•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fo:font-family="Arial" style:font-style-name="Regular" style:font-family-generic="swiss" style:font-pitch="variable"/>
      </text:list-level-style-bullet>
      <text:list-level-style-bullet text:level="2" style:num-suffix="•" text:bullet-char="•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Arial" style:font-style-name="Regular" style:font-family-generic="swiss" style:font-pitch="variable"/>
      </text:list-level-style-bullet>
      <text:list-level-style-bullet text:level="3" style:num-suffix="•" text:bullet-char="•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fo:font-family="Arial" style:font-style-name="Regular" style:font-family-generic="swiss" style:font-pitch="variable"/>
      </text:list-level-style-bullet>
      <text:list-level-style-bullet text:level="4" style:num-suffix="•" text:bullet-char="•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fo:font-family="Arial" style:font-style-name="Regular" style:font-family-generic="swiss" style:font-pitch="variable"/>
      </text:list-level-style-bullet>
      <text:list-level-style-bullet text:level="5" style:num-suffix="•" text:bullet-char="•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fo:font-family="Arial" style:font-style-name="Regular" style:font-family-generic="swiss" style:font-pitch="variable"/>
      </text:list-level-style-bullet>
      <text:list-level-style-bullet text:level="6" style:num-suffix="•" text:bullet-char="•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fo:font-family="Arial" style:font-style-name="Regular" style:font-family-generic="swiss" style:font-pitch="variable"/>
      </text:list-level-style-bullet>
      <text:list-level-style-bullet text:level="7" style:num-suffix="•" text:bullet-char="•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fo:font-family="Arial" style:font-style-name="Regular" style:font-family-generic="swiss" style:font-pitch="variable"/>
      </text:list-level-style-bullet>
      <text:list-level-style-bullet text:level="8" style:num-suffix="•" text:bullet-char="•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fo:font-family="Arial" style:font-style-name="Regular" style:font-family-generic="swiss" style:font-pitch="variable"/>
      </text:list-level-style-bullet>
      <text:list-level-style-bullet text:level="9" style:num-suffix="•" text:bullet-char="•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fo:font-family="Arial" style:font-style-name="Regular" style:font-family-generic="swiss" style:font-pitch="variable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8.2681in" fo:page-height="11.6929in" style:num-format="1" style:print-orientation="portrait" fo:margin-top="0.9839in" fo:margin-bottom="0.4917in" fo:margin-left="0.9839in" fo:margin-right="0.9839in" style:writing-mode="lr-tb" style:layout-grid-color="#c0c0c0" style:layout-grid-lines="39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2957in" fo:margin-left="0in" fo:margin-right="0in" fo:margin-top="0.2563in" style:dynamic-spacing="true"/>
      </style:footer-style>
    </style:page-layout>
    <style:page-layout style:name="Mpm2">
      <style:page-layout-properties fo:page-width="8.5in" fo:page-height="11in" style:num-format="1" style:print-orientation="portrait" fo:margin-top="1in" fo:margin-bottom="1in" fo:margin-left="1.25in" fo:margin-right="1.25in" style:writing-mode="lr-tb" style:layout-grid-color="#c0c0c0" style:layout-grid-lines="22860" style:layout-grid-base-height="0.1665in" style:layout-grid-ruby-height="0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footer>
        <text:p text:style-name="Footer"><text:page-number text:select-page="current">3</text:page-number></text:p>
        <text:p text:style-name="Footer"/>
      </style:footer>
    </style:master-page>
    <style:master-page style:name="Converted1" style:page-layout-name="Mpm2"/>
    <style:master-page style:name="Converted2" style:page-layout-name="Mpm2"/>
    <style:master-page style:name="Converted3" style:page-layout-name="Mpm2"/>
    <style:master-page style:name="Converted4" style:page-layout-name="Mpm2"/>
    <style:master-page style:name="Converted5" style:page-layout-name="Mpm2"/>
    <style:master-page style:name="Converted6" style:page-layout-name="Mpm2"/>
    <style:master-page style:name="Converted7" style:page-layout-name="Mpm2"/>
    <style:master-page style:name="Converted8" style:page-layout-name="Mpm2"/>
    <style:master-page style:name="Converted9" style:page-layout-name="Mpm2"/>
    <style:master-page style:name="Converted10" style:page-layout-name="Mpm2"/>
    <style:master-page style:name="Converted11" style:page-layout-name="Mpm2"/>
    <style:master-page style:name="Converted12" style:page-layout-name="Mpm2"/>
    <style:master-page style:name="Converted13" style:page-layout-name="Mpm2"/>
    <style:master-page style:name="Converted14" style:page-layout-name="Mpm2"/>
    <style:master-page style:name="Converted15" style:page-layout-name="Mpm2"/>
    <style:master-page style:name="Converted16" style:page-layout-name="Mpm2"/>
    <style:master-page style:name="Converted17" style:page-layout-name="Mpm2"/>
    <style:master-page style:name="Converted18" style:page-layout-name="Mpm2"/>
    <style:master-page style:name="Converted19" style:page-layout-name="Mpm2"/>
    <style:master-page style:name="Converted2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tthias Voelzke</meta:initial-creator>
    <meta:editing-cycles>178</meta:editing-cycles>
    <meta:creation-date>2017-10-21T09:25:00</meta:creation-date>
    <dc:date>2017-10-28T17:08:06.058501032</dc:date>
    <meta:editing-duration>PT3H39M26S</meta:editing-duration>
    <meta:generator>LibreOffice/5.1.6.2$Linux_X86_64 LibreOffice_project/10m0$Build-2</meta:generator>
    <meta:document-statistic meta:table-count="0" meta:image-count="0" meta:object-count="0" meta:page-count="3" meta:paragraph-count="44" meta:word-count="606" meta:character-count="5906" meta:non-whitespace-character-count="5294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