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201000005DB000000ACB0CE69A1A310C63E.png" manifest:media-type="image/png"/>
  <manifest:file-entry manifest:full-path="Pictures/1000020100000320000001860939CAC68D437371.png" manifest:media-type="image/png"/>
  <manifest:file-entry manifest:full-path="Pictures/10000000000005DE0000046789592AC55E2DEB3C.jpg" manifest:media-type="image/jpeg"/>
  <manifest:file-entry manifest:full-path="Pictures/1000000000000157000000FD6717CB34F1FC508C.jpg" manifest:media-type="image/jpeg"/>
  <manifest:file-entry manifest:full-path="Pictures/1000020100000BBE00000154FC35BFEF3C6891E2.png" manifest:media-type="image/png"/>
  <manifest:file-entry manifest:full-path="Pictures/10000000000005DE000004670C15ACF1891E91CB.jpg" manifest:media-type="image/jpeg"/>
  <manifest:file-entry manifest:full-path="Pictures/1000000000000158000000717C690EDA6B32F09B.jpg" manifest:media-type="image/jpeg"/>
  <manifest:file-entry manifest:full-path="Pictures/10000201000005DE000000958948F3BF7865FBC2.png" manifest:media-type="image/png"/>
  <manifest:file-entry manifest:full-path="Pictures/1000000000000280000001E0E55AA6F90B91E2A8.jpg" manifest:media-type="image/jpeg"/>
  <manifest:file-entry manifest:full-path="Pictures/100002010000061A000000D179967992CC90A7CC.png" manifest:media-type="image/png"/>
  <manifest:file-entry manifest:full-path="Pictures/10000000000005780000041AEAAA5B9BF6BB5880.jpg" manifest:media-type="image/jpeg"/>
  <manifest:file-entry manifest:full-path="Pictures/100000000000015F0000007874F1EF90A90499F0.jpg" manifest:media-type="image/jpeg"/>
  <manifest:file-entry manifest:full-path="Pictures/10000000000002F2000001969B5A4D1AFC84DF66.jpg" manifest:media-type="image/jpeg"/>
  <manifest:file-entry manifest:full-path="Pictures/10000201000005DB000000ACC3A8662358692799.png" manifest:media-type="image/png"/>
  <manifest:file-entry manifest:full-path="Pictures/1000000000000432000002658FDBFF83D08101AF.jpg" manifest:media-type="image/jpeg"/>
  <manifest:file-entry manifest:full-path="Pictures/100002010000019F00000257208BBA535F69726B.png" manifest:media-type="image/png"/>
  <manifest:file-entry manifest:full-path="Pictures/10000000000003390000044CD6F43881DF3FBC1D.jpg" manifest:media-type="image/jpeg"/>
  <manifest:file-entry manifest:full-path="Pictures/100000000000015200000073AB3FBEF0E3C568C0.jpg" manifest:media-type="image/jpeg"/>
  <manifest:file-entry manifest:full-path="Pictures/1000000000000115000000687BD41CCE41F40D53.jpg" manifest:media-type="image/jpeg"/>
  <manifest:file-entry manifest:full-path="Pictures/10000201000001CC000001AE28E9EF56B393B51E.png" manifest:media-type="image/png"/>
  <manifest:file-entry manifest:full-path="Pictures/1000000000000292000001F45208F12611BB5E43.jpg" manifest:media-type="image/jpeg"/>
  <manifest:file-entry manifest:full-path="Pictures/100000000000016C000000737C69E058F18E06A5.jpg" manifest:media-type="image/jpeg"/>
  <manifest:file-entry manifest:full-path="Pictures/10000201000005A5000000BED72A9559C79697A7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1" svg:font-family="'DejaVu Sans'"/>
    <style:font-face style:name="Liberation Sans2" svg:font-family="'Liberation Sans'"/>
    <style:font-face style:name="OpenSymbol1" svg:font-family="OpenSymbol"/>
    <style:font-face style:name="URW Palladio L1" svg:font-family="'URW Palladio L'"/>
    <style:font-face style:name="DejaVu Sans" svg:font-family="'DejaVu Sans'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OpenSymbol" svg:font-family="OpenSymbol" style:font-pitch="variable"/>
    <style:font-face style:name="URW Palladio L" svg:font-family="'URW Palladio L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2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22.794cm" fo:padding-top="0cm" fo:padding-bottom="0cm" fo:padding-left="0cm" fo:padding-right="0cm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22.54cm" fo:padding-top="0cm" fo:padding-bottom="0cm" fo:padding-left="0cm" fo:padding-right="0cm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7.168cm" fo:padding-top="0cm" fo:padding-bottom="0cm" fo:padding-left="0cm" fo:padding-right="0cm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8.561cm" fo:padding-top="0cm" fo:padding-bottom="0cm" fo:padding-left="0cm" fo:padding-right="0cm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22.57cm" fo:padding-top="0cm" fo:padding-bottom="0cm" fo:padding-left="0cm" fo:padding-right="0cm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9.894cm" fo:padding-top="0cm" fo:padding-bottom="0cm" fo:padding-left="0cm" fo:padding-right="0cm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1.351cm" fo:padding-top="0cm" fo:padding-bottom="0cm" fo:padding-left="0cm" fo:padding-right="0cm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2.777cm" fo:padding-top="0cm" fo:padding-bottom="0cm" fo:padding-left="0cm" fo:padding-right="0cm"/>
    </style:style>
    <style:style style:name="gr11" style:family="graphic" style:parent-style-name="standard">
      <style:graphic-properties draw:stroke="none" draw:fill="solid" draw:fill-color="#0f6fc6"/>
    </style:style>
    <style:style style:name="gr12" style:family="graphic" style:parent-style-name="standard">
      <style:graphic-properties draw:stroke="solid" svg:stroke-width="0.025cm" svg:stroke-color="#000000" draw:stroke-linejoin="round" svg:stroke-linecap="square" draw:fill="none" fo:padding-top="0.012cm" fo:padding-bottom="0.012cm" fo:padding-left="0.012cm" fo:padding-right="0.012cm"/>
    </style:style>
    <style:style style:name="gr13" style:family="graphic" style:parent-style-name="standard">
      <style:graphic-properties draw:stroke="none" draw:fill="solid" draw:fill-color="#ffff00"/>
    </style:style>
    <style:style style:name="gr14" style:family="graphic" style:parent-style-name="standard">
      <style:graphic-properties draw:stroke="solid" svg:stroke-width="0.07cm" svg:stroke-color="#000000" draw:stroke-linejoin="miter" svg:stroke-linecap="square" draw:fill="none" fo:padding-top="0.035cm" fo:padding-bottom="0.035cm" fo:padding-left="0.035cm" fo:padding-right="0.035cm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6.207cm" fo:padding-top="0cm" fo:padding-bottom="0cm" fo:padding-left="0cm" fo:padding-right="0cm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924cm" fo:min-width="6.805cm" fo:padding-top="0cm" fo:padding-bottom="0cm" fo:padding-left="0cm" fo:padding-right="0cm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0.634cm" fo:padding-top="0cm" fo:padding-bottom="0cm" fo:padding-left="0cm" fo:padding-right="0cm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8.177cm" fo:padding-top="0cm" fo:padding-bottom="0cm" fo:padding-left="0cm" fo:padding-right="0cm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1.474cm" fo:min-width="8.037cm" fo:padding-top="0cm" fo:padding-bottom="0cm" fo:padding-left="0cm" fo:padding-right="0cm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4.108cm" fo:padding-top="0cm" fo:padding-bottom="0cm" fo:padding-left="0cm" fo:padding-right="0cm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9.391cm" fo:padding-top="0cm" fo:padding-bottom="0cm" fo:padding-left="0cm" fo:padding-right="0cm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556cm" fo:min-width="0.422cm" fo:padding-top="0cm" fo:padding-bottom="0cm" fo:padding-left="0cm" fo:padding-right="0cm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9.789cm" fo:padding-top="0cm" fo:padding-bottom="0cm" fo:padding-left="0cm" fo:padding-right="0cm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21.766cm" fo:padding-top="0cm" fo:padding-bottom="0cm" fo:padding-left="0cm" fo:padding-right="0cm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8.367cm" fo:padding-top="0cm" fo:padding-bottom="0cm" fo:padding-left="0cm" fo:padding-right="0cm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1.017cm" fo:min-width="1.814cm" fo:padding-top="0cm" fo:padding-bottom="0cm" fo:padding-left="0cm" fo:padding-right="0cm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22.155cm" fo:padding-top="0cm" fo:padding-bottom="0cm" fo:padding-left="0cm" fo:padding-right="0cm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9.066cm" fo:padding-top="0cm" fo:padding-bottom="0cm" fo:padding-left="0cm" fo:padding-right="0cm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23.108cm" fo:padding-top="0cm" fo:padding-bottom="0cm" fo:padding-left="0cm" fo:padding-right="0cm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22.676cm" fo:padding-top="0cm" fo:padding-bottom="0cm" fo:padding-left="0cm" fo:padding-right="0cm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11.771cm" fo:padding-top="0cm" fo:padding-bottom="0cm" fo:padding-left="0cm" fo:padding-right="0cm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9.933cm" fo:padding-top="0cm" fo:padding-bottom="0cm" fo:padding-left="0cm" fo:padding-right="0cm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1.541cm" fo:padding-top="0cm" fo:padding-bottom="0cm" fo:padding-left="0cm" fo:padding-right="0cm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3.439cm" fo:padding-top="0cm" fo:padding-bottom="0cm" fo:padding-left="0cm" fo:padding-right="0cm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2.142cm" fo:padding-top="0cm" fo:padding-bottom="0cm" fo:padding-left="0cm" fo:padding-right="0cm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0.792cm" fo:padding-top="0cm" fo:padding-bottom="0cm" fo:padding-left="0cm" fo:padding-right="0cm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8.421cm" fo:padding-top="0cm" fo:padding-bottom="0cm" fo:padding-left="0cm" fo:padding-right="0cm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4.612cm" fo:padding-top="0cm" fo:padding-bottom="0cm" fo:padding-left="0cm" fo:padding-right="0cm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9.899cm" fo:padding-top="0cm" fo:padding-bottom="0cm" fo:padding-left="0cm" fo:padding-right="0cm"/>
    </style:style>
    <style:style style:name="gr40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3.147cm" fo:padding-top="0cm" fo:padding-bottom="0cm" fo:padding-left="0cm" fo:padding-right="0cm"/>
    </style:style>
    <style:style style:name="gr41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7.926cm" fo:padding-top="0cm" fo:padding-bottom="0cm" fo:padding-left="0cm" fo:padding-right="0cm"/>
    </style:style>
    <style:style style:name="gr42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6.255cm" fo:padding-top="0cm" fo:padding-bottom="0cm" fo:padding-left="0cm" fo:padding-right="0cm"/>
    </style:style>
    <style:style style:name="gr43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0.695cm" fo:padding-top="0cm" fo:padding-bottom="0cm" fo:padding-left="0cm" fo:padding-right="0cm"/>
    </style:style>
    <style:style style:name="gr44" style:family="graphic" style:parent-style-name="standard">
      <style:graphic-properties draw:stroke="solid" svg:stroke-width="0.025cm" svg:stroke-color="#000000" draw:stroke-linejoin="miter" svg:stroke-linecap="square" draw:fill="none" fo:padding-top="0.012cm" fo:padding-bottom="0.012cm" fo:padding-left="0.012cm" fo:padding-right="0.012cm"/>
    </style:style>
    <style:style style:name="gr4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4.659cm" fo:padding-top="0cm" fo:padding-bottom="0cm" fo:padding-left="0cm" fo:padding-right="0cm"/>
    </style:style>
    <style:style style:name="gr4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4.142cm" fo:padding-top="0cm" fo:padding-bottom="0cm" fo:padding-left="0cm" fo:padding-right="0cm"/>
    </style:style>
    <style:style style:name="gr47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4.87cm" fo:padding-top="0cm" fo:padding-bottom="0cm" fo:padding-left="0cm" fo:padding-right="0cm"/>
    </style:style>
    <style:style style:name="gr48" style:family="graphic" style:parent-style-name="standard">
      <style:graphic-properties draw:stroke="solid" svg:stroke-width="0.211cm" svg:stroke-color="#000000" draw:stroke-linejoin="miter" svg:stroke-linecap="square" draw:fill="none" fo:padding-top="0.105cm" fo:padding-bottom="0.105cm" fo:padding-left="0.105cm" fo:padding-right="0.105cm"/>
    </style:style>
    <style:style style:name="gr49" style:family="graphic" style:parent-style-name="standard">
      <style:graphic-properties draw:stroke="none" draw:fill="solid" draw:fill-color="#000000"/>
    </style:style>
    <style:style style:name="gr50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2.716cm" fo:padding-top="0cm" fo:padding-bottom="0cm" fo:padding-left="0cm" fo:padding-right="0cm"/>
    </style:style>
    <style:style style:name="gr51" style:family="graphic" style:parent-style-name="standard">
      <style:graphic-properties draw:stroke="none" draw:fill="none" draw:textarea-horizontal-align="left" draw:textarea-vertical-align="top" draw:auto-grow-height="true" draw:auto-grow-width="true" fo:min-height="1.043cm" fo:min-width="0.846cm" fo:padding-top="0cm" fo:padding-bottom="0cm" fo:padding-left="0cm" fo:padding-right="0cm"/>
    </style:style>
    <style:style style:name="gr52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5.742cm" fo:padding-top="0cm" fo:padding-bottom="0cm" fo:padding-left="0cm" fo:padding-right="0cm"/>
    </style:style>
    <style:style style:name="gr53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5.259cm" fo:padding-top="0cm" fo:padding-bottom="0cm" fo:padding-left="0cm" fo:padding-right="0cm"/>
    </style:style>
    <style:style style:name="gr54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6.187cm" fo:padding-top="0cm" fo:padding-bottom="0cm" fo:padding-left="0cm" fo:padding-right="0cm"/>
    </style:style>
    <style:style style:name="gr5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9.671cm" fo:padding-top="0cm" fo:padding-bottom="0cm" fo:padding-left="0cm" fo:padding-right="0cm"/>
    </style:style>
    <style:style style:name="gr56" style:family="graphic" style:parent-style-name="standard">
      <style:graphic-properties draw:stroke="none" svg:stroke-color="#000000" draw:fill="none" draw:fill-color="#ffffff" fo:min-height="0.881cm"/>
    </style:style>
    <style:style style:name="gr57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20.106cm" fo:padding-top="0cm" fo:padding-bottom="0cm" fo:padding-left="0cm" fo:padding-right="0cm"/>
    </style:style>
    <style:style style:name="gr58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5.196cm" fo:padding-top="0cm" fo:padding-bottom="0cm" fo:padding-left="0cm" fo:padding-right="0cm"/>
    </style:style>
    <style:style style:name="gr59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4.248cm" fo:padding-top="0cm" fo:padding-bottom="0cm" fo:padding-left="0cm" fo:padding-right="0cm"/>
    </style:style>
    <style:style style:name="gr60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5.26cm" fo:padding-top="0cm" fo:padding-bottom="0cm" fo:padding-left="0cm" fo:padding-right="0cm"/>
    </style:style>
    <style:style style:name="gr61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3.969cm" fo:padding-top="0cm" fo:padding-bottom="0cm" fo:padding-left="0cm" fo:padding-right="0cm"/>
    </style:style>
    <style:style style:name="gr62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5.04cm" fo:padding-top="0cm" fo:padding-bottom="0cm" fo:padding-left="0cm" fo:padding-right="0cm"/>
    </style:style>
    <style:style style:name="gr63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3.774cm" fo:padding-top="0cm" fo:padding-bottom="0cm" fo:padding-left="0cm" fo:padding-right="0cm"/>
    </style:style>
    <style:style style:name="gr64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4.786cm" fo:padding-top="0cm" fo:padding-bottom="0cm" fo:padding-left="0cm" fo:padding-right="0cm"/>
    </style:style>
    <style:style style:name="gr65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4.853cm" fo:padding-top="0cm" fo:padding-bottom="0cm" fo:padding-left="0cm" fo:padding-right="0cm"/>
    </style:style>
    <style:style style:name="gr66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1.619cm" fo:padding-top="0cm" fo:padding-bottom="0cm" fo:padding-left="0cm" fo:padding-right="0cm"/>
    </style:style>
    <style:style style:name="gr67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4.57cm" fo:padding-top="0cm" fo:padding-bottom="0cm" fo:padding-left="0cm" fo:padding-right="0cm"/>
    </style:style>
    <style:style style:name="gr6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20.724cm" fo:padding-top="0cm" fo:padding-bottom="0cm" fo:padding-left="0cm" fo:padding-right="0cm"/>
    </style:style>
    <style:style style:name="gr69" style:family="graphic" style:parent-style-name="standard">
      <style:graphic-properties draw:stroke="none" draw:fill="none" draw:textarea-horizontal-align="left" draw:textarea-vertical-align="top" draw:auto-grow-height="true" draw:auto-grow-width="true" fo:min-height="0.784cm" fo:min-width="0.634cm" fo:padding-top="0cm" fo:padding-bottom="0cm" fo:padding-left="0cm" fo:padding-right="0cm"/>
    </style:style>
    <style:style style:name="gr70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12.084cm" fo:padding-top="0cm" fo:padding-bottom="0cm" fo:padding-left="0cm" fo:padding-right="0cm"/>
    </style:style>
    <style:style style:name="gr71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21.224cm" fo:padding-top="0cm" fo:padding-bottom="0cm" fo:padding-left="0cm" fo:padding-right="0cm"/>
    </style:style>
    <style:style style:name="gr72" style:family="graphic" style:parent-style-name="standard">
      <style:graphic-properties draw:stroke="solid" svg:stroke-width="0.052cm" svg:stroke-color="#000000" draw:stroke-linejoin="miter" svg:stroke-linecap="square" draw:fill="none" fo:padding-top="0.026cm" fo:padding-bottom="0.026cm" fo:padding-left="0.026cm" fo:padding-right="0.026cm"/>
    </style:style>
    <style:style style:name="gr73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7.898cm" fo:padding-top="0cm" fo:padding-bottom="0cm" fo:padding-left="0cm" fo:padding-right="0cm"/>
    </style:style>
    <style:style style:name="gr74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4.667cm" fo:padding-top="0cm" fo:padding-bottom="0cm" fo:padding-left="0cm" fo:padding-right="0cm"/>
    </style:style>
    <style:style style:name="gr75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4.278cm" fo:padding-top="0cm" fo:padding-bottom="0cm" fo:padding-left="0cm" fo:padding-right="0cm"/>
    </style:style>
    <style:style style:name="gr76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3.668cm" fo:padding-top="0cm" fo:padding-bottom="0cm" fo:padding-left="0cm" fo:padding-right="0cm"/>
    </style:style>
    <style:style style:name="gr77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2.779cm" fo:padding-top="0cm" fo:padding-bottom="0cm" fo:padding-left="0cm" fo:padding-right="0cm"/>
    </style:style>
    <style:style style:name="gr78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3.491cm" fo:padding-top="0cm" fo:padding-bottom="0cm" fo:padding-left="0cm" fo:padding-right="0cm"/>
    </style:style>
    <style:style style:name="gr79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4.709cm" fo:padding-top="0cm" fo:padding-bottom="0cm" fo:padding-left="0cm" fo:padding-right="0cm"/>
    </style:style>
    <style:style style:name="gr80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5.243cm" fo:padding-top="0cm" fo:padding-bottom="0cm" fo:padding-left="0cm" fo:padding-right="0cm"/>
    </style:style>
    <style:style style:name="gr81" style:family="graphic" style:parent-style-name="standard">
      <style:graphic-properties draw:stroke="none" draw:fill="none" draw:textarea-horizontal-align="left" draw:textarea-vertical-align="top" draw:auto-grow-height="true" draw:auto-grow-width="true" fo:min-height="0.835cm" fo:min-width="1.2cm" fo:padding-top="0cm" fo:padding-bottom="0cm" fo:padding-left="0cm" fo:padding-right="0cm"/>
    </style:style>
    <style:style style:name="gr82" style:family="graphic" style:parent-style-name="standard">
      <style:graphic-properties draw:stroke="solid" svg:stroke-width="0.025cm" svg:stroke-color="#0f6fc6" draw:stroke-linejoin="miter" svg:stroke-linecap="square" draw:fill="none" fo:padding-top="0.012cm" fo:padding-bottom="0.012cm" fo:padding-left="0.012cm" fo:padding-right="0.012cm"/>
    </style:style>
    <style:style style:name="gr83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23.29cm" fo:padding-top="0cm" fo:padding-bottom="0cm" fo:padding-left="0cm" fo:padding-right="0cm"/>
    </style:style>
    <style:style style:name="gr84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5.044cm" fo:padding-top="0cm" fo:padding-bottom="0cm" fo:padding-left="0cm" fo:padding-right="0cm"/>
    </style:style>
    <style:style style:name="gr85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4.265cm" fo:padding-top="0cm" fo:padding-bottom="0cm" fo:padding-left="0cm" fo:padding-right="0cm"/>
    </style:style>
    <style:style style:name="gr86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6.162cm" fo:padding-top="0cm" fo:padding-bottom="0cm" fo:padding-left="0cm" fo:padding-right="0cm"/>
    </style:style>
    <style:style style:name="gr87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7.41cm" fo:padding-top="0cm" fo:padding-bottom="0cm" fo:padding-left="0cm" fo:padding-right="0cm"/>
    </style:style>
    <style:style style:name="gr88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4.273cm" fo:padding-top="0cm" fo:padding-bottom="0cm" fo:padding-left="0cm" fo:padding-right="0cm"/>
    </style:style>
    <style:style style:name="gr89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3.795cm" fo:padding-top="0cm" fo:padding-bottom="0cm" fo:padding-left="0cm" fo:padding-right="0cm"/>
    </style:style>
    <style:style style:name="gr90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7.779cm" fo:padding-top="0cm" fo:padding-bottom="0cm" fo:padding-left="0cm" fo:padding-right="0cm"/>
    </style:style>
    <style:style style:name="gr91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2.5cm" fo:padding-top="0cm" fo:padding-bottom="0cm" fo:padding-left="0cm" fo:padding-right="0cm"/>
    </style:style>
    <style:style style:name="gr92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2.631cm" fo:padding-top="0cm" fo:padding-bottom="0cm" fo:padding-left="0cm" fo:padding-right="0cm"/>
    </style:style>
    <style:style style:name="gr93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6.924cm" fo:padding-top="0cm" fo:padding-bottom="0cm" fo:padding-left="0cm" fo:padding-right="0cm"/>
    </style:style>
    <style:style style:name="gr94" style:family="graphic" style:parent-style-name="standard">
      <style:graphic-properties draw:stroke="none" draw:fill="none" draw:textarea-horizontal-align="left" draw:textarea-vertical-align="top" draw:auto-grow-height="true" draw:auto-grow-width="true" fo:min-height="1.013cm" fo:min-width="3.537cm" fo:padding-top="0cm" fo:padding-bottom="0cm" fo:padding-left="0cm" fo:padding-right="0cm"/>
    </style:style>
    <style:style style:name="gr95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0.908cm" fo:padding-top="0cm" fo:padding-bottom="0cm" fo:padding-left="0cm" fo:padding-right="0cm"/>
    </style:style>
    <style:style style:name="gr96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20.203cm" fo:padding-top="0cm" fo:padding-bottom="0cm" fo:padding-left="0cm" fo:padding-right="0cm"/>
    </style:style>
    <style:style style:name="gr97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7.338cm" fo:padding-top="0cm" fo:padding-bottom="0cm" fo:padding-left="0cm" fo:padding-right="0cm"/>
    </style:style>
    <style:style style:name="gr98" style:family="graphic" style:parent-style-name="standard">
      <style:graphic-properties draw:stroke="none" draw:fill="none" draw:textarea-horizontal-align="left" draw:textarea-vertical-align="top" draw:auto-grow-height="true" draw:auto-grow-width="true" fo:min-height="0.738cm" fo:min-width="4.777cm" fo:padding-top="0cm" fo:padding-bottom="0cm" fo:padding-left="0cm" fo:padding-right="0cm"/>
    </style:style>
    <style:style style:name="gr99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0.422cm" fo:padding-top="0cm" fo:padding-bottom="0cm" fo:padding-left="0cm" fo:padding-right="0cm"/>
    </style:style>
    <style:style style:name="gr100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7.494cm" fo:padding-top="0cm" fo:padding-bottom="0cm" fo:padding-left="0cm" fo:padding-right="0cm"/>
    </style:style>
    <style:style style:name="gr101" style:family="graphic" style:parent-style-name="standard">
      <style:graphic-properties draw:stroke="none" draw:fill="none" draw:textarea-horizontal-align="left" draw:textarea-vertical-align="top" draw:auto-grow-height="true" draw:auto-grow-width="true" fo:min-height="0.556cm" fo:min-width="0.425cm" fo:padding-top="0cm" fo:padding-bottom="0cm" fo:padding-left="0cm" fo:padding-right="0cm"/>
    </style:style>
    <style:style style:name="gr102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0.492cm" fo:padding-top="0cm" fo:padding-bottom="0cm" fo:padding-left="0cm" fo:padding-right="0cm"/>
    </style:style>
    <style:style style:name="gr103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.412cm" fo:padding-top="0cm" fo:padding-bottom="0cm" fo:padding-left="0cm" fo:padding-right="0cm"/>
    </style:style>
    <style:style style:name="gr104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8.473cm" fo:padding-top="0cm" fo:padding-bottom="0cm" fo:padding-left="0cm" fo:padding-right="0cm"/>
    </style:style>
    <style:style style:name="gr10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0.916cm" fo:padding-top="0cm" fo:padding-bottom="0cm" fo:padding-left="0cm" fo:padding-right="0cm"/>
    </style:style>
    <style:style style:name="gr10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8.096cm" fo:padding-top="0cm" fo:padding-bottom="0cm" fo:padding-left="0cm" fo:padding-right="0cm"/>
    </style:style>
    <style:style style:name="gr107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4.896cm" fo:padding-top="0cm" fo:padding-bottom="0cm" fo:padding-left="0cm" fo:padding-right="0cm"/>
    </style:style>
    <style:style style:name="gr10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6.382cm" fo:padding-top="0cm" fo:padding-bottom="0cm" fo:padding-left="0cm" fo:padding-right="0cm"/>
    </style:style>
    <style:style style:name="gr109" style:family="graphic" style:parent-style-name="standard">
      <style:graphic-properties draw:stroke="none" draw:fill="none" draw:textarea-horizontal-align="left" draw:textarea-vertical-align="top" draw:auto-grow-height="true" draw:auto-grow-width="true" fo:min-height="1.2cm" fo:min-width="21.131cm" fo:padding-top="0cm" fo:padding-bottom="0cm" fo:padding-left="0cm" fo:padding-right="0cm"/>
    </style:style>
    <style:style style:name="gr110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8.545cm" fo:padding-top="0cm" fo:padding-bottom="0cm" fo:padding-left="0cm" fo:padding-right="0cm"/>
    </style:style>
    <style:style style:name="gr111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0.759cm" fo:padding-top="0cm" fo:padding-bottom="0cm" fo:padding-left="0cm" fo:padding-right="0cm"/>
    </style:style>
    <style:style style:name="gr112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4.405cm" fo:padding-top="0cm" fo:padding-bottom="0cm" fo:padding-left="0cm" fo:padding-right="0cm"/>
    </style:style>
    <style:style style:name="gr113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9.459cm" fo:padding-top="0cm" fo:padding-bottom="0cm" fo:padding-left="0cm" fo:padding-right="0cm"/>
    </style:style>
    <style:style style:name="gr114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222cm" fo:padding-top="0cm" fo:padding-bottom="0cm" fo:padding-left="0cm" fo:padding-right="0cm"/>
    </style:style>
    <style:style style:name="gr11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3.063cm" fo:padding-top="0cm" fo:padding-bottom="0cm" fo:padding-left="0cm" fo:padding-right="0cm"/>
    </style:style>
    <style:style style:name="gr11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319cm" fo:padding-top="0cm" fo:padding-bottom="0cm" fo:padding-left="0cm" fo:padding-right="0cm"/>
    </style:style>
    <style:style style:name="gr117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2.592cm" fo:padding-top="0cm" fo:padding-bottom="0cm" fo:padding-left="0cm" fo:padding-right="0cm"/>
    </style:style>
    <style:style style:name="gr11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.204cm" fo:padding-top="0cm" fo:padding-bottom="0cm" fo:padding-left="0cm" fo:padding-right="0cm"/>
    </style:style>
    <style:style style:name="gr119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8.731cm" fo:padding-top="0cm" fo:padding-bottom="0cm" fo:padding-left="0cm" fo:padding-right="0cm"/>
    </style:style>
    <style:style style:name="gr120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226cm" fo:padding-top="0cm" fo:padding-bottom="0cm" fo:padding-left="0cm" fo:padding-right="0cm"/>
    </style:style>
    <style:style style:name="gr121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4.616cm" fo:padding-top="0cm" fo:padding-bottom="0cm" fo:padding-left="0cm" fo:padding-right="0cm"/>
    </style:style>
    <style:style style:name="gr122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886cm" fo:padding-top="0cm" fo:padding-bottom="0cm" fo:padding-left="0cm" fo:padding-right="0cm"/>
    </style:style>
    <style:style style:name="gr123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15.852cm" fo:padding-top="0cm" fo:padding-bottom="0cm" fo:padding-left="0cm" fo:padding-right="0cm"/>
    </style:style>
    <style:style style:name="gr124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0.849cm" fo:padding-top="0cm" fo:padding-bottom="0cm" fo:padding-left="0cm" fo:padding-right="0cm"/>
    </style:style>
    <style:style style:name="gr12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654cm" fo:padding-top="0cm" fo:padding-bottom="0cm" fo:padding-left="0cm" fo:padding-right="0cm"/>
    </style:style>
    <style:style style:name="gr12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2.775cm" fo:padding-top="0cm" fo:padding-bottom="0cm" fo:padding-left="0cm" fo:padding-right="0cm"/>
    </style:style>
    <style:style style:name="gr127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8.189cm" fo:padding-top="0cm" fo:padding-bottom="0cm" fo:padding-left="0cm" fo:padding-right="0cm"/>
    </style:style>
    <style:style style:name="gr12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2.826cm" fo:padding-top="0cm" fo:padding-bottom="0cm" fo:padding-left="0cm" fo:padding-right="0cm"/>
    </style:style>
    <style:style style:name="gr129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7.622cm" fo:padding-top="0cm" fo:padding-bottom="0cm" fo:padding-left="0cm" fo:padding-right="0cm"/>
    </style:style>
    <style:style style:name="gr130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5.912cm" fo:padding-top="0cm" fo:padding-bottom="0cm" fo:padding-left="0cm" fo:padding-right="0cm"/>
    </style:style>
    <style:style style:name="gr131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19.577cm" fo:padding-top="0cm" fo:padding-bottom="0cm" fo:padding-left="0cm" fo:padding-right="0cm"/>
    </style:style>
    <style:style style:name="gr132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6.877cm" fo:padding-top="0cm" fo:padding-bottom="0cm" fo:padding-left="0cm" fo:padding-right="0cm"/>
    </style:style>
    <style:style style:name="gr133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15.56cm" fo:padding-top="0cm" fo:padding-bottom="0cm" fo:padding-left="0cm" fo:padding-right="0cm"/>
    </style:style>
    <style:style style:name="gr134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14.146cm" fo:padding-top="0cm" fo:padding-bottom="0cm" fo:padding-left="0cm" fo:padding-right="0cm"/>
    </style:style>
    <style:style style:name="gr13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836cm" fo:padding-top="0cm" fo:padding-bottom="0cm" fo:padding-left="0cm" fo:padding-right="0cm"/>
    </style:style>
    <style:style style:name="gr13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3.114cm" fo:padding-top="0cm" fo:padding-bottom="0cm" fo:padding-left="0cm" fo:padding-right="0cm"/>
    </style:style>
    <style:style style:name="gr137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6.712cm" fo:padding-top="0cm" fo:padding-bottom="0cm" fo:padding-left="0cm" fo:padding-right="0cm"/>
    </style:style>
    <style:style style:name="gr13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0.382cm" fo:padding-top="0cm" fo:padding-bottom="0cm" fo:padding-left="0cm" fo:padding-right="0cm"/>
    </style:style>
    <style:style style:name="gr139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7.482cm" fo:padding-top="0cm" fo:padding-bottom="0cm" fo:padding-left="0cm" fo:padding-right="0cm"/>
    </style:style>
    <style:style style:name="gr140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7.745cm" fo:padding-top="0cm" fo:padding-bottom="0cm" fo:padding-left="0cm" fo:padding-right="0cm"/>
    </style:style>
    <style:style style:name="gr141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8.282cm" fo:padding-top="0cm" fo:padding-bottom="0cm" fo:padding-left="0cm" fo:padding-right="0cm"/>
    </style:style>
    <style:style style:name="gr142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2.733cm" fo:padding-top="0cm" fo:padding-bottom="0cm" fo:padding-left="0cm" fo:padding-right="0cm"/>
    </style:style>
    <style:style style:name="gr143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14.671cm" fo:padding-top="0cm" fo:padding-bottom="0cm" fo:padding-left="0cm" fo:padding-right="0cm"/>
    </style:style>
    <style:style style:name="gr144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15.267cm" fo:padding-top="0cm" fo:padding-bottom="0cm" fo:padding-left="0cm" fo:padding-right="0cm"/>
    </style:style>
    <style:style style:name="gr14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323cm" fo:padding-top="0cm" fo:padding-bottom="0cm" fo:padding-left="0cm" fo:padding-right="0cm"/>
    </style:style>
    <style:style style:name="gr14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0.822cm" fo:padding-top="0cm" fo:padding-bottom="0cm" fo:padding-left="0cm" fo:padding-right="0cm"/>
    </style:style>
    <style:style style:name="gr147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2.528cm" fo:padding-top="0cm" fo:padding-bottom="0cm" fo:padding-left="0cm" fo:padding-right="0cm"/>
    </style:style>
    <style:style style:name="gr14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505cm" fo:padding-top="0cm" fo:padding-bottom="0cm" fo:padding-left="0cm" fo:padding-right="0cm"/>
    </style:style>
    <style:style style:name="gr149" style:family="graphic" style:parent-style-name="standard">
      <style:graphic-properties draw:stroke="solid" svg:stroke-width="0.099cm" svg:stroke-color="#3465a4" draw:stroke-linejoin="round" svg:stroke-linecap="butt" draw:fill="none" fo:padding-top="0.049cm" fo:padding-bottom="0.049cm" fo:padding-left="0.049cm" fo:padding-right="0.049cm"/>
    </style:style>
    <style:style style:name="gr150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3.372cm" fo:padding-top="0cm" fo:padding-bottom="0cm" fo:padding-left="0cm" fo:padding-right="0cm"/>
    </style:style>
    <style:style style:name="gr151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6.064cm" fo:padding-top="0cm" fo:padding-bottom="0cm" fo:padding-left="0cm" fo:padding-right="0cm"/>
    </style:style>
    <style:style style:name="gr152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5.107cm" fo:padding-top="0cm" fo:padding-bottom="0cm" fo:padding-left="0cm" fo:padding-right="0cm"/>
    </style:style>
    <style:style style:name="gr153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6.14cm" fo:padding-top="0cm" fo:padding-bottom="0cm" fo:padding-left="0cm" fo:padding-right="0cm"/>
    </style:style>
    <style:style style:name="gr154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13.147cm" fo:padding-top="0cm" fo:padding-bottom="0cm" fo:padding-left="0cm" fo:padding-right="0cm"/>
    </style:style>
    <style:style style:name="gr155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12.054cm" fo:padding-top="0cm" fo:padding-bottom="0cm" fo:padding-left="0cm" fo:padding-right="0cm"/>
    </style:style>
    <style:style style:name="gr15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7.58cm" fo:padding-top="0cm" fo:padding-bottom="0cm" fo:padding-left="0cm" fo:padding-right="0cm"/>
    </style:style>
    <style:style style:name="gr157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8.244cm" fo:padding-top="0cm" fo:padding-bottom="0cm" fo:padding-left="0cm" fo:padding-right="0cm"/>
    </style:style>
    <style:style style:name="gr158" style:family="graphic" style:parent-style-name="standard">
      <style:graphic-properties draw:stroke="none" draw:fill="none" draw:textarea-horizontal-align="left" draw:textarea-vertical-align="top" draw:auto-grow-height="true" draw:auto-grow-width="true" fo:min-height="2.474cm" fo:min-width="17.147cm" fo:padding-top="0cm" fo:padding-bottom="0cm" fo:padding-left="0cm" fo:padding-right="0cm"/>
    </style:style>
    <style:style style:name="gr159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.551cm" fo:padding-top="0cm" fo:padding-bottom="0cm" fo:padding-left="0cm" fo:padding-right="0cm"/>
    </style:style>
    <style:style style:name="gr160" style:family="graphic" style:parent-style-name="standard">
      <style:graphic-properties draw:stroke="none" draw:fill="none" draw:textarea-horizontal-align="left" draw:textarea-vertical-align="top" draw:auto-grow-height="true" draw:auto-grow-width="true" fo:min-height="2.474cm" fo:min-width="2.28cm" fo:padding-top="0cm" fo:padding-bottom="0cm" fo:padding-left="0cm" fo:padding-right="0cm"/>
    </style:style>
    <style:style style:name="gr161" style:family="graphic" style:parent-style-name="standard">
      <style:graphic-properties draw:stroke="none" draw:fill="none" draw:textarea-horizontal-align="left" draw:textarea-vertical-align="top" draw:auto-grow-height="true" draw:auto-grow-width="true" fo:min-height="2.474cm" fo:min-width="16.622cm" fo:padding-top="0cm" fo:padding-bottom="0cm" fo:padding-left="0cm" fo:padding-right="0cm"/>
    </style:style>
    <style:style style:name="gr162" style:family="graphic" style:parent-style-name="standard">
      <style:graphic-properties draw:stroke="none" draw:fill="none" draw:textarea-horizontal-align="left" draw:textarea-vertical-align="top" draw:auto-grow-height="true" draw:auto-grow-width="true" fo:min-height="2.474cm" fo:min-width="7.093cm" fo:padding-top="0cm" fo:padding-bottom="0cm" fo:padding-left="0cm" fo:padding-right="0cm"/>
    </style:style>
    <style:style style:name="gr163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7.833cm" fo:padding-top="0cm" fo:padding-bottom="0cm" fo:padding-left="0cm" fo:padding-right="0cm"/>
    </style:style>
    <style:style style:name="gr164" style:family="graphic" style:parent-style-name="standard">
      <style:graphic-properties draw:stroke="none" draw:fill="none" draw:textarea-horizontal-align="left" draw:textarea-vertical-align="top" draw:auto-grow-height="true" draw:auto-grow-width="true" fo:min-height="1.483cm" fo:min-width="1.206cm" fo:padding-top="0cm" fo:padding-bottom="0cm" fo:padding-left="0cm" fo:padding-right="0cm"/>
    </style:style>
    <style:style style:name="gr165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7.833cm" fo:padding-top="0cm" fo:padding-bottom="0cm" fo:padding-left="0cm" fo:padding-right="0cm"/>
    </style:style>
    <style:style style:name="gr166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4.375cm" fo:padding-top="0cm" fo:padding-bottom="0cm" fo:padding-left="0cm" fo:padding-right="0cm"/>
    </style:style>
    <style:style style:name="gr167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6.563cm" fo:padding-top="0cm" fo:padding-bottom="0cm" fo:padding-left="0cm" fo:padding-right="0cm"/>
    </style:style>
    <style:style style:name="gr168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5.505cm" fo:padding-top="0cm" fo:padding-bottom="0cm" fo:padding-left="0cm" fo:padding-right="0cm"/>
    </style:style>
    <style:style style:name="gr169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6.877cm" fo:padding-top="0cm" fo:padding-bottom="0cm" fo:padding-left="0cm" fo:padding-right="0cm"/>
    </style:style>
    <style:style style:name="gr170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21.689cm" fo:padding-top="0cm" fo:padding-bottom="0cm" fo:padding-left="0cm" fo:padding-right="0cm"/>
    </style:style>
    <style:style style:name="gr171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7.659cm" fo:padding-top="0cm" fo:padding-bottom="0cm" fo:padding-left="0cm" fo:padding-right="0cm"/>
    </style:style>
    <style:style style:name="gr172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.34cm" fo:padding-top="0cm" fo:padding-bottom="0cm" fo:padding-left="0cm" fo:padding-right="0cm"/>
    </style:style>
    <style:style style:name="gr173" style:family="graphic" style:parent-style-name="standard">
      <style:graphic-properties draw:stroke="none" draw:fill="none" draw:textarea-horizontal-align="left" draw:textarea-vertical-align="top" draw:auto-grow-height="true" draw:auto-grow-width="true" fo:min-height="1.834cm" fo:min-width="1.41cm" fo:padding-top="0cm" fo:padding-bottom="0cm" fo:padding-left="0cm" fo:padding-right="0cm"/>
    </style:style>
    <style:style style:name="gr174" style:family="graphic" style:parent-style-name="standard">
      <style:graphic-properties draw:stroke="none" draw:fill="none" draw:textarea-horizontal-align="left" draw:textarea-vertical-align="top" draw:auto-grow-height="true" draw:auto-grow-width="true" fo:min-height="1.669cm" fo:min-width="5.886cm" fo:padding-top="0cm" fo:padding-bottom="0cm" fo:padding-left="0cm" fo:padding-right="0cm"/>
    </style:style>
    <style:style style:name="gr175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1.534cm" fo:padding-top="0cm" fo:padding-bottom="0cm" fo:padding-left="0cm" fo:padding-right="0cm"/>
    </style:style>
    <style:style style:name="gr176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0.759cm" fo:padding-top="0cm" fo:padding-bottom="0cm" fo:padding-left="0cm" fo:padding-right="0cm"/>
    </style:style>
    <style:style style:name="gr177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3.295cm" fo:padding-top="0cm" fo:padding-bottom="0cm" fo:padding-left="0cm" fo:padding-right="0cm"/>
    </style:style>
    <style:style style:name="gr178" style:family="graphic" style:parent-style-name="standard">
      <style:graphic-properties draw:stroke="none" draw:fill="none" draw:textarea-horizontal-align="left" draw:textarea-vertical-align="top" draw:auto-grow-height="true" draw:auto-grow-width="true" fo:min-height="1.652cm" fo:min-width="12.804cm" fo:padding-top="0cm" fo:padding-bottom="0cm" fo:padding-left="0cm" fo:padding-right="0cm"/>
    </style:style>
    <style:style style:name="gr179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3.731cm" fo:padding-top="0cm" fo:padding-bottom="0cm" fo:padding-left="0cm" fo:padding-right="0cm"/>
    </style:style>
    <style:style style:name="gr180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21.706cm" fo:padding-top="0cm" fo:padding-bottom="0cm" fo:padding-left="0cm" fo:padding-right="0cm"/>
    </style:style>
    <style:style style:name="gr181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21.012cm" fo:padding-top="0cm" fo:padding-bottom="0cm" fo:padding-left="0cm" fo:padding-right="0cm"/>
    </style:style>
    <style:style style:name="gr182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5.311cm" fo:padding-top="0cm" fo:padding-bottom="0cm" fo:padding-left="0cm" fo:padding-right="0cm"/>
    </style:style>
    <style:style style:name="gr183" style:family="graphic" style:parent-style-name="standard">
      <style:graphic-properties draw:stroke="none" draw:fill="none" draw:textarea-horizontal-align="left" draw:textarea-vertical-align="top" draw:auto-grow-height="true" draw:auto-grow-width="true" fo:min-height="1.195cm" fo:min-width="0.916cm" fo:padding-top="0cm" fo:padding-bottom="0cm" fo:padding-left="0cm" fo:padding-right="0cm"/>
    </style:style>
    <style:style style:name="gr184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17.308cm" fo:padding-top="0cm" fo:padding-bottom="0cm" fo:padding-left="0cm" fo:padding-right="0cm"/>
    </style:style>
    <style:style style:name="gr185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8.769cm" fo:padding-top="0cm" fo:padding-bottom="0cm" fo:padding-left="0cm" fo:padding-right="0cm"/>
    </style:style>
    <style:style style:name="gr186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13.036cm" fo:padding-top="0cm" fo:padding-bottom="0cm" fo:padding-left="0cm" fo:padding-right="0cm"/>
    </style:style>
    <style:style style:name="gr187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2.741cm" fo:padding-top="0cm" fo:padding-bottom="0cm" fo:padding-left="0cm" fo:padding-right="0cm"/>
    </style:style>
    <style:style style:name="gr188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2.778cm" fo:padding-top="0cm" fo:padding-bottom="0cm" fo:padding-left="0cm" fo:padding-right="0cm"/>
    </style:style>
    <style:style style:name="gr189" style:family="graphic" style:parent-style-name="standard">
      <style:graphic-properties draw:stroke="none" draw:fill="none" draw:textarea-horizontal-align="left" draw:textarea-vertical-align="top" draw:auto-grow-height="true" draw:auto-grow-width="true" fo:min-height="1.157cm" fo:min-width="0.937cm" fo:padding-top="0cm" fo:padding-bottom="0cm" fo:padding-left="0cm" fo:padding-right="0cm"/>
    </style:style>
    <style:style style:name="gr190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1.457cm" fo:padding-top="0cm" fo:padding-bottom="0cm" fo:padding-left="0cm" fo:padding-right="0cm"/>
    </style:style>
    <style:style style:name="gr191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1.033cm" fo:padding-top="0cm" fo:padding-bottom="0cm" fo:padding-left="0cm" fo:padding-right="0cm"/>
    </style:style>
    <style:style style:name="gr192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3.731cm" fo:padding-top="0cm" fo:padding-bottom="0cm" fo:padding-left="0cm" fo:padding-right="0cm"/>
    </style:style>
    <style:style style:name="gr193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5.547cm" fo:padding-top="0cm" fo:padding-bottom="0cm" fo:padding-left="0cm" fo:padding-right="0cm"/>
    </style:style>
    <style:style style:name="gr194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0.06cm" fo:padding-top="0cm" fo:padding-bottom="0cm" fo:padding-left="0cm" fo:padding-right="0cm"/>
    </style:style>
    <style:style style:name="gr195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8.688cm" fo:padding-top="0cm" fo:padding-bottom="0cm" fo:padding-left="0cm" fo:padding-right="0cm"/>
    </style:style>
    <style:style style:name="gr196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9.865cm" fo:padding-top="0cm" fo:padding-bottom="0cm" fo:padding-left="0cm" fo:padding-right="0cm"/>
    </style:style>
    <style:style style:name="gr197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5.881cm" fo:padding-top="0cm" fo:padding-bottom="0cm" fo:padding-left="0cm" fo:padding-right="0cm"/>
    </style:style>
    <style:style style:name="gr198" style:family="graphic" style:parent-style-name="standard">
      <style:graphic-properties draw:stroke="none" draw:fill="none" draw:textarea-horizontal-align="left" draw:textarea-vertical-align="top" draw:auto-grow-height="true" draw:auto-grow-width="true" fo:min-height="1.301cm" fo:min-width="18.426cm" fo:padding-top="0cm" fo:padding-bottom="0cm" fo:padding-left="0cm" fo:padding-right="0cm"/>
    </style:style>
    <style:style style:name="gr199" style:family="graphic" style:parent-style-name="standard">
      <style:graphic-properties draw:stroke="none" draw:fill="none" draw:textarea-horizontal-align="left" draw:textarea-vertical-align="top" draw:auto-grow-height="true" draw:auto-grow-width="true" fo:min-height="1.301cm" fo:min-width="21.372cm" fo:padding-top="0cm" fo:padding-bottom="0cm" fo:padding-left="0cm" fo:padding-right="0cm"/>
    </style:style>
    <style:style style:name="gr200" style:family="graphic" style:parent-style-name="standard">
      <style:graphic-properties draw:stroke="none" draw:fill="none" draw:textarea-horizontal-align="left" draw:textarea-vertical-align="top" draw:auto-grow-height="true" draw:auto-grow-width="true" fo:min-height="1.301cm" fo:min-width="6.424cm" fo:padding-top="0cm" fo:padding-bottom="0cm" fo:padding-left="0cm" fo:padding-right="0cm"/>
    </style:style>
    <style:style style:name="gr201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9.662cm" fo:padding-top="0cm" fo:padding-bottom="0cm" fo:padding-left="0cm" fo:padding-right="0cm"/>
    </style:style>
    <style:style style:name="gr202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7.35cm" fo:padding-top="0cm" fo:padding-bottom="0cm" fo:padding-left="0cm" fo:padding-right="0cm"/>
    </style:style>
    <style:style style:name="gr203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7.769cm" fo:padding-top="0cm" fo:padding-bottom="0cm" fo:padding-left="0cm" fo:padding-right="0cm"/>
    </style:style>
    <style:style style:name="gr204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4.175cm" fo:padding-top="0cm" fo:padding-bottom="0cm" fo:padding-left="0cm" fo:padding-right="0cm"/>
    </style:style>
    <style:style style:name="gr205" style:family="graphic" style:parent-style-name="standard">
      <style:graphic-properties draw:stroke="none" draw:fill="solid" draw:fill-color="#f2f2f2"/>
    </style:style>
    <style:style style:name="gr206" style:family="graphic" style:parent-style-name="standard">
      <style:graphic-properties draw:stroke="none" draw:fill="none" draw:textarea-horizontal-align="left" draw:textarea-vertical-align="top" draw:auto-grow-height="true" draw:auto-grow-width="true" fo:min-height="2.02cm" fo:min-width="15.28cm" fo:padding-top="0cm" fo:padding-bottom="0cm" fo:padding-left="0cm" fo:padding-right="0cm"/>
    </style:style>
    <style:style style:name="gr207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4.735cm" fo:padding-top="0cm" fo:padding-bottom="0cm" fo:padding-left="0cm" fo:padding-right="0cm"/>
    </style:style>
    <style:style style:name="gr208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3.461cm" fo:padding-top="0cm" fo:padding-bottom="0cm" fo:padding-left="0cm" fo:padding-right="0cm"/>
    </style:style>
    <style:style style:name="gr209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4.659cm" fo:padding-top="0cm" fo:padding-bottom="0cm" fo:padding-left="0cm" fo:padding-right="0cm"/>
    </style:style>
    <style:style style:name="gr210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7.817cm" fo:padding-top="0cm" fo:padding-bottom="0cm" fo:padding-left="0cm" fo:padding-right="0cm"/>
    </style:style>
    <style:style style:name="gr211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3.926cm" fo:padding-top="0cm" fo:padding-bottom="0cm" fo:padding-left="0cm" fo:padding-right="0cm"/>
    </style:style>
    <style:style style:name="gr212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2.97cm" fo:padding-top="0cm" fo:padding-bottom="0cm" fo:padding-left="0cm" fo:padding-right="0cm"/>
    </style:style>
    <style:style style:name="gr213" style:family="graphic" style:parent-style-name="standard">
      <style:graphic-properties draw:stroke="none" draw:fill="none" draw:textarea-horizontal-align="left" draw:textarea-vertical-align="top" draw:auto-grow-height="true" draw:auto-grow-width="true" fo:min-height="0.831cm" fo:min-width="5.721cm" fo:padding-top="0cm" fo:padding-bottom="0cm" fo:padding-left="0cm" fo:padding-right="0cm"/>
    </style:style>
    <style:style style:name="gr214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0.476cm" fo:padding-top="0cm" fo:padding-bottom="0cm" fo:padding-left="0cm" fo:padding-right="0cm"/>
    </style:style>
    <style:style style:name="gr215" style:family="graphic" style:parent-style-name="standard">
      <style:graphic-properties draw:stroke="none" draw:fill="none" draw:textarea-horizontal-align="left" draw:textarea-vertical-align="top" draw:auto-grow-height="true" draw:auto-grow-width="true" fo:min-height="2.474cm" fo:min-width="21.016cm" fo:padding-top="0cm" fo:padding-bottom="0cm" fo:padding-left="0cm" fo:padding-right="0cm"/>
    </style:style>
    <style:style style:name="gr216" style:family="graphic" style:parent-style-name="standard">
      <style:graphic-properties draw:stroke="none" draw:fill="none" draw:textarea-horizontal-align="left" draw:textarea-vertical-align="top" draw:auto-grow-height="true" draw:auto-grow-width="true" fo:min-height="2.474cm" fo:min-width="21.224cm" fo:padding-top="0cm" fo:padding-bottom="0cm" fo:padding-left="0cm" fo:padding-right="0cm"/>
    </style:style>
    <style:style style:name="gr217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20.635cm" fo:padding-top="0cm" fo:padding-bottom="0cm" fo:padding-left="0cm" fo:padding-right="0cm"/>
    </style:style>
    <style:style style:name="gr218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6.136cm" fo:padding-top="0cm" fo:padding-bottom="0cm" fo:padding-left="0cm" fo:padding-right="0cm"/>
    </style:style>
    <style:style style:name="gr219" style:family="graphic" style:parent-style-name="standard">
      <style:graphic-properties draw:stroke="none" draw:fill="none" draw:textarea-horizontal-align="left" draw:textarea-vertical-align="top" draw:auto-grow-height="true" draw:auto-grow-width="true" fo:min-height="1.195cm" fo:min-width="4.756cm" fo:padding-top="0cm" fo:padding-bottom="0cm" fo:padding-left="0cm" fo:padding-right="0cm"/>
    </style:style>
    <style:style style:name="gr220" style:family="graphic" style:parent-style-name="standard">
      <style:graphic-properties draw:stroke="none" draw:fill="none" draw:textarea-horizontal-align="left" draw:textarea-vertical-align="top" draw:auto-grow-height="true" draw:auto-grow-width="true" fo:min-height="1.195cm" fo:min-width="20.182cm" fo:padding-top="0cm" fo:padding-bottom="0cm" fo:padding-left="0cm" fo:padding-right="0cm"/>
    </style:style>
    <style:style style:name="gr221" style:family="graphic" style:parent-style-name="standard">
      <style:graphic-properties draw:stroke="none" draw:fill="none" draw:textarea-horizontal-align="left" draw:textarea-vertical-align="top" draw:auto-grow-height="true" draw:auto-grow-width="true" fo:min-height="1.195cm" fo:min-width="20.957cm" fo:padding-top="0cm" fo:padding-bottom="0cm" fo:padding-left="0cm" fo:padding-right="0cm"/>
    </style:style>
    <style:style style:name="gr222" style:family="graphic" style:parent-style-name="standard">
      <style:graphic-properties draw:stroke="none" draw:fill="none" draw:textarea-horizontal-align="left" draw:textarea-vertical-align="top" draw:auto-grow-height="true" draw:auto-grow-width="true" fo:min-height="1.195cm" fo:min-width="23.167cm" fo:padding-top="0cm" fo:padding-bottom="0cm" fo:padding-left="0cm" fo:padding-right="0cm"/>
    </style:style>
    <style:style style:name="gr223" style:family="graphic" style:parent-style-name="standard">
      <style:graphic-properties draw:stroke="none" draw:fill="none" draw:textarea-horizontal-align="left" draw:textarea-vertical-align="top" draw:auto-grow-height="true" draw:auto-grow-width="true" fo:min-height="1.195cm" fo:min-width="20.254cm" fo:padding-top="0cm" fo:padding-bottom="0cm" fo:padding-left="0cm" fo:padding-right="0cm"/>
    </style:style>
    <style:style style:name="gr224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1.128cm" fo:padding-top="0cm" fo:padding-bottom="0cm" fo:padding-left="0cm" fo:padding-right="0cm"/>
    </style:style>
    <style:style style:name="gr225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4.878cm" fo:padding-top="0cm" fo:padding-bottom="0cm" fo:padding-left="0cm" fo:padding-right="0cm"/>
    </style:style>
    <style:style style:name="gr226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9.586cm" fo:padding-top="0cm" fo:padding-bottom="0cm" fo:padding-left="0cm" fo:padding-right="0cm"/>
    </style:style>
    <style:style style:name="gr227" style:family="graphic" style:parent-style-name="standard">
      <style:graphic-properties draw:stroke="none" draw:fill="none" draw:textarea-horizontal-align="left" draw:textarea-vertical-align="top" draw:auto-grow-height="true" draw:auto-grow-width="true" fo:min-height="1.195cm" fo:min-width="20.715cm" fo:padding-top="0cm" fo:padding-bottom="0cm" fo:padding-left="0cm" fo:padding-right="0cm"/>
    </style:style>
    <style:style style:name="gr228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11.597cm" fo:padding-top="0cm" fo:padding-bottom="0cm" fo:padding-left="0cm" fo:padding-right="0cm"/>
    </style:style>
    <style:style style:name="gr229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7.673cm" fo:padding-top="0cm" fo:padding-bottom="0cm" fo:padding-left="0cm" fo:padding-right="0cm"/>
    </style:style>
    <style:style style:name="gr230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3.452cm" fo:padding-top="0cm" fo:padding-bottom="0cm" fo:padding-left="0cm" fo:padding-right="0cm"/>
    </style:style>
    <style:style style:name="gr231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3.698cm" fo:padding-top="0cm" fo:padding-bottom="0cm" fo:padding-left="0cm" fo:padding-right="0cm"/>
    </style:style>
    <style:style style:name="gr232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7.36cm" fo:padding-top="0cm" fo:padding-bottom="0cm" fo:padding-left="0cm" fo:padding-right="0cm"/>
    </style:style>
    <style:style style:name="gr233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3.702cm" fo:padding-top="0cm" fo:padding-bottom="0cm" fo:padding-left="0cm" fo:padding-right="0cm"/>
    </style:style>
    <style:style style:name="gr234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3.317cm" fo:padding-top="0cm" fo:padding-bottom="0cm" fo:padding-left="0cm" fo:padding-right="0cm"/>
    </style:style>
    <style:style style:name="gr235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7.283cm" fo:padding-top="0cm" fo:padding-bottom="0cm" fo:padding-left="0cm" fo:padding-right="0cm"/>
    </style:style>
    <style:style style:name="gr236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9.184cm" fo:padding-top="0cm" fo:padding-bottom="0cm" fo:padding-left="0cm" fo:padding-right="0cm"/>
    </style:style>
    <style:style style:name="gr237" style:family="graphic" style:parent-style-name="standard">
      <style:graphic-properties draw:stroke="none" draw:fill="none" draw:textarea-horizontal-align="left" draw:textarea-vertical-align="top" draw:auto-grow-height="true" draw:auto-grow-width="true" fo:min-height="0.988cm" fo:min-width="0.803cm" fo:padding-top="0cm" fo:padding-bottom="0cm" fo:padding-left="0cm" fo:padding-right="0cm"/>
    </style:style>
    <style:style style:name="gr238" style:family="graphic" style:parent-style-name="standard">
      <style:graphic-properties draw:stroke="none" draw:fill="none" draw:textarea-horizontal-align="left" draw:textarea-vertical-align="top" draw:auto-grow-height="true" draw:auto-grow-width="true" fo:min-height="1.11cm" fo:min-width="6.619cm" fo:padding-top="0cm" fo:padding-bottom="0cm" fo:padding-left="0cm" fo:padding-right="0cm"/>
    </style:style>
    <style:style style:name="gr239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2.296cm" fo:padding-top="0cm" fo:padding-bottom="0cm" fo:padding-left="0cm" fo:padding-right="0cm"/>
    </style:style>
    <style:style style:name="gr240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0.585cm" fo:padding-top="0cm" fo:padding-bottom="0cm" fo:padding-left="0cm" fo:padding-right="0cm"/>
    </style:style>
    <style:style style:name="gr241" style:family="graphic" style:parent-style-name="standard">
      <style:graphic-properties draw:stroke="none" draw:fill="none" draw:textarea-horizontal-align="left" draw:textarea-vertical-align="top" draw:auto-grow-height="true" draw:auto-grow-width="true" fo:min-height="1.11cm" fo:min-width="6.25cm" fo:padding-top="0cm" fo:padding-bottom="0cm" fo:padding-left="0cm" fo:padding-right="0cm"/>
    </style:style>
    <style:style style:name="gr242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2.279cm" fo:padding-top="0cm" fo:padding-bottom="0cm" fo:padding-left="0cm" fo:padding-right="0cm"/>
    </style:style>
    <style:style style:name="gr243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7.173cm" fo:padding-top="0cm" fo:padding-bottom="0cm" fo:padding-left="0cm" fo:padding-right="0cm"/>
    </style:style>
    <style:style style:name="gr244" style:family="graphic" style:parent-style-name="standard">
      <style:graphic-properties draw:stroke="none" draw:fill="none" draw:textarea-horizontal-align="left" draw:textarea-vertical-align="top" draw:auto-grow-height="true" draw:auto-grow-width="true" fo:min-height="1.11cm" fo:min-width="7.702cm" fo:padding-top="0cm" fo:padding-bottom="0cm" fo:padding-left="0cm" fo:padding-right="0cm"/>
    </style:style>
    <style:style style:name="gr245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4.366cm" fo:padding-top="0cm" fo:padding-bottom="0cm" fo:padding-left="0cm" fo:padding-right="0cm"/>
    </style:style>
    <style:style style:name="gr24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3.528cm" fo:padding-top="0cm" fo:padding-bottom="0cm" fo:padding-left="0cm" fo:padding-right="0cm"/>
    </style:style>
    <style:style style:name="gr247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2.559cm" fo:padding-top="0cm" fo:padding-bottom="0cm" fo:padding-left="0cm" fo:padding-right="0cm"/>
    </style:style>
    <style:style style:name="gr248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6.488cm" fo:padding-top="0cm" fo:padding-bottom="0cm" fo:padding-left="0cm" fo:padding-right="0cm"/>
    </style:style>
    <style:style style:name="gr249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4.371cm" fo:padding-top="0cm" fo:padding-bottom="0cm" fo:padding-left="0cm" fo:padding-right="0cm"/>
    </style:style>
    <style:style style:name="gr250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6.911cm" fo:padding-top="0cm" fo:padding-bottom="0cm" fo:padding-left="0cm" fo:padding-right="0cm"/>
    </style:style>
    <style:style style:name="gr251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4.35cm" fo:padding-top="0cm" fo:padding-bottom="0cm" fo:padding-left="0cm" fo:padding-right="0cm"/>
    </style:style>
    <style:style style:name="gr252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4.781cm" fo:padding-top="0cm" fo:padding-bottom="0cm" fo:padding-left="0cm" fo:padding-right="0cm"/>
    </style:style>
    <style:style style:name="gr253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4.54cm" fo:padding-top="0cm" fo:padding-bottom="0cm" fo:padding-left="0cm" fo:padding-right="0cm"/>
    </style:style>
    <style:style style:name="gr254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5.598cm" fo:padding-top="0cm" fo:padding-bottom="0cm" fo:padding-left="0cm" fo:padding-right="0cm"/>
    </style:style>
    <style:style style:name="gr255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6.119cm" fo:padding-top="0cm" fo:padding-bottom="0cm" fo:padding-left="0cm" fo:padding-right="0cm"/>
    </style:style>
    <style:style style:name="gr256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2.593cm" fo:padding-top="0cm" fo:padding-bottom="0cm" fo:padding-left="0cm" fo:padding-right="0cm"/>
    </style:style>
    <style:style style:name="gr257" style:family="graphic" style:parent-style-name="standard">
      <style:graphic-properties draw:stroke="none" draw:fill="none" draw:textarea-horizontal-align="left" draw:textarea-vertical-align="top" draw:auto-grow-height="true" draw:auto-grow-width="true" fo:min-height="1.284cm" fo:min-width="5.704cm" fo:padding-top="0cm" fo:padding-bottom="0cm" fo:padding-left="0cm" fo:padding-right="0cm"/>
    </style:style>
    <style:style style:name="gr25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1.225cm" fo:padding-top="0cm" fo:padding-bottom="0cm" fo:padding-left="0cm" fo:padding-right="0cm"/>
    </style:style>
    <style:style style:name="gr259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8.964cm" fo:padding-top="0cm" fo:padding-bottom="0cm" fo:padding-left="0cm" fo:padding-right="0cm"/>
    </style:style>
    <style:style style:name="gr260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1.927cm" fo:padding-top="0cm" fo:padding-bottom="0cm" fo:padding-left="0cm" fo:padding-right="0cm"/>
    </style:style>
    <style:style style:name="gr261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2.212cm" fo:padding-top="0cm" fo:padding-bottom="0cm" fo:padding-left="0cm" fo:padding-right="0cm"/>
    </style:style>
    <style:style style:name="gr262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12.727cm" fo:padding-top="0cm" fo:padding-bottom="0cm" fo:padding-left="0cm" fo:padding-right="0cm"/>
    </style:style>
    <style:style style:name="gr263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6.703cm" fo:padding-top="0cm" fo:padding-bottom="0cm" fo:padding-left="0cm" fo:padding-right="0cm"/>
    </style:style>
    <style:style style:name="gr264" style:family="graphic" style:parent-style-name="standard">
      <style:graphic-properties draw:stroke="none" draw:fill="none" draw:textarea-horizontal-align="left" draw:textarea-vertical-align="top" draw:auto-grow-height="true" draw:auto-grow-width="true" fo:min-height="0.911cm" fo:min-width="0.74cm" fo:padding-top="0cm" fo:padding-bottom="0cm" fo:padding-left="0cm" fo:padding-right="0cm"/>
    </style:style>
    <style:style style:name="gr265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2.576cm" fo:padding-top="0cm" fo:padding-bottom="0cm" fo:padding-left="0cm" fo:padding-right="0cm"/>
    </style:style>
    <style:style style:name="gr266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12.033cm" fo:padding-top="0cm" fo:padding-bottom="0cm" fo:padding-left="0cm" fo:padding-right="0cm"/>
    </style:style>
    <style:style style:name="gr267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7.609cm" fo:padding-top="0cm" fo:padding-bottom="0cm" fo:padding-left="0cm" fo:padding-right="0cm"/>
    </style:style>
    <style:style style:name="gr268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2.948cm" fo:padding-top="0cm" fo:padding-bottom="0cm" fo:padding-left="0cm" fo:padding-right="0cm"/>
    </style:style>
    <style:style style:name="gr269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12.414cm" fo:padding-top="0cm" fo:padding-bottom="0cm" fo:padding-left="0cm" fo:padding-right="0cm"/>
    </style:style>
    <style:style style:name="gr270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2.931cm" fo:padding-top="0cm" fo:padding-bottom="0cm" fo:padding-left="0cm" fo:padding-right="0cm"/>
    </style:style>
    <style:style style:name="gr271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2.123cm" fo:padding-top="0cm" fo:padding-bottom="0cm" fo:padding-left="0cm" fo:padding-right="0cm"/>
    </style:style>
    <style:style style:name="gr272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11.974cm" fo:padding-top="0cm" fo:padding-bottom="0cm" fo:padding-left="0cm" fo:padding-right="0cm"/>
    </style:style>
    <style:style style:name="gr273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5.963cm" fo:padding-top="0cm" fo:padding-bottom="0cm" fo:padding-left="0cm" fo:padding-right="0cm"/>
    </style:style>
    <style:style style:name="gr274" style:family="graphic" style:parent-style-name="standard">
      <style:graphic-properties draw:stroke="none" draw:fill="none" draw:textarea-horizontal-align="left" draw:textarea-vertical-align="top" draw:auto-grow-height="true" draw:auto-grow-width="true" fo:min-height="0.966cm" fo:min-width="1.877cm" fo:padding-top="0cm" fo:padding-bottom="0cm" fo:padding-left="0cm" fo:padding-right="0cm"/>
    </style:style>
    <style:style style:name="gr275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6.416cm" fo:padding-top="0cm" fo:padding-bottom="0cm" fo:padding-left="0cm" fo:padding-right="0cm"/>
    </style:style>
    <style:style style:name="gr276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2.071cm" fo:padding-top="0cm" fo:padding-bottom="0cm" fo:padding-left="0cm" fo:padding-right="0cm"/>
    </style:style>
    <style:style style:name="gr277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7.393cm" fo:padding-top="0cm" fo:padding-bottom="0cm" fo:padding-left="0cm" fo:padding-right="0cm"/>
    </style:style>
    <style:style style:name="gr278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12.372cm" fo:padding-top="0cm" fo:padding-bottom="0cm" fo:padding-left="0cm" fo:padding-right="0cm"/>
    </style:style>
    <style:style style:name="gr279" style:family="graphic" style:parent-style-name="standard">
      <style:graphic-properties draw:stroke="none" draw:fill="none" draw:textarea-horizontal-align="left" draw:textarea-vertical-align="top" draw:auto-grow-height="true" draw:auto-grow-width="true" fo:min-height="1.102cm" fo:min-width="4.214cm" fo:padding-top="0cm" fo:padding-bottom="0cm" fo:padding-left="0cm" fo:padding-right="0cm"/>
    </style:style>
    <style:style style:name="gr280" style:family="graphic" style:parent-style-name="standard">
      <style:graphic-properties draw:stroke="solid" svg:stroke-width="0.122cm" svg:stroke-color="#ff5050" draw:stroke-linejoin="miter" svg:stroke-linecap="square" draw:fill="none" fo:padding-top="0.061cm" fo:padding-bottom="0.061cm" fo:padding-left="0.061cm" fo:padding-right="0.061cm"/>
    </style:style>
    <style:style style:name="gr281" style:family="graphic" style:parent-style-name="standard">
      <style:graphic-properties draw:stroke="none" draw:fill="none" draw:textarea-horizontal-align="left" draw:textarea-vertical-align="top" draw:auto-grow-height="true" draw:auto-grow-width="true" fo:min-height="0.924cm" fo:min-width="4.091cm" fo:padding-top="0cm" fo:padding-bottom="0cm" fo:padding-left="0cm" fo:padding-right="0cm"/>
    </style:style>
    <style:style style:name="gr282" style:family="graphic" style:parent-style-name="standard">
      <style:graphic-properties draw:stroke="none" draw:fill="none" draw:textarea-horizontal-align="left" draw:textarea-vertical-align="top" draw:auto-grow-height="true" draw:auto-grow-width="true" fo:min-height="1.47cm" fo:min-width="1.132cm" fo:padding-top="0cm" fo:padding-bottom="0cm" fo:padding-left="0cm" fo:padding-right="0cm"/>
    </style:style>
    <style:style style:name="gr283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17.647cm" fo:padding-top="0cm" fo:padding-bottom="0cm" fo:padding-left="0cm" fo:padding-right="0cm"/>
    </style:style>
    <style:style style:name="gr284" style:family="graphic" style:parent-style-name="standard">
      <style:graphic-properties draw:stroke="none" draw:fill="none" draw:textarea-horizontal-align="left" draw:textarea-vertical-align="top" draw:auto-grow-height="true" draw:auto-grow-width="true" fo:min-height="0.712cm" fo:min-width="17.651cm" fo:padding-top="0cm" fo:padding-bottom="0cm" fo:padding-left="0cm" fo:padding-right="0cm"/>
    </style:style>
    <style:style style:name="P1" style:family="paragraph">
      <loext:graphic-properties draw:fill="solid" draw:fill-color="#ffffff"/>
    </style:style>
    <style:style style:name="P2" style:family="paragraph">
      <loext:graphic-properties draw:fill="none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44pt" style:font-size-asian="44pt" style:font-size-complex="44pt"/>
    </style:style>
    <style:style style:name="P5" style:family="paragraph">
      <loext:graphic-properties draw:fill="none"/>
      <style:text-properties fo:font-size="28pt" style:font-size-asian="28pt" style:font-size-complex="28pt"/>
    </style:style>
    <style:style style:name="P6" style:family="paragraph">
      <loext:graphic-properties draw:fill="solid" draw:fill-color="#0f6fc6"/>
    </style:style>
    <style:style style:name="P7" style:family="paragraph">
      <loext:graphic-properties draw:fill="solid" draw:fill-color="#ffff00"/>
    </style:style>
    <style:style style:name="P8" style:family="paragraph">
      <loext:graphic-properties draw:fill="none"/>
      <style:text-properties fo:font-size="20pt" style:font-size-asian="20pt" style:font-size-complex="20pt"/>
    </style:style>
    <style:style style:name="P9" style:family="paragraph">
      <loext:graphic-properties draw:fill="none"/>
      <style:text-properties fo:font-size="18pt" style:font-size-asian="18pt" style:font-size-complex="18pt"/>
    </style:style>
    <style:style style:name="P10" style:family="paragraph">
      <loext:graphic-properties draw:fill="none"/>
      <style:text-properties fo:font-size="32pt" style:font-size-asian="32pt" style:font-size-complex="32pt"/>
    </style:style>
    <style:style style:name="P11" style:family="paragraph">
      <loext:graphic-properties draw:fill="none"/>
      <style:text-properties fo:font-size="12pt" style:font-size-asian="12pt" style:font-size-complex="12pt"/>
    </style:style>
    <style:style style:name="P12" style:family="paragraph">
      <loext:graphic-properties draw:fill="none"/>
      <style:text-properties fo:font-size="22pt" style:font-size-asian="22pt" style:font-size-complex="22pt"/>
    </style:style>
    <style:style style:name="P13" style:family="paragraph">
      <loext:graphic-properties draw:fill="none"/>
      <style:text-properties fo:font-size="24pt" style:font-size-asian="24pt" style:font-size-complex="24pt"/>
    </style:style>
    <style:style style:name="P14" style:family="paragraph">
      <loext:graphic-properties draw:fill="solid" draw:fill-color="#000000"/>
    </style:style>
    <style:style style:name="P15" style:family="paragraph">
      <style:text-properties fo:font-size="12pt" fo:font-style="italic" style:font-size-asian="24pt" style:font-size-complex="24pt"/>
    </style:style>
    <style:style style:name="P16" style:family="paragraph">
      <loext:graphic-properties draw:fill="none" draw:fill-color="#ffffff"/>
      <style:text-properties fo:font-size="12pt" fo:font-style="italic" style:font-size-asian="24pt" style:font-size-complex="24pt"/>
    </style:style>
    <style:style style:name="P17" style:family="paragraph">
      <style:text-properties fo:font-size="11pt" fo:font-style="italic" style:font-size-asian="24pt" style:font-size-complex="24pt"/>
    </style:style>
    <style:style style:name="P18" style:family="paragraph">
      <loext:graphic-properties draw:fill="none" draw:fill-color="#ffffff"/>
      <style:text-properties fo:font-size="11pt" fo:font-style="italic" style:font-size-asian="24pt" style:font-size-complex="24pt"/>
    </style:style>
    <style:style style:name="P19" style:family="paragraph">
      <loext:graphic-properties draw:fill="none"/>
      <style:paragraph-properties fo:text-align="start" style:writing-mode="lr-tb"/>
      <style:text-properties fo:font-size="14pt" style:font-size-asian="18pt" style:font-size-complex="18pt"/>
    </style:style>
    <style:style style:name="P20" style:family="paragraph">
      <loext:graphic-properties draw:fill="none"/>
      <style:text-properties fo:font-size="14pt" style:font-size-asian="18pt" style:font-size-complex="18pt"/>
    </style:style>
    <style:style style:name="P21" style:family="paragraph">
      <loext:graphic-properties draw:fill="none"/>
      <style:text-properties fo:font-size="54pt" style:font-size-asian="54pt" style:font-size-complex="54pt"/>
    </style:style>
    <style:style style:name="P22" style:family="paragraph">
      <loext:graphic-properties draw:fill="none"/>
      <style:text-properties fo:font-size="34.2000007629395pt" style:font-size-asian="34.2000007629395pt" style:font-size-complex="34.2000007629395pt"/>
    </style:style>
    <style:style style:name="P23" style:family="paragraph">
      <loext:graphic-properties draw:fill="none"/>
      <style:text-properties fo:font-size="36pt" style:font-size-asian="36pt" style:font-size-complex="36pt"/>
    </style:style>
    <style:style style:name="P24" style:family="paragraph">
      <loext:graphic-properties draw:fill="none"/>
      <style:text-properties fo:font-size="38pt" style:font-size-asian="38pt" style:font-size-complex="38pt"/>
    </style:style>
    <style:style style:name="P25" style:family="paragraph">
      <loext:graphic-properties draw:fill="none"/>
      <style:text-properties fo:font-size="40pt" style:font-size-asian="40pt" style:font-size-complex="40pt"/>
    </style:style>
    <style:style style:name="P26" style:family="paragraph">
      <loext:graphic-properties draw:fill="none"/>
      <style:text-properties fo:font-size="26pt" style:font-size-asian="26pt" style:font-size-complex="26pt"/>
    </style:style>
    <style:style style:name="P27" style:family="paragraph">
      <loext:graphic-properties draw:fill="none"/>
      <style:text-properties fo:font-size="26.6000003814697pt" style:font-size-asian="26.6000003814697pt" style:font-size-complex="26.6000003814697pt"/>
    </style:style>
    <style:style style:name="P28" style:family="paragraph">
      <loext:graphic-properties draw:fill="solid" draw:fill-color="#f2f2f2"/>
    </style:style>
    <style:style style:name="P29" style:family="paragraph">
      <loext:graphic-properties draw:fill="none"/>
      <style:text-properties fo:font-size="22.7999992370605pt" style:font-size-asian="22.7999992370605pt" style:font-size-complex="22.7999992370605pt"/>
    </style:style>
    <style:style style:name="P30" style:family="paragraph">
      <loext:graphic-properties draw:fill="none"/>
      <style:text-properties fo:font-size="14pt" style:font-size-asian="14pt" style:font-size-complex="14pt"/>
    </style:style>
    <style:style style:name="P31" style:family="paragraph">
      <loext:graphic-properties draw:fill="none"/>
      <style:text-properties fo:font-size="21pt" style:font-size-asian="21pt" style:font-size-complex="21pt"/>
    </style:style>
    <style:style style:name="T1" style:family="text">
      <style:text-properties fo:color="#000000" style:font-name="URW Palladio L1" fo:font-size="44pt" fo:font-weight="bold" style:font-size-asian="44pt" style:font-name-complex="URW Palladio L1" style:font-size-complex="44pt" style:font-weight-complex="bold"/>
    </style:style>
    <style:style style:name="T2" style:family="text">
      <style:text-properties fo:color="#04617b" style:font-name="URW Palladio L1" fo:font-size="44pt" fo:font-weight="bold" style:font-size-asian="44pt" style:font-name-complex="URW Palladio L1" style:font-size-complex="44pt" style:font-weight-complex="bold"/>
    </style:style>
    <style:style style:name="T3" style:family="text">
      <style:text-properties fo:color="#000000" style:font-name="URW Palladio L1" fo:font-size="28pt" fo:font-weight="bold" style:font-size-asian="28pt" style:font-name-complex="URW Palladio L1" style:font-size-complex="28pt" style:font-weight-complex="bold"/>
    </style:style>
    <style:style style:name="T4" style:family="text">
      <style:text-properties fo:color="#000000" style:font-name="URW Palladio L1" fo:font-size="20pt" fo:font-weight="bold" style:font-size-asian="20pt" style:font-name-complex="URW Palladio L1" style:font-size-complex="20pt" style:font-weight-complex="bold"/>
    </style:style>
    <style:style style:name="T5" style:family="text">
      <style:text-properties fo:color="#000000" style:font-name="URW Palladio L1" fo:font-size="18pt" fo:font-weight="bold" style:font-size-asian="18pt" style:font-name-complex="URW Palladio L1" style:font-size-complex="18pt" style:font-weight-complex="bold"/>
    </style:style>
    <style:style style:name="T6" style:family="text">
      <style:text-properties fo:color="#000000" style:font-name="URW Palladio L1" fo:font-size="32pt" fo:font-style="italic" fo:font-weight="bold" style:font-size-asian="32pt" style:font-name-complex="URW Palladio L1" style:font-size-complex="32pt" style:font-style-complex="italic" style:font-weight-complex="bold"/>
    </style:style>
    <style:style style:name="T7" style:family="text">
      <style:text-properties fo:color="#045c75" style:font-name="URW Palladio L1" fo:font-size="12pt" fo:font-weight="bold" style:font-size-asian="12pt" style:font-name-complex="URW Palladio L1" style:font-size-complex="12pt" style:font-weight-complex="bold"/>
    </style:style>
    <style:style style:name="T8" style:family="text">
      <style:text-properties fo:color="#0b5395" style:font-name="URW Palladio L1" fo:font-size="28pt" fo:font-weight="bold" style:font-size-asian="28pt" style:font-name-complex="URW Palladio L1" style:font-size-complex="28pt" style:font-weight-complex="bold"/>
    </style:style>
    <style:style style:name="T9" style:family="text">
      <style:text-properties fo:color="#000000" style:font-name="URW Palladio L1" fo:font-size="22pt" fo:font-weight="bold" style:font-size-asian="22pt" style:font-name-complex="URW Palladio L1" style:font-size-complex="22pt" style:font-weight-complex="bold"/>
    </style:style>
    <style:style style:name="T10" style:family="text">
      <style:text-properties fo:color="#000000" style:font-name="URW Palladio L1" fo:font-size="22pt" fo:font-style="italic" fo:font-weight="bold" style:font-size-asian="22pt" style:font-name-complex="URW Palladio L1" style:font-size-complex="22pt" style:font-style-complex="italic" style:font-weight-complex="bold"/>
    </style:style>
    <style:style style:name="T11" style:family="text">
      <style:text-properties fo:color="#000000" style:font-name="URW Palladio L1" fo:font-size="22pt" fo:font-style="italic" style:font-size-asian="22pt" style:font-name-complex="URW Palladio L1" style:font-size-complex="22pt" style:font-style-complex="italic"/>
    </style:style>
    <style:style style:name="T12" style:family="text">
      <style:text-properties fo:color="#000000" style:font-name="URW Palladio L1" fo:font-size="24pt" fo:font-weight="bold" style:font-size-asian="24pt" style:font-name-complex="URW Palladio L1" style:font-size-complex="24pt" style:font-weight-complex="bold"/>
    </style:style>
    <style:style style:name="T13" style:family="text">
      <style:text-properties fo:color="#000000" style:font-name="OpenSymbol1" fo:font-size="24pt" style:font-size-asian="24pt" style:font-name-complex="OpenSymbol1" style:font-size-complex="24pt"/>
    </style:style>
    <style:style style:name="T14" style:family="text">
      <style:text-properties fo:font-size="12pt" fo:font-style="italic" style:font-size-asian="24pt" style:font-size-complex="24pt"/>
    </style:style>
    <style:style style:name="T15" style:family="text">
      <style:text-properties fo:color="#000000" style:font-name="OpenSymbol1" fo:font-size="18pt" style:font-size-asian="18pt" style:font-name-complex="OpenSymbol1" style:font-size-complex="18pt"/>
    </style:style>
    <style:style style:name="T16" style:family="text">
      <style:text-properties fo:color="#000000" style:font-name="Liberation Sans2" fo:font-size="18pt" style:font-size-asian="18pt" style:font-name-complex="Liberation Sans2" style:font-size-complex="18pt"/>
    </style:style>
    <style:style style:name="T17" style:family="text">
      <style:text-properties fo:color="#000000" style:font-name="Liberation Sans2" fo:font-size="18pt" fo:font-weight="bold" style:font-size-asian="18pt" style:font-name-complex="Liberation Sans2" style:font-size-complex="18pt" style:font-weight-complex="bold"/>
    </style:style>
    <style:style style:name="T18" style:family="text">
      <style:text-properties fo:color="#000000" style:font-name="URW Palladio L1" fo:font-size="18pt" fo:font-style="italic" style:font-size-asian="18pt" style:font-name-complex="URW Palladio L1" style:font-size-complex="18pt" style:font-style-complex="italic"/>
    </style:style>
    <style:style style:name="T19" style:family="text">
      <style:text-properties fo:font-size="11pt" fo:font-style="italic" style:font-size-asian="24pt" style:font-size-complex="24pt"/>
    </style:style>
    <style:style style:name="T20" style:family="text">
      <style:text-properties fo:color="#0b5395" style:font-name="URW Palladio L1" fo:font-size="44pt" fo:font-weight="bold" style:font-size-asian="44pt" style:font-name-complex="URW Palladio L1" style:font-size-complex="44pt" style:font-weight-complex="bold"/>
    </style:style>
    <style:style style:name="T21" style:family="text">
      <style:text-properties fo:color="#0b5395" style:font-name="DejaVu Sans1" fo:font-size="18pt" style:font-size-asian="18pt" style:font-name-complex="DejaVu Sans1" style:font-size-complex="18pt"/>
    </style:style>
    <style:style style:name="T22" style:family="text">
      <style:text-properties fo:color="#045c75" style:font-name="Liberation Sans2" fo:font-size="12pt" style:font-size-asian="12pt" style:font-name-complex="Liberation Sans2" style:font-size-complex="12pt"/>
    </style:style>
    <style:style style:name="T23" style:family="text">
      <style:text-properties fo:color="#000000" style:font-name="Liberation Sans2" fo:font-size="14pt" style:font-size-asian="18pt" style:font-name-complex="Liberation Sans2" style:font-size-complex="18pt"/>
    </style:style>
    <style:style style:name="T24" style:family="text">
      <style:text-properties fo:color="#045c75" style:font-name="URW Palladio L1" fo:font-size="24pt" fo:font-weight="bold" style:font-size-asian="24pt" style:font-name-complex="URW Palladio L1" style:font-size-complex="24pt" style:font-weight-complex="bold"/>
    </style:style>
    <style:style style:name="T25" style:family="text">
      <style:text-properties fo:color="#ccccff" style:font-name="Liberation Sans2" fo:font-size="18pt" style:font-size-asian="18pt" style:font-name-complex="Liberation Sans2" style:font-size-complex="18pt"/>
    </style:style>
    <style:style style:name="T26" style:family="text">
      <style:text-properties style:font-name="Liberation Sans2" fo:font-size="14pt" style:font-size-asian="18pt" style:font-name-complex="Liberation Sans2" style:font-size-complex="18pt"/>
    </style:style>
    <style:style style:name="T27" style:family="text">
      <style:text-properties fo:color="#d1eaee" style:font-name="URW Palladio L1" fo:font-size="12pt" fo:font-weight="bold" style:font-size-asian="12pt" style:font-name-complex="URW Palladio L1" style:font-size-complex="12pt" style:font-weight-complex="bold"/>
    </style:style>
    <style:style style:name="T28" style:family="text">
      <style:text-properties fo:color="#ffffff" style:font-name="URW Palladio L1" fo:font-size="54pt" fo:font-weight="bold" style:font-size-asian="54pt" style:font-name-complex="URW Palladio L1" style:font-size-complex="54pt" style:font-weight-complex="bold"/>
    </style:style>
    <style:style style:name="T29" style:family="text">
      <style:text-properties fo:color="#ffffff" style:font-name="URW Palladio L1" fo:font-size="44pt" fo:font-weight="bold" style:font-size-asian="44pt" style:font-name-complex="URW Palladio L1" style:font-size-complex="44pt" style:font-weight-complex="bold"/>
    </style:style>
    <style:style style:name="T30" style:family="text">
      <style:text-properties fo:color="#0bd0d9" style:font-name="OpenSymbol1" fo:font-size="34.2000007629395pt" style:font-size-asian="34.2000007629395pt" style:font-name-complex="OpenSymbol1" style:font-size-complex="34.2000007629395pt"/>
    </style:style>
    <style:style style:name="T31" style:family="text">
      <style:text-properties fo:color="#000000" style:font-name="URW Palladio L1" fo:font-size="36pt" fo:font-weight="bold" style:font-size-asian="36pt" style:font-name-complex="URW Palladio L1" style:font-size-complex="36pt" style:font-weight-complex="bold"/>
    </style:style>
    <style:style style:name="T32" style:family="text">
      <style:text-properties fo:color="#0bd0d9" style:font-name="OpenSymbol1" fo:font-size="38pt" style:font-size-asian="38pt" style:font-name-complex="OpenSymbol1" style:font-size-complex="38pt"/>
    </style:style>
    <style:style style:name="T33" style:family="text">
      <style:text-properties fo:color="#000000" style:font-name="URW Palladio L1" fo:font-size="40pt" fo:font-weight="bold" style:font-size-asian="40pt" style:font-name-complex="URW Palladio L1" style:font-size-complex="40pt" style:font-weight-complex="bold"/>
    </style:style>
    <style:style style:name="T34" style:family="text">
      <style:text-properties fo:color="#000000" style:font-name="URW Palladio L1" fo:font-size="36pt" fo:font-style="italic" style:font-size-asian="36pt" style:font-name-complex="URW Palladio L1" style:font-size-complex="36pt" style:font-style-complex="italic"/>
    </style:style>
    <style:style style:name="T35" style:family="text">
      <style:text-properties fo:color="#000000" style:font-name="URW Palladio L1" fo:font-size="32pt" fo:font-weight="bold" style:font-size-asian="32pt" style:font-name-complex="URW Palladio L1" style:font-size-complex="32pt" style:font-weight-complex="bold"/>
    </style:style>
    <style:style style:name="T36" style:family="text">
      <style:text-properties fo:color="#000000" style:font-name="URW Palladio L1" fo:font-size="26pt" fo:font-weight="bold" style:font-size-asian="26pt" style:font-name-complex="URW Palladio L1" style:font-size-complex="26pt" style:font-weight-complex="bold"/>
    </style:style>
    <style:style style:name="T37" style:family="text">
      <style:text-properties fo:color="#0bd0d9" style:font-name="OpenSymbol1" fo:font-size="26.6000003814697pt" style:font-size-asian="26.6000003814697pt" style:font-name-complex="OpenSymbol1" style:font-size-complex="26.6000003814697pt"/>
    </style:style>
    <style:style style:name="T38" style:family="text">
      <style:text-properties fo:color="#000000" style:font-name="URW Palladio L1" fo:font-size="28pt" fo:font-style="italic" style:font-size-asian="28pt" style:font-name-complex="URW Palladio L1" style:font-size-complex="28pt" style:font-style-complex="italic"/>
    </style:style>
    <style:style style:name="T39" style:family="text">
      <style:text-properties fo:color="#d1eaee" style:font-name="Liberation Sans2" fo:font-size="12pt" style:font-size-asian="12pt" style:font-name-complex="Liberation Sans2" style:font-size-complex="12pt"/>
    </style:style>
    <style:style style:name="T40" style:family="text">
      <style:text-properties fo:color="#04617b" style:font-name="URW Palladio L1" fo:font-size="28pt" fo:font-weight="bold" style:font-size-asian="28pt" style:font-name-complex="URW Palladio L1" style:font-size-complex="28pt" style:font-weight-complex="bold"/>
    </style:style>
    <style:style style:name="T41" style:family="text">
      <style:text-properties fo:color="#ff3300" style:font-name="URW Palladio L1" fo:font-size="26pt" fo:font-weight="bold" style:font-size-asian="26pt" style:font-name-complex="URW Palladio L1" style:font-size-complex="26pt" style:font-weight-complex="bold"/>
    </style:style>
    <style:style style:name="T42" style:family="text">
      <style:text-properties fo:color="#0bd0d9" style:font-name="OpenSymbol1" fo:font-size="22.7999992370605pt" style:font-size-asian="22.7999992370605pt" style:font-name-complex="OpenSymbol1" style:font-size-complex="22.7999992370605pt"/>
    </style:style>
    <style:style style:name="T43" style:family="text">
      <style:text-properties fo:color="#000000" style:font-name="URW Palladio L1" fo:font-size="24pt" fo:font-style="italic" style:font-size-asian="24pt" style:font-name-complex="URW Palladio L1" style:font-size-complex="24pt" style:font-style-complex="italic"/>
    </style:style>
    <style:style style:name="T44" style:family="text">
      <style:text-properties fo:color="#000000" style:font-name="URW Palladio L1" fo:font-size="14pt" fo:font-weight="bold" style:font-size-asian="14pt" style:font-name-complex="URW Palladio L1" style:font-size-complex="14pt" style:font-weight-complex="bold"/>
    </style:style>
    <style:style style:name="T45" style:family="text">
      <style:text-properties fo:color="#04617b" style:font-name="URW Palladio L1" fo:font-size="24pt" fo:font-weight="bold" style:font-size-asian="24pt" style:font-name-complex="URW Palladio L1" style:font-size-complex="24pt" style:font-weight-complex="bold"/>
    </style:style>
    <style:style style:name="T46" style:family="text">
      <style:text-properties fo:color="#000000" style:font-name="URW Palladio L1" fo:font-size="21pt" fo:font-weight="bold" style:font-size-asian="21pt" style:font-name-complex="URW Palladio L1" style:font-size-complex="21pt" style:font-weight-complex="bold"/>
    </style:style>
    <style:style style:name="T47" style:family="text">
      <style:text-properties fo:color="#000000" style:text-outline="true" style:font-name="OpenSymbol1" fo:font-size="21pt" style:font-size-asian="21pt" style:font-name-complex="OpenSymbol1" style:font-size-complex="21pt"/>
    </style:style>
    <style:style style:name="T48" style:family="text">
      <style:text-properties fo:color="#ff0000" style:font-name="URW Palladio L1" fo:font-size="32pt" fo:font-weight="bold" style:font-size-asian="32pt" style:font-name-complex="URW Palladio L1" style:font-size-complex="32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89592AC55E2DEB3C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C3A8662358692799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3" draw:text-style-name="P4" draw:layer="layout" svg:width="22.794cm" svg:height="2.02cm" svg:x="1.52cm" svg:y="6.068cm">
          <draw:text-box>
            <text:p text:style-name="P3"><text:span text:style-name="T1">Die </text:span><text:span text:style-name="T1">ökono</text:span><text:span text:style-name="T1">mische </text:span><text:span text:style-name="T1">Perspe</text:span><text:span text:style-name="T1">ktive – </text:span></text:p>
          </draw:text-box>
        </draw:frame>
        <draw:frame draw:style-name="gr4" draw:text-style-name="P4" draw:layer="layout" svg:width="22.54cm" svg:height="2.02cm" svg:x="1.52cm" svg:y="7.927cm">
          <draw:text-box>
            <text:p text:style-name="P3"><text:span text:style-name="T1">oder </text:span><text:span text:style-name="T1">weshal</text:span><text:span text:style-name="T1">b </text:span><text:span text:style-name="T1">Wirtsch</text:span><text:span text:style-name="T1">aft </text:span><text:span text:style-name="T1">weder </text:span></text:p>
          </draw:text-box>
        </draw:frame>
        <draw:frame draw:style-name="gr5" draw:text-style-name="P4" draw:layer="layout" svg:width="17.168cm" svg:height="2.02cm" svg:x="1.52cm" svg:y="9.79cm">
          <draw:text-box>
            <text:p text:style-name="P3"><text:span text:style-name="T1">Wirtsch</text:span><text:span text:style-name="T1">aftspoli</text:span><text:span text:style-name="T1">tik </text:span><text:span text:style-name="T1">noch </text:span></text:p>
          </draw:text-box>
        </draw:frame>
        <draw:frame draw:style-name="gr6" draw:text-style-name="P4" draw:layer="layout" svg:width="18.561cm" svg:height="2.02cm" svg:x="1.52cm" svg:y="11.653cm">
          <draw:text-box>
            <text:p text:style-name="P3"><text:span text:style-name="T1">Wirtsch</text:span><text:span text:style-name="T1">aftsgeo</text:span><text:span text:style-name="T1">graphie </text:span><text:span text:style-name="T1">ist.</text:span></text:p>
          </draw:text-box>
        </draw:frame>
      </draw:page>
      <draw:page draw:name="page2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7" draw:text-style-name="P4" draw:layer="layout" svg:width="22.57cm" svg:height="2.02cm" svg:x="1.337cm" svg:y="2.911cm">
          <draw:text-box>
            <text:p text:style-name="P3"><text:span text:style-name="T2">Ziel der </text:span><text:span text:style-name="T2">ökono</text:span><text:span text:style-name="T2">mische</text:span><text:span text:style-name="T2">n </text:span><text:span text:style-name="T2">Bildun</text:span><text:span text:style-name="T2">g</text:span></text:p>
          </draw:text-box>
        </draw:frame>
        <draw:frame draw:style-name="gr8" draw:text-style-name="P5" draw:layer="layout" svg:width="19.894cm" svg:height="1.284cm" svg:x="2.79cm" svg:y="5.69cm">
          <draw:text-box>
            <text:p text:style-name="P3"><text:span text:style-name="T3">Der </text:span><text:span text:style-name="T3">mündige </text:span><text:span text:style-name="T3">Wirtschafts­ </text:span><text:span text:style-name="T3">und </text:span><text:span text:style-name="T3">Staatsbürger</text:span><text:span text:style-name="T3">, </text:span></text:p>
          </draw:text-box>
        </draw:frame>
        <draw:frame draw:style-name="gr9" draw:text-style-name="P5" draw:layer="layout" svg:width="21.351cm" svg:height="1.284cm" svg:x="2.388cm" svg:y="6.875cm">
          <draw:text-box>
            <text:p text:style-name="P3"><text:span text:style-name="T3">der zu </text:span><text:span text:style-name="T3">selbstbestim</text:span><text:span text:style-name="T3">mten und </text:span><text:span text:style-name="T3">verantwortli</text:span><text:span text:style-name="T3">chen </text:span></text:p>
          </draw:text-box>
        </draw:frame>
        <draw:frame draw:style-name="gr10" draw:text-style-name="P5" draw:layer="layout" svg:width="22.777cm" svg:height="1.284cm" svg:x="1.665cm" svg:y="8.061cm">
          <draw:text-box>
            <text:p text:style-name="P3"><text:span text:style-name="T3">Entscheidun</text:span><text:span text:style-name="T3">gen und </text:span><text:span text:style-name="T3">Handlunge</text:span><text:span text:style-name="T3">n als </text:span><text:span text:style-name="T3">Konsument, </text:span></text:p>
          </draw:text-box>
        </draw:frame>
        <draw:path draw:style-name="gr11" draw:text-style-name="P6" draw:layer="layout" svg:width="1.785cm" svg:height="1.39cm" svg:x="11.708cm" svg:y="11.112cm" svg:viewBox="0 0 1786 1391" svg:d="M445 0v696h-445l893 695 893-695h-445v-696zM0 0zM1786 1391z">
          <text:p/>
        </draw:path>
        <draw:polygon draw:style-name="gr12" draw:text-style-name="P2" draw:layer="layout" svg:width="1.785cm" svg:height="1.39cm" svg:x="11.708cm" svg:y="11.112cm" svg:viewBox="0 0 1786 1391" draw:points="445,0 445,696 0,696 893,1391 1786,696 1341,696 1341,0">
          <text:p/>
        </draw:polygon>
        <draw:polygon draw:style-name="gr12" draw:text-style-name="P2" draw:layer="layout" svg:width="0cm" svg:height="0cm" svg:x="11.708cm" svg:y="11.112cm" svg:viewBox="0 0 0 0" draw:points="0,0">
          <text:p/>
        </draw:polygon>
        <draw:polygon draw:style-name="gr12" draw:text-style-name="P2" draw:layer="layout" svg:width="0cm" svg:height="0cm" svg:x="13.493cm" svg:y="12.502cm" svg:viewBox="0 0 0 0" draw:points="0,0">
          <text:p/>
        </draw:polygon>
        <draw:path draw:style-name="gr13" draw:text-style-name="P7" draw:layer="layout" svg:width="21.826cm" svg:height="3.648cm" svg:x="1.785cm" svg:y="12.897cm" svg:viewBox="0 0 21827 3649" svg:d="M0 0h21827v3649h-21827zM0 0zM21827 3649z">
          <text:p/>
        </draw:path>
        <draw:polygon draw:style-name="gr14" draw:text-style-name="P2" draw:layer="layout" svg:width="21.826cm" svg:height="3.648cm" svg:x="1.785cm" svg:y="12.897cm" svg:viewBox="0 0 21827 3649" draw:points="0,0 21827,0 21827,3649 0,3649">
          <text:p/>
        </draw:polygon>
        <draw:polygon draw:style-name="gr14" draw:text-style-name="P2" draw:layer="layout" svg:width="0cm" svg:height="0cm" svg:x="1.785cm" svg:y="12.897cm" svg:viewBox="0 0 0 0" draw:points="0,0">
          <text:p/>
        </draw:polygon>
        <draw:polygon draw:style-name="gr14" draw:text-style-name="P2" draw:layer="layout" svg:width="0cm" svg:height="0cm" svg:x="23.611cm" svg:y="16.545cm" svg:viewBox="0 0 0 0" draw:points="0,0">
          <text:p/>
        </draw:polygon>
        <draw:frame draw:style-name="gr15" draw:text-style-name="P5" draw:layer="layout" svg:width="16.207cm" svg:height="1.284cm" svg:x="4.745cm" svg:y="9.246cm">
          <draw:text-box>
            <text:p text:style-name="P3"><text:span text:style-name="T3">Erwerbstätig</text:span><text:span text:style-name="T3">er und </text:span><text:span text:style-name="T3">Bürger fähig </text:span><text:span text:style-name="T3">ist.</text:span></text:p>
          </draw:text-box>
        </draw:frame>
        <draw:frame draw:style-name="gr16" draw:text-style-name="P8" draw:layer="layout" svg:width="6.805cm" svg:height="0.924cm" svg:x="9.229cm" svg:y="13.033cm">
          <draw:text-box>
            <text:p text:style-name="P3"><text:span text:style-name="T4">Ökonomie­</text:span><text:span text:style-name="T4">Unterricht</text:span></text:p>
          </draw:text-box>
        </draw:frame>
        <draw:frame draw:style-name="gr17" draw:text-style-name="P9" draw:layer="layout" svg:width="0.634cm" svg:height="0.831cm" svg:x="16.009cm" svg:y="13.103cm">
          <draw:text-box>
            <text:p text:style-name="P3"><text:span text:style-name="T5">:</text:span></text:p>
          </draw:text-box>
        </draw:frame>
        <draw:frame draw:style-name="gr18" draw:text-style-name="P5" draw:layer="layout" svg:width="8.177cm" svg:height="1.284cm" svg:x="2.78cm" svg:y="14.023cm">
          <draw:text-box>
            <text:p text:style-name="P3"><text:span text:style-name="T3">Arrangemen</text:span><text:span text:style-name="T3">t von </text:span></text:p>
          </draw:text-box>
        </draw:frame>
        <draw:frame draw:style-name="gr19" draw:text-style-name="P10" draw:layer="layout" svg:width="8.037cm" svg:height="1.474cm" svg:x="10.83cm" svg:y="13.883cm">
          <draw:text-box>
            <text:p text:style-name="P3"><text:span text:style-name="T6">Lernsituati</text:span><text:span text:style-name="T6">onen</text:span></text:p>
          </draw:text-box>
        </draw:frame>
        <draw:frame draw:style-name="gr20" draw:text-style-name="P5" draw:layer="layout" svg:width="4.108cm" svg:height="1.284cm" svg:x="18.863cm" svg:y="14.023cm">
          <draw:text-box>
            <text:p text:style-name="P3"><text:span text:style-name="T3">, die den </text:span></text:p>
          </draw:text-box>
        </draw:frame>
        <draw:frame draw:style-name="gr21" draw:text-style-name="P5" draw:layer="layout" svg:width="19.391cm" svg:height="1.284cm" svg:x="3.281cm" svg:y="15.236cm">
          <draw:text-box>
            <text:p text:style-name="P3"><text:span text:style-name="T3">Erwerb </text:span><text:span text:style-name="T3">dieser </text:span><text:span text:style-name="T3">Kompetenz(</text:span><text:span text:style-name="T3">en) </text:span><text:span text:style-name="T3">ermöglichen</text:span></text:p>
          </draw:text-box>
        </draw:frame>
        <draw:frame draw:style-name="gr22" draw:text-style-name="P11" draw:layer="layout" svg:width="0.422cm" svg:height="0.556cm" svg:x="23.918cm" svg:y="18.129cm">
          <draw:text-box>
            <text:p text:style-name="P3"><text:span text:style-name="T7">2</text:span></text:p>
          </draw:text-box>
        </draw:frame>
      </draw:page>
      <draw:page draw:name="page3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3" draw:text-style-name="P5" draw:layer="layout" svg:width="19.789cm" svg:height="1.284cm" svg:x="2.741cm" svg:y="2.12cm">
          <draw:text-box>
            <text:p text:style-name="P3"><text:span text:style-name="T8">Die </text:span><text:span text:style-name="T8">Domäne </text:span><text:span text:style-name="T8">Wirtschaft ­ </text:span><text:span text:style-name="T8">Bestandsauf</text:span><text:span text:style-name="T8">nahme</text:span></text:p>
          </draw:text-box>
        </draw:frame>
        <draw:frame draw:style-name="gr22" draw:text-style-name="P11" draw:layer="layout" svg:width="0.422cm" svg:height="0.556cm" svg:x="23.918cm" svg:y="18.129cm">
          <draw:text-box>
            <text:p text:style-name="P3"><text:span text:style-name="T7">3</text:span></text:p>
          </draw:text-box>
        </draw:frame>
        <draw:frame draw:style-name="gr24" draw:text-style-name="P12" draw:layer="layout" svg:width="21.766cm" svg:height="1.013cm" svg:x="1.309cm" svg:y="4.366cm">
          <draw:text-box>
            <text:p text:style-name="P3"><text:span text:style-name="T9">NF Wirtschaft </text:span><text:span text:style-name="T9">ist an vielen </text:span><text:span text:style-name="T9">Schulen </text:span><text:span text:style-name="T9">etabliert und </text:span><text:span text:style-name="T9">erfreut sich </text:span></text:p>
          </draw:text-box>
        </draw:frame>
        <draw:frame draw:style-name="gr25" draw:text-style-name="P12" draw:layer="layout" svg:width="8.367cm" svg:height="1.013cm" svg:x="1.309cm" svg:y="5.297cm">
          <draw:text-box>
            <text:p text:style-name="P3"><text:span text:style-name="T9">einer großen </text:span><text:span text:style-name="T9">Nachfrage</text:span></text:p>
          </draw:text-box>
        </draw:frame>
        <draw:frame draw:style-name="gr26" draw:text-style-name="P12" draw:layer="layout" svg:width="1.814cm" svg:height="1.017cm" svg:x="1.309cm" svg:y="6.715cm">
          <draw:text-box>
            <text:p text:style-name="P3"><text:span text:style-name="T10">Aber</text:span><text:span text:style-name="T11">:</text:span></text:p>
          </draw:text-box>
        </draw:frame>
        <draw:frame draw:style-name="gr27" draw:text-style-name="P12" draw:layer="layout" svg:width="22.155cm" svg:height="1.013cm" svg:x="1.309cm" svg:y="8.13cm">
          <draw:text-box>
            <text:p text:style-name="P3"><text:span text:style-name="T9">1) Die </text:span><text:span text:style-name="T9">Aufteilung der </text:span><text:span text:style-name="T9">Standards </text:span><text:span text:style-name="T9">Wirtschaft im </text:span><text:span text:style-name="T9">Fächerverbund </text:span></text:p>
          </draw:text-box>
        </draw:frame>
        <draw:frame draw:style-name="gr28" draw:text-style-name="P12" draw:layer="layout" svg:width="9.066cm" svg:height="1.013cm" svg:x="1.309cm" svg:y="9.061cm">
          <draw:text-box>
            <text:p text:style-name="P3"><text:span text:style-name="T9">GWG ist </text:span><text:span text:style-name="T9">teilweise </text:span><text:span text:style-name="T9">unklar</text:span></text:p>
          </draw:text-box>
        </draw:frame>
        <draw:frame draw:style-name="gr29" draw:text-style-name="P12" draw:layer="layout" svg:width="23.108cm" svg:height="1.013cm" svg:x="1.309cm" svg:y="10.476cm">
          <draw:text-box>
            <text:p text:style-name="P3"><text:span text:style-name="T9">2) Die </text:span><text:span text:style-name="T9">Standards </text:span><text:span text:style-name="T9">Wirtschaft sind </text:span><text:span text:style-name="T9">potentielle </text:span><text:span text:style-name="T9">„Streichkandid</text:span><text:span text:style-name="T9">aten“</text:span></text:p>
          </draw:text-box>
        </draw:frame>
        <draw:frame draw:style-name="gr30" draw:text-style-name="P12" draw:layer="layout" svg:width="22.676cm" svg:height="1.013cm" svg:x="1.309cm" svg:y="11.894cm">
          <draw:text-box>
            <text:p text:style-name="P3"><text:span text:style-name="T9">3) Wirtschaft </text:span><text:span text:style-name="T9">wird in der </text:span><text:span text:style-name="T9">Regel nicht als </text:span><text:span text:style-name="T9">eigenständige </text:span><text:span text:style-name="T9">Domäne </text:span></text:p>
          </draw:text-box>
        </draw:frame>
        <draw:frame draw:style-name="gr31" draw:text-style-name="P12" draw:layer="layout" svg:width="11.771cm" svg:height="1.013cm" svg:x="1.309cm" svg:y="12.825cm">
          <draw:text-box>
            <text:p text:style-name="P3"><text:span text:style-name="T9">wahrgenomme</text:span><text:span text:style-name="T9">n und </text:span><text:span text:style-name="T9">unterrichtet</text:span></text:p>
          </draw:text-box>
        </draw:frame>
      </draw:page>
      <draw:page draw:name="page4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32" draw:text-style-name="P5" draw:layer="layout" svg:width="9.933cm" svg:height="1.284cm" svg:x="7.832cm" svg:y="2.12cm">
          <draw:text-box>
            <text:p text:style-name="P3"><text:span text:style-name="T8">Ziele der </text:span><text:span text:style-name="T8">Präsentation</text:span></text:p>
          </draw:text-box>
        </draw:frame>
        <draw:frame draw:style-name="gr22" draw:text-style-name="P11" draw:layer="layout" svg:width="0.422cm" svg:height="0.556cm" svg:x="23.918cm" svg:y="18.129cm">
          <draw:text-box>
            <text:p text:style-name="P3"><text:span text:style-name="T7">4</text:span></text:p>
          </draw:text-box>
        </draw:frame>
        <draw:frame draw:style-name="gr33" draw:text-style-name="P5" draw:layer="layout" svg:width="21.541cm" svg:height="1.284cm" svg:x="1.52cm" svg:y="3.503cm">
          <draw:text-box>
            <text:p text:style-name="P3"><text:span text:style-name="T3">1)Verdeutlic</text:span><text:span text:style-name="T3">hen, was </text:span><text:span text:style-name="T3">unter der </text:span><text:span text:style-name="T3">„ökonomisc</text:span><text:span text:style-name="T3">hen </text:span></text:p>
          </draw:text-box>
        </draw:frame>
        <draw:frame draw:style-name="gr34" draw:text-style-name="P5" draw:layer="layout" svg:width="13.439cm" svg:height="1.284cm" svg:x="2.462cm" svg:y="4.688cm">
          <draw:text-box>
            <text:p text:style-name="P3"><text:span text:style-name="T3">Perspektive</text:span><text:span text:style-name="T3">“ </text:span><text:span text:style-name="T3">verstanden </text:span><text:span text:style-name="T3">wird</text:span></text:p>
          </draw:text-box>
        </draw:frame>
        <draw:frame draw:style-name="gr35" draw:text-style-name="P5" draw:layer="layout" svg:width="22.142cm" svg:height="1.284cm" svg:x="1.52cm" svg:y="6.487cm">
          <draw:text-box>
            <text:p text:style-name="P3"><text:span text:style-name="T3">2)Darstellen</text:span><text:span text:style-name="T3">, welche </text:span><text:span text:style-name="T3">Kompetenz</text:span><text:span text:style-name="T3">en nach </text:span><text:span text:style-name="T3">Ansicht </text:span></text:p>
          </draw:text-box>
        </draw:frame>
        <draw:frame draw:style-name="gr36" draw:text-style-name="P5" draw:layer="layout" svg:width="20.792cm" svg:height="1.284cm" svg:x="2.462cm" svg:y="7.673cm">
          <draw:text-box>
            <text:p text:style-name="P3"><text:span text:style-name="T3">der </text:span><text:span text:style-name="T3">Deutschen </text:span><text:span text:style-name="T3">Gesellschaft </text:span><text:span text:style-name="T3">für </text:span><text:span text:style-name="T3">Ökonomisc</text:span><text:span text:style-name="T3">he </text:span></text:p>
          </draw:text-box>
        </draw:frame>
        <draw:frame draw:style-name="gr37" draw:text-style-name="P5" draw:layer="layout" svg:width="18.421cm" svg:height="1.284cm" svg:x="2.462cm" svg:y="8.858cm">
          <draw:text-box>
            <text:p text:style-name="P3"><text:span text:style-name="T3">Bildung die </text:span><text:span text:style-name="T3">„ökonomisc</text:span><text:span text:style-name="T3">he </text:span><text:span text:style-name="T3">Perspektive</text:span><text:span text:style-name="T3">“ </text:span></text:p>
          </draw:text-box>
        </draw:frame>
        <draw:frame draw:style-name="gr38" draw:text-style-name="P5" draw:layer="layout" svg:width="4.612cm" svg:height="1.284cm" svg:x="2.462cm" svg:y="10.043cm">
          <draw:text-box>
            <text:p text:style-name="P3"><text:span text:style-name="T3">beinhaltet</text:span></text:p>
          </draw:text-box>
        </draw:frame>
        <draw:frame draw:style-name="gr39" draw:text-style-name="P5" draw:layer="layout" svg:width="19.899cm" svg:height="1.284cm" svg:x="1.52cm" svg:y="11.846cm">
          <draw:text-box>
            <text:p text:style-name="P3"><text:span text:style-name="T3">3)Ein an die </text:span><text:span text:style-name="T3">Politische </text:span><text:span text:style-name="T3">Bildung </text:span><text:span text:style-name="T3">angelehntes </text:span></text:p>
          </draw:text-box>
        </draw:frame>
        <draw:frame draw:style-name="gr40" draw:text-style-name="P5" draw:layer="layout" svg:width="13.147cm" svg:height="1.284cm" svg:x="2.462cm" svg:y="13.031cm">
          <draw:text-box>
            <text:p text:style-name="P3"><text:span text:style-name="T3">Kompetenz</text:span><text:span text:style-name="T3">modell </text:span><text:span text:style-name="T3">vorstellen</text:span></text:p>
          </draw:text-box>
        </draw:frame>
        <draw:frame draw:style-name="gr41" draw:text-style-name="P5" draw:layer="layout" svg:width="17.926cm" svg:height="1.284cm" svg:x="1.52cm" svg:y="14.834cm">
          <draw:text-box>
            <text:p text:style-name="P3"><text:span text:style-name="T3">4)Und </text:span><text:span text:style-name="T3">dieses </text:span><text:span text:style-name="T3">Modell an </text:span><text:span text:style-name="T3">einem </text:span><text:span text:style-name="T3">Beispiel </text:span></text:p>
          </draw:text-box>
        </draw:frame>
        <draw:frame draw:style-name="gr42" draw:text-style-name="P5" draw:layer="layout" svg:width="6.255cm" svg:height="1.284cm" svg:x="2.462cm" svg:y="16.019cm">
          <draw:text-box>
            <text:p text:style-name="P3"><text:span text:style-name="T3">verdeutliche</text:span><text:span text:style-name="T3">n</text:span></text:p>
          </draw:text-box>
        </draw:frame>
      </draw:page>
      <draw:page draw:name="page5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" draw:text-style-name="P2" draw:layer="layout" svg:width="4.299cm" svg:height="3.17cm" svg:x="10.799cm" svg:y="9.324cm">
          <draw:image xlink:href="Pictures/1000000000000157000000FD6717CB34F1FC508C.jpg" xlink:type="simple" xlink:show="embed" xlink:actuate="onLoad">
            <text:p/>
          </draw:image>
        </draw:frame>
        <draw:frame draw:style-name="gr43" draw:text-style-name="P5" draw:layer="layout" svg:width="20.695cm" svg:height="1.284cm" svg:x="2.452cm" svg:y="2.12cm">
          <draw:text-box>
            <text:p text:style-name="P3"><text:span text:style-name="T8">Die </text:span><text:span text:style-name="T8">ökonomisch</text:span><text:span text:style-name="T8">e </text:span><text:span text:style-name="T8">Perspektive </text:span><text:span text:style-name="T8">– ein </text:span><text:span text:style-name="T8">Überblick</text:span></text:p>
          </draw:text-box>
        </draw:frame>
        <draw:path draw:style-name="gr11" draw:text-style-name="P6" draw:layer="layout" svg:width="8.255cm" svg:height="5.715cm" svg:x="1.27cm" svg:y="3.175cm" svg:viewBox="0 0 8256 5716" svg:d="M737 1894c-155-709 561-1376 1277-1376 222-3 455 64 649 169 183-321 523-518 904-518 254 10 526 106 716 279 138-283 427-448 741-448 265 0 505 119 660 303 176-187 437-303 712-303 448 0 826 296 907 716 434 116 744 494 744 927 0 135-21 262-88 381 187 212 297 473 297 741 0 607-494 1119-1129 1207 0 578-487 1033-1101 1033-208 0-409-56-586-162-158 512-666 873-1238 873-423 0-825-216-1065-555-226 130-106 208-753 208-532 0-1023-268-1277-702-614-11-924-357-924-790 0-202 78-385 222-533-261-127-405-381-405-667 0-406 321-741 737-783zM0 0zM8256 5716z">
          <text:p/>
        </draw:path>
        <draw:path draw:style-name="gr44" draw:text-style-name="P2" draw:layer="layout" svg:width="8.255cm" svg:height="5.715cm" svg:x="1.27cm" svg:y="3.175cm" svg:viewBox="0 0 8256 5716" svg:d="M737 1894c-155-709 561-1376 1277-1376 222-3 455 64 649 169 183-321 523-518 904-518 254 10 526 106 716 279 138-283 427-448 741-448 265 0 505 119 660 303 176-187 437-303 712-303 448 0 826 296 907 716 434 116 744 494 744 927 0 135-21 262-88 381 187 212 297 473 297 741 0 607-494 1119-1129 1207 0 578-487 1033-1101 1033-208 0-409-56-586-162-158 512-666 873-1238 873-423 0-825-216-1065-555-226 130-106 208-753 208-532 0-1023-268-1277-702-614-11-924-357-924-790 0-202 78-385 222-533-261-127-405-381-405-667 0-406 321-741 737-783z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06cm" svg:height="0.201cm" svg:x="2.007cm" svg:y="5.069cm" svg:viewBox="0 0 61 202" svg:d="M0 0c7 64 43 142 61 202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268cm" svg:height="0.187cm" svg:x="3.933cm" svg:y="3.862cm" svg:viewBox="0 0 269 188" svg:d="M0 0c88 50 194 117 269 188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067cm" svg:height="0.187cm" svg:x="5.485cm" svg:y="3.623cm" svg:viewBox="0 0 68 188" svg:d="M68 0c-29 57-50 124-68 188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127cm" svg:height="0.226cm" svg:x="6.826cm" svg:y="3.478cm" svg:viewBox="0 0 128 227" svg:d="M128 0c-61 68-89 153-128 227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035cm" svg:height="0.176cm" svg:x="8.572cm" svg:y="3.891cm" svg:viewBox="0 0 36 177" svg:d="M0 0c7 46 47 152 33 177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275cm" svg:height="0.353cm" svg:x="8.953cm" svg:y="5.199cm" svg:viewBox="0 0 276 354" svg:d="M276 0c-64 138-153 254-276 354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639cm" svg:height="0.942cm" svg:x="7.764cm" svg:y="6.205cm" svg:viewBox="0 0 640 943" svg:d="M636 943c32-216-144-746-636-943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053cm" svg:height="0.25cm" svg:x="6.709cm" svg:y="7.768cm" svg:viewBox="0 0 54 251" svg:d="M0 251c33-88 44-167 54-251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137cm" svg:height="0.23cm" svg:x="4.272cm" svg:y="8.106cm" svg:viewBox="0 0 138 231" svg:d="M138 231c-60-67-100-149-138-231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212cm" svg:height="0.053cm" svg:x="2.377cm" svg:y="7.789cm" svg:viewBox="0 0 213 54" svg:d="M0 54c72-11 146-29 213-54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44" draw:text-style-name="P2" draw:layer="layout" svg:width="0.484cm" svg:height="0.11cm" svg:x="1.675cm" svg:y="6.519cm" svg:viewBox="0 0 485 111" svg:d="M0 0c128 68 273 128 485 107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11" draw:text-style-name="P6" draw:layer="layout" svg:width="8.519cm" svg:height="5.715cm" svg:x="1.27cm" svg:y="3.175cm" svg:viewBox="0 0 8520 5716" svg:d="M7832 4462c392 0 688 205 688 473s-296 477-688 477c-388 0-684-209-684-477s296-473 684-473zM0 0zM8256 5716z">
          <text:p/>
        </draw:path>
        <draw:path draw:style-name="gr44" draw:text-style-name="P2" draw:layer="layout" svg:width="1.372cm" svg:height="0.949cm" svg:x="8.417cm" svg:y="7.637cm" svg:viewBox="0 0 1373 950" svg:d="M685 0c392 0 688 205 688 474 0 268-296 476-688 476-389 0-685-208-685-476 0-269 296-474 685-474z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11" draw:text-style-name="P6" draw:layer="layout" svg:width="9.327cm" svg:height="5.834cm" svg:x="1.27cm" svg:y="3.175cm" svg:viewBox="0 0 9328 5835" svg:d="M8869 5203c258 0 459 134 459 314 0 181-201 318-459 318-257 0-458-137-458-318 0-180 201-314 458-314zM0 0zM8256 5716z">
          <text:p/>
        </draw:path>
        <draw:path draw:style-name="gr44" draw:text-style-name="P2" draw:layer="layout" svg:width="0.917cm" svg:height="0.631cm" svg:x="9.68cm" svg:y="8.378cm" svg:viewBox="0 0 918 632" svg:d="M458 0c258 0 460 134 460 315 0 180-202 317-460 317-257 0-458-137-458-317 0-181 201-315 458-315z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path draw:style-name="gr11" draw:text-style-name="P6" draw:layer="layout" svg:width="9.906cm" svg:height="6.134cm" svg:x="1.27cm" svg:y="3.175cm" svg:viewBox="0 0 9907 6135" svg:d="M9638 5764c152 0 269 81 269 183 0 107-117 188-269 188-151 0-268-81-268-188 0-102 117-183 268-183zM0 0zM8256 5715z">
          <text:p/>
        </draw:path>
        <draw:path draw:style-name="gr44" draw:text-style-name="P2" draw:layer="layout" svg:width="0.537cm" svg:height="0.37cm" svg:x="10.639cm" svg:y="8.939cm" svg:viewBox="0 0 538 371" svg:d="M268 0c153 0 270 81 270 184 0 106-117 187-270 187-151 0-268-81-268-187 0-103 117-184 268-184z">
          <text:p/>
        </draw:path>
        <draw:polygon draw:style-name="gr44" draw:text-style-name="P2" draw:layer="layout" svg:width="0cm" svg:height="0cm" svg:x="1.27cm" svg:y="3.175cm" svg:viewBox="0 0 0 0" draw:points="0,0">
          <text:p/>
        </draw:polygon>
        <draw:polygon draw:style-name="gr44" draw:text-style-name="P2" draw:layer="layout" svg:width="0cm" svg:height="0cm" svg:x="9.525cm" svg:y="8.89cm" svg:viewBox="0 0 0 0" draw:points="0,0">
          <text:p/>
        </draw:polygon>
        <draw:frame draw:style-name="gr22" draw:text-style-name="P11" draw:layer="layout" svg:width="0.422cm" svg:height="0.556cm" svg:x="23.918cm" svg:y="18.129cm">
          <draw:text-box>
            <text:p text:style-name="P3"><text:span text:style-name="T7">5</text:span></text:p>
          </draw:text-box>
        </draw:frame>
        <draw:frame draw:style-name="gr45" draw:text-style-name="P13" draw:layer="layout" svg:width="4.659cm" svg:height="1.102cm" svg:x="3.182cm" svg:y="5.216cm">
          <draw:text-box>
            <text:p text:style-name="P3"><text:span text:style-name="T12">Bedürfnisse</text:span></text:p>
          </draw:text-box>
        </draw:frame>
        <draw:path draw:style-name="gr11" draw:text-style-name="P6" draw:layer="layout" svg:width="6.385cm" svg:height="5.761cm" svg:x="16.086cm" svg:y="3.764cm" svg:viewBox="0 0 6386 5762" svg:d="M0 0h6386v5762h-6386zM0 0zM6386 5762z">
          <text:p/>
        </draw:path>
        <draw:polygon draw:style-name="gr44" draw:text-style-name="P2" draw:layer="layout" svg:width="6.385cm" svg:height="5.761cm" svg:x="16.086cm" svg:y="3.764cm" svg:viewBox="0 0 6386 5762" draw:points="0,0 6386,0 6386,5762 0,5762">
          <text:p/>
        </draw:polygon>
        <draw:polygon draw:style-name="gr44" draw:text-style-name="P2" draw:layer="layout" svg:width="0cm" svg:height="0cm" svg:x="16.086cm" svg:y="3.764cm" svg:viewBox="0 0 0 0" draw:points="0,0">
          <text:p/>
        </draw:polygon>
        <draw:polygon draw:style-name="gr44" draw:text-style-name="P2" draw:layer="layout" svg:width="0cm" svg:height="0cm" svg:x="22.471cm" svg:y="9.525cm" svg:viewBox="0 0 0 0" draw:points="0,0">
          <text:p/>
        </draw:polygon>
        <draw:path draw:style-name="gr11" draw:text-style-name="P6" draw:layer="layout" svg:width="8.526cm" svg:height="5.761cm" svg:x="13.945cm" svg:y="3.764cm" svg:viewBox="0 0 8527 5762" svg:d="M0 5363l1930-5046zM2141 0zM8527 5762z">
          <text:p/>
        </draw:path>
        <draw:line draw:style-name="gr44" draw:text-style-name="P2" draw:layer="layout" svg:x1="13.945cm" svg:y1="9.127cm" svg:x2="15.876cm" svg:y2="4.081cm">
          <text:p/>
        </draw:line>
        <draw:polygon draw:style-name="gr44" draw:text-style-name="P2" draw:layer="layout" svg:width="0cm" svg:height="0cm" svg:x="16.086cm" svg:y="3.764cm" svg:viewBox="0 0 0 0" draw:points="0,0">
          <text:p/>
        </draw:polygon>
        <draw:polygon draw:style-name="gr44" draw:text-style-name="P2" draw:layer="layout" svg:width="0cm" svg:height="0cm" svg:x="22.471cm" svg:y="9.525cm" svg:viewBox="0 0 0 0" draw:points="0,0">
          <text:p/>
        </draw:polygon>
        <draw:frame draw:style-name="gr46" draw:text-style-name="P13" draw:layer="layout" svg:width="4.142cm" svg:height="1.102cm" svg:x="3.373cm" svg:y="6.232cm">
          <draw:text-box>
            <text:p text:style-name="P3"><text:span text:style-name="T12">(Wünsche)</text:span></text:p>
          </draw:text-box>
        </draw:frame>
        <draw:frame draw:style-name="gr47" draw:text-style-name="P12" draw:layer="layout" svg:width="4.87cm" svg:height="1.013cm" svg:x="16.955cm" svg:y="5.851cm">
          <draw:text-box>
            <text:p text:style-name="P3"><text:span text:style-name="T9">Restriktionen</text:span></text:p>
          </draw:text-box>
        </draw:frame>
        <draw:line draw:style-name="gr48" draw:text-style-name="P2" draw:layer="layout" svg:x1="11.049cm" svg:y1="5.503cm" svg:x2="13.717cm" svg:y2="5.507cm">
          <text:p/>
        </draw:line>
        <draw:polygon draw:style-name="gr49" draw:text-style-name="P14" draw:layer="layout" svg:width="0.952cm" svg:height="0.952cm" svg:x="10.16cm" svg:y="5.027cm" svg:viewBox="0 0 953 953" draw:points="0,477 868,0 953,144 342,477 953,812 868,953">
          <text:p/>
        </draw:polygon>
        <draw:polygon draw:style-name="gr49" draw:text-style-name="P14" draw:layer="layout" svg:width="0.953cm" svg:height="0.953cm" svg:x="13.652cm" svg:y="5.03cm" svg:viewBox="0 0 954 954" draw:points="954,477 85,954 0,813 611,477 0,141 85,0">
          <text:p/>
        </draw:polygon>
        <draw:frame draw:style-name="gr50" draw:text-style-name="P12" draw:layer="layout" svg:width="2.716cm" svg:height="1.013cm" svg:x="17.971cm" svg:y="6.779cm">
          <draw:text-box>
            <text:p text:style-name="P3"><text:span text:style-name="T9">(Mittel)</text:span></text:p>
          </draw:text-box>
        </draw:frame>
        <draw:frame draw:style-name="gr51" draw:text-style-name="P13" draw:layer="layout" svg:width="0.846cm" svg:height="1.043cm" svg:x="4.06cm" svg:y="13.112cm">
          <draw:text-box>
            <text:p text:style-name="P3"><text:span text:style-name="T13"></text:span></text:p>
          </draw:text-box>
        </draw:frame>
        <draw:frame draw:style-name="gr52" draw:text-style-name="P13" draw:layer="layout" svg:width="15.742cm" svg:height="1.102cm" svg:x="4.907cm" svg:y="13.048cm">
          <draw:text-box>
            <text:p text:style-name="P3"><text:span text:style-name="T12"><text:s/></text:span><text:span text:style-name="T12">Der Mensch </text:span><text:span text:style-name="T12">spürt die </text:span><text:span text:style-name="T12">Knappheit </text:span><text:span text:style-name="T12">seiner </text:span></text:p>
          </draw:text-box>
        </draw:frame>
        <draw:frame draw:style-name="gr53" draw:text-style-name="P13" draw:layer="layout" svg:width="15.259cm" svg:height="1.102cm" svg:x="4.06cm" svg:y="14.064cm">
          <draw:text-box>
            <text:p text:style-name="P3"><text:span text:style-name="T12">Mittel und </text:span><text:span text:style-name="T12">setzt seine </text:span><text:span text:style-name="T12">Mittel </text:span><text:span text:style-name="T12">möglichst </text:span></text:p>
          </draw:text-box>
        </draw:frame>
        <draw:frame draw:style-name="gr54" draw:text-style-name="P13" draw:layer="layout" svg:width="6.187cm" svg:height="1.102cm" svg:x="4.06cm" svg:y="15.08cm">
          <draw:text-box>
            <text:p text:style-name="P3"><text:span text:style-name="T12">ökonomisch </text:span><text:span text:style-name="T12">ein</text:span></text:p>
          </draw:text-box>
        </draw:frame>
        <draw:frame draw:style-name="gr55" draw:text-style-name="P13" draw:layer="layout" svg:width="9.671cm" svg:height="1.102cm" svg:x="4.06cm" svg:y="16.096cm">
          <draw:text-box>
            <text:p text:style-name="P3"><text:span text:style-name="T12">(„ökonomisch</text:span><text:span text:style-name="T12">e Prinzip“)</text:span></text:p>
          </draw:text-box>
        </draw:frame>
        <draw:frame draw:style-name="gr56" draw:text-style-name="P16" draw:layer="layout" svg:width="21cm" svg:height="0.881cm" svg:x="4.235cm" svg:y="12.595cm">
          <draw:text-box>
            <text:p text:style-name="P15"><text:span text:style-name="T14">Max und Moritz von Pitt ESS </text:span><text:span text:style-name="T14">(CC0 1.0) via </text:span><text:span text:style-name="T14">https://www.1001freedownloads.c</text:span><text:span text:style-name="T14">om/free-clipart/max-und-moritz</text:span></text:p>
          </draw:text-box>
        </draw:frame>
      </draw:page>
      <draw:page draw:name="page6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43" draw:text-style-name="P5" draw:layer="layout" svg:width="20.695cm" svg:height="1.284cm" svg:x="2.452cm" svg:y="2.12cm">
          <draw:text-box>
            <text:p text:style-name="P3"><text:span text:style-name="T8">Die </text:span><text:span text:style-name="T8">ökonomisch</text:span><text:span text:style-name="T8">e </text:span><text:span text:style-name="T8">Perspektive </text:span><text:span text:style-name="T8">– ein </text:span><text:span text:style-name="T8">Überblick</text:span></text:p>
          </draw:text-box>
        </draw:frame>
        <draw:path draw:style-name="gr11" draw:text-style-name="P6" draw:layer="layout" svg:width="8.89cm" svg:height="6.138cm" svg:x="16.086cm" svg:y="6.773cm" svg:viewBox="0 0 8891 6139" svg:d="M794 2032c-166-759 607-1475 1376-1475 243-3 494 71 698 180 198-342 565-554 977-554 272 11 565 113 770 300 148-307 462-483 797-483 286 0 543 127 709 328 191-205 474-328 770-328 483 0 889 321 977 769 466 123 801 529 801 998 0 141-25 279-92 409 194 226 314 509 314 795 0 653-529 1200-1213 1295 0 621-526 1111-1186 1111-225 0-442-60-632-173-173 547-720 935-1334 935-455 0-889-229-1146-596-244 141-117 222-812 222-571 0-1097-286-1375-751-657-11-995-381-995-847 0-215 88-413 243-575-286-137-441-406-441-716 0-434 346-795 794-844zM0 0zM8891 6139z">
          <text:p/>
        </draw:path>
        <draw:path draw:style-name="gr44" draw:text-style-name="P2" draw:layer="layout" svg:width="8.89cm" svg:height="6.138cm" svg:x="16.086cm" svg:y="6.773cm" svg:viewBox="0 0 8891 6139" svg:d="M794 2032c-166-759 607-1475 1376-1475 243-3 494 71 698 180 198-342 565-554 977-554 272 11 565 113 770 300 148-307 462-483 797-483 286 0 543 127 709 328 191-205 474-328 770-328 483 0 889 321 977 769 466 123 801 529 801 998 0 141-25 279-92 409 194 226 314 509 314 795 0 653-529 1200-1213 1295 0 621-526 1111-1186 1111-225 0-442-60-632-173-173 547-720 935-1334 935-455 0-889-229-1146-596-244 141-117 222-812 222-571 0-1097-286-1375-751-657-11-995-381-995-847 0-215 88-413 243-575-286-137-441-406-441-716 0-434 346-795 794-844z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067cm" svg:height="0.219cm" svg:x="16.88cm" svg:y="8.805cm" svg:viewBox="0 0 68 220" svg:d="M0 0c7 75 47 153 68 220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29cm" svg:height="0.201cm" svg:x="18.954cm" svg:y="7.51cm" svg:viewBox="0 0 291 202" svg:d="M0 0c96 54 212 128 291 202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075cm" svg:height="0.198cm" svg:x="20.626cm" svg:y="7.256cm" svg:viewBox="0 0 76 199" svg:d="M76 0c-33 57-54 131-76 199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138cm" svg:height="0.24cm" svg:x="22.069cm" svg:y="7.101cm" svg:viewBox="0 0 139 241" svg:d="M139 0c-60 67-96 159-139 241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037cm" svg:height="0.19cm" svg:x="23.953cm" svg:y="7.542cm" svg:viewBox="0 0 38 191" svg:d="M0 0c8 49 52 167 33 191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3cm" svg:height="0.378cm" svg:x="24.362cm" svg:y="8.949cm" svg:viewBox="0 0 301 379" svg:d="M301 0c-70 145-166 272-301 379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687cm" svg:height="1.013cm" svg:x="23.082cm" svg:y="10.025cm" svg:viewBox="0 0 688 1014" svg:d="M685 1014c32-229-156-802-685-1014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056cm" svg:height="0.271cm" svg:x="21.946cm" svg:y="11.705cm" svg:viewBox="0 0 57 272" svg:d="M0 272c36-95 47-180 57-272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148cm" svg:height="0.247cm" svg:x="19.321cm" svg:y="12.068cm" svg:viewBox="0 0 149 248" svg:d="M149 248c-68-74-107-160-149-248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232cm" svg:height="0.053cm" svg:x="17.279cm" svg:y="11.733cm" svg:viewBox="0 0 233 54" svg:d="M0 54c78-12 159-29 233-54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44" draw:text-style-name="P2" draw:layer="layout" svg:width="0.519cm" svg:height="0.12cm" svg:x="16.527cm" svg:y="10.364cm" svg:viewBox="0 0 520 121" svg:d="M0 0c134 75 293 142 520 114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11" draw:text-style-name="P6" draw:layer="layout" svg:width="9.514cm" svg:height="6.156cm" svg:x="15.462cm" svg:y="6.773cm" svg:viewBox="0 0 9515 6157" svg:d="M741 5134c419 0 740 222 740 511 0 293-321 512-740 512-420 0-741-219-741-512 0-289 321-511 741-511zM624 0zM9515 6139z">
          <text:p/>
        </draw:path>
        <draw:path draw:style-name="gr44" draw:text-style-name="P2" draw:layer="layout" svg:width="1.481cm" svg:height="1.023cm" svg:x="15.462cm" svg:y="11.906cm" svg:viewBox="0 0 1482 1024" svg:d="M742 0c419 0 740 222 740 511 0 293-321 513-740 513-420 0-742-220-742-513 0-289 322-511 742-511z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11" draw:text-style-name="P6" draw:layer="layout" svg:width="10.788cm" svg:height="6.893cm" svg:x="14.188cm" svg:y="6.773cm" svg:viewBox="0 0 10789 6894" svg:d="M491 6213c278 0 493 145 493 339s-215 342-493 342c-279 0-491-148-491-342s212-339 491-339zM1898 0zM10789 6139z">
          <text:p/>
        </draw:path>
        <draw:path draw:style-name="gr44" draw:text-style-name="P2" draw:layer="layout" svg:width="0.984cm" svg:height="0.681cm" svg:x="14.188cm" svg:y="12.985cm" svg:viewBox="0 0 985 682" svg:d="M492 0c278 0 493 145 493 340 0 194-215 342-493 342-279 0-492-148-492-342 0-195 213-340 492-340z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path draw:style-name="gr11" draw:text-style-name="P6" draw:layer="layout" svg:width="11.828cm" svg:height="7.489cm" svg:x="13.148cm" svg:y="6.773cm" svg:viewBox="0 0 11829 7490" svg:d="M289 7095c162 0 286 85 286 198s-124 197-286 197c-166 0-289-84-289-197s123-198 289-198zM2938 0zM11829 6139z">
          <text:p/>
        </draw:path>
        <draw:path draw:style-name="gr44" draw:text-style-name="P2" draw:layer="layout" svg:width="0.575cm" svg:height="0.395cm" svg:x="13.148cm" svg:y="13.867cm" svg:viewBox="0 0 576 396" svg:d="M289 0c163 0 287 85 287 199 0 113-124 197-287 197-166 0-289-84-289-197 0-114 123-199 289-199z">
          <text:p/>
        </draw:path>
        <draw:polygon draw:style-name="gr44" draw:text-style-name="P2" draw:layer="layout" svg:width="0cm" svg:height="0cm" svg:x="16.086cm" svg:y="6.773cm" svg:viewBox="0 0 0 0" draw:points="0,0">
          <text:p/>
        </draw:polygon>
        <draw:polygon draw:style-name="gr44" draw:text-style-name="P2" draw:layer="layout" svg:width="0cm" svg:height="0cm" svg:x="24.976cm" svg:y="12.911cm" svg:viewBox="0 0 0 0" draw:points="0,0">
          <text:p/>
        </draw:polygon>
        <draw:frame draw:style-name="gr22" draw:text-style-name="P11" draw:layer="layout" svg:width="0.422cm" svg:height="0.556cm" svg:x="23.918cm" svg:y="18.129cm">
          <draw:text-box>
            <text:p text:style-name="P3"><text:span text:style-name="T7">6</text:span></text:p>
          </draw:text-box>
        </draw:frame>
        <draw:frame draw:style-name="gr57" draw:text-style-name="P13" draw:layer="layout" svg:width="20.106cm" svg:height="1.102cm" svg:x="0.67cm" svg:y="3.523cm">
          <draw:text-box>
            <text:p text:style-name="P3"><text:span text:style-name="T12">Um seine </text:span><text:span text:style-name="T12">Mittel </text:span><text:span text:style-name="T12">möglichst </text:span><text:span text:style-name="T12">effizient </text:span><text:span text:style-name="T12">einzusetzen, ...</text:span><text:span text:style-name="T12">..</text:span></text:p>
          </draw:text-box>
        </draw:frame>
        <draw:frame draw:style-name="gr58" draw:text-style-name="P12" draw:layer="layout" svg:width="5.196cm" svg:height="1.013cm" svg:x="18.016cm" svg:y="8.391cm">
          <draw:text-box>
            <text:p text:style-name="P3"><text:span text:style-name="T9">Denkt er nach </text:span></text:p>
          </draw:text-box>
        </draw:frame>
        <draw:frame draw:style-name="gr59" draw:text-style-name="P12" draw:layer="layout" svg:width="4.248cm" svg:height="1.013cm" svg:x="18.235cm" svg:y="9.322cm">
          <draw:text-box>
            <text:p text:style-name="P3"><text:span text:style-name="T9">dem Kosten­</text:span></text:p>
          </draw:text-box>
        </draw:frame>
        <draw:path draw:style-name="gr11" draw:text-style-name="P6" draw:layer="layout" svg:width="8.678cm" svg:height="5.926cm" svg:x="7.408cm" svg:y="5.08cm" svg:viewBox="0 0 8679 5927" svg:d="M772 1964c-158-733 593-1425 1345-1425 236-7 479 64 680 173 194-331 554-536 953-536 268 10 550 109 751 289 145-296 452-465 780-465 279 0 534 123 692 317 187-198 463-317 752-317 473 0 871 310 952 740 455 124 787 515 787 967 0 134-28 268-95 395 194 219 310 490 310 766 0 631-518 1161-1185 1249 0 604-515 1073-1157 1073-223 0-431-57-614-166-170 529-707 903-1303 903-448 0-871-222-1122-575-236 134-113 215-793 215-558 0-1073-275-1341-726-642-11-974-367-974-819 0-208 85-399 237-555-275-130-427-391-427-691 0-420 335-766 772-812zM0 0zM8679 5927z">
          <text:p/>
        </draw:path>
        <draw:path draw:style-name="gr44" draw:text-style-name="P2" draw:layer="layout" svg:width="8.678cm" svg:height="5.926cm" svg:x="7.408cm" svg:y="5.08cm" svg:viewBox="0 0 8679 5927" svg:d="M772 1964c-158-733 593-1425 1345-1425 236-7 479 64 680 173 194-331 554-536 953-536 268 10 550 109 751 289 145-296 452-465 780-465 279 0 534 123 692 317 187-198 463-317 752-317 473 0 871 310 952 740 455 124 787 515 787 967 0 134-28 268-95 395 194 219 310 490 310 766 0 631-518 1161-1185 1249 0 604-515 1073-1157 1073-223 0-431-57-614-166-170 529-707 903-1303 903-448 0-871-222-1122-575-236 134-113 215-793 215-558 0-1073-275-1341-726-642-11-974-367-974-819 0-208 85-399 237-555-275-130-427-391-427-691 0-420 335-766 772-812z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064cm" svg:height="0.209cm" svg:x="8.18cm" svg:y="7.044cm" svg:viewBox="0 0 65 210" svg:d="M0 0c11 68 47 146 65 210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283cm" svg:height="0.194cm" svg:x="10.205cm" svg:y="5.792cm" svg:viewBox="0 0 284 195" svg:d="M0 0c97 53 206 124 284 195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07cm" svg:height="0.191cm" svg:x="11.839cm" svg:y="5.545cm" svg:viewBox="0 0 71 192" svg:d="M71 0c-31 57-50 128-71 192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13cm" svg:height="0.233cm" svg:x="13.25cm" svg:y="5.397cm" svg:viewBox="0 0 131 234" svg:d="M131 0c-61 68-92 156-131 234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037cm" svg:height="0.184cm" svg:x="15.084cm" svg:y="5.82cm" svg:viewBox="0 0 38 185" svg:d="M0 0c11 53 51 160 33 185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29cm" svg:height="0.363cm" svg:x="15.486cm" svg:y="7.182cm" svg:viewBox="0 0 291 364" svg:d="M291 0c-68 138-160 262-291 364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67cm" svg:height="0.977cm" svg:x="14.238cm" svg:y="8.219cm" svg:viewBox="0 0 671 978" svg:d="M667 978c32-222-151-769-667-978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049cm" svg:height="0.261cm" svg:x="13.13cm" svg:y="9.842cm" svg:viewBox="0 0 50 262" svg:d="M0 262c33-93 43-174 50-262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145cm" svg:height="0.236cm" svg:x="10.565cm" svg:y="10.195cm" svg:viewBox="0 0 146 237" svg:d="M146 237c-67-70-106-152-146-237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226cm" svg:height="0.053cm" svg:x="8.572cm" svg:y="9.867cm" svg:viewBox="0 0 227 54" svg:d="M0 54c74-11 153-30 227-54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44" draw:text-style-name="P2" draw:layer="layout" svg:width="0.508cm" svg:height="0.115cm" svg:x="7.835cm" svg:y="8.547cm" svg:viewBox="0 0 509 116" svg:d="M0 0c135 72 286 135 509 111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11" draw:text-style-name="P6" draw:layer="layout" svg:width="8.678cm" svg:height="7.087cm" svg:x="7.408cm" svg:y="5.08cm" svg:viewBox="0 0 8679 7088" svg:d="M4660 6100c409 0 723 215 723 494 0 282-314 494-723 494s-723-212-723-494c0-279 314-494 723-494zM0 0zM8679 5927z">
          <text:p/>
        </draw:path>
        <draw:path draw:style-name="gr44" draw:text-style-name="P2" draw:layer="layout" svg:width="1.446cm" svg:height="0.988cm" svg:x="11.345cm" svg:y="11.179cm" svg:viewBox="0 0 1447 989" svg:d="M723 0c410 0 724 216 724 495 0 282-314 494-724 494-409 0-723-212-723-494 0-279 314-495 723-495z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11" draw:text-style-name="P6" draw:layer="layout" svg:width="8.678cm" svg:height="8.089cm" svg:x="7.408cm" svg:y="5.08cm" svg:viewBox="0 0 8679 8090" svg:d="M4766 7434c272 0 483 141 483 328s-211 328-483 328-480-141-480-328 208-328 480-328zM0 0zM8679 5926z">
          <text:p/>
        </draw:path>
        <draw:path draw:style-name="gr44" draw:text-style-name="P2" draw:layer="layout" svg:width="0.963cm" svg:height="0.656cm" svg:x="11.694cm" svg:y="12.513cm" svg:viewBox="0 0 964 657" svg:d="M481 0c272 0 483 141 483 329 0 187-211 328-483 328-273 0-481-141-481-328 0-188 208-329 481-329z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path draw:style-name="gr11" draw:text-style-name="P6" draw:layer="layout" svg:width="8.678cm" svg:height="8.872cm" svg:x="7.408cm" svg:y="5.08cm" svg:viewBox="0 0 8679 8873" svg:d="M4847 8492c159 0 282 81 282 190 0 106-123 191-282 191s-279-85-279-191c0-109 120-190 279-190zM0 0zM8679 5926z">
          <text:p/>
        </draw:path>
        <draw:path draw:style-name="gr44" draw:text-style-name="P2" draw:layer="layout" svg:width="0.561cm" svg:height="0.381cm" svg:x="11.976cm" svg:y="13.571cm" svg:viewBox="0 0 562 382" svg:d="M280 0c159 0 282 81 282 190 0 106-123 192-282 192s-280-86-280-192c0-109 121-190 280-190z">
          <text:p/>
        </draw:path>
        <draw:polygon draw:style-name="gr44" draw:text-style-name="P2" draw:layer="layout" svg:width="0cm" svg:height="0cm" svg:x="7.408cm" svg:y="5.08cm" svg:viewBox="0 0 0 0" draw:points="0,0">
          <text:p/>
        </draw:polygon>
        <draw:polygon draw:style-name="gr44" draw:text-style-name="P2" draw:layer="layout" svg:width="0cm" svg:height="0cm" svg:x="16.086cm" svg:y="11.006cm" svg:viewBox="0 0 0 0" draw:points="0,0">
          <text:p/>
        </draw:polygon>
        <draw:frame draw:style-name="gr60" draw:text-style-name="P12" draw:layer="layout" svg:width="5.26cm" svg:height="1.013cm" svg:x="17.741cm" svg:y="10.254cm">
          <draw:text-box>
            <text:p text:style-name="P3"><text:span text:style-name="T9">Nutzen­Prinzip</text:span></text:p>
          </draw:text-box>
        </draw:frame>
        <draw:frame draw:style-name="gr61" draw:text-style-name="P12" draw:layer="layout" svg:width="3.969cm" svg:height="1.013cm" svg:x="9.719cm" svg:y="6.613cm">
          <draw:text-box>
            <text:p text:style-name="P3"><text:span text:style-name="T9">Rechnet er </text:span></text:p>
          </draw:text-box>
        </draw:frame>
        <draw:frame draw:style-name="gr62" draw:text-style-name="P12" draw:layer="layout" svg:width="5.04cm" svg:height="1.013cm" svg:x="8.961cm" svg:y="7.544cm">
          <draw:text-box>
            <text:p text:style-name="P3"><text:span text:style-name="T9">Opportunitäts­</text:span></text:p>
          </draw:text-box>
        </draw:frame>
        <draw:path draw:style-name="gr11" draw:text-style-name="P6" draw:layer="layout" svg:width="6.561cm" svg:height="6.774cm" svg:x="0.635cm" svg:y="7.196cm" svg:viewBox="0 0 6562 6775" svg:d="M585 2244c-120-836 448-1626 1016-1626 180-8 363 74 515 197 145-381 416-614 721-614 201 14 416 127 568 332 109-335 342-533 589-533 212 0 402 145 526 364 137-226 349-364 568-364 352 0 656 353 719 847 342 141 593 589 593 1104 0 155-18 307-71 452 145 250 233 562 233 879 0 716-391 1323-896 1425 0 688-388 1228-875 1228-166 0-324-67-465-194-127 607-533 1034-985 1034-335 0-656-254-847-657-180 156-85 244-600 244-420 0-811-314-1013-829-486-14-737-420-737-935 0-240 64-455 180-635-208-148-324-448-324-790 0-481 254-876 585-929zM0 0zM6562 6775z">
          <text:p/>
        </draw:path>
        <draw:path draw:style-name="gr44" draw:text-style-name="P2" draw:layer="layout" svg:width="6.561cm" svg:height="6.774cm" svg:x="0.635cm" svg:y="7.196cm" svg:viewBox="0 0 6562 6775" svg:d="M585 2244c-120-836 448-1626 1016-1626 180-8 363 74 515 197 145-381 416-614 721-614 201 14 416 127 568 332 109-335 342-533 589-533 212 0 402 145 526 364 137-226 349-364 568-364 352 0 656 353 719 847 342 141 593 589 593 1104 0 155-18 307-71 452 145 250 233 562 233 879 0 716-391 1323-896 1425 0 688-388 1228-875 1228-166 0-324-67-465-194-127 607-533 1034-985 1034-335 0-656-254-847-657-180 156-85 244-600 244-420 0-811-314-1013-829-486-14-737-420-737-935 0-240 64-455 180-635-208-148-324-448-324-790 0-481 254-876 585-929z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05cm" svg:height="0.241cm" svg:x="1.22cm" svg:y="9.44cm" svg:viewBox="0 0 51 242" svg:d="M0 0c7 78 33 167 51 242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212cm" svg:height="0.222cm" svg:x="2.751cm" svg:y="8.011cm" svg:viewBox="0 0 213 223" svg:d="M0 0c71 60 156 142 213 223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053cm" svg:height="0.219cm" svg:x="3.986cm" svg:y="7.729cm" svg:viewBox="0 0 54 220" svg:d="M54 0c-26 64-40 146-54 220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103cm" svg:height="0.264cm" svg:x="5.051cm" svg:y="7.56cm" svg:viewBox="0 0 104 265" svg:d="M104 0c-47 74-72 176-104 265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027cm" svg:height="0.212cm" svg:x="6.441cm" svg:y="8.043cm" svg:viewBox="0 0 28 213" svg:d="M0 0c4 60 37 184 26 213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218cm" svg:height="0.416cm" svg:x="6.745cm" svg:y="9.599cm" svg:viewBox="0 0 219 417" svg:d="M219 0c-53 158-124 300-219 417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508cm" svg:height="1.118cm" svg:x="5.799cm" svg:y="10.784cm" svg:viewBox="0 0 509 1119" svg:d="M506 1119c24-255-117-883-506-1119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042cm" svg:height="0.296cm" svg:x="4.96cm" svg:y="12.64cm" svg:viewBox="0 0 43 297" svg:d="M0 297c25-103 36-199 43-297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109cm" svg:height="0.271cm" svg:x="3.023cm" svg:y="13.042cm" svg:viewBox="0 0 110 272" svg:d="M110 272c-50-81-82-177-110-272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17cm" svg:height="0.06cm" svg:x="1.516cm" svg:y="12.668cm" svg:viewBox="0 0 171 61" svg:d="M0 61c57-15 114-33 171-61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44" draw:text-style-name="P2" draw:layer="layout" svg:width="0.381cm" svg:height="0.132cm" svg:x="0.959cm" svg:y="11.158cm" svg:viewBox="0 0 382 133" svg:d="M0 0c99 81 215 156 382 127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11" draw:text-style-name="P6" draw:layer="layout" svg:width="7.944cm" svg:height="6.774cm" svg:x="0.635cm" svg:y="7.196cm" svg:viewBox="0 0 7945 6775" svg:d="M7402 4834c307 0 543 244 543 561 0 321-236 565-543 565-311 0-547-244-547-565 0-317 236-561 547-561zM0 0zM6562 6775z">
          <text:p/>
        </draw:path>
        <draw:path draw:style-name="gr44" draw:text-style-name="P2" draw:layer="layout" svg:width="1.09cm" svg:height="1.126cm" svg:x="7.489cm" svg:y="12.029cm" svg:viewBox="0 0 1091 1127" svg:d="M547 0c308 0 544 244 544 561 0 321-236 566-544 566-311 0-547-245-547-566 0-317 236-561 547-561z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11" draw:text-style-name="P6" draw:layer="layout" svg:width="9.412cm" svg:height="6.774cm" svg:x="0.635cm" svg:y="7.196cm" svg:viewBox="0 0 9413 6775" svg:d="M9049 5826c205 0 364 162 364 373 0 212-159 378-364 378-208 0-367-166-367-378 0-211 159-373 367-373zM0 0zM6562 6775z">
          <text:p/>
        </draw:path>
        <draw:path draw:style-name="gr44" draw:text-style-name="P2" draw:layer="layout" svg:width="0.731cm" svg:height="0.751cm" svg:x="9.316cm" svg:y="13.021cm" svg:viewBox="0 0 732 752" svg:d="M367 0c206 0 365 163 365 374 0 212-159 378-365 378-208 0-367-166-367-378 0-211 159-374 367-374z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path draw:style-name="gr11" draw:text-style-name="P6" draw:layer="layout" svg:width="10.657cm" svg:height="7.102cm" svg:x="0.635cm" svg:y="7.196cm" svg:viewBox="0 0 10658 7103" svg:d="M10446 6665c120 0 212 95 212 219 0 123-92 219-212 219s-211-96-211-219c0-124 91-219 211-219zM0 0zM6562 6775z">
          <text:p/>
        </draw:path>
        <draw:path draw:style-name="gr44" draw:text-style-name="P2" draw:layer="layout" svg:width="0.423cm" svg:height="0.438cm" svg:x="10.869cm" svg:y="13.86cm" svg:viewBox="0 0 424 439" svg:d="M211 0c120 0 213 95 213 219 0 123-93 220-213 220s-211-97-211-220c0-124 91-219 211-219z">
          <text:p/>
        </draw:path>
        <draw:polygon draw:style-name="gr44" draw:text-style-name="P2" draw:layer="layout" svg:width="0cm" svg:height="0cm" svg:x="0.635cm" svg:y="7.196cm" svg:viewBox="0 0 0 0" draw:points="0,0">
          <text:p/>
        </draw:polygon>
        <draw:polygon draw:style-name="gr44" draw:text-style-name="P2" draw:layer="layout" svg:width="0cm" svg:height="0cm" svg:x="7.196cm" svg:y="13.97cm" svg:viewBox="0 0 0 0" draw:points="0,0">
          <text:p/>
        </draw:polygon>
        <draw:frame draw:style-name="gr63" draw:text-style-name="P12" draw:layer="layout" svg:width="3.774cm" svg:height="1.013cm" svg:x="9.716cm" svg:y="8.476cm">
          <draw:text-box>
            <text:p text:style-name="P3"><text:span text:style-name="T9">kosten aus</text:span></text:p>
          </draw:text-box>
        </draw:frame>
        <draw:frame draw:style-name="gr64" draw:text-style-name="P12" draw:layer="layout" svg:width="4.786cm" svg:height="1.013cm" svg:x="1.707cm" svg:y="8.603cm">
          <draw:text-box>
            <text:p text:style-name="P3"><text:span text:style-name="T9">Vergleicht er </text:span></text:p>
          </draw:text-box>
        </draw:frame>
        <draw:frame draw:style-name="gr65" draw:text-style-name="P12" draw:layer="layout" svg:width="4.853cm" svg:height="1.013cm" svg:x="1.665cm" svg:y="9.534cm">
          <draw:text-box>
            <text:p text:style-name="P3"><text:span text:style-name="T9">Grenznutzen </text:span></text:p>
          </draw:text-box>
        </draw:frame>
        <draw:frame draw:style-name="gr66" draw:text-style-name="P12" draw:layer="layout" svg:width="1.619cm" svg:height="1.013cm" svg:x="3.217cm" svg:y="10.462cm">
          <draw:text-box>
            <text:p text:style-name="P3"><text:span text:style-name="T9">und </text:span></text:p>
          </draw:text-box>
        </draw:frame>
        <draw:frame draw:style-name="gr2" draw:text-style-name="P2" draw:layer="layout" svg:width="5.001cm" svg:height="3.686cm" svg:x="10.001cm" svg:y="14.311cm">
          <draw:image xlink:href="Pictures/1000000000000157000000FD6717CB34F1FC508C.jpg" xlink:type="simple" xlink:show="embed" xlink:actuate="onLoad">
            <text:p/>
          </draw:image>
        </draw:frame>
        <draw:frame draw:style-name="gr67" draw:text-style-name="P12" draw:layer="layout" svg:width="4.57cm" svg:height="1.013cm" svg:x="1.725cm" svg:y="11.393cm">
          <draw:text-box>
            <text:p text:style-name="P3"><text:span text:style-name="T9">Grenzkosten</text:span></text:p>
          </draw:text-box>
        </draw:frame>
        <draw:frame draw:style-name="gr56" draw:text-style-name="P16" draw:layer="layout" svg:width="21cm" svg:height="0.881cm" svg:x="3.4cm" svg:y="18.169cm">
          <draw:text-box>
            <text:p text:style-name="P15"><text:span text:style-name="T14">Max und Moritz von Pitt ESS </text:span><text:span text:style-name="T14">(CC0 1.0) via </text:span><text:span text:style-name="T14">https://www.1001freedownloads.c</text:span><text:span text:style-name="T14">om/free-clipart/max-und-moritz</text:span></text:p>
          </draw:text-box>
        </draw:frame>
      </draw:page>
      <draw:page draw:name="page7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43" draw:text-style-name="P5" draw:layer="layout" svg:width="20.695cm" svg:height="1.284cm" svg:x="2.452cm" svg:y="2.12cm">
          <draw:text-box>
            <text:p text:style-name="P3"><text:span text:style-name="T8">Die </text:span><text:span text:style-name="T8">ökonomisch</text:span><text:span text:style-name="T8">e </text:span><text:span text:style-name="T8">Perspektive </text:span><text:span text:style-name="T8">– ein </text:span><text:span text:style-name="T8">Überblick</text:span></text:p>
          </draw:text-box>
        </draw:frame>
        <draw:frame draw:style-name="gr22" draw:text-style-name="P11" draw:layer="layout" svg:width="0.422cm" svg:height="0.556cm" svg:x="23.918cm" svg:y="18.129cm">
          <draw:text-box>
            <text:p text:style-name="P3"><text:span text:style-name="T7">7</text:span></text:p>
          </draw:text-box>
        </draw:frame>
        <draw:path draw:style-name="gr11" draw:text-style-name="P6" draw:layer="layout" svg:width="6.138cm" svg:height="4.445cm" svg:x="7.408cm" svg:y="6.773cm" svg:viewBox="0 0 6139 4446" svg:d="M547 1471c-113-547 416-1069 949-1069 169-4 343 49 484 131 138-247 388-403 674-403 190 11 388 85 532 219 103-222 318-349 551-349 197 0 377 92 490 236 131-148 325-236 529-236 335 0 614 229 674 557 321 88 554 385 554 720 0 106-14 205-64 296 138 166 219 371 219 579 0 469-367 868-839 935 0 451-364 804-819 804-155 0-303-42-434-123-120 398-497 678-921 678-317 0-613-167-793-432-166 99-78 159-562 159-395 0-759-208-949-543-455-11-688-275-688-614 0-155 60-300 169-416-197-99-303-293-303-519 0-314 236-575 547-610zM0 0zM6139 4446z">
          <text:p/>
        </draw:path>
        <draw:path draw:style-name="gr44" draw:text-style-name="P2" draw:layer="layout" svg:width="6.138cm" svg:height="4.445cm" svg:x="7.408cm" svg:y="6.773cm" svg:viewBox="0 0 6139 4446" svg:d="M547 1471c-113-547 416-1069 949-1069 169-4 343 49 484 131 138-247 388-403 674-403 190 11 388 85 532 219 103-222 318-349 551-349 197 0 377 92 490 236 131-148 325-236 529-236 335 0 614 229 674 557 321 88 554 385 554 720 0 106-14 205-64 296 138 166 219 371 219 579 0 469-367 868-839 935 0 451-364 804-819 804-155 0-303-42-434-123-120 398-497 678-921 678-317 0-613-167-793-432-166 99-78 159-562 159-395 0-759-208-949-543-455-11-688-275-688-614 0-155 60-300 169-416-197-99-303-293-303-519 0-314 236-575 547-610z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046cm" svg:height="0.159cm" svg:x="7.955cm" svg:y="8.244cm" svg:viewBox="0 0 47 160" svg:d="M0 0c7 54 31 110 47 160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201cm" svg:height="0.148cm" svg:x="9.387cm" svg:y="7.306cm" svg:viewBox="0 0 202 149" svg:d="M0 0c67 39 145 92 202 149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052cm" svg:height="0.145cm" svg:x="10.541cm" svg:y="7.122cm" svg:viewBox="0 0 53 146" svg:d="M53 0c-25 43-39 93-53 146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095cm" svg:height="0.177cm" svg:x="11.539cm" svg:y="7.009cm" svg:viewBox="0 0 96 178" svg:d="M96 0c-42 50-67 117-96 178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027cm" svg:height="0.138cm" svg:x="12.837cm" svg:y="7.33cm" svg:viewBox="0 0 28 139" svg:d="M0 0c7 36 36 120 26 139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204cm" svg:height="0.275cm" svg:x="13.123cm" svg:y="8.346cm" svg:viewBox="0 0 205 276" svg:d="M205 0c-49 107-112 199-205 276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476cm" svg:height="0.734cm" svg:x="12.237cm" svg:y="9.126cm" svg:viewBox="0 0 477 735" svg:d="M474 735c25-166-106-579-474-735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035cm" svg:height="0.198cm" svg:x="11.454cm" svg:y="10.343cm" svg:viewBox="0 0 36 199" svg:d="M0 199c22-72 33-132 36-199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102cm" svg:height="0.179cm" svg:x="9.641cm" svg:y="10.608cm" svg:viewBox="0 0 103 180" svg:d="M103 180c-47-52-75-116-103-180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159cm" svg:height="0.039cm" svg:x="8.23cm" svg:y="10.364cm" svg:viewBox="0 0 160 40" svg:d="M0 40c56-12 110-22 160-40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44" draw:text-style-name="P2" draw:layer="layout" svg:width="0.357cm" svg:height="0.086cm" svg:x="7.711cm" svg:y="9.373cm" svg:viewBox="0 0 358 87" svg:d="M0 0c92 54 201 103 358 82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11" draw:text-style-name="P6" draw:layer="layout" svg:width="6.29cm" svg:height="4.445cm" svg:x="7.408cm" svg:y="6.773cm" svg:viewBox="0 0 6291 4446" svg:d="M5779 2942c290 0 512 159 512 370 0 212-222 371-512 371-289 0-511-159-511-371 0-211 222-370 511-370zM0 0zM6139 4446z">
          <text:p/>
        </draw:path>
        <draw:path draw:style-name="gr44" draw:text-style-name="P2" draw:layer="layout" svg:width="1.023cm" svg:height="0.741cm" svg:x="12.675cm" svg:y="9.715cm" svg:viewBox="0 0 1024 742" svg:d="M512 0c290 0 512 159 512 371s-222 371-512 371c-289 0-512-159-512-371s223-371 512-371z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frame draw:style-name="gr2" draw:text-style-name="P2" draw:layer="layout" svg:width="3.883cm" svg:height="2.86cm" svg:x="13.3cm" svg:y="10.299cm">
          <draw:image xlink:href="Pictures/1000000000000157000000FD6717CB34F1FC508C.jpg" xlink:type="simple" xlink:show="embed" xlink:actuate="onLoad">
            <text:p/>
          </draw:image>
        </draw:frame>
        <draw:path draw:style-name="gr11" draw:text-style-name="P6" draw:layer="layout" svg:width="6.593cm" svg:height="4.445cm" svg:x="7.408cm" svg:y="6.773cm" svg:viewBox="0 0 6594 4446" svg:d="M6252 3256c194 0 342 106 342 247s-148 247-342 247-342-106-342-247 148-247 342-247zM0 0zM6139 4446z">
          <text:p/>
        </draw:path>
        <draw:path draw:style-name="gr44" draw:text-style-name="P2" draw:layer="layout" svg:width="0.684cm" svg:height="0.494cm" svg:x="13.317cm" svg:y="10.029cm" svg:viewBox="0 0 685 495" svg:d="M343 0c194 0 342 107 342 248s-148 247-342 247-343-106-343-247 149-248 343-248z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path draw:style-name="gr11" draw:text-style-name="P6" draw:layer="layout" svg:width="6.703cm" svg:height="4.445cm" svg:x="7.408cm" svg:y="6.773cm" svg:viewBox="0 0 6704 4446" svg:d="M6506 3461c109 0 198 63 198 144s-89 145-198 145c-113 0-201-64-201-145s88-144 201-144zM0 0zM6139 4446z">
          <text:p/>
        </draw:path>
        <draw:path draw:style-name="gr44" draw:text-style-name="P2" draw:layer="layout" svg:width="0.399cm" svg:height="0.289cm" svg:x="13.712cm" svg:y="10.234cm" svg:viewBox="0 0 400 290" svg:d="M202 0c109 0 198 64 198 145s-89 145-198 145c-113 0-202-64-202-145s89-145 202-145z">
          <text:p/>
        </draw:path>
        <draw:polygon draw:style-name="gr44" draw:text-style-name="P2" draw:layer="layout" svg:width="0cm" svg:height="0cm" svg:x="7.408cm" svg:y="6.773cm" svg:viewBox="0 0 0 0" draw:points="0,0">
          <text:p/>
        </draw:polygon>
        <draw:polygon draw:style-name="gr44" draw:text-style-name="P2" draw:layer="layout" svg:width="0cm" svg:height="0cm" svg:x="13.546cm" svg:y="11.218cm" svg:viewBox="0 0 0 0" draw:points="0,0">
          <text:p/>
        </draw:polygon>
        <draw:frame draw:style-name="gr68" draw:text-style-name="P13" draw:layer="layout" svg:width="20.724cm" svg:height="1.102cm" svg:x="0.67cm" svg:y="3.523cm">
          <draw:text-box>
            <text:p text:style-name="P3"><text:span text:style-name="T12">Um das </text:span><text:span text:style-name="T12">Verhalten von </text:span><text:span text:style-name="T12">Menschen zu </text:span><text:span text:style-name="T12">beeinflussen, .</text:span><text:span text:style-name="T12">....</text:span></text:p>
          </draw:text-box>
        </draw:frame>
        <draw:path draw:style-name="gr11" draw:text-style-name="P6" draw:layer="layout" svg:width="5.715cm" svg:height="4.233cm" svg:x="19.05cm" svg:y="6.35cm" svg:viewBox="0 0 5716 4234" svg:d="M0 0h5716v4234h-5716zM0 0zM5716 4234z">
          <text:p/>
        </draw:path>
        <draw:polygon draw:style-name="gr44" draw:text-style-name="P2" draw:layer="layout" svg:width="5.715cm" svg:height="4.233cm" svg:x="19.05cm" svg:y="6.35cm" svg:viewBox="0 0 5716 4234" draw:points="0,0 5716,0 5716,4234 0,4234">
          <text:p/>
        </draw:polygon>
        <draw:polygon draw:style-name="gr44" draw:text-style-name="P2" draw:layer="layout" svg:width="0cm" svg:height="0cm" svg:x="19.05cm" svg:y="6.35cm" svg:viewBox="0 0 0 0" draw:points="0,0">
          <text:p/>
        </draw:polygon>
        <draw:polygon draw:style-name="gr44" draw:text-style-name="P2" draw:layer="layout" svg:width="0cm" svg:height="0cm" svg:x="24.765cm" svg:y="10.583cm" svg:viewBox="0 0 0 0" draw:points="0,0">
          <text:p/>
        </draw:polygon>
        <draw:path draw:style-name="gr11" draw:text-style-name="P6" draw:layer="layout" svg:width="9.007cm" svg:height="5.69cm" svg:x="15.758cm" svg:y="6.35cm" svg:viewBox="0 0 9008 5691" svg:d="M0 5691l3080-5374zM3292 0zM9008 4234z">
          <text:p/>
        </draw:path>
        <draw:line draw:style-name="gr44" draw:text-style-name="P2" draw:layer="layout" svg:x1="15.758cm" svg:y1="12.041cm" svg:x2="18.839cm" svg:y2="6.667cm">
          <text:p/>
        </draw:line>
        <draw:polygon draw:style-name="gr44" draw:text-style-name="P2" draw:layer="layout" svg:width="0cm" svg:height="0cm" svg:x="19.05cm" svg:y="6.35cm" svg:viewBox="0 0 0 0" draw:points="0,0">
          <text:p/>
        </draw:polygon>
        <draw:polygon draw:style-name="gr44" draw:text-style-name="P2" draw:layer="layout" svg:width="0cm" svg:height="0cm" svg:x="24.765cm" svg:y="10.583cm" svg:viewBox="0 0 0 0" draw:points="0,0">
          <text:p/>
        </draw:polygon>
        <draw:frame draw:style-name="gr45" draw:text-style-name="P13" draw:layer="layout" svg:width="4.659cm" svg:height="1.102cm" svg:x="7.906cm" svg:y="8.391cm">
          <draw:text-box>
            <text:p text:style-name="P3"><text:span text:style-name="T12">Präferenzen</text:span></text:p>
          </draw:text-box>
        </draw:frame>
        <draw:frame draw:style-name="gr47" draw:text-style-name="P12" draw:layer="layout" svg:width="4.87cm" svg:height="1.013cm" svg:x="19.3cm" svg:y="7.544cm">
          <draw:text-box>
            <text:p text:style-name="P3"><text:span text:style-name="T9">Restriktionen</text:span></text:p>
          </draw:text-box>
        </draw:frame>
        <draw:frame draw:style-name="gr69" draw:text-style-name="P9" draw:layer="layout" svg:width="0.634cm" svg:height="0.784cm" svg:x="1.415cm" svg:y="15cm">
          <draw:text-box>
            <text:p text:style-name="P3"><text:span text:style-name="T15"></text:span></text:p>
          </draw:text-box>
        </draw:frame>
        <draw:frame draw:style-name="gr70" draw:text-style-name="P9" draw:layer="layout" svg:width="12.084cm" svg:height="0.712cm" svg:x="2.05cm" svg:y="15.008cm">
          <draw:text-box>
            <text:p text:style-name="P3"><text:span text:style-name="T16"><text:s/></text:span><text:span text:style-name="T16">muss man die </text:span><text:span text:style-name="T16">Anreizstrukturen </text:span><text:span text:style-name="T16">verändern.</text:span></text:p>
          </draw:text-box>
        </draw:frame>
        <draw:frame draw:style-name="gr69" draw:text-style-name="P9" draw:layer="layout" svg:width="0.634cm" svg:height="0.784cm" svg:x="1.415cm" svg:y="16.157cm">
          <draw:text-box>
            <text:p text:style-name="P3"><text:span text:style-name="T15"></text:span></text:p>
          </draw:text-box>
        </draw:frame>
        <draw:frame draw:style-name="gr71" draw:text-style-name="P9" draw:layer="layout" svg:width="21.224cm" svg:height="0.712cm" svg:x="2.05cm" svg:y="16.165cm">
          <draw:text-box>
            <text:p text:style-name="P3"><text:span text:style-name="T16"><text:s/></text:span><text:span text:style-name="T16">Dabei ist es </text:span><text:span text:style-name="T16">einfacher </text:span><text:span text:style-name="T16">Verhaltensveränder</text:span><text:span text:style-name="T16">ungen über die </text:span><text:span text:style-name="T16">Veränderung der </text:span></text:p>
          </draw:text-box>
        </draw:frame>
        <draw:polygon draw:style-name="gr72" draw:text-style-name="P2" draw:layer="layout" svg:width="17.78cm" svg:height="8.679cm" svg:x="7.196cm" svg:y="5.185cm" svg:viewBox="0 0 17781 8680" draw:points="8891,8680 0,8680 0,0 17781,0 17781,8680">
          <text:p/>
        </draw:polygon>
        <draw:frame draw:style-name="gr73" draw:text-style-name="P9" draw:layer="layout" svg:width="7.898cm" svg:height="0.712cm" svg:x="1.415cm" svg:y="16.927cm">
          <draw:text-box>
            <text:p text:style-name="P3"><text:span text:style-name="T17">Restriktionen</text:span><text:span text:style-name="T16"> zu </text:span><text:span text:style-name="T16">erreichen.</text:span></text:p>
          </draw:text-box>
        </draw:frame>
        <draw:frame draw:style-name="gr74" draw:text-style-name="P9" draw:layer="layout" svg:width="4.667cm" svg:height="0.835cm" svg:x="0.67cm" svg:y="5.635cm">
          <draw:text-box>
            <text:p text:style-name="P3"><text:span text:style-name="T18">Anreizstrukturen </text:span></text:p>
          </draw:text-box>
        </draw:frame>
        <draw:frame draw:style-name="gr75" draw:text-style-name="P9" draw:layer="layout" svg:width="4.278cm" svg:height="0.835cm" svg:x="0.67cm" svg:y="6.397cm">
          <draw:text-box>
            <text:p text:style-name="P3"><text:span text:style-name="T18">beeinflussen das </text:span></text:p>
          </draw:text-box>
        </draw:frame>
        <draw:frame draw:style-name="gr76" draw:text-style-name="P9" draw:layer="layout" svg:width="3.668cm" svg:height="0.835cm" svg:x="0.67cm" svg:y="7.159cm">
          <draw:text-box>
            <text:p text:style-name="P3"><text:span text:style-name="T18">Verhalten der </text:span></text:p>
          </draw:text-box>
        </draw:frame>
        <draw:frame draw:style-name="gr77" draw:text-style-name="P9" draw:layer="layout" svg:width="2.779cm" svg:height="0.835cm" svg:x="0.67cm" svg:y="7.921cm">
          <draw:text-box>
            <text:p text:style-name="P3"><text:span text:style-name="T18">Menschen:</text:span></text:p>
          </draw:text-box>
        </draw:frame>
        <draw:frame draw:style-name="gr78" draw:text-style-name="P9" draw:layer="layout" svg:width="3.491cm" svg:height="0.835cm" svg:x="0.67cm" svg:y="9.081cm">
          <draw:text-box>
            <text:p text:style-name="P3"><text:span text:style-name="T18">„</text:span><text:span text:style-name="T18">Spielregeln“</text:span></text:p>
          </draw:text-box>
        </draw:frame>
        <draw:frame draw:style-name="gr79" draw:text-style-name="P9" draw:layer="layout" svg:width="4.709cm" svg:height="0.835cm" svg:x="0.67cm" svg:y="10.239cm">
          <draw:text-box>
            <text:p text:style-name="P3"><text:span text:style-name="T18">Welches „Signal“ </text:span></text:p>
          </draw:text-box>
        </draw:frame>
        <draw:frame draw:style-name="gr80" draw:text-style-name="P9" draw:layer="layout" svg:width="5.243cm" svg:height="0.835cm" svg:x="0.67cm" svg:y="11.001cm">
          <draw:text-box>
            <text:p text:style-name="P3"><text:span text:style-name="T18">sendet die Situation </text:span></text:p>
          </draw:text-box>
        </draw:frame>
        <draw:frame draw:style-name="gr81" draw:text-style-name="P9" draw:layer="layout" svg:width="1.2cm" svg:height="0.835cm" svg:x="0.67cm" svg:y="11.763cm">
          <draw:text-box>
            <text:p text:style-name="P3"><text:span text:style-name="T18">aus?</text:span></text:p>
          </draw:text-box>
        </draw:frame>
        <draw:frame draw:style-name="gr56" draw:text-style-name="P18" draw:layer="layout" svg:width="17.733cm" svg:height="0.881cm" svg:x="7.5cm" svg:y="13.196cm">
          <draw:text-box>
            <text:p text:style-name="P17"><text:span text:style-name="T19">Max und Moritz von Pitt ESS </text:span><text:span text:style-name="T19">(CC0 1.0) via </text:span><text:span text:style-name="T19">https://www.1001freedownloads.c</text:span><text:span text:style-name="T19">om/free-clipart/max-und-moritz</text:span></text:p>
          </draw:text-box>
        </draw:frame>
      </draw:page>
      <draw:page draw:name="page8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43" draw:text-style-name="P5" draw:layer="layout" svg:width="20.695cm" svg:height="1.284cm" svg:x="2.452cm" svg:y="2.12cm">
          <draw:text-box>
            <text:p text:style-name="P3"><text:span text:style-name="T8">Die </text:span><text:span text:style-name="T8">ökonomisch</text:span><text:span text:style-name="T8">e </text:span><text:span text:style-name="T8">Perspektive </text:span><text:span text:style-name="T8">– ein </text:span><text:span text:style-name="T8">Überblick</text:span></text:p>
          </draw:text-box>
        </draw:frame>
        <draw:frame draw:style-name="gr22" draw:text-style-name="P11" draw:layer="layout" svg:width="0.422cm" svg:height="0.556cm" svg:x="23.918cm" svg:y="18.129cm">
          <draw:text-box>
            <text:p text:style-name="P3"><text:span text:style-name="T7">8</text:span></text:p>
          </draw:text-box>
        </draw:frame>
        <draw:polygon draw:style-name="gr82" draw:text-style-name="P2" draw:layer="layout" svg:width="6.216cm" svg:height="1.192cm" svg:x="0.211cm" svg:y="8.311cm" svg:viewBox="0 0 6217 1193" draw:points="0,0 6217,0 6217,1193 0,1193">
          <text:p/>
        </draw:polygon>
        <draw:polygon draw:style-name="gr82" draw:text-style-name="P2" draw:layer="layout" svg:width="0cm" svg:height="0cm" svg:x="0.211cm" svg:y="8.311cm" svg:viewBox="0 0 0 0" draw:points="0,0">
          <text:p/>
        </draw:polygon>
        <draw:polygon draw:style-name="gr82" draw:text-style-name="P2" draw:layer="layout" svg:width="0cm" svg:height="0cm" svg:x="6.427cm" svg:y="9.503cm" svg:viewBox="0 0 0 0" draw:points="0,0">
          <text:p/>
        </draw:polygon>
        <draw:frame draw:style-name="gr83" draw:text-style-name="P13" draw:layer="layout" svg:width="23.29cm" svg:height="1.102cm" svg:x="0.67cm" svg:y="3.523cm">
          <draw:text-box>
            <text:p text:style-name="P3"><text:span text:style-name="T12">Was sind die </text:span><text:span text:style-name="T12">zentralen </text:span><text:span text:style-name="T12">Kategorien </text:span><text:span text:style-name="T12">ökonomische</text:span><text:span text:style-name="T12">n Denkens?</text:span></text:p>
          </draw:text-box>
        </draw:frame>
        <draw:polygon draw:style-name="gr82" draw:text-style-name="P2" draw:layer="layout" svg:width="6.35cm" svg:height="1.193cm" svg:x="17.568cm" svg:y="10.371cm" svg:viewBox="0 0 6351 1194" draw:points="0,0 6351,0 6351,1194 0,1194">
          <text:p/>
        </draw:polygon>
        <draw:polygon draw:style-name="gr82" draw:text-style-name="P2" draw:layer="layout" svg:width="0cm" svg:height="0cm" svg:x="17.568cm" svg:y="10.371cm" svg:viewBox="0 0 0 0" draw:points="0,0">
          <text:p/>
        </draw:polygon>
        <draw:polygon draw:style-name="gr82" draw:text-style-name="P2" draw:layer="layout" svg:width="0cm" svg:height="0cm" svg:x="23.918cm" svg:y="11.564cm" svg:viewBox="0 0 0 0" draw:points="0,0">
          <text:p/>
        </draw:polygon>
        <draw:frame draw:style-name="gr47" draw:text-style-name="P12" draw:layer="layout" svg:width="4.87cm" svg:height="1.013cm" svg:x="0.885cm" svg:y="8.447cm">
          <draw:text-box>
            <text:p text:style-name="P3"><text:span text:style-name="T9">Restriktionen</text:span></text:p>
          </draw:text-box>
        </draw:frame>
        <draw:polygon draw:style-name="gr82" draw:text-style-name="P2" draw:layer="layout" svg:width="5.158cm" svg:height="1.192cm" svg:x="4.656cm" svg:y="5.715cm" svg:viewBox="0 0 5159 1193" draw:points="0,0 5159,0 5159,1193 0,1193">
          <text:p/>
        </draw:polygon>
        <draw:polygon draw:style-name="gr82" draw:text-style-name="P2" draw:layer="layout" svg:width="0cm" svg:height="0cm" svg:x="4.656cm" svg:y="5.715cm" svg:viewBox="0 0 0 0" draw:points="0,0">
          <text:p/>
        </draw:polygon>
        <draw:polygon draw:style-name="gr82" draw:text-style-name="P2" draw:layer="layout" svg:width="0cm" svg:height="0cm" svg:x="9.814cm" svg:y="6.907cm" svg:viewBox="0 0 0 0" draw:points="0,0">
          <text:p/>
        </draw:polygon>
        <draw:frame draw:style-name="gr84" draw:text-style-name="P12" draw:layer="layout" svg:width="5.044cm" svg:height="1.013cm" svg:x="18.221cm" svg:y="10.508cm">
          <draw:text-box>
            <text:p text:style-name="P3"><text:span text:style-name="T9">Grenzbegriffe</text:span></text:p>
          </draw:text-box>
        </draw:frame>
        <draw:polygon draw:style-name="gr82" draw:text-style-name="P2" draw:layer="layout" svg:width="6.985cm" svg:height="1.193cm" svg:x="5.715cm" svg:y="14.181cm" svg:viewBox="0 0 6986 1194" draw:points="0,0 6986,0 6986,1194 0,1194">
          <text:p/>
        </draw:polygon>
        <draw:polygon draw:style-name="gr82" draw:text-style-name="P2" draw:layer="layout" svg:width="0cm" svg:height="0cm" svg:x="5.715cm" svg:y="14.181cm" svg:viewBox="0 0 0 0" draw:points="0,0">
          <text:p/>
        </draw:polygon>
        <draw:polygon draw:style-name="gr82" draw:text-style-name="P2" draw:layer="layout" svg:width="0cm" svg:height="0cm" svg:x="12.7cm" svg:y="15.374cm" svg:viewBox="0 0 0 0" draw:points="0,0">
          <text:p/>
        </draw:polygon>
        <draw:frame draw:style-name="gr85" draw:text-style-name="P12" draw:layer="layout" svg:width="4.265cm" svg:height="1.013cm" svg:x="5.105cm" svg:y="5.851cm">
          <draw:text-box>
            <text:p text:style-name="P3"><text:span text:style-name="T9">Bedürfnisse</text:span></text:p>
          </draw:text-box>
        </draw:frame>
        <draw:polygon draw:style-name="gr82" draw:text-style-name="P2" draw:layer="layout" svg:width="9.843cm" svg:height="1.192cm" svg:x="8.995cm" svg:y="12.065cm" svg:viewBox="0 0 9844 1193" draw:points="0,0 9844,0 9844,1193 0,1193">
          <text:p/>
        </draw:polygon>
        <draw:polygon draw:style-name="gr82" draw:text-style-name="P2" draw:layer="layout" svg:width="0cm" svg:height="0cm" svg:x="8.995cm" svg:y="12.065cm" svg:viewBox="0 0 0 0" draw:points="0,0">
          <text:p/>
        </draw:polygon>
        <draw:polygon draw:style-name="gr82" draw:text-style-name="P2" draw:layer="layout" svg:width="0cm" svg:height="0cm" svg:x="18.838cm" svg:y="13.257cm" svg:viewBox="0 0 0 0" draw:points="0,0">
          <text:p/>
        </draw:polygon>
        <draw:frame draw:style-name="gr86" draw:text-style-name="P12" draw:layer="layout" svg:width="6.162cm" svg:height="1.013cm" svg:x="6.128cm" svg:y="14.318cm">
          <draw:text-box>
            <text:p text:style-name="P3"><text:span text:style-name="T9">Anreizstrukture</text:span><text:span text:style-name="T9">n</text:span></text:p>
          </draw:text-box>
        </draw:frame>
        <draw:polygon draw:style-name="gr82" draw:text-style-name="P2" draw:layer="layout" svg:width="5.157cm" svg:height="1.192cm" svg:x="12.7cm" svg:y="5.715cm" svg:viewBox="0 0 5158 1193" draw:points="0,0 5158,0 5158,1193 0,1193">
          <text:p/>
        </draw:polygon>
        <draw:polygon draw:style-name="gr82" draw:text-style-name="P2" draw:layer="layout" svg:width="0cm" svg:height="0cm" svg:x="12.7cm" svg:y="5.715cm" svg:viewBox="0 0 0 0" draw:points="0,0">
          <text:p/>
        </draw:polygon>
        <draw:polygon draw:style-name="gr82" draw:text-style-name="P2" draw:layer="layout" svg:width="0cm" svg:height="0cm" svg:x="17.857cm" svg:y="6.907cm" svg:viewBox="0 0 0 0" draw:points="0,0">
          <text:p/>
        </draw:polygon>
        <draw:frame draw:style-name="gr87" draw:text-style-name="P12" draw:layer="layout" svg:width="7.41cm" svg:height="1.013cm" svg:x="10.213cm" svg:y="12.201cm">
          <draw:text-box>
            <text:p text:style-name="P3"><text:span text:style-name="T9">Opportunitätsk</text:span><text:span text:style-name="T9">osten</text:span></text:p>
          </draw:text-box>
        </draw:frame>
        <draw:polygon draw:style-name="gr82" draw:text-style-name="P2" draw:layer="layout" svg:width="5.162cm" svg:height="1.192cm" svg:x="7.538cm" svg:y="8.311cm" svg:viewBox="0 0 5163 1193" draw:points="0,0 5163,0 5163,1193 0,1193">
          <text:p/>
        </draw:polygon>
        <draw:polygon draw:style-name="gr82" draw:text-style-name="P2" draw:layer="layout" svg:width="0cm" svg:height="0cm" svg:x="7.538cm" svg:y="8.311cm" svg:viewBox="0 0 0 0" draw:points="0,0">
          <text:p/>
        </draw:polygon>
        <draw:polygon draw:style-name="gr82" draw:text-style-name="P2" draw:layer="layout" svg:width="0cm" svg:height="0cm" svg:x="12.7cm" svg:y="9.503cm" svg:viewBox="0 0 0 0" draw:points="0,0">
          <text:p/>
        </draw:polygon>
        <draw:frame draw:style-name="gr88" draw:text-style-name="P12" draw:layer="layout" svg:width="4.273cm" svg:height="1.013cm" svg:x="13.145cm" svg:y="5.851cm">
          <draw:text-box>
            <text:p text:style-name="P3"><text:span text:style-name="T9">Präferenzen</text:span></text:p>
          </draw:text-box>
        </draw:frame>
        <draw:polygon draw:style-name="gr82" draw:text-style-name="P2" draw:layer="layout" svg:width="11.218cm" svg:height="1.192cm" svg:x="13.335cm" svg:y="8.311cm" svg:viewBox="0 0 11219 1193" draw:points="0,0 11219,0 11219,1193 0,1193">
          <text:p/>
        </draw:polygon>
        <draw:polygon draw:style-name="gr82" draw:text-style-name="P2" draw:layer="layout" svg:width="0cm" svg:height="0cm" svg:x="13.335cm" svg:y="8.311cm" svg:viewBox="0 0 0 0" draw:points="0,0">
          <text:p/>
        </draw:polygon>
        <draw:polygon draw:style-name="gr82" draw:text-style-name="P2" draw:layer="layout" svg:width="0cm" svg:height="0cm" svg:x="24.553cm" svg:y="9.503cm" svg:viewBox="0 0 0 0" draw:points="0,0">
          <text:p/>
        </draw:polygon>
        <draw:frame draw:style-name="gr89" draw:text-style-name="P12" draw:layer="layout" svg:width="3.795cm" svg:height="1.013cm" svg:x="8.223cm" svg:y="8.447cm">
          <draw:text-box>
            <text:p text:style-name="P3"><text:span text:style-name="T9">Knappheit</text:span></text:p>
          </draw:text-box>
        </draw:frame>
        <draw:polygon draw:style-name="gr82" draw:text-style-name="P2" draw:layer="layout" svg:width="5.157cm" svg:height="1.193cm" svg:x="5.715cm" svg:y="10.371cm" svg:viewBox="0 0 5158 1194" draw:points="0,0 5158,0 5158,1194 0,1194">
          <text:p/>
        </draw:polygon>
        <draw:polygon draw:style-name="gr82" draw:text-style-name="P2" draw:layer="layout" svg:width="0cm" svg:height="0cm" svg:x="5.715cm" svg:y="10.371cm" svg:viewBox="0 0 0 0" draw:points="0,0">
          <text:p/>
        </draw:polygon>
        <draw:polygon draw:style-name="gr82" draw:text-style-name="P2" draw:layer="layout" svg:width="0cm" svg:height="0cm" svg:x="10.872cm" svg:y="11.564cm" svg:viewBox="0 0 0 0" draw:points="0,0">
          <text:p/>
        </draw:polygon>
        <draw:frame draw:style-name="gr90" draw:text-style-name="P12" draw:layer="layout" svg:width="7.779cm" svg:height="1.013cm" svg:x="15.057cm" svg:y="8.447cm">
          <draw:text-box>
            <text:p text:style-name="P3"><text:span text:style-name="T9">Ökonomische </text:span><text:span text:style-name="T9">Prinzip</text:span></text:p>
          </draw:text-box>
        </draw:frame>
        <draw:polygon draw:style-name="gr82" draw:text-style-name="P2" draw:layer="layout" svg:width="5.161cm" svg:height="1.193cm" svg:x="11.853cm" svg:y="10.371cm" svg:viewBox="0 0 5162 1194" draw:points="0,0 5162,0 5162,1194 0,1194">
          <text:p/>
        </draw:polygon>
        <draw:polygon draw:style-name="gr82" draw:text-style-name="P2" draw:layer="layout" svg:width="0cm" svg:height="0cm" svg:x="11.853cm" svg:y="10.371cm" svg:viewBox="0 0 0 0" draw:points="0,0">
          <text:p/>
        </draw:polygon>
        <draw:polygon draw:style-name="gr82" draw:text-style-name="P2" draw:layer="layout" svg:width="0cm" svg:height="0cm" svg:x="17.014cm" svg:y="11.564cm" svg:viewBox="0 0 0 0" draw:points="0,0">
          <text:p/>
        </draw:polygon>
        <draw:frame draw:style-name="gr91" draw:text-style-name="P12" draw:layer="layout" svg:width="2.5cm" svg:height="1.013cm" svg:x="7.045cm" svg:y="10.508cm">
          <draw:text-box>
            <text:p text:style-name="P3"><text:span text:style-name="T9">Kosten</text:span></text:p>
          </draw:text-box>
        </draw:frame>
        <draw:polygon draw:style-name="gr82" draw:text-style-name="P2" draw:layer="layout" svg:width="9.525cm" svg:height="2.124cm" svg:x="14.181cm" svg:y="14.181cm" svg:viewBox="0 0 9526 2125" draw:points="0,0 9526,0 9526,2125 0,2125">
          <text:p/>
        </draw:polygon>
        <draw:polygon draw:style-name="gr82" draw:text-style-name="P2" draw:layer="layout" svg:width="0cm" svg:height="0cm" svg:x="14.181cm" svg:y="14.181cm" svg:viewBox="0 0 0 0" draw:points="0,0">
          <text:p/>
        </draw:polygon>
        <draw:polygon draw:style-name="gr82" draw:text-style-name="P2" draw:layer="layout" svg:width="0cm" svg:height="0cm" svg:x="23.706cm" svg:y="16.305cm" svg:viewBox="0 0 0 0" draw:points="0,0">
          <text:p/>
        </draw:polygon>
        <draw:frame draw:style-name="gr92" draw:text-style-name="P12" draw:layer="layout" svg:width="2.631cm" svg:height="1.013cm" svg:x="13.12cm" svg:y="10.508cm">
          <draw:text-box>
            <text:p text:style-name="P3"><text:span text:style-name="T9">Nutzen</text:span></text:p>
          </draw:text-box>
        </draw:frame>
        <draw:frame draw:style-name="gr93" draw:text-style-name="P12" draw:layer="layout" svg:width="6.924cm" svg:height="1.013cm" svg:x="15.579cm" svg:y="14.318cm">
          <draw:text-box>
            <text:p text:style-name="P3"><text:span text:style-name="T9">Regeln steuern </text:span><text:span text:style-name="T9">das </text:span></text:p>
          </draw:text-box>
        </draw:frame>
        <draw:polygon draw:style-name="gr82" draw:text-style-name="P2" draw:layer="layout" svg:width="5.162cm" svg:height="1.023cm" svg:x="7.538cm" svg:y="16.933cm" svg:viewBox="0 0 5163 1024" draw:points="0,0 5163,0 5163,1024 0,1024">
          <text:p/>
        </draw:polygon>
        <draw:polygon draw:style-name="gr82" draw:text-style-name="P2" draw:layer="layout" svg:width="0cm" svg:height="0cm" svg:x="7.538cm" svg:y="16.933cm" svg:viewBox="0 0 0 0" draw:points="0,0">
          <text:p/>
        </draw:polygon>
        <draw:polygon draw:style-name="gr82" draw:text-style-name="P2" draw:layer="layout" svg:width="0cm" svg:height="0cm" svg:x="12.7cm" svg:y="17.956cm" svg:viewBox="0 0 0 0" draw:points="0,0">
          <text:p/>
        </draw:polygon>
        <draw:frame draw:style-name="gr94" draw:text-style-name="P12" draw:layer="layout" svg:width="3.537cm" svg:height="1.013cm" svg:x="17.177cm" svg:y="15.249cm">
          <draw:text-box>
            <text:p text:style-name="P3"><text:span text:style-name="T9">Verhalten</text:span></text:p>
          </draw:text-box>
        </draw:frame>
        <draw:frame draw:style-name="gr95" draw:text-style-name="P9" draw:layer="layout" svg:width="0.908cm" svg:height="0.831cm" svg:x="9.666cm" svg:y="17.065cm">
          <draw:text-box>
            <text:p text:style-name="P3"><text:span text:style-name="T5">(...)</text:span></text:p>
          </draw:text-box>
        </draw:frame>
      </draw:page>
      <draw:page draw:name="page9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96" draw:text-style-name="P4" draw:layer="layout" svg:width="20.203cm" svg:height="2.02cm" svg:x="2.441cm" svg:y="2.124cm">
          <draw:text-box>
            <text:p text:style-name="P3"><text:span text:style-name="T20">Kompe</text:span><text:span text:style-name="T20">tenzen </text:span><text:span text:style-name="T20">im </text:span><text:span text:style-name="T20">Ökono</text:span><text:span text:style-name="T20">mie­</text:span></text:p>
          </draw:text-box>
        </draw:frame>
        <draw:frame draw:style-name="gr97" draw:text-style-name="P4" draw:layer="layout" svg:width="7.338cm" svg:height="2.02cm" svg:x="9.13cm" svg:y="3.987cm">
          <draw:text-box>
            <text:p text:style-name="P3"><text:span text:style-name="T20">Unterri</text:span><text:span text:style-name="T20">cht</text:span></text:p>
          </draw:text-box>
        </draw:frame>
        <draw:frame draw:style-name="gr98" draw:text-style-name="P9" draw:layer="layout" svg:width="4.777cm" svg:height="0.738cm" svg:x="18.038cm" svg:y="17.173cm">
          <draw:text-box>
            <text:p text:style-name="P3"><text:span text:style-name="T21">Quelle: DEGÖB</text:span></text:p>
          </draw:text-box>
        </draw:frame>
        <draw:frame draw:style-name="gr2" draw:text-style-name="P2" draw:layer="layout" svg:width="20.157cm" svg:height="10.741cm" svg:x="2.445cm" svg:y="6.001cm">
          <draw:image xlink:href="Pictures/10000000000002F2000001969B5A4D1AFC84DF66.jpg" xlink:type="simple" xlink:show="embed" xlink:actuate="onLoad">
            <text:p/>
          </draw:image>
        </draw:frame>
        <draw:frame draw:style-name="gr99" draw:text-style-name="P11" draw:layer="layout" svg:width="0.422cm" svg:height="0.475cm" svg:x="23.894cm" svg:y="18.205cm">
          <draw:text-box>
            <text:p text:style-name="P3"><text:span text:style-name="T22">9</text:span></text:p>
          </draw:text-box>
        </draw:frame>
      </draw:page>
      <draw:page draw:name="page10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942cm" svg:height="3.054cm" svg:x="0.423cm" svg:y="6.47cm">
          <draw:image xlink:href="Pictures/100000000000015F0000007874F1EF90A90499F0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0</text:span></text:p>
          </draw:text-box>
        </draw:frame>
        <draw:frame draw:style-name="gr102" draw:text-style-name="P13" draw:layer="layout" svg:width="10.492cm" svg:height="1.102cm" svg:x="10.834cm" svg:y="6.698cm">
          <draw:text-box>
            <text:p text:style-name="P3"><text:span text:style-name="T12">Denken in </text:span><text:span text:style-name="T12">den </text:span><text:span text:style-name="T12">Kategorien:</text:span></text:p>
          </draw:text-box>
        </draw:frame>
        <draw:frame draw:style-name="gr103" draw:text-style-name="P13" draw:layer="layout" svg:width="1.412cm" svg:height="1.102cm" svg:x="10.834cm" svg:y="8.243cm">
          <draw:text-box>
            <text:p text:style-name="P3"><text:span text:style-name="T12">z.B.</text:span></text:p>
          </draw:text-box>
        </draw:frame>
        <draw:frame draw:style-name="gr104" draw:text-style-name="P13" draw:layer="layout" svg:width="8.473cm" svg:height="1.102cm" svg:x="10.834cm" svg:y="9.788cm">
          <draw:text-box>
            <text:p text:style-name="P3"><text:span text:style-name="T12">Kosten­Nutzen­</text:span><text:span text:style-name="T12">Prinzip</text:span></text:p>
          </draw:text-box>
        </draw:frame>
        <draw:frame draw:style-name="gr105" draw:text-style-name="P13" draw:layer="layout" svg:width="10.916cm" svg:height="1.102cm" svg:x="10.834cm" svg:y="11.334cm">
          <draw:text-box>
            <text:p text:style-name="P3"><text:span text:style-name="T12">Grenzkosten – </text:span><text:span text:style-name="T12">Grenznutzen</text:span></text:p>
          </draw:text-box>
        </draw:frame>
        <draw:frame draw:style-name="gr106" draw:text-style-name="P13" draw:layer="layout" svg:width="8.096cm" svg:height="1.102cm" svg:x="10.834cm" svg:y="12.879cm">
          <draw:text-box>
            <text:p text:style-name="P3"><text:span text:style-name="T12">Opportunitäts</text:span><text:span text:style-name="T12">kosten</text:span></text:p>
          </draw:text-box>
        </draw:frame>
      </draw:page>
      <draw:page draw:name="page11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942cm" svg:height="3.054cm" svg:x="0.423cm" svg:y="4.657cm">
          <draw:image xlink:href="Pictures/100000000000015F0000007874F1EF90A90499F0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1</text:span></text:p>
          </draw:text-box>
        </draw:frame>
        <draw:frame draw:style-name="gr107" draw:text-style-name="P13" draw:layer="layout" svg:width="4.896cm" svg:height="1.102cm" svg:x="12.95cm" svg:y="6.744cm">
          <draw:text-box>
            <text:p text:style-name="P3"><text:span text:style-name="T12">Ein Beispiel:</text:span></text:p>
          </draw:text-box>
        </draw:frame>
        <draw:frame draw:style-name="gr108" draw:text-style-name="P13" draw:layer="layout" svg:width="6.382cm" svg:height="1.102cm" svg:x="12.95cm" svg:y="8.286cm">
          <draw:text-box>
            <text:p text:style-name="P3"><text:span text:style-name="T12">Das </text:span><text:span text:style-name="T12">Oktoberfest</text:span></text:p>
          </draw:text-box>
        </draw:frame>
        <draw:frame draw:style-name="gr2" draw:text-style-name="P2" draw:layer="layout" svg:width="6.998cm" svg:height="9.334cm" svg:x="1.397cm" svg:y="8.202cm">
          <draw:image xlink:href="Pictures/10000000000003390000044CD6F43881DF3FBC1D.jpg" xlink:type="simple" xlink:show="embed" xlink:actuate="onLoad">
            <text:p/>
          </draw:image>
        </draw:frame>
        <draw:frame draw:style-name="gr105" draw:text-style-name="P13" draw:layer="layout" svg:width="10.916cm" svg:height="1.102cm" svg:x="12.95cm" svg:y="9.831cm">
          <draw:text-box>
            <text:p text:style-name="P3"><text:span text:style-name="T12">Grenzkosten – </text:span><text:span text:style-name="T12">Grenznutzen</text:span></text:p>
          </draw:text-box>
        </draw:frame>
        <draw:frame draw:style-name="gr109" draw:text-style-name="P19" draw:layer="layout" svg:width="21.131cm" svg:height="1.2cm" svg:x="1.4cm" svg:y="17.7cm">
          <draw:text-box>
            <text:p text:style-name="P3"><text:span text:style-name="T23">Altes Biermädchen von </text:span><text:span text:style-name="T23">OaklandNative (CC BY-</text:span><text:span text:style-name="T23">NC 2.0) via</text:span></text:p>
            <text:p text:style-name="P3"><text:span text:style-name="T23">https://www.flickr.com/ph</text:span><text:span text:style-name="T23">otos/oaklandnative/2352</text:span><text:span text:style-name="T23">03664/</text:span></text:p>
          </draw:text-box>
        </draw:frame>
      </draw:page>
      <draw:page draw:name="page12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942cm" svg:height="3.054cm" svg:x="0.423cm" svg:y="4.022cm">
          <draw:image xlink:href="Pictures/100000000000015F0000007874F1EF90A90499F0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2</text:span></text:p>
          </draw:text-box>
        </draw:frame>
        <draw:frame draw:style-name="gr107" draw:text-style-name="P13" draw:layer="layout" svg:width="4.896cm" svg:height="1.102cm" svg:x="13.797cm" svg:y="4.793cm">
          <draw:text-box>
            <text:p text:style-name="P3"><text:span text:style-name="T12">Ein Beispiel:</text:span></text:p>
          </draw:text-box>
        </draw:frame>
        <draw:frame draw:style-name="gr110" draw:text-style-name="P13" draw:layer="layout" svg:width="8.545cm" svg:height="1.102cm" svg:x="13.797cm" svg:y="6.338cm">
          <draw:text-box>
            <text:p text:style-name="P3"><text:span text:style-name="T12">Wie schnell </text:span><text:span text:style-name="T12">fahre ich?</text:span></text:p>
          </draw:text-box>
        </draw:frame>
        <draw:frame draw:style-name="gr111" draw:text-style-name="P13" draw:layer="layout" svg:width="10.759cm" svg:height="1.102cm" svg:x="13.797cm" svg:y="7.883cm">
          <draw:text-box>
            <text:p text:style-name="P3"><text:span text:style-name="T12">Ich werde </text:span><text:span text:style-name="T12">immer </text:span><text:span text:style-name="T12">schneller, </text:span></text:p>
          </draw:text-box>
        </draw:frame>
        <draw:frame draw:style-name="gr112" draw:text-style-name="P13" draw:layer="layout" svg:width="4.405cm" svg:height="1.102cm" svg:x="13.797cm" svg:y="8.899cm">
          <draw:text-box>
            <text:p text:style-name="P3"><text:span text:style-name="T12">bis mir die </text:span></text:p>
          </draw:text-box>
        </draw:frame>
        <draw:frame draw:style-name="gr113" draw:text-style-name="P13" draw:layer="layout" svg:width="9.459cm" svg:height="1.102cm" svg:x="13.797cm" svg:y="9.915cm">
          <draw:text-box>
            <text:p text:style-name="P3"><text:span text:style-name="T12">Opportunitäts</text:span><text:span text:style-name="T12">kosten zu </text:span></text:p>
          </draw:text-box>
        </draw:frame>
        <draw:frame draw:style-name="gr2" draw:text-style-name="P2" draw:layer="layout" svg:width="11.852cm" svg:height="8.889cm" svg:x="0.847cm" svg:y="8.255cm">
          <draw:image xlink:href="Pictures/10000000000005780000041AEAAA5B9BF6BB5880.jpg" xlink:type="simple" xlink:show="embed" xlink:actuate="onLoad">
            <text:p/>
          </draw:image>
        </draw:frame>
        <draw:frame draw:style-name="gr114" draw:text-style-name="P13" draw:layer="layout" svg:width="5.222cm" svg:height="1.102cm" svg:x="13.797cm" svg:y="10.931cm">
          <draw:text-box>
            <text:p text:style-name="P3"><text:span text:style-name="T12">hoch werden.</text:span></text:p>
          </draw:text-box>
        </draw:frame>
      </draw:page>
      <draw:page draw:name="page13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254cm" svg:height="2.712cm" svg:x="0.635cm" svg:y="6.135cm">
          <draw:image xlink:href="Pictures/1000000000000158000000717C690EDA6B32F09B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3</text:span></text:p>
          </draw:text-box>
        </draw:frame>
        <draw:frame draw:style-name="gr102" draw:text-style-name="P13" draw:layer="layout" svg:width="10.492cm" svg:height="1.102cm" svg:x="10.834cm" svg:y="6.698cm">
          <draw:text-box>
            <text:p text:style-name="P3"><text:span text:style-name="T12">Denken in </text:span><text:span text:style-name="T12">den </text:span><text:span text:style-name="T12">Kategorien:</text:span></text:p>
          </draw:text-box>
        </draw:frame>
        <draw:frame draw:style-name="gr103" draw:text-style-name="P13" draw:layer="layout" svg:width="1.412cm" svg:height="1.102cm" svg:x="10.834cm" svg:y="8.243cm">
          <draw:text-box>
            <text:p text:style-name="P3"><text:span text:style-name="T12">z.B.</text:span></text:p>
          </draw:text-box>
        </draw:frame>
        <draw:frame draw:style-name="gr45" draw:text-style-name="P13" draw:layer="layout" svg:width="4.659cm" svg:height="1.102cm" svg:x="10.834cm" svg:y="9.788cm">
          <draw:text-box>
            <text:p text:style-name="P3"><text:span text:style-name="T12">Präferenzen</text:span></text:p>
          </draw:text-box>
        </draw:frame>
        <draw:frame draw:style-name="gr115" draw:text-style-name="P13" draw:layer="layout" svg:width="3.063cm" svg:height="1.102cm" svg:x="10.834cm" svg:y="10.804cm">
          <draw:text-box>
            <text:p text:style-name="P3"><text:span text:style-name="T12">Anreize</text:span></text:p>
          </draw:text-box>
        </draw:frame>
        <draw:frame draw:style-name="gr116" draw:text-style-name="P13" draw:layer="layout" svg:width="5.319cm" svg:height="1.102cm" svg:x="10.834cm" svg:y="11.82cm">
          <draw:text-box>
            <text:p text:style-name="P3"><text:span text:style-name="T12">Restriktionen</text:span></text:p>
          </draw:text-box>
        </draw:frame>
        <draw:frame draw:style-name="gr117" draw:text-style-name="P13" draw:layer="layout" svg:width="12.592cm" svg:height="1.102cm" svg:x="10.834cm" svg:y="12.836cm">
          <draw:text-box>
            <text:p text:style-name="P3"><text:span text:style-name="T12">Ökonomische </text:span><text:span text:style-name="T12">Verhaltensthe</text:span><text:span text:style-name="T12">orie</text:span></text:p>
          </draw:text-box>
        </draw:frame>
        <draw:frame draw:style-name="gr118" draw:text-style-name="P13" draw:layer="layout" svg:width="1.204cm" svg:height="1.102cm" svg:x="10.834cm" svg:y="13.852cm">
          <draw:text-box>
            <text:p text:style-name="P3"><text:span text:style-name="T12">(...)</text:span></text:p>
          </draw:text-box>
        </draw:frame>
      </draw:page>
      <draw:page draw:name="page14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254cm" svg:height="2.712cm" svg:x="0.635cm" svg:y="6.135cm">
          <draw:image xlink:href="Pictures/1000000000000158000000717C690EDA6B32F09B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4</text:span></text:p>
          </draw:text-box>
        </draw:frame>
        <draw:frame draw:style-name="gr107" draw:text-style-name="P13" draw:layer="layout" svg:width="4.896cm" svg:height="1.102cm" svg:x="12.95cm" svg:y="7.968cm">
          <draw:text-box>
            <text:p text:style-name="P3"><text:span text:style-name="T12">Ein Beispiel:</text:span></text:p>
          </draw:text-box>
        </draw:frame>
        <draw:frame draw:style-name="gr119" draw:text-style-name="P13" draw:layer="layout" svg:width="8.731cm" svg:height="1.102cm" svg:x="12.95cm" svg:y="9.513cm">
          <draw:text-box>
            <text:p text:style-name="P3"><text:span text:style-name="T12">Richtgeschwi</text:span><text:span text:style-name="T12">ndigkeit </text:span></text:p>
          </draw:text-box>
        </draw:frame>
        <draw:frame draw:style-name="gr120" draw:text-style-name="P13" draw:layer="layout" svg:width="5.226cm" svg:height="1.102cm" svg:x="12.95cm" svg:y="10.529cm">
          <draw:text-box>
            <text:p text:style-name="P3"><text:span text:style-name="T12">(Präferenzen)</text:span></text:p>
          </draw:text-box>
        </draw:frame>
        <draw:frame draw:style-name="gr121" draw:text-style-name="P13" draw:layer="layout" svg:width="4.616cm" svg:height="1.102cm" svg:x="12.95cm" svg:y="12.074cm">
          <draw:text-box>
            <text:p text:style-name="P3"><text:span text:style-name="T12">Tempolimit</text:span></text:p>
          </draw:text-box>
        </draw:frame>
        <draw:frame draw:style-name="gr2" draw:text-style-name="P2" draw:layer="layout" svg:width="5.82cm" svg:height="8.399cm" svg:x="2cm" svg:y="9.197cm">
          <draw:image xlink:href="Pictures/100002010000019F00000257208BBA535F69726B.png" xlink:type="simple" xlink:show="embed" xlink:actuate="onLoad">
            <text:p/>
          </draw:image>
        </draw:frame>
        <draw:frame draw:style-name="gr122" draw:text-style-name="P13" draw:layer="layout" svg:width="5.886cm" svg:height="1.102cm" svg:x="12.95cm" svg:y="13.09cm">
          <draw:text-box>
            <text:p text:style-name="P3"><text:span text:style-name="T12">(Restriktionen</text:span><text:span text:style-name="T12">)</text:span></text:p>
          </draw:text-box>
        </draw:frame>
        <draw:frame draw:style-name="gr123" draw:text-style-name="P9" draw:layer="layout" svg:width="15.852cm" svg:height="0.712cm" svg:x="0.653cm" svg:y="18.186cm">
          <draw:text-box>
            <text:p text:style-name="P3"><text:span text:style-name="T16">(PD) </text:span><text:span text:style-name="T16">https://de.wikipedia.</text:span><text:span text:style-name="T16">org/wiki/Datei:Zeich</text:span><text:span text:style-name="T16">en_393.svg</text:span></text:p>
          </draw:text-box>
        </draw:frame>
      </draw:page>
      <draw:page draw:name="page15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713cm" svg:height="2.962cm" svg:x="1.058cm" svg:y="5.927cm">
          <draw:image xlink:href="Pictures/100000000000015200000073AB3FBEF0E3C568C0.jpg" xlink:type="simple" xlink:show="embed" xlink:actuate="onLoad">
            <text:p/>
          </draw:image>
        </draw:frame>
        <draw:frame draw:style-name="gr124" draw:text-style-name="P13" draw:layer="layout" svg:width="0.849cm" svg:height="1.102cm" svg:x="23.283cm" svg:y="17.662cm">
          <draw:text-box>
            <text:p text:style-name="P3"><text:span text:style-name="T24">15</text:span></text:p>
          </draw:text-box>
        </draw:frame>
        <draw:frame draw:style-name="gr102" draw:text-style-name="P13" draw:layer="layout" svg:width="10.492cm" svg:height="1.102cm" svg:x="12.315cm" svg:y="6.698cm">
          <draw:text-box>
            <text:p text:style-name="P3"><text:span text:style-name="T12">Denken in </text:span><text:span text:style-name="T12">den </text:span><text:span text:style-name="T12">Kategorien:</text:span></text:p>
          </draw:text-box>
        </draw:frame>
        <draw:frame draw:style-name="gr125" draw:text-style-name="P13" draw:layer="layout" svg:width="5.654cm" svg:height="1.102cm" svg:x="12.315cm" svg:y="8.243cm">
          <draw:text-box>
            <text:p text:style-name="P3"><text:span text:style-name="T12">Arbeitsteilung</text:span></text:p>
          </draw:text-box>
        </draw:frame>
        <draw:frame draw:style-name="gr126" draw:text-style-name="P13" draw:layer="layout" svg:width="2.775cm" svg:height="1.102cm" svg:x="12.315cm" svg:y="9.259cm">
          <draw:text-box>
            <text:p text:style-name="P3"><text:span text:style-name="T12">Tausch</text:span></text:p>
          </draw:text-box>
        </draw:frame>
        <draw:frame draw:style-name="gr127" draw:text-style-name="P13" draw:layer="layout" svg:width="8.189cm" svg:height="1.102cm" svg:x="12.315cm" svg:y="10.275cm">
          <draw:text-box>
            <text:p text:style-name="P3"><text:span text:style-name="T12">Angebot – </text:span><text:span text:style-name="T12">Nachfrage</text:span></text:p>
          </draw:text-box>
        </draw:frame>
        <draw:frame draw:style-name="gr128" draw:text-style-name="P13" draw:layer="layout" svg:width="2.826cm" svg:height="1.102cm" svg:x="12.315cm" svg:y="11.291cm">
          <draw:text-box>
            <text:p text:style-name="P3"><text:span text:style-name="T12">Märkte</text:span></text:p>
          </draw:text-box>
        </draw:frame>
        <draw:frame draw:style-name="gr118" draw:text-style-name="P13" draw:layer="layout" svg:width="1.204cm" svg:height="1.102cm" svg:x="12.315cm" svg:y="12.307cm">
          <draw:text-box>
            <text:p text:style-name="P3"><text:span text:style-name="T12">(...)</text:span></text:p>
          </draw:text-box>
        </draw:frame>
      </draw:page>
      <draw:page draw:name="page16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713cm" svg:height="2.962cm" svg:x="1.058cm" svg:y="5.927cm">
          <draw:image xlink:href="Pictures/100000000000015200000073AB3FBEF0E3C568C0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6</text:span></text:p>
          </draw:text-box>
        </draw:frame>
        <draw:frame draw:style-name="gr2" draw:text-style-name="P2" draw:layer="layout" svg:width="12.17cm" svg:height="11.376cm" svg:x="10.83cm" svg:y="5.824cm">
          <draw:image xlink:href="Pictures/10000201000001CC000001AE28E9EF56B393B51E.png" xlink:type="simple" xlink:show="embed" xlink:actuate="onLoad">
            <text:p/>
          </draw:image>
        </draw:frame>
        <draw:frame draw:style-name="gr129" draw:text-style-name="P9" draw:layer="layout" svg:width="7.622cm" svg:height="0.831cm" svg:x="12.1cm" svg:y="4.792cm">
          <draw:text-box>
            <text:p text:style-name="P3"><text:span text:style-name="T5">Ein Beispiel: </text:span><text:span text:style-name="T5">Preisbildung</text:span></text:p>
          </draw:text-box>
        </draw:frame>
        <draw:frame draw:style-name="gr130" draw:text-style-name="P9" draw:layer="layout" svg:width="5.912cm" svg:height="0.712cm" svg:x="0.448cm" svg:y="17.456cm">
          <draw:text-box>
            <text:p text:style-name="P3"><text:span text:style-name="T16">(CC) Kaneiderdaniel </text:span></text:p>
          </draw:text-box>
        </draw:frame>
        <draw:frame draw:style-name="gr131" draw:text-style-name="P9" draw:layer="layout" svg:width="19.577cm" svg:height="0.712cm" svg:x="0.448cm" svg:y="18.218cm">
          <draw:text-box>
            <text:p text:style-name="P3"><text:span text:style-name="T16">http://upload.wikime</text:span><text:span text:style-name="T16">dia.org/wikipedia/de/</text:span><text:span text:style-name="T16">2/26/Gleichgewichts</text:span><text:span text:style-name="T16">preis.svg</text:span></text:p>
          </draw:text-box>
        </draw:frame>
      </draw:page>
      <draw:page draw:name="page17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713cm" svg:height="2.962cm" svg:x="0.885cm" svg:y="3.598cm">
          <draw:image xlink:href="Pictures/100000000000015200000073AB3FBEF0E3C568C0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7</text:span></text:p>
          </draw:text-box>
        </draw:frame>
        <draw:frame draw:style-name="gr132" draw:text-style-name="P9" draw:layer="layout" svg:width="6.877cm" svg:height="0.831cm" svg:x="14.848cm" svg:y="4.351cm">
          <draw:text-box>
            <text:p text:style-name="P3"><text:span text:style-name="T5">Ein Beispiel: </text:span><text:span text:style-name="T5">Kreisläufe</text:span></text:p>
          </draw:text-box>
        </draw:frame>
        <draw:frame draw:style-name="gr2" draw:text-style-name="P2" draw:layer="layout" svg:width="21.25cm" svg:height="10.357cm" svg:x="3.447cm" svg:y="7.038cm">
          <draw:image xlink:href="Pictures/1000020100000320000001860939CAC68D437371.png" xlink:type="simple" xlink:show="embed" xlink:actuate="onLoad">
            <text:p/>
          </draw:image>
        </draw:frame>
        <draw:frame draw:style-name="gr129" draw:text-style-name="P9" draw:layer="layout" svg:width="7.622cm" svg:height="0.831cm" svg:x="14.848cm" svg:y="5.113cm">
          <draw:text-box>
            <text:p text:style-name="P3"><text:span text:style-name="T5">Geldströme ­ </text:span><text:span text:style-name="T5">Warenströme</text:span></text:p>
          </draw:text-box>
        </draw:frame>
        <draw:frame draw:style-name="gr133" draw:text-style-name="P20" draw:layer="layout" svg:width="15.725cm" svg:height="0.634cm" svg:x="0.653cm" svg:y="17.786cm">
          <draw:text-box>
            <text:p text:style-name="P3"><text:span text:style-name="T23">Offener </text:span><text:span text:style-name="T23">wirtschaftskreislauf.svg </text:span><text:span text:style-name="T23">von Jakob Reschke (CC </text:span><text:span text:style-name="T23">BY-SA 2.0) via</text:span></text:p>
          </draw:text-box>
        </draw:frame>
        <draw:frame draw:style-name="gr134" draw:text-style-name="P20" draw:layer="layout" svg:width="14.281cm" svg:height="0.634cm" svg:x="0.653cm" svg:y="18.348cm">
          <draw:text-box>
            <text:p text:style-name="P3"><text:span text:style-name="T23">http://de.wikipedia.org/wi</text:span><text:span text:style-name="T23">ki/Datei:Offener_wirtscha</text:span><text:span text:style-name="T23">ftskreislauf.svg</text:span></text:p>
          </draw:text-box>
        </draw:frame>
      </draw:page>
      <draw:page draw:name="page18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7.425cm" svg:height="2.786cm" svg:x="0.847cm" svg:y="5.715cm">
          <draw:image xlink:href="Pictures/1000000000000115000000687BD41CCE41F40D53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8</text:span></text:p>
          </draw:text-box>
        </draw:frame>
        <draw:frame draw:style-name="gr102" draw:text-style-name="P13" draw:layer="layout" svg:width="10.492cm" svg:height="1.102cm" svg:x="10.834cm" svg:y="6.698cm">
          <draw:text-box>
            <text:p text:style-name="P3"><text:span text:style-name="T12">Denken in </text:span><text:span text:style-name="T12">den </text:span><text:span text:style-name="T12">Kategorien:</text:span></text:p>
          </draw:text-box>
        </draw:frame>
        <draw:frame draw:style-name="gr103" draw:text-style-name="P13" draw:layer="layout" svg:width="1.412cm" svg:height="1.102cm" svg:x="10.834cm" svg:y="8.243cm">
          <draw:text-box>
            <text:p text:style-name="P3"><text:span text:style-name="T12">z.B.</text:span></text:p>
          </draw:text-box>
        </draw:frame>
        <draw:frame draw:style-name="gr135" draw:text-style-name="P13" draw:layer="layout" svg:width="5.836cm" svg:height="1.102cm" svg:x="10.834cm" svg:y="9.788cm">
          <draw:text-box>
            <text:p text:style-name="P3"><text:span text:style-name="T12">Marktversage</text:span><text:span text:style-name="T12">n</text:span></text:p>
          </draw:text-box>
        </draw:frame>
        <draw:frame draw:style-name="gr136" draw:text-style-name="P13" draw:layer="layout" svg:width="3.114cm" svg:height="1.102cm" svg:x="10.834cm" svg:y="10.804cm">
          <draw:text-box>
            <text:p text:style-name="P3"><text:span text:style-name="T12">Kartelle</text:span></text:p>
          </draw:text-box>
        </draw:frame>
        <draw:frame draw:style-name="gr137" draw:text-style-name="P13" draw:layer="layout" svg:width="6.712cm" svg:height="1.102cm" svg:x="10.834cm" svg:y="11.82cm">
          <draw:text-box>
            <text:p text:style-name="P3"><text:span text:style-name="T12">öffentliche </text:span><text:span text:style-name="T12">Güter</text:span></text:p>
          </draw:text-box>
        </draw:frame>
        <draw:frame draw:style-name="gr118" draw:text-style-name="P13" draw:layer="layout" svg:width="1.204cm" svg:height="1.102cm" svg:x="10.834cm" svg:y="12.836cm">
          <draw:text-box>
            <text:p text:style-name="P3"><text:span text:style-name="T12">(...)</text:span></text:p>
          </draw:text-box>
        </draw:frame>
      </draw:page>
      <draw:page draw:name="page19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7.425cm" svg:height="2.786cm" svg:x="0.847cm" svg:y="5.715cm">
          <draw:image xlink:href="Pictures/1000000000000115000000687BD41CCE41F40D53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19</text:span></text:p>
          </draw:text-box>
        </draw:frame>
        <draw:frame draw:style-name="gr138" draw:text-style-name="P13" draw:layer="layout" svg:width="10.382cm" svg:height="1.102cm" svg:x="0.885cm" svg:y="9.661cm">
          <draw:text-box>
            <text:p text:style-name="P3"><text:span text:style-name="T12">Ein Beispiel: </text:span><text:span text:style-name="T12">Klimawandel</text:span></text:p>
          </draw:text-box>
        </draw:frame>
        <draw:frame draw:style-name="gr139" draw:text-style-name="P13" draw:layer="layout" svg:width="7.482cm" svg:height="1.102cm" svg:x="0.885cm" svg:y="11.207cm">
          <draw:text-box>
            <text:p text:style-name="P3"><text:span text:style-name="T12">Marktversage</text:span><text:span text:style-name="T12">n bei </text:span></text:p>
          </draw:text-box>
        </draw:frame>
        <draw:frame draw:style-name="gr140" draw:text-style-name="P13" draw:layer="layout" svg:width="7.745cm" svg:height="1.102cm" svg:x="0.885cm" svg:y="12.223cm">
          <draw:text-box>
            <text:p text:style-name="P3"><text:span text:style-name="T12">öffentlichen </text:span><text:span text:style-name="T12">Gütern</text:span></text:p>
          </draw:text-box>
        </draw:frame>
        <draw:frame draw:style-name="gr141" draw:text-style-name="P13" draw:layer="layout" svg:width="8.282cm" svg:height="1.102cm" svg:x="0.885cm" svg:y="13.768cm">
          <draw:text-box>
            <text:p text:style-name="P3"><text:span text:style-name="T12">Externalisieru</text:span><text:span text:style-name="T12">ng von </text:span></text:p>
          </draw:text-box>
        </draw:frame>
        <draw:frame draw:style-name="gr142" draw:text-style-name="P13" draw:layer="layout" svg:width="2.733cm" svg:height="1.102cm" svg:x="0.885cm" svg:y="14.784cm">
          <draw:text-box>
            <text:p text:style-name="P3"><text:span text:style-name="T12">Kosten</text:span></text:p>
          </draw:text-box>
        </draw:frame>
        <draw:frame draw:style-name="gr118" draw:text-style-name="P13" draw:layer="layout" svg:width="1.204cm" svg:height="1.102cm" svg:x="0.885cm" svg:y="15.8cm">
          <draw:text-box>
            <text:p text:style-name="P3"><text:span text:style-name="T12">(...)</text:span></text:p>
          </draw:text-box>
        </draw:frame>
        <draw:frame draw:style-name="gr143" draw:text-style-name="P20" draw:layer="layout" svg:width="14.802cm" svg:height="0.634cm" svg:x="0.85cm" svg:y="17.484cm">
          <draw:text-box>
            <text:p text:style-name="P3"><text:span text:style-name="T23">Glacier Mass Balance </text:span><text:span text:style-name="T23">German.png von Xavax <text:s/></text:span><text:span text:style-name="T23">(CC <text:s/>BY-SA 3.0) via</text:span></text:p>
          </draw:text-box>
        </draw:frame>
        <draw:frame draw:style-name="gr2" draw:text-style-name="P2" draw:layer="layout" svg:width="13.161cm" svg:height="10cm" svg:x="11.638cm" svg:y="5.796cm">
          <draw:image xlink:href="Pictures/1000000000000292000001F45208F12611BB5E43.jpg" xlink:type="simple" xlink:show="embed" xlink:actuate="onLoad">
            <text:p/>
          </draw:image>
        </draw:frame>
        <draw:frame draw:style-name="gr144" draw:text-style-name="P20" draw:layer="layout" svg:width="15.369cm" svg:height="0.634cm" svg:x="0.85cm" svg:y="18.046cm">
          <draw:text-box>
            <text:p text:style-name="P3"><text:span text:style-name="T23">http://de.wikipedia.org/wi</text:span><text:span text:style-name="T23">ki/Datei:Glacier_Mass_B</text:span><text:span text:style-name="T23">alance_German.png</text:span></text:p>
          </draw:text-box>
        </draw:frame>
      </draw:page>
      <draw:page draw:name="page20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888cm" svg:y="2.12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96cm" svg:height="2.828cm" svg:x="1.058cm" svg:y="6.138cm">
          <draw:image xlink:href="Pictures/100000000000016C000000737C69E058F18E06A5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0</text:span></text:p>
          </draw:text-box>
        </draw:frame>
        <draw:frame draw:style-name="gr102" draw:text-style-name="P13" draw:layer="layout" svg:width="10.492cm" svg:height="1.102cm" svg:x="10.834cm" svg:y="6.698cm">
          <draw:text-box>
            <text:p text:style-name="P3"><text:span text:style-name="T12">Denken in </text:span><text:span text:style-name="T12">den </text:span><text:span text:style-name="T12">Kategorien:</text:span></text:p>
          </draw:text-box>
        </draw:frame>
        <draw:frame draw:style-name="gr103" draw:text-style-name="P13" draw:layer="layout" svg:width="1.412cm" svg:height="1.102cm" svg:x="10.834cm" svg:y="8.243cm">
          <draw:text-box>
            <text:p text:style-name="P3"><text:span text:style-name="T12">z.B.</text:span></text:p>
          </draw:text-box>
        </draw:frame>
        <draw:frame draw:style-name="gr145" draw:text-style-name="P13" draw:layer="layout" svg:width="5.323cm" svg:height="1.102cm" svg:x="10.834cm" svg:y="9.788cm">
          <draw:text-box>
            <text:p text:style-name="P3"><text:span text:style-name="T12">Gerechtigkeit</text:span></text:p>
          </draw:text-box>
        </draw:frame>
        <draw:frame draw:style-name="gr146" draw:text-style-name="P13" draw:layer="layout" svg:width="10.822cm" svg:height="1.102cm" svg:x="10.834cm" svg:y="10.804cm">
          <draw:text-box>
            <text:p text:style-name="P3"><text:span text:style-name="T12">Verteilung </text:span><text:span text:style-name="T12">von Gütern </text:span><text:span text:style-name="T12">und </text:span></text:p>
          </draw:text-box>
        </draw:frame>
        <draw:frame draw:style-name="gr147" draw:text-style-name="P13" draw:layer="layout" svg:width="12.528cm" svg:height="1.102cm" svg:x="10.834cm" svg:y="11.82cm">
          <draw:text-box>
            <text:p text:style-name="P3"><text:span text:style-name="T12">Lasten, von </text:span><text:span text:style-name="T12">Lebenschance</text:span><text:span text:style-name="T12">n und </text:span></text:p>
          </draw:text-box>
        </draw:frame>
        <draw:frame draw:style-name="gr148" draw:text-style-name="P13" draw:layer="layout" svg:width="5.505cm" svg:height="1.102cm" svg:x="10.834cm" svg:y="12.836cm">
          <draw:text-box>
            <text:p text:style-name="P3"><text:span text:style-name="T12">Lebensrisiken</text:span></text:p>
          </draw:text-box>
        </draw:frame>
        <draw:frame draw:style-name="gr118" draw:text-style-name="P13" draw:layer="layout" svg:width="1.204cm" svg:height="1.102cm" svg:x="10.834cm" svg:y="13.852cm">
          <draw:text-box>
            <text:p text:style-name="P3"><text:span text:style-name="T12">(...)</text:span></text:p>
          </draw:text-box>
        </draw:frame>
      </draw:page>
      <draw:page draw:name="page21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785cm" svg:y="1.619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96cm" svg:height="2.828cm" svg:x="1.058cm" svg:y="6.138cm">
          <draw:image xlink:href="Pictures/100000000000016C000000737C69E058F18E06A5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1</text:span></text:p>
          </draw:text-box>
        </draw:frame>
        <draw:frame draw:style-name="gr107" draw:text-style-name="P13" draw:layer="layout" svg:width="4.896cm" svg:height="1.102cm" svg:x="0.885cm" svg:y="10.085cm">
          <draw:text-box>
            <text:p text:style-name="P3"><text:span text:style-name="T12">Ein Beispiel:</text:span></text:p>
          </draw:text-box>
        </draw:frame>
        <draw:polygon draw:style-name="gr149" draw:text-style-name="P2" draw:layer="layout" svg:width="13.801cm" svg:height="10.601cm" svg:x="10.198cm" svg:y="6.198cm" svg:viewBox="0 0 13802 10602" draw:points="6901,10602 0,10602 0,0 13802,0 13802,10602">
          <text:p/>
        </draw:polygon>
        <draw:frame draw:style-name="gr150" draw:text-style-name="P13" draw:layer="layout" svg:width="3.372cm" svg:height="1.102cm" svg:x="0.885cm" svg:y="11.63cm">
          <draw:text-box>
            <text:p text:style-name="P3"><text:span text:style-name="T12">Hartz IV</text:span></text:p>
          </draw:text-box>
        </draw:frame>
        <draw:frame draw:style-name="gr151" draw:text-style-name="P9" draw:layer="layout" svg:width="6.064cm" svg:height="0.712cm" svg:x="14.069cm" svg:y="11.18cm">
          <draw:text-box>
            <text:p text:style-name="P3"><text:span text:style-name="T25">https://www.flickr.co</text:span><text:span text:style-name="T25">m</text:span></text:p>
          </draw:text-box>
        </draw:frame>
      </draw:page>
      <draw:page draw:name="page22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785cm" svg:y="1.619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96cm" svg:height="2.828cm" svg:x="1.058cm" svg:y="4.445cm">
          <draw:image xlink:href="Pictures/100000000000016C000000737C69E058F18E06A5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2</text:span></text:p>
          </draw:text-box>
        </draw:frame>
        <draw:frame draw:style-name="gr152" draw:text-style-name="P13" draw:layer="layout" svg:width="5.107cm" svg:height="1.102cm" svg:x="12.95cm" svg:y="4.37cm">
          <draw:text-box>
            <text:p text:style-name="P3"><text:span text:style-name="T12">Ein Beispiel: </text:span></text:p>
          </draw:text-box>
        </draw:frame>
        <draw:frame draw:style-name="gr2" draw:text-style-name="P2" draw:layer="layout" svg:width="13.267cm" svg:height="9.951cm" svg:x="10.396cm" svg:y="7.398cm">
          <draw:image xlink:href="Pictures/1000000000000280000001E0E55AA6F90B91E2A8.jpg" xlink:type="simple" xlink:show="embed" xlink:actuate="onLoad">
            <text:p/>
          </draw:image>
        </draw:frame>
        <draw:frame draw:style-name="gr153" draw:text-style-name="P13" draw:layer="layout" svg:width="6.14cm" svg:height="1.102cm" svg:x="12.95cm" svg:y="5.915cm">
          <draw:text-box>
            <text:p text:style-name="P3"><text:span text:style-name="T12">„</text:span><text:span text:style-name="T12">working </text:span><text:span text:style-name="T12">poor“</text:span></text:p>
          </draw:text-box>
        </draw:frame>
        <draw:frame draw:style-name="gr154" draw:text-style-name="P20" draw:layer="layout" svg:width="13.274cm" svg:height="0.634cm" svg:x="0.85cm" svg:y="17.786cm">
          <draw:text-box>
            <text:p text:style-name="P3"><text:span text:style-name="T23">Arm trotz Arbeit von Dennis Wegner (CC BY-NC-SA 2.0) via </text:span></text:p>
          </draw:text-box>
        </draw:frame>
        <draw:frame draw:style-name="gr155" draw:text-style-name="P20" draw:layer="layout" svg:width="12.152cm" svg:height="0.634cm" svg:x="0.85cm" svg:y="18.348cm">
          <draw:text-box>
            <text:p text:style-name="P3"><text:span text:style-name="T26">https://www.flickr.com/photos/d</text:span><text:span text:style-name="T26">er_dennis/3268459979/ </text:span></text:p>
          </draw:text-box>
        </draw:frame>
      </draw:page>
      <draw:page draw:name="page23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0" draw:text-style-name="P5" draw:layer="layout" svg:width="17.494cm" svg:height="1.284cm" svg:x="3.785cm" svg:y="1.619cm">
          <draw:text-box>
            <text:p text:style-name="P3"><text:span text:style-name="T8">Kompetenz</text:span><text:span text:style-name="T8">en im </text:span><text:span text:style-name="T8">Ökonomie­</text:span><text:span text:style-name="T8">Unterricht</text:span></text:p>
          </draw:text-box>
        </draw:frame>
        <draw:frame draw:style-name="gr2" draw:text-style-name="P2" draw:layer="layout" svg:width="8.96cm" svg:height="2.828cm" svg:x="1.058cm" svg:y="4.445cm">
          <draw:image xlink:href="Pictures/100000000000016C000000737C69E058F18E06A5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3</text:span></text:p>
          </draw:text-box>
        </draw:frame>
        <draw:frame draw:style-name="gr152" draw:text-style-name="P13" draw:layer="layout" svg:width="5.107cm" svg:height="1.102cm" svg:x="12.95cm" svg:y="4.37cm">
          <draw:text-box>
            <text:p text:style-name="P3"><text:span text:style-name="T12">Ein Beispiel: </text:span></text:p>
          </draw:text-box>
        </draw:frame>
        <draw:polygon draw:style-name="gr149" draw:text-style-name="P2" draw:layer="layout" svg:width="22.599cm" svg:height="9cm" svg:x="1.601cm" svg:y="8.6cm" svg:viewBox="0 0 22600 9001" draw:points="11301,9001 0,9001 0,0 22600,0 22600,9001">
          <text:p/>
        </draw:polygon>
        <draw:frame draw:style-name="gr156" draw:text-style-name="P13" draw:layer="layout" svg:width="7.58cm" svg:height="1.102cm" svg:x="12.95cm" svg:y="5.915cm">
          <draw:text-box>
            <text:p text:style-name="P3"><text:span text:style-name="T12">Steuergerechti</text:span><text:span text:style-name="T12">gkeit</text:span></text:p>
          </draw:text-box>
        </draw:frame>
        <draw:frame draw:style-name="gr157" draw:text-style-name="P9" draw:layer="layout" svg:width="8.244cm" svg:height="0.712cm" svg:x="8.781cm" svg:y="12.778cm">
          <draw:text-box>
            <text:p text:style-name="P3"><text:span text:style-name="T25">https://www.planet-</text:span><text:span text:style-name="T25">schule.de/</text:span></text:p>
          </draw:text-box>
        </draw:frame>
      </draw:page>
      <draw:page draw:name="page24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89592AC55E2DEB3C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C3A8662358692799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27">24</text:span></text:p>
          </draw:text-box>
        </draw:frame>
        <draw:frame draw:style-name="gr158" draw:text-style-name="P21" draw:layer="layout" svg:width="17.147cm" svg:height="2.474cm" svg:x="3.425cm" svg:y="7.549cm">
          <draw:text-box>
            <text:p text:style-name="P3"><text:span text:style-name="T28">Komp</text:span><text:span text:style-name="T28">etenz</text:span><text:span text:style-name="T28">model</text:span><text:span text:style-name="T28">le</text:span></text:p>
          </draw:text-box>
        </draw:frame>
        <draw:frame draw:style-name="gr159" draw:text-style-name="P4" draw:layer="layout" svg:width="1.551cm" svg:height="2.02cm" svg:x="20.01cm" svg:y="7.899cm">
          <draw:text-box>
            <text:p text:style-name="P3"><text:span text:style-name="T29"><text:s/></text:span></text:p>
          </draw:text-box>
        </draw:frame>
        <draw:frame draw:style-name="gr160" draw:text-style-name="P21" draw:layer="layout" svg:width="2.28cm" svg:height="2.474cm" svg:x="20.401cm" svg:y="7.549cm">
          <draw:text-box>
            <text:p text:style-name="P3"><text:span text:style-name="T28">in </text:span></text:p>
          </draw:text-box>
        </draw:frame>
        <draw:frame draw:style-name="gr161" draw:text-style-name="P21" draw:layer="layout" svg:width="16.622cm" svg:height="2.474cm" svg:x="3.425cm" svg:y="9.835cm">
          <draw:text-box>
            <text:p text:style-name="P3"><text:span text:style-name="T28">der </text:span><text:span text:style-name="T28">ökono</text:span><text:span text:style-name="T28">misch</text:span><text:span text:style-name="T28">en </text:span></text:p>
          </draw:text-box>
        </draw:frame>
        <draw:frame draw:style-name="gr162" draw:text-style-name="P21" draw:layer="layout" svg:width="7.093cm" svg:height="2.474cm" svg:x="3.425cm" svg:y="12.121cm">
          <draw:text-box>
            <text:p text:style-name="P3"><text:span text:style-name="T28">Bildu</text:span><text:span text:style-name="T28">ng</text:span></text:p>
          </draw:text-box>
        </draw:frame>
      </draw:page>
      <draw:page draw:name="page25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63" draw:text-style-name="P4" draw:layer="layout" svg:width="17.833cm" svg:height="2.02cm" svg:x="1.386cm" svg:y="3.507cm">
          <draw:text-box>
            <text:p text:style-name="P3"><text:span text:style-name="T2">Was ist </text:span><text:span text:style-name="T2">eine </text:span><text:span text:style-name="T2">Kompe</text:span><text:span text:style-name="T2">tenz?</text:span></text:p>
          </draw:text-box>
        </draw:frame>
        <draw:frame draw:style-name="gr164" draw:text-style-name="P22" draw:layer="layout" svg:width="1.206cm" svg:height="1.483cm" svg:x="1.842cm" svg:y="6.295cm">
          <draw:text-box>
            <text:p text:style-name="P3"><text:span text:style-name="T30"></text:span></text:p>
          </draw:text-box>
        </draw:frame>
        <draw:frame draw:style-name="gr165" draw:text-style-name="P23" draw:layer="layout" svg:width="17.833cm" svg:height="1.652cm" svg:x="3.048cm" svg:y="6.288cm">
          <draw:text-box>
            <text:p text:style-name="P3"><text:span text:style-name="T31"><text:s/></text:span><text:span text:style-name="T31">Wissen + </text:span><text:span text:style-name="T31">Können </text:span><text:span text:style-name="T31">(Standard</text:span><text:span text:style-name="T31">s; </text:span></text:p>
          </draw:text-box>
        </draw:frame>
        <draw:frame draw:style-name="gr166" draw:text-style-name="P23" draw:layer="layout" svg:width="4.375cm" svg:height="1.652cm" svg:x="2.589cm" svg:y="7.812cm">
          <draw:text-box>
            <text:p text:style-name="P3"><text:span text:style-name="T31">Detjen)</text:span></text:p>
          </draw:text-box>
        </draw:frame>
        <draw:frame draw:style-name="gr164" draw:text-style-name="P22" draw:layer="layout" svg:width="1.206cm" svg:height="1.483cm" svg:x="1.842cm" svg:y="9.66cm">
          <draw:text-box>
            <text:p text:style-name="P3"><text:span text:style-name="T30"></text:span></text:p>
          </draw:text-box>
        </draw:frame>
        <draw:frame draw:style-name="gr167" draw:text-style-name="P23" draw:layer="layout" svg:width="16.563cm" svg:height="1.652cm" svg:x="3.048cm" svg:y="9.65cm">
          <draw:text-box>
            <text:p text:style-name="P3"><text:span text:style-name="T31"><text:s/></text:span><text:span text:style-name="T31">Wissen + </text:span><text:span text:style-name="T31">Können + </text:span><text:span text:style-name="T31">Wollen </text:span></text:p>
          </draw:text-box>
        </draw:frame>
        <draw:frame draw:style-name="gr168" draw:text-style-name="P23" draw:layer="layout" svg:width="5.505cm" svg:height="1.652cm" svg:x="2.589cm" svg:y="11.174cm">
          <draw:text-box>
            <text:p text:style-name="P3"><text:span text:style-name="T31">(Weinert)</text:span></text:p>
          </draw:text-box>
        </draw:frame>
        <draw:frame draw:style-name="gr164" draw:text-style-name="P22" draw:layer="layout" svg:width="1.206cm" svg:height="1.483cm" svg:x="1.842cm" svg:y="13.026cm">
          <draw:text-box>
            <text:p text:style-name="P3"><text:span text:style-name="T30"></text:span></text:p>
          </draw:text-box>
        </draw:frame>
        <draw:frame draw:style-name="gr169" draw:text-style-name="P23" draw:layer="layout" svg:width="16.877cm" svg:height="1.652cm" svg:x="3.048cm" svg:y="13.016cm">
          <draw:text-box>
            <text:p text:style-name="P3"><text:span text:style-name="T31"><text:s/></text:span><text:span text:style-name="T31">Wissen + </text:span><text:span text:style-name="T31">Können + </text:span><text:span text:style-name="T31">Werte + </text:span></text:p>
          </draw:text-box>
        </draw:frame>
        <draw:frame draw:style-name="gr170" draw:text-style-name="P23" draw:layer="layout" svg:width="21.689cm" svg:height="1.652cm" svg:x="2.589cm" svg:y="14.54cm">
          <draw:text-box>
            <text:p text:style-name="P3"><text:span text:style-name="T31">Selbstbe</text:span><text:span text:style-name="T31">wusstsei</text:span><text:span text:style-name="T31">n (v. </text:span><text:span text:style-name="T31">Hentig; </text:span><text:span text:style-name="T31">Meyer)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5</text:span></text:p>
          </draw:text-box>
        </draw:frame>
      </draw:page>
      <draw:page draw:name="page26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71" draw:text-style-name="P4" draw:layer="layout" svg:width="17.659cm" svg:height="2.02cm" svg:x="1.386cm" svg:y="3.507cm">
          <draw:text-box>
            <text:p text:style-name="P3"><text:span text:style-name="T2">Kompe</text:span><text:span text:style-name="T2">tenzfel</text:span><text:span text:style-name="T2">der </text:span><text:span text:style-name="T2">(GPJE)</text:span></text:p>
          </draw:text-box>
        </draw:frame>
        <draw:frame draw:style-name="gr172" draw:text-style-name="P24" draw:layer="layout" svg:width="1.34cm" svg:height="1.652cm" svg:x="1.842cm" svg:y="6.299cm">
          <draw:text-box>
            <text:p text:style-name="P3"><text:span text:style-name="T32"></text:span></text:p>
          </draw:text-box>
        </draw:frame>
        <draw:frame draw:style-name="gr173" draw:text-style-name="P25" draw:layer="layout" svg:width="1.41cm" svg:height="1.834cm" svg:x="3.182cm" svg:y="6.289cm">
          <draw:text-box>
            <text:p text:style-name="P3"><text:span text:style-name="T33"><text:s/></text:span></text:p>
          </draw:text-box>
        </draw:frame>
        <draw:frame draw:style-name="gr174" draw:text-style-name="P23" draw:layer="layout" svg:width="5.886cm" svg:height="1.669cm" svg:x="3.531cm" svg:y="6.429cm">
          <draw:text-box>
            <text:p text:style-name="P3"><text:span text:style-name="T34">Fachwisse</text:span><text:span text:style-name="T34">n</text:span></text:p>
          </draw:text-box>
        </draw:frame>
        <draw:frame draw:style-name="gr164" draw:text-style-name="P22" draw:layer="layout" svg:width="1.206cm" svg:height="1.483cm" svg:x="1.842cm" svg:y="8.306cm">
          <draw:text-box>
            <text:p text:style-name="P3"><text:span text:style-name="T30"></text:span></text:p>
          </draw:text-box>
        </draw:frame>
        <draw:frame draw:style-name="gr175" draw:text-style-name="P23" draw:layer="layout" svg:width="11.534cm" svg:height="1.652cm" svg:x="3.048cm" svg:y="8.296cm">
          <draw:text-box>
            <text:p text:style-name="P3"><text:span text:style-name="T31"><text:s/></text:span><text:span text:style-name="T31">Analysek</text:span><text:span text:style-name="T31">ompetenz</text:span></text:p>
          </draw:text-box>
        </draw:frame>
        <draw:frame draw:style-name="gr164" draw:text-style-name="P22" draw:layer="layout" svg:width="1.206cm" svg:height="1.483cm" svg:x="1.842cm" svg:y="10.147cm">
          <draw:text-box>
            <text:p text:style-name="P3"><text:span text:style-name="T30"></text:span></text:p>
          </draw:text-box>
        </draw:frame>
        <draw:frame draw:style-name="gr176" draw:text-style-name="P23" draw:layer="layout" svg:width="10.759cm" svg:height="1.652cm" svg:x="3.048cm" svg:y="10.137cm">
          <draw:text-box>
            <text:p text:style-name="P3"><text:span text:style-name="T31"><text:s/></text:span><text:span text:style-name="T31">Urteilsko</text:span><text:span text:style-name="T31">mpetenz</text:span></text:p>
          </draw:text-box>
        </draw:frame>
        <draw:frame draw:style-name="gr164" draw:text-style-name="P22" draw:layer="layout" svg:width="1.206cm" svg:height="1.483cm" svg:x="1.842cm" svg:y="11.989cm">
          <draw:text-box>
            <text:p text:style-name="P3"><text:span text:style-name="T30"></text:span></text:p>
          </draw:text-box>
        </draw:frame>
        <draw:frame draw:style-name="gr177" draw:text-style-name="P23" draw:layer="layout" svg:width="13.295cm" svg:height="1.652cm" svg:x="3.048cm" svg:y="11.979cm">
          <draw:text-box>
            <text:p text:style-name="P3"><text:span text:style-name="T31"><text:s/></text:span><text:span text:style-name="T31">Handlun</text:span><text:span text:style-name="T31">gskompet</text:span><text:span text:style-name="T31">enz</text:span></text:p>
          </draw:text-box>
        </draw:frame>
        <draw:frame draw:style-name="gr164" draw:text-style-name="P22" draw:layer="layout" svg:width="1.206cm" svg:height="1.483cm" svg:x="1.842cm" svg:y="13.83cm">
          <draw:text-box>
            <text:p text:style-name="P3"><text:span text:style-name="T30"></text:span></text:p>
          </draw:text-box>
        </draw:frame>
        <draw:frame draw:style-name="gr178" draw:text-style-name="P23" draw:layer="layout" svg:width="12.804cm" svg:height="1.652cm" svg:x="3.048cm" svg:y="13.82cm">
          <draw:text-box>
            <text:p text:style-name="P3"><text:span text:style-name="T31"><text:s/></text:span><text:span text:style-name="T31">Methode</text:span><text:span text:style-name="T31">nkompet</text:span><text:span text:style-name="T31">enz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6</text:span></text:p>
          </draw:text-box>
        </draw:frame>
      </draw:page>
      <draw:page draw:name="page27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79" draw:text-style-name="P4" draw:layer="layout" svg:width="13.731cm" svg:height="2.02cm" svg:x="1.274cm" svg:y="2.646cm">
          <draw:text-box>
            <text:p text:style-name="P3"><text:span text:style-name="T2">Analys</text:span><text:span text:style-name="T2">ekomp</text:span><text:span text:style-name="T2">etenz</text:span></text:p>
          </draw:text-box>
        </draw:frame>
        <draw:frame draw:style-name="gr180" draw:text-style-name="P10" draw:layer="layout" svg:width="21.706cm" svg:height="1.47cm" svg:x="1.319cm" svg:y="5.215cm">
          <draw:text-box>
            <text:p text:style-name="P3"><text:span text:style-name="T35">Erschließu</text:span><text:span text:style-name="T35">ng </text:span><text:span text:style-name="T35">ökonomisc</text:span><text:span text:style-name="T35">her </text:span><text:span text:style-name="T35">Sachverha</text:span><text:span text:style-name="T35">lte </text:span></text:p>
          </draw:text-box>
        </draw:frame>
        <draw:frame draw:style-name="gr181" draw:text-style-name="P10" draw:layer="layout" svg:width="21.012cm" svg:height="1.47cm" svg:x="1.319cm" svg:y="6.852cm">
          <draw:text-box>
            <text:p text:style-name="P3"><text:span text:style-name="T35">mit Hilfe </text:span><text:span text:style-name="T35">ökonomisc</text:span><text:span text:style-name="T35">her </text:span><text:span text:style-name="T35">Kategorie</text:span><text:span text:style-name="T35">n und </text:span></text:p>
          </draw:text-box>
        </draw:frame>
        <draw:frame draw:style-name="gr182" draw:text-style-name="P10" draw:layer="layout" svg:width="5.311cm" svg:height="1.47cm" svg:x="2.067cm" svg:y="8.206cm">
          <draw:text-box>
            <text:p text:style-name="P3"><text:span text:style-name="T35">Modellen:</text:span></text:p>
          </draw:text-box>
        </draw:frame>
        <draw:frame draw:style-name="gr183" draw:text-style-name="P26" draw:layer="layout" svg:width="0.916cm" svg:height="1.195cm" svg:x="2.067cm" svg:y="11.405cm">
          <draw:text-box>
            <text:p text:style-name="P3"><text:span text:style-name="T36">­ </text:span></text:p>
          </draw:text-box>
        </draw:frame>
        <draw:frame draw:style-name="gr184" draw:text-style-name="P10" draw:layer="layout" svg:width="17.308cm" svg:height="1.47cm" svg:x="2.604cm" svg:y="11.194cm">
          <draw:text-box>
            <text:p text:style-name="P3"><text:span text:style-name="T35">Ökonomis</text:span><text:span text:style-name="T35">ches </text:span><text:span text:style-name="T35">Verhaltens</text:span><text:span text:style-name="T35">modell</text:span></text:p>
          </draw:text-box>
        </draw:frame>
        <draw:frame draw:style-name="gr185" draw:text-style-name="P10" draw:layer="layout" svg:width="8.769cm" svg:height="1.47cm" svg:x="2.067cm" svg:y="12.831cm">
          <draw:text-box>
            <text:p text:style-name="P3"><text:span text:style-name="T35">­ </text:span><text:span text:style-name="T35">Kreislauf</text:span><text:span text:style-name="T35">modell</text:span></text:p>
          </draw:text-box>
        </draw:frame>
        <draw:frame draw:style-name="gr186" draw:text-style-name="P10" draw:layer="layout" svg:width="13.036cm" svg:height="1.47cm" svg:x="2.067cm" svg:y="14.468cm">
          <draw:text-box>
            <text:p text:style-name="P3"><text:span text:style-name="T35">­ Modell </text:span><text:span text:style-name="T35">der </text:span><text:span text:style-name="T35">Preisbildu</text:span><text:span text:style-name="T35">ng</text:span></text:p>
          </draw:text-box>
        </draw:frame>
        <draw:frame draw:style-name="gr187" draw:text-style-name="P10" draw:layer="layout" svg:width="2.741cm" svg:height="1.47cm" svg:x="1.319cm" svg:y="16.102cm">
          <draw:text-box>
            <text:p text:style-name="P3"><text:span text:style-name="T35"><text:s text:c="3"/></text:span><text:span text:style-name="T35">­ (...)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7</text:span></text:p>
          </draw:text-box>
        </draw:frame>
      </draw:page>
      <draw:page draw:name="page28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88" draw:text-style-name="P4" draw:layer="layout" svg:width="12.778cm" svg:height="2.02cm" svg:x="1.189cm" svg:y="3.108cm">
          <draw:text-box>
            <text:p text:style-name="P3"><text:span text:style-name="T2">Urteils</text:span><text:span text:style-name="T2">kompet</text:span><text:span text:style-name="T2">enz</text:span></text:p>
          </draw:text-box>
        </draw:frame>
        <draw:frame draw:style-name="gr189" draw:text-style-name="P27" draw:layer="layout" svg:width="0.937cm" svg:height="1.157cm" svg:x="1.245cm" svg:y="6.093cm">
          <draw:text-box>
            <text:p text:style-name="P3"><text:span text:style-name="T37"></text:span></text:p>
          </draw:text-box>
        </draw:frame>
        <draw:frame draw:style-name="gr190" draw:text-style-name="P5" draw:layer="layout" svg:width="21.457cm" svg:height="1.284cm" svg:x="2.184cm" svg:y="6.085cm">
          <draw:text-box>
            <text:p text:style-name="P3"><text:span text:style-name="T3">Beurteilung/</text:span><text:span text:style-name="T3">Bewertung </text:span><text:span text:style-name="T3">von </text:span><text:span text:style-name="T3">Entscheidun</text:span><text:span text:style-name="T3">gsalter­</text:span></text:p>
          </draw:text-box>
        </draw:frame>
        <draw:frame draw:style-name="gr191" draw:text-style-name="P5" draw:layer="layout" svg:width="21.033cm" svg:height="1.284cm" svg:x="1.997cm" svg:y="7.271cm">
          <draw:text-box>
            <text:p text:style-name="P3"><text:span text:style-name="T3">nativen, </text:span><text:span text:style-name="T3">rechtlich­</text:span><text:span text:style-name="T3">institutionel</text:span><text:span text:style-name="T3">len </text:span><text:span text:style-name="T3">Regelungen, </text:span></text:p>
          </draw:text-box>
        </draw:frame>
        <draw:frame draw:style-name="gr192" draw:text-style-name="P5" draw:layer="layout" svg:width="13.731cm" svg:height="1.284cm" svg:x="1.997cm" svg:y="8.456cm">
          <draw:text-box>
            <text:p text:style-name="P3"><text:span text:style-name="T3">Handlunge</text:span><text:span text:style-name="T3">n und ihren </text:span><text:span text:style-name="T3">Folgen</text:span></text:p>
          </draw:text-box>
        </draw:frame>
        <draw:frame draw:style-name="gr193" draw:text-style-name="P5" draw:layer="layout" svg:width="15.547cm" svg:height="1.284cm" svg:x="2.004cm" svg:y="9.888cm">
          <draw:text-box>
            <text:p text:style-name="P3"><text:span text:style-name="T3">­ anhand </text:span><text:span text:style-name="T3">ökonomisch</text:span><text:span text:style-name="T3">er </text:span><text:span text:style-name="T3">Kategorien</text:span></text:p>
          </draw:text-box>
        </draw:frame>
        <draw:frame draw:style-name="gr10" draw:text-style-name="P5" draw:layer="layout" svg:width="22.777cm" svg:height="1.284cm" svg:x="2.004cm" svg:y="11.074cm">
          <draw:text-box>
            <text:p text:style-name="P3"><text:span text:style-name="T3">­ im Hinblick </text:span><text:span text:style-name="T3">auf </text:span><text:span text:style-name="T3">gesellschaftl</text:span><text:span text:style-name="T3">iche Werte </text:span><text:span text:style-name="T3">und Ziele</text:span></text:p>
          </draw:text-box>
        </draw:frame>
        <draw:frame draw:style-name="gr189" draw:text-style-name="P27" draw:layer="layout" svg:width="0.937cm" svg:height="1.157cm" svg:x="1.245cm" svg:y="12.51cm">
          <draw:text-box>
            <text:p text:style-name="P3"><text:span text:style-name="T37"></text:span></text:p>
          </draw:text-box>
        </draw:frame>
        <draw:frame draw:style-name="gr194" draw:text-style-name="P5" draw:layer="layout" svg:width="20.06cm" svg:height="1.284cm" svg:x="2.184cm" svg:y="12.502cm">
          <draw:text-box>
            <text:p text:style-name="P3"><text:span text:style-name="T3">Überprüfen </text:span><text:span text:style-name="T3">und </text:span><text:span text:style-name="T3">Bewertung </text:span><text:span text:style-name="T3">der </text:span><text:span text:style-name="T3">Reichweite <text:s/></text:span></text:p>
          </draw:text-box>
        </draw:frame>
        <draw:frame draw:style-name="gr195" draw:text-style-name="P5" draw:layer="layout" svg:width="18.688cm" svg:height="1.284cm" svg:x="1.997cm" svg:y="13.688cm">
          <draw:text-box>
            <text:p text:style-name="P3"><text:span text:style-name="T3">ökonomisch</text:span><text:span text:style-name="T3">er <text:s/></text:span><text:span text:style-name="T3">Denkweisen </text:span><text:span text:style-name="T3">und </text:span><text:span text:style-name="T3">Modelle</text:span></text:p>
          </draw:text-box>
        </draw:frame>
        <draw:frame draw:style-name="gr189" draw:text-style-name="P27" draw:layer="layout" svg:width="0.937cm" svg:height="1.157cm" svg:x="1.245cm" svg:y="15.127cm">
          <draw:text-box>
            <text:p text:style-name="P3"><text:span text:style-name="T37"></text:span></text:p>
          </draw:text-box>
        </draw:frame>
        <draw:frame draw:style-name="gr196" draw:text-style-name="P5" draw:layer="layout" svg:width="19.865cm" svg:height="1.284cm" svg:x="2.184cm" svg:y="15.12cm">
          <draw:text-box>
            <text:p text:style-name="P3"><text:span text:style-name="T3">Unterscheid</text:span><text:span text:style-name="T3">ung von </text:span><text:span text:style-name="T3">Sach­ und </text:span><text:span text:style-name="T3">Werturteilen 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8</text:span></text:p>
          </draw:text-box>
        </draw:frame>
      </draw:page>
      <draw:page draw:name="page29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197" draw:text-style-name="P4" draw:layer="layout" svg:width="15.881cm" svg:height="2.02cm" svg:x="1.386cm" svg:y="2.911cm">
          <draw:text-box>
            <text:p text:style-name="P3"><text:span text:style-name="T2">Handlu</text:span><text:span text:style-name="T2">ngskom</text:span><text:span text:style-name="T2">petenz</text:span></text:p>
          </draw:text-box>
        </draw:frame>
        <draw:frame draw:style-name="gr189" draw:text-style-name="P27" draw:layer="layout" svg:width="0.937cm" svg:height="1.157cm" svg:x="1.446cm" svg:y="5.299cm">
          <draw:text-box>
            <text:p text:style-name="P3"><text:span text:style-name="T37"></text:span></text:p>
          </draw:text-box>
        </draw:frame>
        <draw:frame draw:style-name="gr198" draw:text-style-name="P5" draw:layer="layout" svg:width="18.426cm" svg:height="1.301cm" svg:x="2.385cm" svg:y="5.292cm">
          <draw:text-box>
            <text:p text:style-name="P3"><text:span text:style-name="T3"><text:s/></text:span><text:span text:style-name="T38">wird trainiert </text:span><text:span text:style-name="T38">und gefördert </text:span><text:span text:style-name="T38">durch </text:span><text:span text:style-name="T38">handlungs­</text:span></text:p>
          </draw:text-box>
        </draw:frame>
        <draw:frame draw:style-name="gr199" draw:text-style-name="P5" draw:layer="layout" svg:width="21.372cm" svg:height="1.301cm" svg:x="2.194cm" svg:y="6.477cm">
          <draw:text-box>
            <text:p text:style-name="P3"><text:span text:style-name="T38">orientierte </text:span><text:span text:style-name="T38">Unterrichtsfor</text:span><text:span text:style-name="T38">men und </text:span><text:span text:style-name="T38">äußert sich </text:span><text:span text:style-name="T38">u.a. in </text:span></text:p>
          </draw:text-box>
        </draw:frame>
        <draw:frame draw:style-name="gr200" draw:text-style-name="P5" draw:layer="layout" svg:width="6.424cm" svg:height="1.301cm" svg:x="2.194cm" svg:y="7.662cm">
          <draw:text-box>
            <text:p text:style-name="P3"><text:span text:style-name="T38">der Fähigkeit </text:span><text:span text:style-name="T38">…</text:span></text:p>
          </draw:text-box>
        </draw:frame>
        <draw:frame draw:style-name="gr189" draw:text-style-name="P27" draw:layer="layout" svg:width="0.937cm" svg:height="1.157cm" svg:x="1.446cm" svg:y="9.102cm">
          <draw:text-box>
            <text:p text:style-name="P3"><text:span text:style-name="T37"></text:span></text:p>
          </draw:text-box>
        </draw:frame>
        <draw:frame draw:style-name="gr201" draw:text-style-name="P5" draw:layer="layout" svg:width="19.662cm" svg:height="1.284cm" svg:x="2.385cm" svg:y="9.094cm">
          <draw:text-box>
            <text:p text:style-name="P3"><text:span text:style-name="T3">eigene </text:span><text:span text:style-name="T3">Positionen </text:span><text:span text:style-name="T3">in </text:span><text:span text:style-name="T3">ökonomisch</text:span><text:span text:style-name="T3">en Fragen </text:span></text:p>
          </draw:text-box>
        </draw:frame>
        <draw:frame draw:style-name="gr202" draw:text-style-name="P5" draw:layer="layout" svg:width="17.35cm" svg:height="1.284cm" svg:x="2.194cm" svg:y="10.28cm">
          <draw:text-box>
            <text:p text:style-name="P3"><text:span text:style-name="T3">argumentati</text:span><text:span text:style-name="T3">v vor </text:span><text:span text:style-name="T3">anderen zu </text:span><text:span text:style-name="T3">vertreten</text:span></text:p>
          </draw:text-box>
        </draw:frame>
        <draw:frame draw:style-name="gr189" draw:text-style-name="P27" draw:layer="layout" svg:width="0.937cm" svg:height="1.157cm" svg:x="1.446cm" svg:y="11.716cm">
          <draw:text-box>
            <text:p text:style-name="P3"><text:span text:style-name="T37"></text:span></text:p>
          </draw:text-box>
        </draw:frame>
        <draw:frame draw:style-name="gr203" draw:text-style-name="P5" draw:layer="layout" svg:width="17.769cm" svg:height="1.284cm" svg:x="2.385cm" svg:y="11.709cm">
          <draw:text-box>
            <text:p text:style-name="P3"><text:span text:style-name="T3">als </text:span><text:span text:style-name="T3">Konsument </text:span><text:span text:style-name="T3">verantwortu</text:span><text:span text:style-name="T3">ngsvoll am </text:span></text:p>
          </draw:text-box>
        </draw:frame>
        <draw:frame draw:style-name="gr204" draw:text-style-name="P5" draw:layer="layout" svg:width="14.175cm" svg:height="1.284cm" svg:x="2.194cm" svg:y="12.894cm">
          <draw:text-box>
            <text:p text:style-name="P3"><text:span text:style-name="T3">Wirtschaftsl</text:span><text:span text:style-name="T3">eben </text:span><text:span text:style-name="T3">teilzunehme</text:span><text:span text:style-name="T3">n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29</text:span></text:p>
          </draw:text-box>
        </draw:frame>
      </draw:page>
      <draw:page draw:name="page30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path draw:style-name="gr205" draw:text-style-name="P28" draw:layer="layout" svg:width="5.161cm" svg:height="1.048cm" svg:x="1.647cm" svg:y="10.283cm" svg:viewBox="0 0 5162 1049" svg:d="M0 0h5162v1049h-5162zM0 0zM5162 1049z">
          <text:p/>
        </draw:path>
        <draw:polygon draw:style-name="gr82" draw:text-style-name="P2" draw:layer="layout" svg:width="5.161cm" svg:height="1.048cm" svg:x="1.647cm" svg:y="10.283cm" svg:viewBox="0 0 5162 1049" draw:points="0,0 5162,0 5162,1049 0,1049">
          <text:p/>
        </draw:polygon>
        <draw:polygon draw:style-name="gr82" draw:text-style-name="P2" draw:layer="layout" svg:width="0cm" svg:height="0cm" svg:x="1.647cm" svg:y="10.283cm" svg:viewBox="0 0 0 0" draw:points="0,0">
          <text:p/>
        </draw:polygon>
        <draw:polygon draw:style-name="gr82" draw:text-style-name="P2" draw:layer="layout" svg:width="0cm" svg:height="0cm" svg:x="6.808cm" svg:y="11.331cm" svg:viewBox="0 0 0 0" draw:points="0,0">
          <text:p/>
        </draw:polygon>
        <draw:path draw:style-name="gr205" draw:text-style-name="P28" draw:layer="layout" svg:width="5.162cm" svg:height="1.048cm" svg:x="17.063cm" svg:y="8.928cm" svg:viewBox="0 0 5163 1049" svg:d="M0 0h5163v1049h-5163zM0 0zM5163 1049z">
          <text:p/>
        </draw:path>
        <draw:polygon draw:style-name="gr82" draw:text-style-name="P2" draw:layer="layout" svg:width="5.162cm" svg:height="1.048cm" svg:x="17.063cm" svg:y="8.928cm" svg:viewBox="0 0 5163 1049" draw:points="0,0 5163,0 5163,1049 0,1049">
          <text:p/>
        </draw:polygon>
        <draw:polygon draw:style-name="gr82" draw:text-style-name="P2" draw:layer="layout" svg:width="0cm" svg:height="0cm" svg:x="17.063cm" svg:y="8.928cm" svg:viewBox="0 0 0 0" draw:points="0,0">
          <text:p/>
        </draw:polygon>
        <draw:polygon draw:style-name="gr82" draw:text-style-name="P2" draw:layer="layout" svg:width="0cm" svg:height="0cm" svg:x="22.225cm" svg:y="9.976cm" svg:viewBox="0 0 0 0" draw:points="0,0">
          <text:p/>
        </draw:polygon>
        <draw:polygon draw:style-name="gr82" draw:text-style-name="P2" draw:layer="layout" svg:width="5.161cm" svg:height="1.023cm" svg:x="10.516cm" svg:y="8.332cm" svg:viewBox="0 0 5162 1024" draw:points="0,0 5162,0 5162,1024 0,1024">
          <text:p/>
        </draw:polygon>
        <draw:polygon draw:style-name="gr82" draw:text-style-name="P2" draw:layer="layout" svg:width="0cm" svg:height="0cm" svg:x="10.516cm" svg:y="8.332cm" svg:viewBox="0 0 0 0" draw:points="0,0">
          <text:p/>
        </draw:polygon>
        <draw:polygon draw:style-name="gr82" draw:text-style-name="P2" draw:layer="layout" svg:width="0cm" svg:height="0cm" svg:x="15.677cm" svg:y="9.355cm" svg:viewBox="0 0 0 0" draw:points="0,0">
          <text:p/>
        </draw:polygon>
        <draw:frame draw:style-name="gr206" draw:text-style-name="P4" draw:layer="layout" svg:width="15.28cm" svg:height="2.02cm" svg:x="1.386cm" svg:y="3.306cm">
          <draw:text-box>
            <text:p text:style-name="P3"><text:span text:style-name="T2">Method</text:span><text:span text:style-name="T2">enkom</text:span><text:span text:style-name="T2">petenz</text:span></text:p>
          </draw:text-box>
        </draw:frame>
        <draw:polygon draw:style-name="gr82" draw:text-style-name="P2" draw:layer="layout" svg:width="5.161cm" svg:height="1.023cm" svg:x="17.462cm" svg:y="11.112cm" svg:viewBox="0 0 5162 1024" draw:points="0,0 5162,0 5162,1024 0,1024">
          <text:p/>
        </draw:polygon>
        <draw:polygon draw:style-name="gr82" draw:text-style-name="P2" draw:layer="layout" svg:width="0cm" svg:height="0cm" svg:x="17.462cm" svg:y="11.112cm" svg:viewBox="0 0 0 0" draw:points="0,0">
          <text:p/>
        </draw:polygon>
        <draw:polygon draw:style-name="gr82" draw:text-style-name="P2" draw:layer="layout" svg:width="0cm" svg:height="0cm" svg:x="22.623cm" svg:y="12.135cm" svg:viewBox="0 0 0 0" draw:points="0,0">
          <text:p/>
        </draw:polygon>
        <draw:frame draw:style-name="gr207" draw:text-style-name="P9" draw:layer="layout" svg:width="4.735cm" svg:height="0.831cm" svg:x="10.848cm" svg:y="8.468cm">
          <draw:text-box>
            <text:p text:style-name="P3"><text:span text:style-name="T5">Szenariotechnik</text:span></text:p>
          </draw:text-box>
        </draw:frame>
        <draw:path draw:style-name="gr205" draw:text-style-name="P28" draw:layer="layout" svg:width="5.161cm" svg:height="1.044cm" svg:x="16.072cm" svg:y="7.143cm" svg:viewBox="0 0 5162 1045" svg:d="M0 0h5162v1045h-5162zM0 0zM5162 1045z">
          <text:p/>
        </draw:path>
        <draw:polygon draw:style-name="gr82" draw:text-style-name="P2" draw:layer="layout" svg:width="5.161cm" svg:height="1.044cm" svg:x="16.072cm" svg:y="7.143cm" svg:viewBox="0 0 5162 1045" draw:points="0,0 5162,0 5162,1045 0,1045">
          <text:p/>
        </draw:polygon>
        <draw:polygon draw:style-name="gr82" draw:text-style-name="P2" draw:layer="layout" svg:width="0cm" svg:height="0cm" svg:x="16.072cm" svg:y="7.143cm" svg:viewBox="0 0 0 0" draw:points="0,0">
          <text:p/>
        </draw:polygon>
        <draw:polygon draw:style-name="gr82" draw:text-style-name="P2" draw:layer="layout" svg:width="0cm" svg:height="0cm" svg:x="21.233cm" svg:y="8.187cm" svg:viewBox="0 0 0 0" draw:points="0,0">
          <text:p/>
        </draw:polygon>
        <draw:polygon draw:style-name="gr82" draw:text-style-name="P2" draw:layer="layout" svg:width="5.161cm" svg:height="1.023cm" svg:x="8.135cm" svg:y="6.547cm" svg:viewBox="0 0 5162 1024" draw:points="0,0 5162,0 5162,1024 0,1024">
          <text:p/>
        </draw:polygon>
        <draw:polygon draw:style-name="gr82" draw:text-style-name="P2" draw:layer="layout" svg:width="0cm" svg:height="0cm" svg:x="8.135cm" svg:y="6.547cm" svg:viewBox="0 0 0 0" draw:points="0,0">
          <text:p/>
        </draw:polygon>
        <draw:polygon draw:style-name="gr82" draw:text-style-name="P2" draw:layer="layout" svg:width="0cm" svg:height="0cm" svg:x="13.296cm" svg:y="7.57cm" svg:viewBox="0 0 0 0" draw:points="0,0">
          <text:p/>
        </draw:polygon>
        <draw:frame draw:style-name="gr208" draw:text-style-name="P9" draw:layer="layout" svg:width="3.461cm" svg:height="0.831cm" svg:x="18.369cm" svg:y="11.247cm">
          <draw:text-box>
            <text:p text:style-name="P3"><text:span text:style-name="T5">Textanalyse</text:span></text:p>
          </draw:text-box>
        </draw:frame>
        <draw:path draw:style-name="gr205" draw:text-style-name="P28" draw:layer="layout" svg:width="8.339cm" svg:height="1.048cm" svg:x="8.135cm" svg:y="10.117cm" svg:viewBox="0 0 8340 1049" svg:d="M0 0h8340v1049h-8340zM0 0zM8340 1049z">
          <text:p/>
        </draw:path>
        <draw:polygon draw:style-name="gr82" draw:text-style-name="P2" draw:layer="layout" svg:width="8.339cm" svg:height="1.048cm" svg:x="8.135cm" svg:y="10.117cm" svg:viewBox="0 0 8340 1049" draw:points="0,0 8340,0 8340,1049 0,1049">
          <text:p/>
        </draw:polygon>
        <draw:polygon draw:style-name="gr82" draw:text-style-name="P2" draw:layer="layout" svg:width="0cm" svg:height="0cm" svg:x="8.135cm" svg:y="10.117cm" svg:viewBox="0 0 0 0" draw:points="0,0">
          <text:p/>
        </draw:polygon>
        <draw:polygon draw:style-name="gr82" draw:text-style-name="P2" draw:layer="layout" svg:width="0cm" svg:height="0cm" svg:x="16.474cm" svg:y="11.165cm" svg:viewBox="0 0 0 0" draw:points="0,0">
          <text:p/>
        </draw:polygon>
        <draw:path draw:style-name="gr205" draw:text-style-name="P28" draw:layer="layout" svg:width="5.955cm" svg:height="1.044cm" svg:x="3.57cm" svg:y="8.135cm" svg:viewBox="0 0 5956 1045" svg:d="M0 0h5956v1045h-5956zM0 0zM5956 1045z">
          <text:p/>
        </draw:path>
        <draw:polygon draw:style-name="gr82" draw:text-style-name="P2" draw:layer="layout" svg:width="5.955cm" svg:height="1.044cm" svg:x="3.57cm" svg:y="8.135cm" svg:viewBox="0 0 5956 1045" draw:points="0,0 5956,0 5956,1045 0,1045">
          <text:p/>
        </draw:polygon>
        <draw:polygon draw:style-name="gr82" draw:text-style-name="P2" draw:layer="layout" svg:width="0cm" svg:height="0cm" svg:x="3.57cm" svg:y="8.135cm" svg:viewBox="0 0 0 0" draw:points="0,0">
          <text:p/>
        </draw:polygon>
        <draw:polygon draw:style-name="gr82" draw:text-style-name="P2" draw:layer="layout" svg:width="0cm" svg:height="0cm" svg:x="9.525cm" svg:y="9.179cm" svg:viewBox="0 0 0 0" draw:points="0,0">
          <text:p/>
        </draw:polygon>
        <draw:path draw:style-name="gr205" draw:text-style-name="P28" draw:layer="layout" svg:width="5.161cm" svg:height="1.048cm" svg:x="18.256cm" svg:y="12.897cm" svg:viewBox="0 0 5162 1049" svg:d="M0 0h5162v1049h-5162zM0 0zM5162 1049z">
          <text:p/>
        </draw:path>
        <draw:polygon draw:style-name="gr82" draw:text-style-name="P2" draw:layer="layout" svg:width="5.161cm" svg:height="1.048cm" svg:x="18.256cm" svg:y="12.897cm" svg:viewBox="0 0 5162 1049" draw:points="0,0 5162,0 5162,1049 0,1049">
          <text:p/>
        </draw:polygon>
        <draw:polygon draw:style-name="gr82" draw:text-style-name="P2" draw:layer="layout" svg:width="0cm" svg:height="0cm" svg:x="18.256cm" svg:y="12.897cm" svg:viewBox="0 0 0 0" draw:points="0,0">
          <text:p/>
        </draw:polygon>
        <draw:polygon draw:style-name="gr82" draw:text-style-name="P2" draw:layer="layout" svg:width="0cm" svg:height="0cm" svg:x="23.417cm" svg:y="13.945cm" svg:viewBox="0 0 0 0" draw:points="0,0">
          <text:p/>
        </draw:polygon>
        <draw:path draw:style-name="gr205" draw:text-style-name="P28" draw:layer="layout" svg:width="5.754cm" svg:height="1.048cm" svg:x="11.112cm" svg:y="12.103cm" svg:viewBox="0 0 5755 1049" svg:d="M0 0h5755v1049h-5755zM0 0zM5755 1049z">
          <text:p/>
        </draw:path>
        <draw:polygon draw:style-name="gr82" draw:text-style-name="P2" draw:layer="layout" svg:width="5.754cm" svg:height="1.048cm" svg:x="11.112cm" svg:y="12.103cm" svg:viewBox="0 0 5755 1049" draw:points="0,0 5755,0 5755,1049 0,1049">
          <text:p/>
        </draw:polygon>
        <draw:polygon draw:style-name="gr82" draw:text-style-name="P2" draw:layer="layout" svg:width="0cm" svg:height="0cm" svg:x="11.112cm" svg:y="12.103cm" svg:viewBox="0 0 0 0" draw:points="0,0">
          <text:p/>
        </draw:polygon>
        <draw:polygon draw:style-name="gr82" draw:text-style-name="P2" draw:layer="layout" svg:width="0cm" svg:height="0cm" svg:x="16.866cm" svg:y="13.151cm" svg:viewBox="0 0 0 0" draw:points="0,0">
          <text:p/>
        </draw:polygon>
        <draw:path draw:style-name="gr205" draw:text-style-name="P28" draw:layer="layout" svg:width="5.157cm" svg:height="1.044cm" svg:x="3.175cm" svg:y="14.287cm" svg:viewBox="0 0 5158 1045" svg:d="M0 0h5158v1045h-5158zM0 0zM5158 1045z">
          <text:p/>
        </draw:path>
        <draw:polygon draw:style-name="gr82" draw:text-style-name="P2" draw:layer="layout" svg:width="5.157cm" svg:height="1.044cm" svg:x="3.175cm" svg:y="14.287cm" svg:viewBox="0 0 5158 1045" draw:points="0,0 5158,0 5158,1045 0,1045">
          <text:p/>
        </draw:polygon>
        <draw:polygon draw:style-name="gr82" draw:text-style-name="P2" draw:layer="layout" svg:width="0cm" svg:height="0cm" svg:x="3.175cm" svg:y="14.287cm" svg:viewBox="0 0 0 0" draw:points="0,0">
          <text:p/>
        </draw:polygon>
        <draw:polygon draw:style-name="gr82" draw:text-style-name="P2" draw:layer="layout" svg:width="0cm" svg:height="0cm" svg:x="8.332cm" svg:y="15.331cm" svg:viewBox="0 0 0 0" draw:points="0,0">
          <text:p/>
        </draw:polygon>
        <draw:polygon draw:style-name="gr82" draw:text-style-name="P2" draw:layer="layout" svg:width="7.938cm" svg:height="1.785cm" svg:x="2.578cm" svg:y="11.708cm" svg:viewBox="0 0 7939 1786" draw:points="0,0 7939,0 7939,1786 0,1786">
          <text:p/>
        </draw:polygon>
        <draw:polygon draw:style-name="gr82" draw:text-style-name="P2" draw:layer="layout" svg:width="0cm" svg:height="0cm" svg:x="2.578cm" svg:y="11.708cm" svg:viewBox="0 0 0 0" draw:points="0,0">
          <text:p/>
        </draw:polygon>
        <draw:polygon draw:style-name="gr82" draw:text-style-name="P2" draw:layer="layout" svg:width="0cm" svg:height="0cm" svg:x="10.516cm" svg:y="13.493cm" svg:viewBox="0 0 0 0" draw:points="0,0">
          <text:p/>
        </draw:polygon>
        <draw:frame draw:style-name="gr209" draw:text-style-name="P9" draw:layer="layout" svg:width="4.659cm" svg:height="0.831cm" svg:x="8.477cm" svg:y="6.683cm">
          <draw:text-box>
            <text:p text:style-name="P3"><text:span text:style-name="T5">Projektmethode</text:span></text:p>
          </draw:text-box>
        </draw:frame>
        <draw:frame draw:style-name="gr210" draw:text-style-name="P9" draw:layer="layout" svg:width="7.817cm" svg:height="0.831cm" svg:x="2.893cm" svg:y="11.84cm">
          <draw:text-box>
            <text:p text:style-name="P3"><text:span text:style-name="T5">Arbeit mit </text:span><text:span text:style-name="T5">Statistiken und </text:span></text:p>
          </draw:text-box>
        </draw:frame>
        <draw:polygon draw:style-name="gr82" draw:text-style-name="P2" draw:layer="layout" svg:width="5.161cm" svg:height="1.023cm" svg:x="16.27cm" svg:y="14.883cm" svg:viewBox="0 0 5162 1024" draw:points="0,0 5162,0 5162,1024 0,1024">
          <text:p/>
        </draw:polygon>
        <draw:polygon draw:style-name="gr82" draw:text-style-name="P2" draw:layer="layout" svg:width="0cm" svg:height="0cm" svg:x="16.27cm" svg:y="14.883cm" svg:viewBox="0 0 0 0" draw:points="0,0">
          <text:p/>
        </draw:polygon>
        <draw:polygon draw:style-name="gr82" draw:text-style-name="P2" draw:layer="layout" svg:width="0cm" svg:height="0cm" svg:x="21.431cm" svg:y="15.906cm" svg:viewBox="0 0 0 0" draw:points="0,0">
          <text:p/>
        </draw:polygon>
        <draw:frame draw:style-name="gr211" draw:text-style-name="P9" draw:layer="layout" svg:width="3.926cm" svg:height="0.831cm" svg:x="4.688cm" svg:y="12.602cm">
          <draw:text-box>
            <text:p text:style-name="P3"><text:span text:style-name="T5">Schaubildern</text:span></text:p>
          </draw:text-box>
        </draw:frame>
        <draw:frame draw:style-name="gr212" draw:text-style-name="P9" draw:layer="layout" svg:width="2.97cm" svg:height="0.831cm" svg:x="17.321cm" svg:y="15.015cm">
          <draw:text-box>
            <text:p text:style-name="P3"><text:span text:style-name="T5">Mind­Map</text:span></text:p>
          </draw:text-box>
        </draw:frame>
        <draw:polygon draw:style-name="gr82" draw:text-style-name="P2" draw:layer="layout" svg:width="6.388cm" svg:height="1.023cm" svg:x="8.89cm" svg:y="14.682cm" svg:viewBox="0 0 6389 1024" draw:points="0,0 6389,0 6389,1024 0,1024">
          <text:p/>
        </draw:polygon>
        <draw:polygon draw:style-name="gr82" draw:text-style-name="P2" draw:layer="layout" svg:width="0cm" svg:height="0cm" svg:x="8.89cm" svg:y="14.682cm" svg:viewBox="0 0 0 0" draw:points="0,0">
          <text:p/>
        </draw:polygon>
        <draw:polygon draw:style-name="gr82" draw:text-style-name="P2" draw:layer="layout" svg:width="0cm" svg:height="0cm" svg:x="15.282cm" svg:y="15.705cm" svg:viewBox="0 0 0 0" draw:points="0,0">
          <text:p/>
        </draw:polygon>
        <draw:frame draw:style-name="gr101" draw:text-style-name="P11" draw:layer="layout" svg:width="0.425cm" svg:height="0.556cm" svg:x="23.707cm" svg:y="18.129cm">
          <draw:text-box>
            <text:p text:style-name="P3"><text:span text:style-name="T7">30</text:span></text:p>
          </draw:text-box>
        </draw:frame>
        <draw:frame draw:style-name="gr213" draw:text-style-name="P9" draw:layer="layout" svg:width="5.721cm" svg:height="0.831cm" svg:x="9.352cm" svg:y="14.818cm">
          <draw:text-box>
            <text:p text:style-name="P3"><text:span text:style-name="T5">Interviewtechnike</text:span><text:span text:style-name="T5">n</text:span></text:p>
          </draw:text-box>
        </draw:frame>
      </draw:page>
      <draw:page draw:name="page31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" draw:text-style-name="P2" draw:layer="layout" svg:width="24.468cm" svg:height="3.22cm" svg:x="0.423cm" svg:y="1.369cm">
          <draw:image xlink:href="Pictures/10000201000005A5000000BED72A9559C79697A7.png" xlink:type="simple" xlink:show="embed" xlink:actuate="onLoad">
            <text:p/>
          </draw:image>
        </draw:frame>
        <draw:path draw:style-name="gr13" draw:text-style-name="P7" draw:layer="layout" svg:width="4.784cm" svg:height="1.02cm" svg:x="12.103cm" svg:y="5.358cm" svg:viewBox="0 0 4785 1021" svg:d="M0 0h4785v1021h-4785zM0 0zM4785 1021z">
          <text:p/>
        </draw:path>
        <draw:path draw:style-name="gr13" draw:text-style-name="P7" draw:layer="layout" svg:width="4.741cm" svg:height="1.023cm" svg:x="3.792cm" svg:y="16.467cm" svg:viewBox="0 0 4742 1024" svg:d="M0 0h4742v1024h-4742zM0 0zM4742 1024z">
          <text:p/>
        </draw:path>
        <draw:path draw:style-name="gr13" draw:text-style-name="P7" draw:layer="layout" svg:width="2.699cm" svg:height="1.023cm" svg:x="20.672cm" svg:y="10.932cm" svg:viewBox="0 0 2700 1024" svg:d="M0 0h2700v1024h-2700zM0 0zM2700 1024z">
          <text:p/>
        </draw:path>
        <draw:frame draw:style-name="gr2" draw:text-style-name="P2" draw:layer="layout" svg:width="23.917cm" svg:height="13.648cm" svg:x="0.684cm" svg:y="4.346cm">
          <draw:image xlink:href="Pictures/1000000000000432000002658FDBFF83D08101AF.jpg" xlink:type="simple" xlink:show="embed" xlink:actuate="onLoad">
            <text:p/>
          </draw:image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31</text:span></text:p>
          </draw:text-box>
        </draw:frame>
      </draw:page>
      <draw:page draw:name="page32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89592AC55E2DEB3C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C3A8662358692799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14" draw:text-style-name="P11" draw:layer="layout" svg:width="0.476cm" svg:height="0.475cm" svg:x="23.654cm" svg:y="18.205cm">
          <draw:text-box>
            <text:p text:style-name="P3"><text:span text:style-name="T39">32</text:span></text:p>
          </draw:text-box>
        </draw:frame>
        <draw:frame draw:style-name="gr215" draw:text-style-name="P21" draw:layer="layout" svg:width="21.016cm" svg:height="2.474cm" svg:x="2.79cm" svg:y="7.976cm">
          <draw:text-box>
            <text:p text:style-name="P3"><text:span text:style-name="T28">Das </text:span><text:span text:style-name="T28">Komp</text:span><text:span text:style-name="T28">etenz</text:span><text:span text:style-name="T28">model</text:span><text:span text:style-name="T28">l ­ </text:span></text:p>
          </draw:text-box>
        </draw:frame>
        <draw:frame draw:style-name="gr216" draw:text-style-name="P21" draw:layer="layout" svg:width="21.224cm" svg:height="2.474cm" svg:x="2.79cm" svg:y="10.262cm">
          <draw:text-box>
            <text:p text:style-name="P3"><text:span text:style-name="T28">Ein </text:span><text:span text:style-name="T28">Umset</text:span><text:span text:style-name="T28">zungs</text:span><text:span text:style-name="T28">beispi</text:span><text:span text:style-name="T28">el</text:span></text:p>
          </draw:text-box>
        </draw:frame>
      </draw:page>
      <draw:page draw:name="page33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17" draw:text-style-name="P5" draw:layer="layout" svg:width="20.635cm" svg:height="1.284cm" svg:x="1.319cm" svg:y="1.912cm">
          <draw:text-box>
            <text:p text:style-name="P3"><text:span text:style-name="T40">Der </text:span><text:span text:style-name="T40">Jugendliche </text:span><text:span text:style-name="T40">als </text:span><text:span text:style-name="T40">Konsument </text:span><text:span text:style-name="T40">– Bezug </text:span><text:span text:style-name="T40">zum </text:span></text:p>
          </draw:text-box>
        </draw:frame>
        <draw:frame draw:style-name="gr218" draw:text-style-name="P5" draw:layer="layout" svg:width="6.136cm" svg:height="1.284cm" svg:x="2.071cm" svg:y="3.097cm">
          <draw:text-box>
            <text:p text:style-name="P3"><text:span text:style-name="T40">Bildungspla</text:span><text:span text:style-name="T40">n</text:span></text:p>
          </draw:text-box>
        </draw:frame>
        <draw:frame draw:style-name="gr219" draw:text-style-name="P26" draw:layer="layout" svg:width="4.756cm" svg:height="1.195cm" svg:x="1.535cm" svg:y="5.506cm">
          <draw:text-box>
            <text:p text:style-name="P3"><text:span text:style-name="T36">Standard 8:</text:span></text:p>
          </draw:text-box>
        </draw:frame>
        <draw:frame draw:style-name="gr220" draw:text-style-name="P26" draw:layer="layout" svg:width="20.182cm" svg:height="1.195cm" svg:x="1.535cm" svg:y="6.889cm">
          <draw:text-box>
            <text:p text:style-name="P3"><text:span text:style-name="T36">„</text:span><text:span text:style-name="T36">Stellung als </text:span><text:span text:style-name="T36">Konsumente</text:span><text:span text:style-name="T36">n, </text:span><text:span text:style-name="T36">Beeinflussun</text:span><text:span text:style-name="T36">g von </text:span></text:p>
          </draw:text-box>
        </draw:frame>
        <draw:frame draw:style-name="gr221" draw:text-style-name="P26" draw:layer="layout" svg:width="20.957cm" svg:height="1.195cm" svg:x="1.535cm" svg:y="7.99cm">
          <draw:text-box>
            <text:p text:style-name="P3"><text:span text:style-name="T36">Konsumente</text:span><text:span text:style-name="T36">nentscheidu</text:span><text:span text:style-name="T36">ngen durch </text:span><text:span text:style-name="T36">Medien und </text:span></text:p>
          </draw:text-box>
        </draw:frame>
        <draw:frame draw:style-name="gr222" draw:text-style-name="P26" draw:layer="layout" svg:width="23.167cm" svg:height="1.195cm" svg:x="1.535cm" svg:y="9.09cm">
          <draw:text-box>
            <text:p text:style-name="P3"><text:span text:style-name="T36">Auswirkung</text:span><text:span text:style-name="T36">en ihres </text:span><text:span text:style-name="T36">Konsumverh</text:span><text:span text:style-name="T36">altens, </text:span><text:span text:style-name="T36">insbesondere </text:span></text:p>
          </draw:text-box>
        </draw:frame>
        <draw:frame draw:style-name="gr223" draw:text-style-name="P26" draw:layer="layout" svg:width="20.254cm" svg:height="1.195cm" svg:x="1.535cm" svg:y="10.403cm">
          <draw:text-box>
            <text:p text:style-name="P3"><text:span text:style-name="T36">unter dem </text:span><text:span text:style-name="T36">Aspekt der </text:span><text:span text:style-name="T36">Nachhaltigk</text:span><text:span text:style-name="T36">eit </text:span><text:span text:style-name="T36">beurteilen</text:span></text:p>
          </draw:text-box>
        </draw:frame>
        <draw:frame draw:style-name="gr224" draw:text-style-name="P10" draw:layer="layout" svg:width="1.128cm" svg:height="1.47cm" svg:x="21.1cm" svg:y="10.193cm">
          <draw:text-box>
            <text:p text:style-name="P3"><text:span text:style-name="T35">“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33</text:span></text:p>
          </draw:text-box>
        </draw:frame>
      </draw:page>
      <draw:page draw:name="page34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25" draw:text-style-name="P5" draw:layer="layout" svg:width="14.878cm" svg:height="1.284cm" svg:x="1.214cm" svg:y="1.912cm">
          <draw:text-box>
            <text:p text:style-name="P3"><text:span text:style-name="T40">Der </text:span><text:span text:style-name="T40">Jugendliche </text:span><text:span text:style-name="T40">als </text:span><text:span text:style-name="T40">Konsument ­ </text:span></text:p>
          </draw:text-box>
        </draw:frame>
        <draw:frame draw:style-name="gr226" draw:text-style-name="P5" draw:layer="layout" svg:width="9.586cm" svg:height="1.284cm" svg:x="1.965cm" svg:y="3.097cm">
          <draw:text-box>
            <text:p text:style-name="P3"><text:span text:style-name="T40">Schwerpun</text:span><text:span text:style-name="T40">ktsetzung</text:span></text:p>
          </draw:text-box>
        </draw:frame>
        <draw:frame draw:style-name="gr219" draw:text-style-name="P26" draw:layer="layout" svg:width="4.756cm" svg:height="1.195cm" svg:x="1.535cm" svg:y="5.506cm">
          <draw:text-box>
            <text:p text:style-name="P3"><text:span text:style-name="T36">Standard 8:</text:span></text:p>
          </draw:text-box>
        </draw:frame>
        <draw:frame draw:style-name="gr220" draw:text-style-name="P26" draw:layer="layout" svg:width="20.182cm" svg:height="1.195cm" svg:x="1.535cm" svg:y="6.836cm">
          <draw:text-box>
            <text:p text:style-name="P3"><text:span text:style-name="T36">„</text:span><text:span text:style-name="T41">Stellung als </text:span><text:span text:style-name="T41">Konsumente</text:span><text:span text:style-name="T41">n, </text:span><text:span text:style-name="T41">Beeinflussun</text:span><text:span text:style-name="T41">g von </text:span></text:p>
          </draw:text-box>
        </draw:frame>
        <draw:frame draw:style-name="gr221" draw:text-style-name="P26" draw:layer="layout" svg:width="20.957cm" svg:height="1.195cm" svg:x="1.535cm" svg:y="7.937cm">
          <draw:text-box>
            <text:p text:style-name="P3"><text:span text:style-name="T41">Konsumente</text:span><text:span text:style-name="T41">nentscheidu</text:span><text:span text:style-name="T41">ngen durch </text:span><text:span text:style-name="T41">Medien und </text:span></text:p>
          </draw:text-box>
        </draw:frame>
        <draw:frame draw:style-name="gr222" draw:text-style-name="P26" draw:layer="layout" svg:width="23.167cm" svg:height="1.195cm" svg:x="1.535cm" svg:y="9.038cm">
          <draw:text-box>
            <text:p text:style-name="P3"><text:span text:style-name="T41">Auswirkung</text:span><text:span text:style-name="T41">en ihres </text:span><text:span text:style-name="T41">Konsumverh</text:span><text:span text:style-name="T41">altens</text:span><text:span text:style-name="T36">, </text:span><text:span text:style-name="T36">insbesondere </text:span></text:p>
          </draw:text-box>
        </draw:frame>
        <draw:frame draw:style-name="gr227" draw:text-style-name="P26" draw:layer="layout" svg:width="20.715cm" svg:height="1.195cm" svg:x="1.535cm" svg:y="10.135cm">
          <draw:text-box>
            <text:p text:style-name="P3"><text:span text:style-name="T36">unter dem </text:span><text:span text:style-name="T36">Aspekt der </text:span><text:span text:style-name="T36">Nachhaltigk</text:span><text:span text:style-name="T36">eit </text:span><text:span text:style-name="T41">beurteilen</text:span><text:span text:style-name="T36">“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34</text:span></text:p>
          </draw:text-box>
        </draw:frame>
      </draw:page>
      <draw:page draw:name="page35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17" draw:text-style-name="P5" draw:layer="layout" svg:width="20.635cm" svg:height="1.284cm" svg:x="1.319cm" svg:y="1.912cm">
          <draw:text-box>
            <text:p text:style-name="P3"><text:span text:style-name="T40">Der </text:span><text:span text:style-name="T40">Jugendliche </text:span><text:span text:style-name="T40">als </text:span><text:span text:style-name="T40">Konsument </text:span><text:span text:style-name="T40">– Bezug </text:span><text:span text:style-name="T40">zum </text:span></text:p>
          </draw:text-box>
        </draw:frame>
        <draw:frame draw:style-name="gr228" draw:text-style-name="P5" draw:layer="layout" svg:width="11.597cm" svg:height="1.284cm" svg:x="2.071cm" svg:y="3.097cm">
          <draw:text-box>
            <text:p text:style-name="P3"><text:span text:style-name="T40">ökonomisch</text:span><text:span text:style-name="T40">e </text:span><text:span text:style-name="T40">Perspektive</text:span></text:p>
          </draw:text-box>
        </draw:frame>
        <draw:polygon draw:style-name="gr44" draw:text-style-name="P2" draw:layer="layout" svg:width="9.101cm" svg:height="1.023cm" svg:x="1.905cm" svg:y="5.503cm" svg:viewBox="0 0 9102 1024" draw:points="0,0 9102,0 9102,1024 0,1024">
          <text:p/>
        </draw:polygon>
        <draw:polygon draw:style-name="gr44" draw:text-style-name="P2" draw:layer="layout" svg:width="0cm" svg:height="0cm" svg:x="1.905cm" svg:y="5.503cm" svg:viewBox="0 0 0 0" draw:points="0,0">
          <text:p/>
        </draw:polygon>
        <draw:polygon draw:style-name="gr44" draw:text-style-name="P2" draw:layer="layout" svg:width="0cm" svg:height="0cm" svg:x="11.006cm" svg:y="6.526cm" svg:viewBox="0 0 0 0" draw:points="0,0">
          <text:p/>
        </draw:polygon>
        <draw:frame draw:style-name="gr101" draw:text-style-name="P11" draw:layer="layout" svg:width="0.425cm" svg:height="0.556cm" svg:x="23.707cm" svg:y="18.129cm">
          <draw:text-box>
            <text:p text:style-name="P3"><text:span text:style-name="T7">35</text:span></text:p>
          </draw:text-box>
        </draw:frame>
        <draw:polygon draw:style-name="gr44" draw:text-style-name="P2" draw:layer="layout" svg:width="4.445cm" svg:height="1.023cm" svg:x="0.635cm" svg:y="7.831cm" svg:viewBox="0 0 4446 1024" draw:points="0,0 4446,0 4446,1024 0,1024">
          <text:p/>
        </draw:polygon>
        <draw:polygon draw:style-name="gr44" draw:text-style-name="P2" draw:layer="layout" svg:width="0cm" svg:height="0cm" svg:x="0.635cm" svg:y="7.831cm" svg:viewBox="0 0 0 0" draw:points="0,0">
          <text:p/>
        </draw:polygon>
        <draw:polygon draw:style-name="gr44" draw:text-style-name="P2" draw:layer="layout" svg:width="0cm" svg:height="0cm" svg:x="5.08cm" svg:y="8.854cm" svg:viewBox="0 0 0 0" draw:points="0,0">
          <text:p/>
        </draw:polygon>
        <draw:frame draw:style-name="gr229" draw:text-style-name="P9" draw:layer="layout" svg:width="7.673cm" svg:height="0.712cm" svg:x="2.621cm" svg:y="5.691cm">
          <draw:text-box>
            <text:p text:style-name="P3"><text:span text:style-name="T16">Konsumentenentsch</text:span><text:span text:style-name="T16">eidung</text:span></text:p>
          </draw:text-box>
        </draw:frame>
        <draw:polygon draw:style-name="gr44" draw:text-style-name="P2" draw:layer="layout" svg:width="4.445cm" svg:height="1.023cm" svg:x="5.503cm" svg:y="7.831cm" svg:viewBox="0 0 4446 1024" draw:points="0,0 4446,0 4446,1024 0,1024">
          <text:p/>
        </draw:polygon>
        <draw:polygon draw:style-name="gr44" draw:text-style-name="P2" draw:layer="layout" svg:width="0cm" svg:height="0cm" svg:x="5.503cm" svg:y="7.831cm" svg:viewBox="0 0 0 0" draw:points="0,0">
          <text:p/>
        </draw:polygon>
        <draw:polygon draw:style-name="gr44" draw:text-style-name="P2" draw:layer="layout" svg:width="0cm" svg:height="0cm" svg:x="9.948cm" svg:y="8.854cm" svg:viewBox="0 0 0 0" draw:points="0,0">
          <text:p/>
        </draw:polygon>
        <draw:frame draw:style-name="gr230" draw:text-style-name="P9" draw:layer="layout" svg:width="3.452cm" svg:height="0.712cm" svg:x="1.132cm" svg:y="8.023cm">
          <draw:text-box>
            <text:p text:style-name="P3"><text:span text:style-name="T16">Präferenzen</text:span></text:p>
          </draw:text-box>
        </draw:frame>
        <draw:polygon draw:style-name="gr44" draw:text-style-name="P2" draw:layer="layout" svg:width="9.101cm" svg:height="1.023cm" svg:x="12.7cm" svg:y="6.138cm" svg:viewBox="0 0 9102 1024" draw:points="0,0 9102,0 9102,1024 0,1024">
          <text:p/>
        </draw:polygon>
        <draw:polygon draw:style-name="gr44" draw:text-style-name="P2" draw:layer="layout" svg:width="0cm" svg:height="0cm" svg:x="12.7cm" svg:y="6.138cm" svg:viewBox="0 0 0 0" draw:points="0,0">
          <text:p/>
        </draw:polygon>
        <draw:polygon draw:style-name="gr44" draw:text-style-name="P2" draw:layer="layout" svg:width="0cm" svg:height="0cm" svg:x="21.801cm" svg:y="7.161cm" svg:viewBox="0 0 0 0" draw:points="0,0">
          <text:p/>
        </draw:polygon>
        <draw:frame draw:style-name="gr231" draw:text-style-name="P9" draw:layer="layout" svg:width="3.698cm" svg:height="0.712cm" svg:x="5.877cm" svg:y="8.023cm">
          <draw:text-box>
            <text:p text:style-name="P3"><text:span text:style-name="T16">Restriktionen</text:span></text:p>
          </draw:text-box>
        </draw:frame>
        <draw:polygon draw:style-name="gr44" draw:text-style-name="P2" draw:layer="layout" svg:width="4.445cm" svg:height="1.023cm" svg:x="11.43cm" svg:y="7.831cm" svg:viewBox="0 0 4446 1024" draw:points="0,0 4446,0 4446,1024 0,1024">
          <text:p/>
        </draw:polygon>
        <draw:polygon draw:style-name="gr44" draw:text-style-name="P2" draw:layer="layout" svg:width="0cm" svg:height="0cm" svg:x="11.43cm" svg:y="7.831cm" svg:viewBox="0 0 0 0" draw:points="0,0">
          <text:p/>
        </draw:polygon>
        <draw:polygon draw:style-name="gr44" draw:text-style-name="P2" draw:layer="layout" svg:width="0cm" svg:height="0cm" svg:x="15.875cm" svg:y="8.854cm" svg:viewBox="0 0 0 0" draw:points="0,0">
          <text:p/>
        </draw:polygon>
        <draw:frame draw:style-name="gr232" draw:text-style-name="P9" draw:layer="layout" svg:width="7.36cm" svg:height="0.712cm" svg:x="13.571cm" svg:y="6.326cm">
          <draw:text-box>
            <text:p text:style-name="P3"><text:span text:style-name="T16">Konsumentensouve</text:span><text:span text:style-name="T16">ränität</text:span></text:p>
          </draw:text-box>
        </draw:frame>
        <draw:polygon draw:style-name="gr44" draw:text-style-name="P2" draw:layer="layout" svg:width="4.657cm" svg:height="1.023cm" svg:x="17.568cm" svg:y="7.831cm" svg:viewBox="0 0 4658 1024" draw:points="0,0 4658,0 4658,1024 0,1024">
          <text:p/>
        </draw:polygon>
        <draw:polygon draw:style-name="gr44" draw:text-style-name="P2" draw:layer="layout" svg:width="0cm" svg:height="0cm" svg:x="17.568cm" svg:y="7.831cm" svg:viewBox="0 0 0 0" draw:points="0,0">
          <text:p/>
        </draw:polygon>
        <draw:polygon draw:style-name="gr44" draw:text-style-name="P2" draw:layer="layout" svg:width="0cm" svg:height="0cm" svg:x="22.225cm" svg:y="8.854cm" svg:viewBox="0 0 0 0" draw:points="0,0">
          <text:p/>
        </draw:polygon>
        <draw:frame draw:style-name="gr233" draw:text-style-name="P9" draw:layer="layout" svg:width="3.702cm" svg:height="0.712cm" svg:x="11.8cm" svg:y="8.023cm">
          <draw:text-box>
            <text:p text:style-name="P3"><text:span text:style-name="T16">Asymmetrien</text:span></text:p>
          </draw:text-box>
        </draw:frame>
        <draw:polygon draw:style-name="gr44" draw:text-style-name="P2" draw:layer="layout" svg:width="9.102cm" svg:height="1.023cm" svg:x="5.291cm" svg:y="11.006cm" svg:viewBox="0 0 9103 1024" draw:points="0,0 9103,0 9103,1024 0,1024">
          <text:p/>
        </draw:polygon>
        <draw:polygon draw:style-name="gr44" draw:text-style-name="P2" draw:layer="layout" svg:width="0cm" svg:height="0cm" svg:x="5.291cm" svg:y="11.006cm" svg:viewBox="0 0 0 0" draw:points="0,0">
          <text:p/>
        </draw:polygon>
        <draw:polygon draw:style-name="gr44" draw:text-style-name="P2" draw:layer="layout" svg:width="0cm" svg:height="0cm" svg:x="14.393cm" svg:y="12.029cm" svg:viewBox="0 0 0 0" draw:points="0,0">
          <text:p/>
        </draw:polygon>
        <draw:frame draw:style-name="gr234" draw:text-style-name="P9" draw:layer="layout" svg:width="3.317cm" svg:height="0.712cm" svg:x="18.239cm" svg:y="8.023cm">
          <draw:text-box>
            <text:p text:style-name="P3"><text:span text:style-name="T16">Marktmacht</text:span></text:p>
          </draw:text-box>
        </draw:frame>
        <draw:polygon draw:style-name="gr44" draw:text-style-name="P2" draw:layer="layout" svg:width="6.562cm" svg:height="1.023cm" svg:x="2.116cm" svg:y="12.7cm" svg:viewBox="0 0 6563 1024" draw:points="0,0 6563,0 6563,1024 0,1024">
          <text:p/>
        </draw:polygon>
        <draw:polygon draw:style-name="gr44" draw:text-style-name="P2" draw:layer="layout" svg:width="0cm" svg:height="0cm" svg:x="2.116cm" svg:y="12.7cm" svg:viewBox="0 0 0 0" draw:points="0,0">
          <text:p/>
        </draw:polygon>
        <draw:polygon draw:style-name="gr44" draw:text-style-name="P2" draw:layer="layout" svg:width="0cm" svg:height="0cm" svg:x="8.678cm" svg:y="13.723cm" svg:viewBox="0 0 0 0" draw:points="0,0">
          <text:p/>
        </draw:polygon>
        <draw:frame draw:style-name="gr235" draw:text-style-name="P9" draw:layer="layout" svg:width="7.283cm" svg:height="0.712cm" svg:x="6.202cm" svg:y="11.198cm">
          <draw:text-box>
            <text:p text:style-name="P3"><text:span text:style-name="T16">Institutionelle </text:span><text:span text:style-name="T16">Regelungen</text:span></text:p>
          </draw:text-box>
        </draw:frame>
        <draw:polygon draw:style-name="gr44" draw:text-style-name="P2" draw:layer="layout" svg:width="10.372cm" svg:height="1.023cm" svg:x="9.101cm" svg:y="12.7cm" svg:viewBox="0 0 10373 1024" draw:points="0,0 10373,0 10373,1024 0,1024">
          <text:p/>
        </draw:polygon>
        <draw:polygon draw:style-name="gr44" draw:text-style-name="P2" draw:layer="layout" svg:width="0cm" svg:height="0cm" svg:x="9.101cm" svg:y="12.7cm" svg:viewBox="0 0 0 0" draw:points="0,0">
          <text:p/>
        </draw:polygon>
        <draw:polygon draw:style-name="gr44" draw:text-style-name="P2" draw:layer="layout" svg:width="0cm" svg:height="0cm" svg:x="19.473cm" svg:y="13.723cm" svg:viewBox="0 0 0 0" draw:points="0,0">
          <text:p/>
        </draw:polygon>
        <draw:frame draw:style-name="gr130" draw:text-style-name="P9" draw:layer="layout" svg:width="5.912cm" svg:height="0.712cm" svg:x="2.441cm" svg:y="12.891cm">
          <draw:text-box>
            <text:p text:style-name="P3"><text:span text:style-name="T16">Taschengeldparagra</text:span><text:span text:style-name="T16">f</text:span></text:p>
          </draw:text-box>
        </draw:frame>
        <draw:frame draw:style-name="gr236" draw:text-style-name="P9" draw:layer="layout" svg:width="9.184cm" svg:height="0.712cm" svg:x="9.694cm" svg:y="12.891cm">
          <draw:text-box>
            <text:p text:style-name="P3"><text:span text:style-name="T16">Rechtliche Stellung </text:span><text:span text:style-name="T16">Jugendlicher</text:span></text:p>
          </draw:text-box>
        </draw:frame>
      </draw:page>
      <draw:page draw:name="page36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37" draw:text-style-name="P29" draw:layer="layout" svg:width="0.803cm" svg:height="0.988cm" svg:x="9.183cm" svg:y="5.175cm">
          <draw:text-box>
            <text:p text:style-name="P3"><text:span text:style-name="T42"></text:span></text:p>
          </draw:text-box>
        </draw:frame>
        <draw:frame draw:style-name="gr238" draw:text-style-name="P13" draw:layer="layout" svg:width="6.619cm" svg:height="1.11cm" svg:x="9.987cm" svg:y="5.171cm">
          <draw:text-box>
            <text:p text:style-name="P3"><text:span text:style-name="T43">Analysekompete</text:span><text:span text:style-name="T43">nz:</text:span></text:p>
          </draw:text-box>
        </draw:frame>
        <draw:frame draw:style-name="gr239" draw:text-style-name="P13" draw:layer="layout" svg:width="12.296cm" svg:height="1.102cm" svg:x="9.931cm" svg:y="6.187cm">
          <draw:text-box>
            <text:p text:style-name="P3"><text:span text:style-name="T12">Printwerbung </text:span><text:span text:style-name="T12">anhand der </text:span><text:span text:style-name="T12">PPPP­</text:span></text:p>
          </draw:text-box>
        </draw:frame>
        <draw:frame draw:style-name="gr240" draw:text-style-name="P13" draw:layer="layout" svg:width="10.585cm" svg:height="1.102cm" svg:x="9.931cm" svg:y="7.203cm">
          <draw:text-box>
            <text:p text:style-name="P3"><text:span text:style-name="T12">Formel </text:span><text:span text:style-name="T12">analysieren </text:span><text:span text:style-name="T12">können</text:span></text:p>
          </draw:text-box>
        </draw:frame>
        <draw:frame draw:style-name="gr237" draw:text-style-name="P29" draw:layer="layout" svg:width="0.803cm" svg:height="0.988cm" svg:x="9.183cm" svg:y="8.435cm">
          <draw:text-box>
            <text:p text:style-name="P3"><text:span text:style-name="T42"></text:span></text:p>
          </draw:text-box>
        </draw:frame>
        <draw:frame draw:style-name="gr241" draw:text-style-name="P13" draw:layer="layout" svg:width="6.25cm" svg:height="1.11cm" svg:x="9.987cm" svg:y="8.43cm">
          <draw:text-box>
            <text:p text:style-name="P3"><text:span text:style-name="T43">Urteilskompeten</text:span><text:span text:style-name="T43">z:</text:span></text:p>
          </draw:text-box>
        </draw:frame>
        <draw:frame draw:style-name="gr242" draw:text-style-name="P13" draw:layer="layout" svg:width="12.279cm" svg:height="1.102cm" svg:x="9.931cm" svg:y="9.446cm">
          <draw:text-box>
            <text:p text:style-name="P3"><text:span text:style-name="T12">ethische </text:span><text:span text:style-name="T12">Grenzen der </text:span><text:span text:style-name="T12">Werbung </text:span></text:p>
          </draw:text-box>
        </draw:frame>
        <draw:frame draw:style-name="gr243" draw:text-style-name="P13" draw:layer="layout" svg:width="7.173cm" svg:height="1.102cm" svg:x="9.931cm" svg:y="10.462cm">
          <draw:text-box>
            <text:p text:style-name="P3"><text:span text:style-name="T12">beurteilen </text:span><text:span text:style-name="T12">können</text:span></text:p>
          </draw:text-box>
        </draw:frame>
        <draw:frame draw:style-name="gr237" draw:text-style-name="P29" draw:layer="layout" svg:width="0.803cm" svg:height="0.988cm" svg:x="9.183cm" svg:y="11.694cm">
          <draw:text-box>
            <text:p text:style-name="P3"><text:span text:style-name="T42"></text:span></text:p>
          </draw:text-box>
        </draw:frame>
        <draw:frame draw:style-name="gr244" draw:text-style-name="P13" draw:layer="layout" svg:width="7.702cm" svg:height="1.11cm" svg:x="9.987cm" svg:y="11.69cm">
          <draw:text-box>
            <text:p text:style-name="P3"><text:span text:style-name="T43">Handlungskomp</text:span><text:span text:style-name="T43">etenz:</text:span></text:p>
          </draw:text-box>
        </draw:frame>
        <draw:frame draw:style-name="gr245" draw:text-style-name="P13" draw:layer="layout" svg:width="14.366cm" svg:height="1.102cm" svg:x="9.931cm" svg:y="12.706cm">
          <draw:text-box>
            <text:p text:style-name="P3"><text:span text:style-name="T12">Einfluss der </text:span><text:span text:style-name="T12">Werbung </text:span><text:span text:style-name="T12">erkennen und </text:span></text:p>
          </draw:text-box>
        </draw:frame>
        <draw:frame draw:style-name="gr246" draw:text-style-name="P13" draw:layer="layout" svg:width="13.528cm" svg:height="1.102cm" svg:x="9.931cm" svg:y="13.722cm">
          <draw:text-box>
            <text:p text:style-name="P3"><text:span text:style-name="T12">eigenes </text:span><text:span text:style-name="T12">Handeln </text:span><text:span text:style-name="T12">darauf </text:span><text:span text:style-name="T12">ausrichten</text:span></text:p>
          </draw:text-box>
        </draw:frame>
        <draw:frame draw:style-name="gr247" draw:text-style-name="P30" draw:layer="layout" svg:width="2.559cm" svg:height="0.649cm" svg:x="1.305cm" svg:y="8.438cm">
          <draw:text-box>
            <text:p text:style-name="P3"><text:span text:style-name="T44">Standard 8:</text:span></text:p>
          </draw:text-box>
        </draw:frame>
        <draw:frame draw:style-name="gr248" draw:text-style-name="P30" draw:layer="layout" svg:width="6.488cm" svg:height="0.649cm" svg:x="1.305cm" svg:y="9.151cm">
          <draw:text-box>
            <text:p text:style-name="P3"><text:span text:style-name="T44">„</text:span><text:span text:style-name="T44">Stellung als </text:span><text:span text:style-name="T44">Konsumenten, </text:span></text:p>
          </draw:text-box>
        </draw:frame>
        <draw:frame draw:style-name="gr249" draw:text-style-name="P30" draw:layer="layout" svg:width="4.371cm" svg:height="0.649cm" svg:x="1.305cm" svg:y="9.744cm">
          <draw:text-box>
            <text:p text:style-name="P3"><text:span text:style-name="T44">Beeinflussung von </text:span></text:p>
          </draw:text-box>
        </draw:frame>
        <draw:frame draw:style-name="gr250" draw:text-style-name="P30" draw:layer="layout" svg:width="6.911cm" svg:height="0.649cm" svg:x="1.305cm" svg:y="10.336cm">
          <draw:text-box>
            <text:p text:style-name="P3"><text:span text:style-name="T44">Konsumentenentscheid</text:span><text:span text:style-name="T44">ungen </text:span></text:p>
          </draw:text-box>
        </draw:frame>
        <draw:frame draw:style-name="gr251" draw:text-style-name="P30" draw:layer="layout" svg:width="4.35cm" svg:height="0.649cm" svg:x="1.305cm" svg:y="10.929cm">
          <draw:text-box>
            <text:p text:style-name="P3"><text:span text:style-name="T44">durch Medien und </text:span></text:p>
          </draw:text-box>
        </draw:frame>
        <draw:frame draw:style-name="gr252" draw:text-style-name="P30" draw:layer="layout" svg:width="4.781cm" svg:height="0.649cm" svg:x="1.305cm" svg:y="11.522cm">
          <draw:text-box>
            <text:p text:style-name="P3"><text:span text:style-name="T44">Auswirkungen ihres </text:span></text:p>
          </draw:text-box>
        </draw:frame>
        <draw:frame draw:style-name="gr253" draw:text-style-name="P30" draw:layer="layout" svg:width="4.54cm" svg:height="0.649cm" svg:x="1.305cm" svg:y="12.114cm">
          <draw:text-box>
            <text:p text:style-name="P3"><text:span text:style-name="T44">Konsumverhaltens, </text:span></text:p>
          </draw:text-box>
        </draw:frame>
        <draw:frame draw:style-name="gr254" draw:text-style-name="P30" draw:layer="layout" svg:width="5.598cm" svg:height="0.649cm" svg:x="1.305cm" svg:y="12.703cm">
          <draw:text-box>
            <text:p text:style-name="P3"><text:span text:style-name="T44">insbesondere unter dem </text:span></text:p>
          </draw:text-box>
        </draw:frame>
        <draw:frame draw:style-name="gr255" draw:text-style-name="P30" draw:layer="layout" svg:width="6.119cm" svg:height="0.649cm" svg:x="1.305cm" svg:y="13.296cm">
          <draw:text-box>
            <text:p text:style-name="P3"><text:span text:style-name="T44">Aspekt der </text:span><text:span text:style-name="T44">Nachhaltigkeit </text:span></text:p>
          </draw:text-box>
        </draw:frame>
        <draw:frame draw:style-name="gr256" draw:text-style-name="P30" draw:layer="layout" svg:width="2.593cm" svg:height="0.649cm" svg:x="1.305cm" svg:y="13.889cm">
          <draw:text-box>
            <text:p text:style-name="P3"><text:span text:style-name="T44">beurteilen“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36</text:span></text:p>
          </draw:text-box>
        </draw:frame>
        <draw:frame draw:style-name="gr217" draw:text-style-name="P5" draw:layer="layout" svg:width="20.635cm" svg:height="1.284cm" svg:x="1.316cm" svg:y="1.912cm">
          <draw:text-box>
            <text:p text:style-name="P3"><text:span text:style-name="T40">Der </text:span><text:span text:style-name="T40">Jugendliche </text:span><text:span text:style-name="T40">als </text:span><text:span text:style-name="T40">Konsument </text:span><text:span text:style-name="T40">– Bezug </text:span><text:span text:style-name="T40">zum </text:span></text:p>
          </draw:text-box>
        </draw:frame>
        <draw:frame draw:style-name="gr257" draw:text-style-name="P5" draw:layer="layout" svg:width="5.704cm" svg:height="1.284cm" svg:x="2.067cm" svg:y="3.097cm">
          <draw:text-box>
            <text:p text:style-name="P3"><text:span text:style-name="T40">GPJE­Modell</text:span></text:p>
          </draw:text-box>
        </draw:frame>
      </draw:page>
      <draw:page draw:name="page37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58" draw:text-style-name="P13" draw:layer="layout" svg:width="11.225cm" svg:height="1.102cm" svg:x="0.847cm" svg:y="2.715cm">
          <draw:text-box>
            <text:p text:style-name="P3"><text:span text:style-name="T45">Der </text:span><text:span text:style-name="T45">jugendliche </text:span><text:span text:style-name="T45">Konsument </text:span></text:p>
          </draw:text-box>
        </draw:frame>
        <draw:frame draw:style-name="gr259" draw:text-style-name="P13" draw:layer="layout" svg:width="8.964cm" svg:height="1.102cm" svg:x="0.847cm" svg:y="3.731cm">
          <draw:text-box>
            <text:p text:style-name="P3"><text:span text:style-name="T45"><text:s text:c="7"/></text:span><text:span text:style-name="T45">Analysekomp</text:span><text:span text:style-name="T45">etenz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37</text:span></text:p>
          </draw:text-box>
        </draw:frame>
        <draw:frame draw:style-name="gr260" draw:text-style-name="P13" draw:layer="layout" svg:width="11.927cm" svg:height="1.102cm" svg:x="1.242cm" svg:y="6.289cm">
          <draw:text-box>
            <text:p text:style-name="P3"><text:span text:style-name="T12">PPPP (picture, </text:span><text:span text:style-name="T12">promise, </text:span><text:span text:style-name="T12">prove, </text:span></text:p>
          </draw:text-box>
        </draw:frame>
        <draw:frame draw:style-name="gr261" draw:text-style-name="P13" draw:layer="layout" svg:width="2.212cm" svg:height="1.102cm" svg:x="1.242cm" svg:y="7.305cm">
          <draw:text-box>
            <text:p text:style-name="P3"><text:span text:style-name="T12">push)</text:span></text:p>
          </draw:text-box>
        </draw:frame>
        <draw:frame draw:style-name="gr262" draw:text-style-name="P31" draw:layer="layout" svg:width="12.727cm" svg:height="0.966cm" svg:x="1.242cm" svg:y="8.782cm">
          <draw:text-box>
            <text:p text:style-name="P3"><text:span text:style-name="T46">1.) Es sollten </text:span><text:span text:style-name="T46">bildliche </text:span><text:span text:style-name="T46">Darstellungen </text:span></text:p>
          </draw:text-box>
        </draw:frame>
        <draw:frame draw:style-name="gr263" draw:text-style-name="P31" draw:layer="layout" svg:width="6.703cm" svg:height="0.966cm" svg:x="1.242cm" svg:y="9.671cm">
          <draw:text-box>
            <text:p text:style-name="P3"><text:span text:style-name="T46">verwendet </text:span><text:span text:style-name="T46">werden. </text:span></text:p>
          </draw:text-box>
        </draw:frame>
        <draw:frame draw:style-name="gr264" draw:text-style-name="P31" draw:layer="layout" svg:width="0.74cm" svg:height="0.911cm" svg:x="7.828cm" svg:y="9.728cm">
          <draw:text-box>
            <text:p text:style-name="P3"><text:span text:style-name="T47"></text:span></text:p>
          </draw:text-box>
        </draw:frame>
        <draw:frame draw:style-name="gr265" draw:text-style-name="P31" draw:layer="layout" svg:width="2.576cm" svg:height="0.966cm" svg:x="8.597cm" svg:y="9.671cm">
          <draw:text-box>
            <text:p text:style-name="P3"><text:span text:style-name="T46"><text:s/></text:span><text:span text:style-name="T46">picture</text:span></text:p>
          </draw:text-box>
        </draw:frame>
        <draw:frame draw:style-name="gr266" draw:text-style-name="P31" draw:layer="layout" svg:width="12.033cm" svg:height="0.966cm" svg:x="1.242cm" svg:y="11.022cm">
          <draw:text-box>
            <text:p text:style-name="P3"><text:span text:style-name="T46">2.) Aus der </text:span><text:span text:style-name="T46">Werbung sollte </text:span><text:span text:style-name="T46">sich ein </text:span></text:p>
          </draw:text-box>
        </draw:frame>
        <draw:frame draw:style-name="gr267" draw:text-style-name="P31" draw:layer="layout" svg:width="7.609cm" svg:height="0.966cm" svg:x="1.242cm" svg:y="11.911cm">
          <draw:text-box>
            <text:p text:style-name="P3"><text:span text:style-name="T46">Versprechen </text:span><text:span text:style-name="T46">ableiten. </text:span></text:p>
          </draw:text-box>
        </draw:frame>
        <draw:frame draw:style-name="gr264" draw:text-style-name="P31" draw:layer="layout" svg:width="0.74cm" svg:height="0.911cm" svg:x="8.534cm" svg:y="11.968cm">
          <draw:text-box>
            <text:p text:style-name="P3"><text:span text:style-name="T47"></text:span></text:p>
          </draw:text-box>
        </draw:frame>
        <draw:frame draw:style-name="gr268" draw:text-style-name="P31" draw:layer="layout" svg:width="2.948cm" svg:height="0.966cm" svg:x="9.306cm" svg:y="11.911cm">
          <draw:text-box>
            <text:p text:style-name="P3"><text:span text:style-name="T46"><text:s/></text:span><text:span text:style-name="T46">promise</text:span></text:p>
          </draw:text-box>
        </draw:frame>
        <draw:frame draw:style-name="gr269" draw:text-style-name="P31" draw:layer="layout" svg:width="12.414cm" svg:height="0.966cm" svg:x="1.242cm" svg:y="13.263cm">
          <draw:text-box>
            <text:p text:style-name="P3"><text:span text:style-name="T46">3.) Das </text:span><text:span text:style-name="T46">Versprechen </text:span><text:span text:style-name="T46">sollte bewiesen </text:span></text:p>
          </draw:text-box>
        </draw:frame>
        <draw:frame draw:style-name="gr270" draw:text-style-name="P31" draw:layer="layout" svg:width="2.931cm" svg:height="0.966cm" svg:x="1.242cm" svg:y="14.152cm">
          <draw:text-box>
            <text:p text:style-name="P3"><text:span text:style-name="T46">werden. </text:span></text:p>
          </draw:text-box>
        </draw:frame>
        <draw:frame draw:style-name="gr264" draw:text-style-name="P31" draw:layer="layout" svg:width="0.74cm" svg:height="0.911cm" svg:x="4.12cm" svg:y="14.208cm">
          <draw:text-box>
            <text:p text:style-name="P3"><text:span text:style-name="T47"></text:span></text:p>
          </draw:text-box>
        </draw:frame>
        <draw:frame draw:style-name="gr271" draw:text-style-name="P31" draw:layer="layout" svg:width="2.123cm" svg:height="0.966cm" svg:x="4.89cm" svg:y="14.152cm">
          <draw:text-box>
            <text:p text:style-name="P3"><text:span text:style-name="T46"><text:s/></text:span><text:span text:style-name="T46">prove</text:span></text:p>
          </draw:text-box>
        </draw:frame>
        <draw:frame draw:style-name="gr272" draw:text-style-name="P31" draw:layer="layout" svg:width="11.974cm" svg:height="0.966cm" svg:x="1.242cm" svg:y="15.503cm">
          <draw:text-box>
            <text:p text:style-name="P3"><text:span text:style-name="T46">4.) Der Anstoß </text:span><text:span text:style-name="T46">zum Handeln </text:span><text:span text:style-name="T46">sollte </text:span></text:p>
          </draw:text-box>
        </draw:frame>
        <draw:frame draw:style-name="gr273" draw:text-style-name="P31" draw:layer="layout" svg:width="5.963cm" svg:height="0.966cm" svg:x="1.242cm" svg:y="16.392cm">
          <draw:text-box>
            <text:p text:style-name="P3"><text:span text:style-name="T46">gegeben </text:span><text:span text:style-name="T46">werden. </text:span></text:p>
          </draw:text-box>
        </draw:frame>
        <draw:frame draw:style-name="gr264" draw:text-style-name="P31" draw:layer="layout" svg:width="0.74cm" svg:height="0.911cm" svg:x="7.034cm" svg:y="16.448cm">
          <draw:text-box>
            <text:p text:style-name="P3"><text:span text:style-name="T47"></text:span></text:p>
          </draw:text-box>
        </draw:frame>
        <draw:polygon draw:style-name="gr149" draw:text-style-name="P2" draw:layer="layout" svg:width="10.396cm" svg:height="14.602cm" svg:x="14.199cm" svg:y="2.797cm" svg:viewBox="0 0 10397 14603" draw:points="5201,14603 0,14603 0,0 10397,0 10397,14603">
          <text:p/>
        </draw:polygon>
        <draw:frame draw:style-name="gr274" draw:text-style-name="P31" draw:layer="layout" svg:width="1.877cm" svg:height="0.966cm" svg:x="7.807cm" svg:y="16.392cm">
          <draw:text-box>
            <text:p text:style-name="P3"><text:span text:style-name="T46"><text:s/></text:span><text:span text:style-name="T46">push</text:span></text:p>
          </draw:text-box>
        </draw:frame>
        <draw:frame draw:style-name="gr275" draw:text-style-name="P9" draw:layer="layout" svg:width="6.416cm" svg:height="0.712cm" svg:x="16.193cm" svg:y="9.779cm">
          <draw:text-box>
            <text:p text:style-name="P3"><text:span text:style-name="T25">http://www.horizont.</text:span><text:span text:style-name="T25">net</text:span></text:p>
          </draw:text-box>
        </draw:frame>
      </draw:page>
      <draw:page draw:name="page38" draw:style-name="dp1" draw:master-page-name="master-page3">
        <draw:polygon draw:style-name="gr1" draw:text-style-name="P1" draw:layer="layout" svg:width="25.4cm" svg:height="19.05cm" svg:x="0cm" svg:y="0cm" svg:viewBox="0 0 25401 19051" draw:points="0,0 25401,0 25401,19051 0,19051">
          <text:p/>
        </draw:polygon>
        <draw:frame draw:style-name="gr2" draw:text-style-name="P2" draw:layer="layout" svg:width="25.399cm" svg:height="19.049cm" svg:x="0cm" svg:y="0cm">
          <draw:image xlink:href="Pictures/10000000000005DE000004670C15ACF1891E91CB.jpg" xlink:type="simple" xlink:show="embed" xlink:actuate="onLoad">
            <text:p/>
          </draw:image>
        </draw:frame>
        <draw:frame draw:style-name="gr2" draw:text-style-name="P2" draw:layer="layout" svg:width="25.452cm" svg:height="2.895cm" svg:x="-0.025cm" svg:y="-0.025cm">
          <draw:image xlink:href="Pictures/1000020100000BBE00000154FC35BFEF3C6891E2.png" xlink:type="simple" xlink:show="embed" xlink:actuate="onLoad">
            <text:p/>
          </draw:image>
        </draw:frame>
        <draw:frame draw:style-name="gr2" draw:text-style-name="P2" draw:layer="layout" svg:width="13.232cm" svg:height="1.773cm" svg:x="12.171cm" svg:y="-0.025cm">
          <draw:image xlink:href="Pictures/100002010000061A000000D179967992CC90A7CC.png" xlink:type="simple" xlink:show="embed" xlink:actuate="onLoad">
            <text:p/>
          </draw:image>
        </draw:frame>
        <draw:frame draw:style-name="gr2" draw:text-style-name="P2" draw:layer="layout" svg:width="25.381cm" svg:height="1.791cm" svg:x="0.011cm" svg:y="0.561cm">
          <draw:image xlink:href="Pictures/10000201000005DB000000ACB0CE69A1A310C63E.png" xlink:type="simple" xlink:show="embed" xlink:actuate="onLoad">
            <text:p/>
          </draw:image>
        </draw:frame>
        <draw:frame draw:style-name="gr2" draw:text-style-name="P2" draw:layer="layout" svg:width="25.448cm" svg:height="1.551cm" svg:x="-0.011cm" svg:y="0.688cm">
          <draw:image xlink:href="Pictures/10000201000005DE000000958948F3BF7865FBC2.png" xlink:type="simple" xlink:show="embed" xlink:actuate="onLoad">
            <text:p/>
          </draw:image>
        </draw:frame>
        <draw:frame draw:style-name="gr276" draw:text-style-name="P13" draw:layer="layout" svg:width="12.071cm" svg:height="1.102cm" svg:x="1.901cm" svg:y="2.518cm">
          <draw:text-box>
            <text:p text:style-name="P3"><text:span text:style-name="T45">Der </text:span><text:span text:style-name="T45">jugendliche </text:span><text:span text:style-name="T45">Konsument <text:s text:c="4"/></text:span></text:p>
          </draw:text-box>
        </draw:frame>
        <draw:frame draw:style-name="gr277" draw:text-style-name="P13" draw:layer="layout" svg:width="7.393cm" svg:height="1.102cm" svg:x="4.24cm" svg:y="3.534cm">
          <draw:text-box>
            <text:p text:style-name="P3"><text:span text:style-name="T45"><text:s text:c="2"/></text:span><text:span text:style-name="T45">Urteilskompet</text:span><text:span text:style-name="T45">enz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38</text:span></text:p>
          </draw:text-box>
        </draw:frame>
        <draw:frame draw:style-name="gr278" draw:text-style-name="P13" draw:layer="layout" svg:width="12.372cm" svg:height="1.102cm" svg:x="1.64cm" svg:y="5.89cm">
          <draw:text-box>
            <text:p text:style-name="P3"><text:span text:style-name="T12">Ethische </text:span><text:span text:style-name="T12">Grenzen der </text:span><text:span text:style-name="T12">Werbung </text:span></text:p>
          </draw:text-box>
        </draw:frame>
        <draw:frame draw:style-name="gr279" draw:text-style-name="P13" draw:layer="layout" svg:width="4.214cm" svg:height="1.102cm" svg:x="1.64cm" svg:y="6.906cm">
          <draw:text-box>
            <text:p text:style-name="P3"><text:span text:style-name="T12">beurteilen </text:span></text:p>
          </draw:text-box>
        </draw:frame>
        <draw:path draw:style-name="gr280" draw:text-style-name="P2" draw:layer="layout" svg:width="7.157cm" svg:height="3.899cm" svg:x="8.815cm" svg:y="7.204cm" svg:viewBox="0 0 7158 3900" svg:d="M307 1491c-197 50-349 300-296 501l395 1600c53 197 300 349 501 299l5942-1482c201-50 349-300 300-501l-399-1598c-49-198-300-350-501-300z">
          <text:p/>
        </draw:path>
        <draw:polygon draw:style-name="gr280" draw:text-style-name="P2" draw:layer="layout" svg:width="0cm" svg:height="0cm" svg:x="8.724cm" svg:y="8.798cm" svg:viewBox="0 0 0 0" draw:points="0,0">
          <text:p/>
        </draw:polygon>
        <draw:polygon draw:style-name="gr280" draw:text-style-name="P2" draw:layer="layout" svg:width="0cm" svg:height="0cm" svg:x="16.061cm" svg:y="9.514cm" svg:viewBox="0 0 0 0" draw:points="0,0">
          <text:p/>
        </draw:polygon>
        <draw:frame draw:style-name="gr281" draw:text-style-name="P8" draw:layer="layout" svg:width="4.091cm" svg:height="0.924cm" svg:x="1.64cm" svg:y="8.362cm">
          <draw:text-box>
            <text:p text:style-name="P3"><text:span text:style-name="T4"><text:s text:c="23"/></text:span></text:p>
          </draw:text-box>
        </draw:frame>
        <draw:frame draw:style-name="gr282" draw:text-style-name="P10" draw:layer="layout" svg:width="1.132cm" svg:height="1.47cm" draw:transform="rotate (0.244346095279206) translate (9.914cm 9.083cm)">
          <draw:text-box>
            <text:p text:style-name="P3"><text:span text:style-name="T48">W</text:span></text:p>
          </draw:text-box>
        </draw:frame>
        <draw:frame draw:style-name="gr224" draw:text-style-name="P10" draw:layer="layout" svg:width="1.128cm" svg:height="1.47cm" draw:transform="rotate (0.244346095279206) translate (11.007cm 8.811cm)">
          <draw:text-box>
            <text:p text:style-name="P3"><text:span text:style-name="T48">e</text:span></text:p>
          </draw:text-box>
        </draw:frame>
        <draw:frame draw:style-name="gr224" draw:text-style-name="P10" draw:layer="layout" svg:width="1.128cm" svg:height="1.47cm" draw:transform="rotate (0.244346095279206) translate (11.557cm 8.674cm)">
          <draw:text-box>
            <text:p text:style-name="P3"><text:span text:style-name="T48">r</text:span></text:p>
          </draw:text-box>
        </draw:frame>
        <draw:frame draw:style-name="gr224" draw:text-style-name="P10" draw:layer="layout" svg:width="1.128cm" svg:height="1.47cm" draw:transform="rotate (0.244346095279206) translate (11.984cm 8.568cm)">
          <draw:text-box>
            <text:p text:style-name="P3"><text:span text:style-name="T48">b</text:span></text:p>
          </draw:text-box>
        </draw:frame>
        <draw:frame draw:style-name="gr224" draw:text-style-name="P10" draw:layer="layout" svg:width="1.128cm" svg:height="1.47cm" draw:transform="rotate (0.244346095279206) translate (12.655cm 8.402cm)">
          <draw:text-box>
            <text:p text:style-name="P3"><text:span text:style-name="T48">e</text:span></text:p>
          </draw:text-box>
        </draw:frame>
        <draw:frame draw:style-name="gr224" draw:text-style-name="P10" draw:layer="layout" svg:width="1.128cm" svg:height="1.47cm" draw:transform="rotate (0.244346095279206) translate (13.205cm 8.264cm)">
          <draw:text-box>
            <text:p text:style-name="P3"><text:span text:style-name="T48">r</text:span></text:p>
          </draw:text-box>
        </draw:frame>
        <draw:frame draw:style-name="gr224" draw:text-style-name="P10" draw:layer="layout" svg:width="1.128cm" svg:height="1.47cm" draw:transform="rotate (0.244346095279206) translate (13.632cm 8.159cm)">
          <draw:text-box>
            <text:p text:style-name="P3"><text:span text:style-name="T48">a</text:span></text:p>
          </draw:text-box>
        </draw:frame>
        <draw:frame draw:style-name="gr224" draw:text-style-name="P10" draw:layer="layout" svg:width="1.128cm" svg:height="1.47cm" draw:transform="rotate (0.244346095279206) translate (14.182cm 8.021cm)">
          <draw:text-box>
            <text:p text:style-name="P3"><text:span text:style-name="T48">t</text:span></text:p>
          </draw:text-box>
        </draw:frame>
        <draw:frame draw:style-name="gr101" draw:text-style-name="P11" draw:layer="layout" svg:width="0.425cm" svg:height="0.556cm" svg:x="23.707cm" svg:y="18.129cm">
          <draw:text-box>
            <text:p text:style-name="P3"><text:span text:style-name="T7">38</text:span></text:p>
          </draw:text-box>
        </draw:frame>
        <draw:frame draw:style-name="gr283" draw:text-style-name="P9" draw:layer="layout" svg:width="17.647cm" svg:height="0.712cm" svg:x="1.647cm" svg:y="11.787cm">
          <draw:text-box>
            <text:p text:style-name="P3"><text:span text:style-name="T25">http://farm4.static.fli</text:span><text:span text:style-name="T25">ckr.com/3110/22944</text:span><text:span text:style-name="T25">72628_ebdc0fa7e6.j</text:span><text:span text:style-name="T25">pg</text:span></text:p>
          </draw:text-box>
        </draw:frame>
        <draw:frame draw:style-name="gr284" draw:text-style-name="P9" draw:layer="layout" svg:width="17.651cm" svg:height="0.712cm" svg:x="1.647cm" svg:y="13.311cm">
          <draw:text-box>
            <text:p text:style-name="P3"><text:span text:style-name="T25">http://farm1.static.fli</text:span><text:span text:style-name="T25">ckr.com/189/496555</text:span><text:span text:style-name="T25">896_5ab6c25f0f_o.j</text:span><text:span text:style-name="T25">pg</text:span><text:span text:style-name="T16"> 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ejaVu Sans1" svg:font-family="'DejaVu Sans'"/>
    <style:font-face style:name="Liberation Sans2" svg:font-family="'Liberation Sans'"/>
    <style:font-face style:name="OpenSymbol1" svg:font-family="OpenSymbol"/>
    <style:font-face style:name="URW Palladio L1" svg:font-family="'URW Palladio L'"/>
    <style:font-face style:name="DejaVu Sans" svg:font-family="'DejaVu Sans'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OpenSymbol" svg:font-family="OpenSymbol" style:font-pitch="variable"/>
    <style:font-face style:name="URW Palladio L" svg:font-family="'URW Palladio L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2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DejaVu Sans2" style:font-size-asian="24pt" style:language-asian="zh" style:country-asian="CN" style:font-name-complex="DejaVu Sans2" style:font-size-complex="24pt" style:language-complex="hi" style:country-complex="IN"/>
    </style:default-style>
    <style:style style:name="standard" style:family="graphic"/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0cm" fo:margin-bottom="1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date>2019-06-05T11:31:27.689768607</dc:date>
    <dc:creator>bernhard </dc:creator>
    <meta:editing-duration>PT1H31M6S</meta:editing-duration>
    <meta:editing-cycles>2</meta:editing-cycles>
    <meta:generator>LibreOffice/5.2.7.2$Linux_X86_64 LibreOffice_project/20m0$Build-2</meta:generator>
    <meta:document-statistic meta:object-count="1024"/>
  </office:meta>
</office:document-meta>
</file>