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63200000368207D5C2EEEE67FB6.png" manifest:media-type="image/png"/>
  <manifest:file-entry manifest:full-path="Pictures/100000000000043C00000271435F3B1C7B8B9195.png" manifest:media-type="image/png"/>
  <manifest:file-entry manifest:full-path="Pictures/1000000000000320000000F04E086FDB0DB83A7C.png" manifest:media-type="image/png"/>
  <manifest:file-entry manifest:full-path="Pictures/1000000000000632000002A6FE8EF3D5B884213C.png" manifest:media-type="image/png"/>
  <manifest:file-entry manifest:full-path="Pictures/10000000000003A7000003A590C60F21AC6FD6F7.png" manifest:media-type="image/png"/>
  <manifest:file-entry manifest:full-path="Pictures/100000000000062D0000016B173CCDC4A6D64394.png" manifest:media-type="image/png"/>
  <manifest:file-entry manifest:full-path="Pictures/1000020100000283000000A68FDB2F890C027289.png" manifest:media-type="image/png"/>
  <manifest:file-entry manifest:full-path="Pictures/10000000000003AC00000197A70F50F78BAB6521.png" manifest:media-type="image/png"/>
  <manifest:file-entry manifest:full-path="Pictures/1000020100000158000000BAB3B2980EEF5F41E8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2" style:family="table">
      <style:table-properties style:width="17cm" table:align="margins" fo:background-color="transparent" style:writing-mode="page">
        <style:background-image/>
      </style:table-properties>
    </style:style>
    <style:style style:name="Tabelle2.A" style:family="table-column">
      <style:table-column-properties style:column-width="17cm" style:rel-column-width="65535*"/>
    </style:style>
    <style:style style:name="Tabelle2.1" style:family="table-row">
      <style:table-row-properties style:min-row-height="4.249cm" fo:background-color="transparent">
        <style:background-image/>
      </style:table-row-properties>
    </style:style>
    <style:style style:name="Tabelle2.A1" style:family="table-cell">
      <style:table-cell-properties style:vertical-align="bottom" fo:background-color="transparent" fo:padding="0cm" fo:border="none">
        <style:background-image xlink:href="Pictures/1000020100000283000000A68FDB2F890C027289.png" xlink:type="simple" xlink:actuate="onLoad" style:position="top left" style:repeat="no-repeat"/>
      </style:table-cell-properties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Text_20_body">
      <style:text-properties officeooo:rsid="00e521dd" officeooo:paragraph-rsid="00e521dd"/>
    </style:style>
    <style:style style:name="P4" style:family="paragraph" style:parent-style-name="Text_20_body">
      <style:text-properties officeooo:paragraph-rsid="00e84f93"/>
    </style:style>
    <style:style style:name="P5" style:family="paragraph" style:parent-style-name="Text_20_body">
      <style:text-properties officeooo:rsid="00ed14a2" officeooo:paragraph-rsid="00ed14a2"/>
    </style:style>
    <style:style style:name="P6" style:family="paragraph" style:parent-style-name="Text_20_body">
      <style:text-properties officeooo:paragraph-rsid="00ed4f20"/>
    </style:style>
    <style:style style:name="P7" style:family="paragraph" style:parent-style-name="Text_20_body">
      <style:text-properties officeooo:paragraph-rsid="00ec65c2"/>
    </style:style>
    <style:style style:name="P8" style:family="paragraph" style:parent-style-name="Table_20_Contents">
      <style:paragraph-properties fo:line-height="115%" style:writing-mode="page">
        <style:tab-stops/>
      </style:paragraph-properties>
      <style:text-properties officeooo:paragraph-rsid="00d3ca53" style:font-name-complex="Lohit Hindi1" style:font-size-complex="12pt"/>
    </style:style>
    <style:style style:name="P9" style:family="paragraph" style:parent-style-name="Table_20_Contents">
      <style:paragraph-properties fo:line-height="115%" style:writing-mode="page">
        <style:tab-stops/>
      </style:paragraph-properties>
      <style:text-properties officeooo:paragraph-rsid="00e37762" style:font-name-complex="Lohit Hindi1" style:font-size-complex="12pt"/>
    </style:style>
    <style:style style:name="P10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d3ca53" style:font-name-complex="Lohit Hindi1" style:font-size-complex="12pt"/>
    </style:style>
    <style:style style:name="P11" style:family="paragraph" style:parent-style-name="List">
      <style:text-properties officeooo:rsid="00d9e093" officeooo:paragraph-rsid="00d9e093"/>
    </style:style>
    <style:style style:name="P12" style:family="paragraph" style:parent-style-name="List">
      <style:text-properties officeooo:rsid="00de00c4" officeooo:paragraph-rsid="00de00c4"/>
    </style:style>
    <style:style style:name="P13" style:family="paragraph" style:parent-style-name="List">
      <style:text-properties officeooo:paragraph-rsid="00eade13"/>
    </style:style>
    <style:style style:name="P14" style:family="paragraph" style:parent-style-name="List">
      <style:text-properties officeooo:rsid="00eade13" officeooo:paragraph-rsid="00eade13"/>
    </style:style>
    <style:style style:name="P15" style:family="paragraph" style:parent-style-name="Title" style:master-page-name="Standard">
      <style:paragraph-properties style:page-number="auto"/>
      <style:text-properties officeooo:rsid="00d71ce8" officeooo:paragraph-rsid="00d71ce8"/>
    </style:style>
    <style:style style:name="P16" style:family="paragraph" style:parent-style-name="Heading_20_1">
      <style:text-properties officeooo:rsid="00d71ce8" officeooo:paragraph-rsid="00d71ce8"/>
    </style:style>
    <style:style style:name="P17" style:family="paragraph" style:parent-style-name="Heading_20_2">
      <style:text-properties officeooo:paragraph-rsid="00ec65c2"/>
    </style:style>
    <style:style style:name="P18" style:family="paragraph" style:parent-style-name="List" style:list-style-name="L1">
      <style:text-properties officeooo:rsid="00d71ce8"/>
    </style:style>
    <style:style style:name="P19" style:family="paragraph" style:parent-style-name="List" style:list-style-name="L2">
      <style:text-properties officeooo:rsid="00e9cdb2" officeooo:paragraph-rsid="00e9cdb2"/>
    </style:style>
    <style:style style:name="P20" style:family="paragraph" style:parent-style-name="List" style:list-style-name="L3">
      <style:text-properties officeooo:paragraph-rsid="00eade13"/>
    </style:style>
    <style:style style:name="P21" style:family="paragraph" style:parent-style-name="List" style:list-style-name="L4">
      <style:text-properties officeooo:rsid="00eade13" officeooo:paragraph-rsid="00eade13"/>
    </style:style>
    <style:style style:name="P22" style:family="paragraph" style:parent-style-name="List" style:list-style-name="L5">
      <style:text-properties officeooo:rsid="00ec65c2" officeooo:paragraph-rsid="00ec65c2"/>
    </style:style>
    <style:style style:name="P23" style:family="paragraph" style:parent-style-name="Text_20_body" style:list-style-name="L6"/>
    <style:style style:name="P24" style:family="paragraph" style:parent-style-name="Text_20_body" style:list-style-name="L6">
      <style:text-properties officeooo:rsid="00ed14a2" officeooo:paragraph-rsid="00ed14a2"/>
    </style:style>
    <style:style style:name="P25" style:family="paragraph" style:parent-style-name="Text_20_body" style:list-style-name="L7">
      <style:text-properties officeooo:paragraph-rsid="00ed14a2"/>
    </style:style>
    <style:style style:name="P26" style:family="paragraph" style:parent-style-name="Text_20_body" style:list-style-name="L7">
      <style:text-properties officeooo:paragraph-rsid="00ed4f20"/>
    </style:style>
    <style:style style:name="P27" style:family="paragraph" style:parent-style-name="Text_20_body" style:list-style-name="L8">
      <style:text-properties officeooo:rsid="00ed4f20" officeooo:paragraph-rsid="00ed4f20"/>
    </style:style>
    <style:style style:name="P28" style:family="paragraph">
      <loext:graphic-properties draw:fill="none"/>
    </style:style>
    <style:style style:name="T1" style:family="text">
      <style:text-properties officeooo:rsid="00c40c41" style:font-weight-asian="normal" style:font-size-complex="11pt" style:font-weight-complex="normal"/>
    </style:style>
    <style:style style:name="T2" style:family="text">
      <style:text-properties officeooo:rsid="00c0a719" style:font-weight-asian="normal" style:font-size-complex="11pt" style:font-weight-complex="normal"/>
    </style:style>
    <style:style style:name="T3" style:family="text">
      <style:text-properties officeooo:rsid="00e37762" style:font-weight-asian="normal" style:font-size-complex="11pt" style:font-weight-complex="normal"/>
    </style:style>
    <style:style style:name="T4" style:family="text">
      <style:text-properties officeooo:rsid="00e4c6dd" style:font-weight-asian="normal" style:font-size-complex="11pt" style:font-weight-complex="normal"/>
    </style:style>
    <style:style style:name="T5" style:family="text">
      <style:text-properties officeooo:rsid="00e521dd" style:font-weight-asian="normal" style:font-size-complex="11pt" style:font-weight-complex="normal"/>
    </style:style>
    <style:style style:name="T6" style:family="text">
      <style:text-properties officeooo:rsid="00f2d088" style:font-weight-asian="normal" style:font-size-complex="11pt" style:font-weight-complex="normal"/>
    </style:style>
    <style:style style:name="T7" style:family="text">
      <style:text-properties officeooo:rsid="00d9e093"/>
    </style:style>
    <style:style style:name="T8" style:family="text">
      <style:text-properties officeooo:rsid="00e4c6dd"/>
    </style:style>
    <style:style style:name="T9" style:family="text">
      <style:text-properties officeooo:rsid="00eade13"/>
    </style:style>
    <style:style style:name="T10" style:family="text">
      <style:text-properties officeooo:rsid="00ec65c2"/>
    </style:style>
    <style:style style:name="T11" style:family="text">
      <style:text-properties officeooo:rsid="00ecacea"/>
    </style:style>
    <style:style style:name="T12" style:family="text">
      <style:text-properties officeooo:rsid="00ed14a2"/>
    </style:style>
    <style:style style:name="T13" style:family="text">
      <style:text-properties officeooo:rsid="00ed4f20"/>
    </style:style>
    <style:style style:name="T14" style:family="text">
      <style:text-properties officeooo:rsid="00eec61f"/>
    </style:style>
    <style:style style:name="T15" style:family="text">
      <style:text-properties officeooo:rsid="00f2d088"/>
    </style:style>
    <style:style style:name="T16" style:family="text">
      <style:text-properties officeooo:rsid="00f2d11a"/>
    </style:style>
    <style:style style:name="T17" style:family="text">
      <style:text-properties officeooo:rsid="00f30888"/>
    </style:style>
    <style:style style:name="T18" style:family="text">
      <style:text-properties style:font-name="Gudea" fo:font-size="11pt" officeooo:rsid="00f30888" style:font-size-asian="10.5pt"/>
    </style:style>
    <style:style style:name="T19" style:family="text">
      <style:text-properties officeooo:rsid="00f7629e"/>
    </style:style>
    <style:style style:name="fr1" style:family="graphic" style:parent-style-name="Graphics">
      <style:graphic-properties style:vertical-pos="bottom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bottom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vg:stroke-width="0.101cm" svg:stroke-color="#ed1c24" draw:marker-start-width="0.649cm" draw:marker-end-width="0.649cm" draw:fill="none" draw:textarea-horizontal-align="justify" draw:textarea-vertical-align="middle" draw:auto-grow-height="false" fo:min-height="0.411cm" fo:min-width="1.263cm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15">Einen Kurs <text:span text:style-name="T8">sichern</text:span></text:p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8"><text:span text:style-name="Sans-Fett"><text:span text:style-name="T1"/></text:span></text:p>
            <text:p text:style-name="P9"><text:span text:style-name="Sans-Fett"><text:span text:style-name="T3">Moodle – </text:span></text:span><text:span text:style-name="Sans-Fett"><text:span text:style-name="T4">Trainer:</text:span></text:span><text:span text:style-name="Sans-Fett"><text:span text:style-name="T6">in</text:span></text:span></text:p>
            <text:p text:style-name="P9"><text:span text:style-name="Sans-Fett"><text:span text:style-name="T3">S. Lippke </text:span></text:span><text:span text:style-name="Sans-Fett"><text:span text:style-name="T5">und andere</text:span></text:span></text:p>
            <text:p text:style-name="P8"><text:span text:style-name="Sans-Fett"><text:span text:style-name="T2"><text:date style:data-style-name="N37" text:date-value="2020-06-17T15:13:34.896534872" text:fixed="true">17.06.20</text:date></text:span></text:span></text:p>
            <text:p text:style-name="P10"><text:a xlink:type="simple" xlink:href="https://creativecommons.org/licenses/by-sa/4.0/" text:style-name="Internet_20_link" text:visited-style-name="Visited_20_Internet_20_Link"><text:span text:style-name="Sans-Fett"><text:span text:style-name="T2">CC BY-SA 4.0</text:span></text:span></text:a></text:p>
          </table:table-cell>
        </table:table-row>
      </table:table>
      <text:list xml:id="list392927496" text:style-name="Outline">
        <text:list-item>
          <text:h text:style-name="P16" text:outline-level="1">Einführung</text:h>
        </text:list-item>
      </text:list>
      <text:p text:style-name="P3">Nicht nur als Absicherung gegen den Verlust der eigenen Arbeit, sondern auch mit der Möglichkeit einen erstellten Kurs anderweitig einsetzen zu können, sollte<text:span text:style-name="T15">n</text:span> <text:span text:style-name="T16">Lehrkräfte, </text:span><text:span text:style-name="T15">die</text:span> <text:span text:style-name="T16">die </text:span>Trainer:<text:span text:style-name="T15">innen </text:span><text:span text:style-name="T16">Rolle haben, </text:span><text:span text:style-name="T15">ihre</text:span> Kurs/e regelmäßig sichern.</text:p>
      <text:p text:style-name="P3">HINWEIS:</text:p>
      <text:p text:style-name="P3">Selbst wenn durch d<text:span text:style-name="T15">ie</text:span> Administrator:<text:span text:style-name="T16">inn</text:span><text:span text:style-name="T15">en</text:span> regelmäßig eine systemweite Sicherung und damit auch die Kurse gesichert werden, <text:span text:style-name="T15">sind die </text:span><text:s/>Trainer:<text:span text:style-name="T15">innen</text:span> für die Sicherung <text:span text:style-name="T15">ihrer</text:span> Arbeit selbst verantwortlich.</text:p>
      <text:list xml:id="list104533845374619" text:continue-numbering="true" text:style-name="Outline">
        <text:list-item>
          <text:h text:style-name="P16" text:outline-level="1">Vorgehensweise</text:h>
        </text:list-item>
      </text:list>
      <text:list xml:id="list1206781886" text:style-name="L1">
        <text:list-item>
          <text:p text:style-name="P18">Navigieren Sie als Trainer/<text:span text:style-name="T15">in</text:span> in Ihrem Kurs rechts oben im Zahnradmenu zu<text:span text:style-name="T17">m Punkt</text:span> <text:span text:style-name="Benutzerführung-Menüabfolgen-Schaltflächen">Sicherung.</text:span></text:p>
        </text:list-item>
      </text:list>
      <text:p text:style-name="P4"><draw:custom-shape text:anchor-type="paragraph" draw:z-index="6" draw:name="Form1" draw:style-name="gr1" draw:text-style-name="P28" svg:width="1.306cm" svg:height="0.454cm" svg:x="14.45cm" svg:y="2.861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fr2" draw:name="Bild1" text:anchor-type="as-char" svg:width="17cm" svg:height="3.902cm" draw:z-index="7"><draw:image xlink:href="Pictures/100000000000062D0000016B173CCDC4A6D64394.png" xlink:type="simple" xlink:show="embed" xlink:actuate="onLoad" loext:mime-type="image/png"/></draw:frame></text:p>
      <text:list xml:id="list3130888643" text:style-name="L2">
        <text:list-item>
          <text:p text:style-name="P19">Im folgenden Fenster <text:span text:style-name="T9">müssen Sie sich, bevor Sie die Einstellungen treffen, über die Nutzung der Sicherung im Klaren sein.</text:span></text:p>
        </text:list-item>
      </text:list>
      <text:list xml:id="list104534809324435" text:continue-list="list104533845374619" text:style-name="Outline">
        <text:list-item>
          <text:list>
            <text:list-item>
              <text:h text:style-name="Heading_20_2" text:outline-level="2"><text:soft-page-break/><text:span text:style-name="T7"><text:s/></text:span>Sicherung als laufendes Backup des Kurses: </text:h>
            </text:list-item>
          </text:list>
        </text:list-item>
      </text:list>
      <text:list xml:id="list4212259717" text:style-name="L3">
        <text:list-item>
          <text:p text:style-name="P20"><text:span text:style-name="T9">belassen Sie die Einstellungen wie sie sind und wählen Sie </text:span><text:span text:style-name="Benutzerführung-Menüabfolgen-Schaltflächen"><text:span text:style-name="T9">Weitere Einstellungen überspringen</text:span></text:span></text:p>
        </text:list-item>
      </text:list>
      <text:p text:style-name="P13"><text:span text:style-name="Benutzerführung-Menüabfolgen-Schaltflächen"><draw:frame draw:style-name="fr2" draw:name="Bild3" text:anchor-type="as-char" svg:width="13cm" svg:height="12.95cm" draw:z-index="9"><draw:image xlink:href="Pictures/10000000000003A7000003A590C60F21AC6FD6F7.png" xlink:type="simple" xlink:show="embed" xlink:actuate="onLoad" loext:mime-type="image/png"/></draw:frame></text:span></text:p>
      <text:list xml:id="list104534248434508" text:continue-numbering="true" text:style-name="L3">
        <text:list-item>
          <text:p text:style-name="P20"><text:span text:style-name="T9">Bestätigen Sie mit </text:span><text:span text:style-name="Benutzerführung-Menüabfolgen-Schaltflächen"><text:span text:style-name="T9">Weiter ...</text:span></text:span></text:p>
        </text:list-item>
      </text:list>
      <text:p text:style-name="P12"><draw:frame draw:style-name="fr1" draw:name="Bild4" text:anchor-type="as-char" svg:width="11.55cm" svg:height="5.001cm" draw:z-index="10"><draw:image xlink:href="Pictures/10000000000003AC00000197A70F50F78BAB6521.png" xlink:type="simple" xlink:show="embed" xlink:actuate="onLoad" loext:mime-type="image/png"/></draw:frame></text:p>
      <text:list xml:id="list931745703" text:style-name="L4">
        <text:list-item>
          <text:p text:style-name="P21">… und <text:span text:style-name="T14">speichern</text:span> Sie <text:span text:style-name="T14">die </text:span>Datei mit der Kurssicherung (<text:span text:style-name="T11">Erweiterung .</text:span>mbz), <text:span text:style-name="T14">die im </text:span><text:span text:style-name="Benutzerführung-Menüabfolgen-Schaltflächen"><text:span text:style-name="T14">Sicherungsbereich des Kurses</text:span></text:span><text:span text:style-name="T14"> angezeigt wird</text:span> mit <text:span text:style-name="Benutzerführung-Menüabfolgen-Schaltflächen">Herunterladen</text:span> auf Ihrem lokalen Rechner.</text:p>
        </text:list-item>
      </text:list>
      <text:p text:style-name="P14"><text:soft-page-break/><draw:frame draw:style-name="fr1" draw:name="Bild8" text:anchor-type="as-char" svg:width="13cm" svg:height="5.549cm" draw:z-index="11"><draw:image xlink:href="Pictures/1000000000000632000002A6FE8EF3D5B884213C.png" xlink:type="simple" xlink:show="embed" xlink:actuate="onLoad" loext:mime-type="image/png"/></draw:frame></text:p>
      <text:p text:style-name="P12">HINWEIS:</text:p>
      <text:p text:style-name="P14">Da es sich hier um personenbezogenen Daten handelt müssen Sie diese Sicherung verschlüsselt abspeichern, also am Besten auf einem verschlüsselten USB Stick o.ä.</text:p>
      <text:list xml:id="list104533942497530" text:continue-list="list104534809324435" text:style-name="Outline">
        <text:list-item>
          <text:list>
            <text:list-item>
              <text:h text:style-name="P17" text:outline-level="2">Sicherung <text:span text:style-name="T10">zur Weiterverwendung</text:span></text:h>
            </text:list-item>
          </text:list>
        </text:list-item>
      </text:list>
      <text:p text:style-name="P7"><text:span text:style-name="T10">Damit Sie einen Kurs </text:span><text:span text:style-name="T18">für eine andere</text:span><text:span text:style-name="T10"> Klasse </text:span><text:span text:style-name="T17">in einem anderen Kurs </text:span><text:span text:style-name="T10">oder </text:span><text:span text:style-name="T17">auf </text:span><text:span text:style-name="T10">einem anderen Moodle weiterverwenden können, ist es wichtig, dass keinerlei </text:span><text:span text:style-name="T17">Daten von </text:span><text:span text:style-name="T10">Nutzer/</text:span><text:span text:style-name="T15">innen</text:span><text:span text:style-name="T10"> mitgesichert werden.</text:span></text:p>
      <text:list xml:id="list1473719099" text:style-name="L5">
        <text:list-item>
          <text:p text:style-name="P22">Gehen Sie wie oben beschrieben in Ihrem Kurs zu <text:span text:style-name="Benutzerführung-Menüabfolgen-Schaltflächen">Sicherung</text:span></text:p>
        </text:list-item>
        <text:list-item>
          <text:p text:style-name="P22">Deaktivieren Sie die Option <text:span text:style-name="Benutzerführung-Menüabfolgen-Schaltflächen">Eingeschriebene Nutzer/innen einbeziehen</text:span></text:p>
        </text:list-item>
      </text:list>
      <text:p text:style-name="P11"><draw:frame draw:style-name="fr2" draw:name="Bild5" text:anchor-type="as-char" svg:width="13cm" svg:height="3.9cm" draw:z-index="8"><draw:image xlink:href="Pictures/1000000000000320000000F04E086FDB0DB83A7C.png" xlink:type="simple" xlink:show="embed" xlink:actuate="onLoad" loext:mime-type="image/png"/></draw:frame></text:p>
      <text:list xml:id="list3646426906" text:style-name="L6">
        <text:list-item>
          <text:p text:style-name="P23">Wählen Sie <text:span text:style-name="Benutzerführung-Menüabfolgen-Schaltflächen"><text:span text:style-name="T10">Weiter.</text:span></text:span></text:p>
        </text:list-item>
        <text:list-item>
          <text:p text:style-name="P24">In den folgenden Ansichten, die Sie <text:span text:style-name="T19">ebenfalls </text:span>mit <text:span text:style-name="Benutzerführung-Menüabfolgen-Schaltflächen">Weiter</text:span> bestätigen, wird angezeigt, dass die Nutzerdaten nicht gesichert werden, …</text:p>
        </text:list-item>
      </text:list>
      <text:p text:style-name="P5"><text:soft-page-break/><draw:frame draw:style-name="fr1" draw:name="Bild6" text:anchor-type="as-char" svg:width="13cm" svg:height="7.47cm" draw:z-index="1"><draw:image xlink:href="Pictures/100000000000043C00000271435F3B1C7B8B9195.png" xlink:type="simple" xlink:show="embed" xlink:actuate="onLoad" loext:mime-type="image/png"/></draw:frame></text:p>
      <text:list xml:id="list3662077548" text:style-name="L7">
        <text:list-item>
          <text:p text:style-name="P25"><text:span text:style-name="T12">… erhalten Sie einen Überblick über Dateiname der Sicherung, Einstellungen und gesicherte Elemente, was Sie letztendlich mit der Schalfläche </text:span><text:span text:style-name="Benutzerführung-Menüabfolgen-Schaltflächen"><text:span text:style-name="T12">Sicherung ausführen </text:span></text:span><text:span text:style-name="T12">bestätigen.</text:span></text:p>
        </text:list-item>
        <text:list-item>
          <text:p text:style-name="P26"><text:span text:style-name="T13">Nach der Meldung, dass die Sicherung erfolgreich abgeschlossen ist, kommen Sie über </text:span><text:span text:style-name="Benutzerführung-Menüabfolgen-Schaltflächen"><text:span text:style-name="T13">Weiter</text:span></text:span><text:span text:style-name="T13"> zum Fenster </text:span><text:span text:style-name="Benutzerführung-Menüabfolgen-Schaltflächen"><text:span text:style-name="T13">Kurs wiederherstellen</text:span></text:span>.</text:p>
        </text:list-item>
      </text:list>
      <text:p text:style-name="P6"><draw:frame draw:style-name="fr1" draw:name="Bild7" text:anchor-type="as-char" svg:width="13cm" svg:height="7.13cm" draw:z-index="2"><draw:image xlink:href="Pictures/100000000000063200000368207D5C2EEEE67FB6.png" xlink:type="simple" xlink:show="embed" xlink:actuate="onLoad" loext:mime-type="image/png"/></draw:frame></text:p>
      <text:list xml:id="list1416305745" text:style-name="L8">
        <text:list-item>
          <text:p text:style-name="P27">Hier finden Sie dann im <text:span text:style-name="Benutzerführung-Menüabfolgen-Schaltflächen">Sicherungsbereich des Nutzers</text:span> die Datei mit der Kurssicherung und können diese <text:span text:style-name="Benutzerführung-Menüabfolgen-Schaltflächen">Herunterladen</text:span>.</text:p>
        </text:list-item>
      </text:list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writing-mode="page"/>
      <style:text-properties style:font-name="Gudea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loext:contextual-spacing="false" fo:background-color="transparent" fo:keep-with-next="always" style:writing-mode="page">
        <style:tab-stops/>
      </style:paragraph-properties>
      <style:text-properties style:font-name="EB Garamond" fo:font-family="'EB Garamond'" style:font-style-name="Standard" style:font-pitch="variable" fo:font-size="18pt" fo:font-weight="bold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 style:writing-mode="page"/>
      <style:text-properties fo:color="#666666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1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1" fo:font-family="'EB Garamond'" style:font-style-name="Fett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loext:contextual-spacing="false" text:number-lines="false" text:line-number="0" style:vertical-align="top" style:writing-mode="page"/>
      <style:text-properties fo:color="#666666" fo:font-size="10pt" style:font-size-asian="10.5pt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loext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loext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Text" style:family="paragraph" style:hidden="true" style:parent-style-name="Caption" style:class="extra"/>
    <style:style style:name="Titel_28_Deckblatt_29_" style:display-name="Titel(Deckblatt)" style:family="paragraph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loext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style:hidden="true" style:parent-style-name="Standard" style:class="extra"/>
    <style:style style:name="Numbering_20_1" style:display-name="Numbering 1" style:family="paragraph" style:hidden="true" style:parent-style-name="List" style:list-style-name="Nummerierung_20__28_123_29_" style:class="list">
      <style:paragraph-properties fo:margin-left="1.27cm" fo:margin-right="0cm" fo:margin-top="0cm" fo:margin-bottom="0.212cm" loext:contextual-spacing="false" fo:text-indent="-0.64cm" style:auto-text-indent="false">
        <style:tab-stops/>
      </style:paragraph-properties>
    </style:style>
    <style:style style:name="Heading_20_4" style:display-name="Heading 4" style:family="paragraph" style:hidden="true" style:parent-style-name="Heading" style:next-style-name="Text_20_body" style:default-outline-level="4" style:list-style-name="Outline" style:class="text">
      <style:paragraph-properties fo:margin-top="0.212cm" fo:margin-bottom="0.212cm" loext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1_20_Cont." style:display-name="List 1 Cont." style:family="paragraph" style:hidden="true" style:parent-style-name="List" style:list-style-name="" style:class="list"/>
    <style:style style:name="Numbering_20_2" style:display-name="Numbering 2" style:family="paragraph" style:hidden="true" style:parent-style-name="List" style:class="list">
      <style:paragraph-properties fo:margin-top="0cm" fo:margin-bottom="0.212cm" loext:contextual-spacing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loext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loext:contextual-spacing="true" fo:text-indent="0cm" style:auto-text-indent="false" style:writing-mode="page"/>
      <style:text-properties style:font-name="FreeMono" fo:font-family="FreeMono" style:font-style-name="Standard" style:font-family-generic="modern" style:font-pitch="fixed" fo:font-size="11pt" fo:font-style="normal" style:font-size-asian="10.5pt"/>
    </style:style>
    <style:style style:name="Drawing" style:family="paragraph" style:hidden="true" style:parent-style-name="Caption" style:class="extra"/>
    <style:style style:name="Preformatted_20_Text" style:display-name="Preformatted Text" style:family="paragraph" style:hidden="true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style:hidden="true" style:parent-style-name="Heading" style:next-style-name="Text_20_body" style:default-outline-level="10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hidden="true" style:parent-style-name="Heading" style:next-style-name="Text_20_body" style:default-outline-level="9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hidden="true" style:parent-style-name="Heading" style:next-style-name="Text_20_body" style:default-outline-level="8" style:list-style-name="Outline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style:hidden="true" style:parent-style-name="Heading" style:next-style-name="Text_20_body" style:default-outline-level="7" style:list-style-name="Outline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style:hidden="true" style:parent-style-name="Heading" style:next-style-name="Text_20_body" style:default-outline-level="6" style:list-style-name="Outline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hidden="true" style:parent-style-name="Heading" style:next-style-name="Text_20_body" style:default-outline-level="5" style:list-style-name="Outline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style:hidden="true" style:parent-style-name="List" style:next-style-name="List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1" style:display-name="List 1" style:family="paragraph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style:hidden="true" style:parent-style-name="Standard"/>
    <style:style style:name="Nummerierung_20__28_123_29_" style:display-name="Nummerierung (123)" style:family="paragraph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loext:contextual-spacing="false" style:writing-mode="page"/>
      <style:text-properties fo:font-weight="bold" style:font-size-asian="10.5pt"/>
    </style:style>
    <style:style style:name="Numbering_20_Symbols" style:display-name="Numbering Symbols" style:family="text" style:hidden="true"/>
    <style:style style:name="Bullet_20_Symbols" style:display-name="Bullet Symbols" style:family="text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style:font-name="Gudea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style:hidden="true" style:parent-style-name="Sans">
      <style:text-properties style:font-name="Gudea" fo:font-family="Gudea" style:font-style-name="Standard" style:font-pitch="variable" style:font-size-asian="10.5pt"/>
    </style:style>
    <style:style style:name="Strong_20_Emphasis" style:display-name="Strong Emphasis" style:family="text" style:hidden="true">
      <style:text-properties style:font-name="Liberation Sans1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style:hidden="true">
      <style:text-properties fo:font-variant="small-caps" fo:color="#008080" style:text-underline-style="dotted" style:text-underline-width="auto" style:text-underline-color="font-color"/>
    </style:style>
    <style:style style:name="Footnote_20_Symbol" style:display-name="Footnote Symbol" style:family="text" style:hidden="true"/>
    <style:style style:name="Footnote_20_anchor" style:display-name="Footnote anchor" style:family="text" style:hidden="true">
      <style:text-properties style:text-position="super 58%"/>
    </style:style>
    <style:style style:name="Caption_20_characters" style:display-name="Caption characters" style:family="text" style:hidden="true"/>
    <style:style style:name="Definition" style:family="text" style:hidden="true"/>
    <style:style style:name="User_20_Entry" style:display-name="User Entry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style:hidden="true"/>
    <style:style style:name="Mono" style:family="text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1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style:hidden="true"/>
    <style:style style:name="Visited_20_Internet_20_Link" style:display-name="Visited Internet Link" style:family="text" style:hidden="true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style:hidden="true">
      <style:text-properties style:text-position="super 58%"/>
    </style:style>
    <style:style style:name="Drop_20_Caps" style:display-name="Drop Caps" style:family="text" style:hidden="true"/>
    <style:style style:name="Rubies" style:family="text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style:hidden="true">
      <style:text-properties fo:font-weight="bold" style:font-weight-asian="bold" style:font-weight-complex="bold"/>
    </style:style>
    <style:style style:name="Variable" style:family="text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style:hidden="true">
      <style:text-properties style:text-rotation-angle="90" style:text-rotation-scale="line-height"/>
    </style:style>
    <style:style style:name="Citation" style:family="text" style:hidden="true">
      <style:text-properties fo:font-style="italic" style:font-style-asian="italic" style:font-style-complex="italic"/>
    </style:style>
    <style:style style:name="Page_20_Number" style:display-name="Page Number" style:family="text" style:hidden="true"/>
    <style:style style:name="Emphasis" style:family="text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1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2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Bild2" text:anchor-type="as-char" svg:width="1.281cm" svg:height="0.693cm" draw:z-index="5"><draw:image xlink:href="Pictures/1000020100000158000000BAB3B2980EEF5F41E8.png" xlink:type="simple" xlink:show="embed" xlink:actuate="onLoad" loext:mime-type="image/png"/></draw:frame><text:tab/><text:tab/></text:p>
      </style:header>
      <style:footer>
        <text:p text:style-name="MP2"><text:page-number text:select-page="current">4</text:page-number></text:p>
      </style:footer>
    </style:master-page>
    <style:master-page style:name="First_20_Page" style:display-name="First Page" style:page-layout-name="Mpm2" style:next-style-name="Index"/>
    <style:master-page style:name="Index" style:page-layout-name="Mpm3" style:next-style-name="Standard"/>
    <style:master-page style:name="HTML" style:page-layout-name="Mpm4"/>
    <style:master-page style:name="Endnote" style:page-layout-name="Mpm5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6-17T09:16:42.763368904</meta:creation-date>
    <meta:editing-duration>P0D</meta:editing-duration>
    <meta:editing-cycles>1</meta:editing-cycles>
    <meta:generator>LibreOffice/6.4.7.2$Linux_X86_64 LibreOffice_project/40$Build-2</meta:generator>
    <dc:title>LFB Dokumentvorlage kurz 20191220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1" meta:image-count="8" meta:object-count="0" meta:page-count="4" meta:paragraph-count="36" meta:word-count="324" meta:character-count="2199" meta:non-whitespace-character-count="1913"/>
  </office:meta>
</office:document-meta>
</file>