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2010000016F00000048527F27AF31C294B9.png" manifest:media-type="image/png"/>
  <manifest:file-entry manifest:full-path="Pictures/10000201000000ED0000002B8EEB7F20316086FD.png" manifest:media-type="image/png"/>
  <manifest:file-entry manifest:full-path="Pictures/100002010000016400000124DFB4C784654C099B.png" manifest:media-type="image/png"/>
  <manifest:file-entry manifest:full-path="Pictures/1000020100000106000000BE81DB1558B65E92BD.png" manifest:media-type="image/png"/>
  <manifest:file-entry manifest:full-path="Pictures/10000201000001D20000007B7E1F0E0709E2E427.png" manifest:media-type="image/png"/>
  <manifest:file-entry manifest:full-path="Pictures/100002010000010B00000032675C05BD51C34D6D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OpenSymbol" svg:font-family="OpenSymbol" style:font-charset="x-symbol"/>
    <style:font-face style:name="Droid Sans Devanagari1" svg:font-family="'Droid Sans Devanagari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 Devanagari" svg:font-family="'Droid Sans Devanagari'" style:font-family-generic="system" style:font-pitch="variable"/>
    <style:font-face style:name="Droid Sans Fallback" svg:font-family="'Droid Sans Fallback'" style:font-family-generic="system" style:font-pitch="variable"/>
  </office:font-face-decls>
  <office:automatic-styles>
    <style:style style:name="P1" style:family="paragraph" style:parent-style-name="Heading_20_1">
      <style:text-properties officeooo:rsid="001a82c9" officeooo:paragraph-rsid="001a82c9"/>
    </style:style>
    <style:style style:name="P2" style:family="paragraph" style:parent-style-name="Text_20_body">
      <style:text-properties officeooo:paragraph-rsid="001a82c9"/>
    </style:style>
    <style:style style:name="P3" style:family="paragraph" style:parent-style-name="Text_20_body">
      <style:text-properties officeooo:paragraph-rsid="001adc7f"/>
    </style:style>
    <style:style style:name="P4" style:family="paragraph" style:parent-style-name="Text_20_body">
      <style:paragraph-properties fo:text-align="center" style:justify-single-word="false"/>
      <style:text-properties officeooo:paragraph-rsid="001a82c9"/>
    </style:style>
    <style:style style:name="P5" style:family="paragraph" style:parent-style-name="Text_20_body">
      <style:paragraph-properties>
        <style:drop-cap style:lines="4" style:distance="0.199cm"/>
      </style:paragraph-properties>
      <style:text-properties officeooo:paragraph-rsid="001adc7f"/>
    </style:style>
    <style:style style:name="T1" style:family="text">
      <style:text-properties officeooo:rsid="001a82c9"/>
    </style:style>
    <style:style style:name="T2" style:family="text">
      <style:text-properties officeooo:rsid="001adc7f"/>
    </style:style>
    <style:style style:name="T3" style:family="text">
      <style:text-properties fo:font-weight="bold" officeooo:rsid="001a82c9" style:font-weight-asian="bold" style:font-weight-complex="bold"/>
    </style:style>
    <style:style style:name="T4" style:family="text">
      <style:text-properties fo:font-weight="bold" officeooo:rsid="001adc7f" style:font-weight-asian="bold" style:font-weight-complex="bold"/>
    </style:style>
    <style:style style:name="T5" style:family="text">
      <style:text-properties officeooo:rsid="001c2061"/>
    </style:style>
    <style:style style:name="T6" style:family="text">
      <style:text-properties officeooo:rsid="001d15cc"/>
    </style:style>
    <style:style style:name="T7" style:family="text">
      <style:text-properties officeooo:rsid="001eebc7"/>
    </style:style>
    <style:style style:name="fr1" style:family="graphic" style:parent-style-name="Graphics">
      <style:graphic-properties style:vertical-pos="from-top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top="0.199cm" fo:margin-bottom="0cm" style:vertical-pos="from-top" style:vertical-rel="paragraph" style:horizontal-pos="from-left" style:horizontal-rel="paragraph" fo:padding="0.049cm" fo:border="0.99pt fine-dashed #000000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3" style:family="graphic" style:parent-style-name="Graphics">
      <style:graphic-properties style:vertical-pos="from-top" style:vertical-rel="paragraph" style:horizontal-pos="from-left" style:horizontal-rel="paragraph" fo:padding="0.049cm" fo:border="0.99pt fine-dashed #00000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vertical-pos="top" style:vertical-rel="baseline" style:horizontal-pos="center" style:horizontal-rel="paragraph" fo:padding="0.049cm" fo:border="0.99pt fine-dashed #000000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5" style:family="graphic" style:parent-style-name="Graphics">
      <style:graphic-properties fo:margin-left="0.499cm" fo:margin-right="0cm" style:vertical-pos="from-top" style:vertical-rel="paragraph" style:horizontal-pos="from-left" style:horizontal-rel="paragraph" fo:padding="0.049cm" fo:border="0.99pt fine-dashed #000000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6" style:family="graphic" style:parent-style-name="Graphics">
      <style:graphic-properties fo:margin-left="0cm" fo:margin-right="0.499cm" style:vertical-pos="from-top" style:vertical-rel="paragraph" style:horizontal-pos="from-left" style:horizontal-rel="paragraph" fo:padding="0cm" fo:border="0.99pt fine-dashed #000000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Moodle: Einschreibeschlüssel für Kursraum ändern</text:h>
      <text:p text:style-name="P2"><text:span text:style-name="T1">Auf dem Moodle des LFB-Servers (</text:span><text:a xlink:type="simple" xlink:href="https://lehrerfortbildung-bw.de/moodle2" text:style-name="Internet_20_link" text:visited-style-name="Visited_20_Internet_20_Link"><text:span text:style-name="T1">https://lehrerfortbildung-bw.de/moodle2</text:span></text:a><text:span text:style-name="T1">) haben alle Kursraum-Mitglieder mit der Rolle „Lehrgangsleitung“ (entspricht in einem Standard-Moodle der Rolle „Trainer/innen“) die Möglichkeit im betreffenden Kursraum den Einschreibeschlüssel </text:span>einzusehen und <text:span text:style-name="T1">zu ändern.</text:span></text:p>
      <text:p text:style-name="P2"><draw:frame draw:style-name="fr6" draw:name="Bild1" text:anchor-type="char" svg:x="0.037cm" svg:y="-0.085cm" svg:width="6.93cm" svg:height="5.025cm" draw:z-index="0"><draw:image xlink:href="Pictures/1000020100000106000000BE81DB1558B65E92BD.png" xlink:type="simple" xlink:show="embed" xlink:actuate="onLoad" draw:mime-type="image/png"/></draw:frame><text:span text:style-name="T1">Um zum betreffenden Bereich des Kursraums zu gelangen, wählen Sie im Menü des Kursraums den Eintrag „</text:span><text:span text:style-name="T3">Teilnehmer/innen</text:span><text:span text:style-name="T1">“ aus.</text:span></text:p>
      <text:p text:style-name="P2"/>
      <text:p text:style-name="P2"><draw:frame draw:style-name="fr5" draw:name="Bild2" text:anchor-type="char" svg:x="8.052cm" svg:y="-0.002cm" svg:width="9.417cm" svg:height="7.724cm" draw:z-index="1"><draw:image xlink:href="Pictures/100002010000016400000124DFB4C784654C099B.png" xlink:type="simple" xlink:show="embed" xlink:actuate="onLoad" draw:mime-type="image/png"/></draw:frame></text:p>
      <text:p text:style-name="P2"/>
      <text:p text:style-name="P3"/>
      <text:p text:style-name="P3"><text:span text:style-name="T1">Sie sehen dann die Liste aller eingeschriebenene Teilnehmer/innen, incl. deren Rolle(n) / Berechtigung(en) im Kursraum. Gleichzeitig ist aber auch oben rechts ein Zahnrad-Icon. </text:span></text:p>
      <text:p text:style-name="P3"><text:span text:style-name="T1">Nach Auswahl dieses Icons </text:span><text:span text:style-name="T2">sehen Sie das nebenstehende Menü und wählen dort die Einschreibemethode „</text:span><text:span text:style-name="T4">Selbsteinschreibung (Teilnehmer/in)</text:span><text:span text:style-name="T2">“ aus.</text:span></text:p>
      <text:p text:style-name="P3"><text:span text:style-name="T2">Auf der dann angezeigten Seite ist die Zeile „</text:span><text:span text:style-name="T4">Einschreibeschlüssel</text:span><text:span text:style-name="T2">“ zu finden.</text:span></text:p>
      <text:p text:style-name="P4"><draw:frame draw:style-name="fr4" draw:name="Bild3" text:anchor-type="as-char" svg:width="12.328cm" svg:height="3.253cm" draw:z-index="2"><draw:image xlink:href="Pictures/10000201000001D20000007B7E1F0E0709E2E427.png" xlink:type="simple" xlink:show="embed" xlink:actuate="onLoad" draw:mime-type="image/png"/></draw:frame></text:p>
      <text:p text:style-name="P3"><text:span text:style-name="T2">Über das „Auge“-Icon können Sie den bislang hinterlegten Eins</text:span><draw:frame draw:style-name="fr3" draw:name="Bild4" text:anchor-type="char" svg:x="10.896cm" svg:y="0.071cm" svg:width="6.269cm" svg:height="1.138cm" draw:z-index="3"><draw:image xlink:href="Pictures/10000201000000ED0000002B8EEB7F20316086FD.png" xlink:type="simple" xlink:show="embed" xlink:actuate="onLoad" draw:mime-type="image/png"/></draw:frame><text:span text:style-name="T2">chreibeschlüssel einsehen, und können diesen nach einem weiteren Klick auf den blau unterlegten Einschreibeschlüssel auch in einen selbstdefinierten Wert ändern.</text:span><draw:frame draw:style-name="fr2" draw:name="Bild5" text:anchor-type="char" svg:x="7.713cm" svg:y="1.605cm" svg:width="9.451cm" svg:height="1.854cm" draw:z-index="4"><draw:image xlink:href="Pictures/100002010000016F00000048527F27AF31C294B9.png" xlink:type="simple" xlink:show="embed" xlink:actuate="onLoad" draw:mime-type="image/png"/></draw:frame></text:p>
      <text:p text:style-name="P5">! <text:span text:style-name="T5">Verwenden Sie unbedingt einen Einschreibeschlüssel der eine ausreichende Komplexität hat – ähnlich den Passwort-Regeln. Andernfalls besteht die Gefahr, dass ein Angreifer den Schlüssel errät. Sie haben </text:span><text:span text:style-name="T7">dann ggf.</text:span><text:span text:style-name="T5"> Fremde im Kursraum, </text:span><text:span text:style-name="T7">mit allen Folgen</text:span><text:span text:style-name="T5">!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OpenSymbol" svg:font-family="OpenSymbol" style:font-charset="x-symbol"/>
    <style:font-face style:name="Droid Sans Devanagari1" svg:font-family="'Droid Sans Devanagari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 Devanagari" svg:font-family="'Droid Sans Devanagari'" style:font-family-generic="system" style:font-pitch="variable"/>
    <style:font-face style:name="Droid Sans Fallback" svg:font-family="'Droid Sans Fallback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Droid Sans Fallback" style:font-size-asian="10.5pt" style:language-asian="zh" style:country-asian="CN" style:font-name-complex="Droid Sans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Droid Sans Fallback" style:font-size-asian="10.5pt" style:language-asian="zh" style:country-asian="CN" style:font-name-complex="Droid Sans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Droid Sans Devanagari" style:font-family-complex="'Droid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roid Sans Devanagari1" style:font-family-complex="'Droid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Droid Sans Devanagari1" style:font-family-complex="'Droid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 Devanagari1" style:font-family-complex="'Droid Sans Devanagari'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T1" style:family="text">
      <style:text-properties officeooo:rsid="001d15cc"/>
    </style:style>
    <style:style style:name="Mfr1" style:family="graphic" style:parent-style-name="Graphics">
      <style:graphic-properties style:vertical-pos="from-top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top="0.499cm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Bild6" text:anchor-type="as-char" svg:y="-0.395cm" svg:width="2.656cm" svg:height="0.497cm" draw:z-index="5"><draw:image xlink:href="Pictures/100002010000010B00000032675C05BD51C34D6D.png" xlink:type="simple" xlink:show="embed" xlink:actuate="onLoad" draw:mime-type="image/png"/></draw:frame><text:s text:c="2"/><text:span text:style-name="MT1">CC-Lizenz BY-SA von Andreas Grupp – </text:span><text:a xlink:type="simple" xlink:href="mailto:grupp@lehrerfortbildung-bw.de" text:style-name="Internet_20_link" text:visited-style-name="Visited_20_Internet_20_Link"><text:span text:style-name="MT1">grupp@lehrerfortbildung-bw.de</text:span></text:a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0-06-30T17:47:01.873519355</meta:creation-date>
    <dc:date>2020-06-30T18:24:25.615163071</dc:date>
    <meta:editing-duration>PT6M51S</meta:editing-duration>
    <meta:editing-cycles>2</meta:editing-cycles>
    <meta:generator>LibreOffice/7.0.0.0.beta2$Linux_X86_64 LibreOffice_project/00$Build-0</meta:generator>
    <meta:document-statistic meta:table-count="0" meta:image-count="6" meta:object-count="0" meta:page-count="1" meta:paragraph-count="10" meta:word-count="173" meta:character-count="1398" meta:non-whitespace-character-count="1229"/>
  </office:meta>
</office:document-meta>
</file>