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201000000A800000032C0F5F7109DAB5F0E.png" manifest:media-type="image/png"/>
  <manifest:file-entry manifest:full-path="Pictures/10000201000001D70000003232D8820DC644B221.png" manifest:media-type="image/png"/>
  <manifest:file-entry manifest:full-path="Pictures/10000201000000E400000276E6FE51C7052C5390.png" manifest:media-type="image/png"/>
  <manifest:file-entry manifest:full-path="Pictures/100002010000011600000186DD67A5BE0AB2B081.png" manifest:media-type="image/png"/>
  <manifest:file-entry manifest:full-path="Pictures/100002010000010B00000032675C05BD51C34D6D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OpenSymbol" svg:font-family="OpenSymbol" style:font-charset="x-symbol"/>
    <style:font-face style:name="Droid Sans Devanagari1" svg:font-family="'Droid Sans Devanagari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Devanagari" svg:font-family="'Droid Sans Devanagari'" style:font-family-generic="system" style:font-pitch="variable"/>
    <style:font-face style:name="Droid Sans Fallback" svg:font-family="'Droid Sans Fallback'" style:font-family-generic="system" style:font-pitch="variable"/>
  </office:font-face-decls>
  <office:automatic-styles>
    <style:style style:name="P1" style:family="paragraph" style:parent-style-name="Text_20_body">
      <style:text-properties officeooo:rsid="00259322" officeooo:paragraph-rsid="00259322"/>
    </style:style>
    <style:style style:name="P2" style:family="paragraph" style:parent-style-name="Text_20_body">
      <style:text-properties officeooo:rsid="00266430" officeooo:paragraph-rsid="00266430"/>
    </style:style>
    <style:style style:name="P3" style:family="paragraph" style:parent-style-name="Text_20_body">
      <style:text-properties officeooo:rsid="00280866" officeooo:paragraph-rsid="00280866"/>
    </style:style>
    <style:style style:name="P4" style:family="paragraph" style:parent-style-name="Text_20_body">
      <style:text-properties officeooo:rsid="0028da63" officeooo:paragraph-rsid="0028da63"/>
    </style:style>
    <style:style style:name="P5" style:family="paragraph" style:parent-style-name="Heading_20_1">
      <style:text-properties style:font-name="Liberation Sans" fo:font-size="18.2000007629395pt" fo:font-weight="bold" officeooo:rsid="00259322" officeooo:paragraph-rsid="00217ce0" style:font-name-asian="Droid Sans Fallback" style:font-size-asian="18.2000007629395pt" style:font-weight-asian="bold" style:font-name-complex="Droid Sans Devanagari" style:font-size-complex="18.2000007629395pt" style:font-weight-complex="bold"/>
    </style:style>
    <style:style style:name="P6" style:family="paragraph" style:parent-style-name="Text_20_body" style:list-style-name="L1">
      <style:text-properties officeooo:rsid="00259322" officeooo:paragraph-rsid="00259322"/>
    </style:style>
    <style:style style:name="T1" style:family="text">
      <style:text-properties officeooo:rsid="001d15cc"/>
    </style:style>
    <style:style style:name="T2" style:family="text">
      <style:text-properties officeooo:rsid="0029f361"/>
    </style:style>
    <style:style style:name="fr1" style:family="graphic" style:parent-style-name="Graphics">
      <style:graphic-properties fo:margin-top="0.199cm" fo:margin-bottom="0.199cm" style:wrap="dynamic" style:number-wrapped-paragraphs="no-limit" style:wrap-contour="false" style:vertical-pos="from-top" style:vertical-rel="paragraph" style:horizontal-pos="from-left" style:horizontal-rel="paragraph" fo:padding="0.049cm" fo:border="0.99pt fine-dashed #000000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2" style:family="graphic" style:parent-style-name="Graphics">
      <style:graphic-properties style:vertical-pos="from-top" style:vertical-rel="paragraph" style:horizontal-pos="from-left" style:horizontal-rel="paragraph" fo:padding="0.049cm" fo:border="0.99pt fine-dashed #000000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3" style:family="graphic" style:parent-style-name="Graphics">
      <style:graphic-properties fo:margin-left="0cm" fo:margin-right="0.3cm" fo:margin-top="0.199cm" fo:margin-bottom="0.199cm" style:vertical-pos="from-top" style:vertical-rel="paragraph" style:horizontal-pos="from-left" style:horizontal-rel="paragraph" fo:padding="0.049cm" fo:border="0.99pt fine-dashed #000000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4" style:family="graphic" style:parent-style-name="Graphics">
      <style:graphic-properties fo:margin-left="0.4cm" fo:margin-right="0cm" fo:margin-top="0.199cm" fo:margin-bottom="0.199cm" style:vertical-pos="from-top" style:vertical-rel="paragraph" style:horizontal-pos="from-left" style:horizontal-rel="paragraph" fo:padding="0.049cm" fo:border="0.99pt fine-dashed #000000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5" style:family="graphic" style:parent-style-name="Graphics">
      <style:graphic-properties style:vertical-pos="from-top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5" text:outline-level="1">Moodle Kursraum zurücksetzen (Reset)</text:h>
      <text:p text:style-name="P4">Siehe auch Anleitung unter <text:a xlink:type="simple" xlink:href="https://lehrerfortbildung-bw.de/st_digital/elearning/moodle/anleitung/moodle2x/grundlagen/zuruecksetzen/" text:style-name="Internet_20_link" text:visited-style-name="Visited_20_Internet_20_Link">https://lehrerfortbildung-bw.de/st_digital/elearning/moodle/anleitung/moodle2x/grundlagen/zuruecksetzen/</text:a> </text:p>
      <text:p text:style-name="P1">Wurde ein Moodle-Kursraum für eine Lerngruppe genutzt, ändert sich im Normalfall dessen Inhalt. So werden z.B. durch die Teilnehmer:innen ...</text:p>
      <text:list xml:id="list1494932041" text:style-name="L1">
        <text:list-item>
          <text:p text:style-name="P6">in den Foren entsprechende Diskussions-Einträge vorgenommen.</text:p>
        </text:list-item>
        <text:list-item>
          <text:p text:style-name="P6">Wiki-Seiten angelegt und verändert.</text:p>
        </text:list-item>
        <text:list-item>
          <text:p text:style-name="P6">Aufgabe abgegeben</text:p>
        </text:list-item>
        <text:list-item>
          <text:p text:style-name="P6">…</text:p>
        </text:list-item>
      </text:list>
      <text:p text:style-name="P1">Soll ein Kursraum, der durch derartige Aktivitäten verändert ist und dadurch auch personenbezogene Daten enthält, für eine neue Lerngruppe verwendet werden, steht die Funktion „Zurücksetzen“ im Kursraum zur Verfügung.<draw:frame draw:style-name="fr4" draw:name="Bild1" text:anchor-type="char" svg:x="11.384cm" svg:y="0.972cm" svg:width="6.085cm" svg:height="8.537cm" draw:z-index="1"><draw:image xlink:href="Pictures/100002010000011600000186DD67A5BE0AB2B081.png" xlink:type="simple" xlink:show="embed" xlink:actuate="onLoad" loext:mime-type="image/png"/></draw:frame></text:p>
      <text:p text:style-name="P1">Als „Trainer/in“ (beim Moodle der Lehrerfortbildung-BW.de ist das die Rolle „Lehrgangsleitung“) klicken Sie dafür auf der Hauptseite des Kursraums auf das oben rechts befindliche Zahnrad-Icon – siehe Bildschirmfoto rechts.</text:p>
      <text:p text:style-name="P1">Wählen Sie dort den Menüeintrag „Zurücksetzen“ aus.</text:p>
      <text:p text:style-name="P2"><draw:frame draw:style-name="fr3" draw:name="Bild2" text:anchor-type="char" svg:x="0.051cm" svg:y="0.049cm" svg:width="4.039cm" svg:height="11.162cm" draw:z-index="2"><draw:image xlink:href="Pictures/10000201000000E400000276E6FE51C7052C5390.png" xlink:type="simple" xlink:show="embed" xlink:actuate="onLoad" loext:mime-type="image/png"/></draw:frame>Die anschließend angezeigte Seite erlaubt, getrennt für alle von „Zurücksetzen“ unterstützten Aktivitäten, die Auswahl ob und in welcher Form die Daten dieser Aktivität zurückgesetzt werden sollen.</text:p>
      <text:p text:style-name="P3"/>
      <text:p text:style-name="P3">Wählen Sie dann am unteren Seitenrand zuerst „Standard auswählen“ ...</text:p>
      <text:p text:style-name="P3"><draw:frame draw:style-name="fr2" draw:name="Bild4" text:anchor-type="char" svg:x="4.863cm" svg:y="0cm" svg:width="12.46cm" svg:height="1.321cm" draw:z-index="4"><draw:image xlink:href="Pictures/10000201000001D70000003232D8820DC644B221.png" xlink:type="simple" xlink:show="embed" xlink:actuate="onLoad" loext:mime-type="image/png"/></draw:frame></text:p>
      <text:p text:style-name="P3"/>
      <text:p text:style-name="P3"><draw:frame draw:style-name="fr1" draw:name="Bild3" text:anchor-type="paragraph" svg:x="12.815cm" svg:y="0.051cm" svg:width="4.443cm" svg:height="1.321cm" draw:z-index="3"><draw:image xlink:href="Pictures/10000201000000A800000032C0F5F7109DAB5F0E.png" xlink:type="simple" xlink:show="embed" xlink:actuate="onLoad" loext:mime-type="image/png"/></draw:frame>… öffnen Sie dann alle Bereich<text:span text:style-name="T2">e</text:span> über die Funktion „Alles aufklappen“ (oben rechts), und kontrollieren Sie abschließend die so voreingestellte Auswahl der zu löschenden Inhalte.</text:p>
      <text:p text:style-name="P3">Ergänzen, bzw. entfernen Sie Optionen wo nötig, und starten Sie dann das Zurücksetzen über die Schaltfläche „Kurs zurücksetzen“ (wieder ganz unten).</text:p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OpenSymbol" svg:font-family="OpenSymbol" style:font-charset="x-symbol"/>
    <style:font-face style:name="Droid Sans Devanagari1" svg:font-family="'Droid Sans Devanagari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Devanagari" svg:font-family="'Droid Sans Devanagari'" style:font-family-generic="system" style:font-pitch="variable"/>
    <style:font-face style:name="Droid Sans Fallback" svg:font-family="'Droid Sans Fallback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de" fo:country="DE" style:letter-kerning="true" style:font-name-asian="Droid Sans Fallback" style:font-size-asian="10.5pt" style:language-asian="zh" style:country-asian="CN" style:font-name-complex="Droid Sans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de" fo:country="DE" style:letter-kerning="true" style:font-name-asian="Droid Sans Fallback" style:font-size-asian="10.5pt" style:language-asian="zh" style:country-asian="CN" style:font-name-complex="Droid Sans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Droid Sans Devanagari" style:font-family-complex="'Droid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 Devanagari1" style:font-family-complex="'Droid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Droid Sans Devanagari1" style:font-family-complex="'Droid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 Devanagari1" style:font-family-complex="'Droid Sans Devanagari'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T1" style:family="text">
      <style:text-properties officeooo:rsid="001d15cc"/>
    </style:style>
    <style:style style:name="Mfr1" style:family="graphic" style:parent-style-name="Graphics">
      <style:graphic-properties style:vertical-pos="from-top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Bild6" text:anchor-type="as-char" svg:y="-0.395cm" svg:width="2.656cm" svg:height="0.497cm" draw:z-index="0"><draw:image xlink:href="Pictures/100002010000010B00000032675C05BD51C34D6D.png" xlink:type="simple" xlink:show="embed" xlink:actuate="onLoad" loext:mime-type="image/png"/></draw:frame><text:s text:c="2"/><text:span text:style-name="MT1">CC-Lizenz BY-SA von Andreas Grupp – </text:span><text:a xlink:type="simple" xlink:href="mailto:grupp@lehrerfortbildung-bw.de" text:style-name="Internet_20_link" text:visited-style-name="Visited_20_Internet_20_Link"><text:span text:style-name="MT1">grupp@lehrerfortbildung-bw.de</text:span></text:a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0-06-30T17:47:01.873519355</meta:creation-date>
    <dc:date>2020-11-12T09:00:03.779940990</dc:date>
    <meta:editing-duration>PT34M4S</meta:editing-duration>
    <meta:editing-cycles>7</meta:editing-cycles>
    <meta:generator>LibreOffice/6.4.7.2$Linux_X86_64 LibreOffice_project/40$Build-2</meta:generator>
    <meta:document-statistic meta:table-count="0" meta:image-count="5" meta:object-count="0" meta:page-count="1" meta:paragraph-count="15" meta:word-count="198" meta:character-count="1573" meta:non-whitespace-character-count="1389"/>
  </office:meta>
</office:document-meta>
</file>