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259000003207925789EB4B38C9E.png" manifest:media-type="image/png"/>
  <manifest:file-entry manifest:full-path="Pictures/100000010000010B000000329C5DFDCBA0C696EA.png" manifest:media-type="image/png"/>
  <manifest:file-entry manifest:full-path="Pictures/10000001000002AF0000017AEB8B1F463C708AE8.png" manifest:media-type="image/png"/>
  <manifest:file-entry manifest:full-path="Pictures/100000010000029600000202DD765487E61C0486.png" manifest:media-type="image/png"/>
  <manifest:file-entry manifest:full-path="Pictures/10000001000001300000007CC84E24A850D9FE04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Droid Sans Devanagari" svg:font-family="'Droid Sans Devanagari'" style:font-family-generic="swiss"/>
    <style:font-face style:name="Droid Sans Devanagari1" svg:font-family="'Droid Sans Devanagari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Footer">
      <style:text-properties officeooo:rsid="0026f42f" officeooo:paragraph-rsid="0026f42f"/>
    </style:style>
    <style:style style:name="P2" style:family="paragraph" style:parent-style-name="Footnote">
      <style:text-properties officeooo:rsid="00223e27" officeooo:paragraph-rsid="00223e27"/>
    </style:style>
    <style:style style:name="P3" style:family="paragraph" style:parent-style-name="Text_20_body">
      <style:text-properties officeooo:rsid="00223e27" officeooo:paragraph-rsid="00223e27"/>
    </style:style>
    <style:style style:name="P4" style:family="paragraph" style:parent-style-name="Footnote">
      <style:text-properties officeooo:rsid="0022e0af" officeooo:paragraph-rsid="0022e0af"/>
    </style:style>
    <style:style style:name="P5" style:family="paragraph" style:parent-style-name="Text_20_body">
      <style:text-properties officeooo:rsid="0022e0af" officeooo:paragraph-rsid="0022e0af"/>
    </style:style>
    <style:style style:name="P6" style:family="paragraph" style:parent-style-name="Text_20_body">
      <style:text-properties officeooo:paragraph-rsid="00223e27"/>
    </style:style>
    <style:style style:name="P7" style:family="paragraph" style:parent-style-name="Text_20_body">
      <style:text-properties officeooo:rsid="0024084f" officeooo:paragraph-rsid="0024084f"/>
    </style:style>
    <style:style style:name="P8" style:family="paragraph" style:parent-style-name="Heading_20_1">
      <style:text-properties officeooo:paragraph-rsid="00217ce0"/>
    </style:style>
    <style:style style:name="P9" style:family="paragraph" style:parent-style-name="Heading_20_2">
      <style:text-properties officeooo:paragraph-rsid="00223e27"/>
    </style:style>
    <style:style style:name="P10" style:family="paragraph" style:parent-style-name="Text_20_body" style:list-style-name="L1">
      <style:text-properties officeooo:rsid="0022e0af" officeooo:paragraph-rsid="0022e0af"/>
    </style:style>
    <style:style style:name="P11" style:family="paragraph" style:parent-style-name="Text_20_body" style:list-style-name="L2">
      <style:text-properties officeooo:rsid="0024084f" officeooo:paragraph-rsid="0024084f"/>
    </style:style>
    <style:style style:name="T1" style:family="text">
      <style:text-properties officeooo:rsid="001d15cc"/>
    </style:style>
    <style:style style:name="T2" style:family="text">
      <style:text-properties officeooo:rsid="001a82c9"/>
    </style:style>
    <style:style style:name="T3" style:family="text">
      <style:text-properties style:font-name="Liberation Sans" fo:font-size="18.2000007629395pt" fo:font-weight="bold" officeooo:rsid="00217ce0" style:font-name-asian="Droid Sans Fallback" style:font-size-asian="18.2000007629395pt" style:font-weight-asian="bold" style:font-name-complex="Droid Sans Devanagari1" style:font-size-complex="18.2000007629395pt" style:font-weight-complex="bold"/>
    </style:style>
    <style:style style:name="T4" style:family="text">
      <style:text-properties style:font-name="Liberation Sans" fo:font-size="18.2000007629395pt" fo:font-weight="bold" officeooo:rsid="00223e27" style:font-name-asian="Droid Sans Fallback" style:font-size-asian="18.2000007629395pt" style:font-weight-asian="bold" style:font-name-complex="Droid Sans Devanagari1" style:font-size-complex="18.2000007629395pt" style:font-weight-complex="bold"/>
    </style:style>
    <style:style style:name="T5" style:family="text">
      <style:text-properties style:font-name="Liberation Sans" fo:font-size="16.1000003814697pt" fo:font-weight="bold" officeooo:rsid="00223e27" style:font-name-asian="Droid Sans Fallback" style:font-size-asian="16.1000003814697pt" style:font-weight-asian="bold" style:font-name-complex="Droid Sans Devanagari1" style:font-size-complex="16.1000003814697pt" style:font-weight-complex="bold"/>
    </style:style>
    <style:style style:name="T6" style:family="text">
      <style:text-properties officeooo:rsid="00223e27"/>
    </style:style>
    <style:style style:name="T7" style:family="text">
      <style:text-properties officeooo:rsid="002511b2"/>
    </style:style>
    <style:style style:name="T8" style:family="text">
      <style:text-properties officeooo:rsid="0027cefd"/>
    </style:style>
    <style:style style:name="fr1" style:family="graphic" style:parent-style-name="Graphics">
      <style:graphic-properties fo:margin-left="0.3cm" fo:margin-right="0cm" fo:margin-top="0cm" fo:margin-bottom="0.3cm" style:vertical-pos="from-top" style:vertical-rel="paragraph" style:horizontal-pos="from-left" style:horizontal-rel="paragraph" fo:padding="0.049cm" fo:border="0.99pt fine-dashed #000000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2" style:family="graphic" style:parent-style-name="Graphics">
      <style:graphic-properties fo:margin-top="0.3cm" fo:margin-bottom="0.3cm" style:vertical-pos="from-top" style:vertical-rel="paragraph" style:horizontal-pos="from-left" style:horizontal-rel="paragraph" fo:padding="0.049cm" fo:border="0.99pt fine-dashed #000000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3" style:family="graphic" style:parent-style-name="Graphics">
      <style:graphic-properties style:vertical-pos="from-top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8" text:outline-level="1"><text:span text:style-name="T2">Moodle </text:span><text:span text:style-name="T3">lehrerfortbildung-bw.de</text:span><text:span text:style-name="T2"> </text:span><text:span text:style-name="T3">Selbst</text:span><text:span text:style-name="T4">registrierung</text:span></text:h>
      <text:p text:style-name="P6"><text:span text:style-name="T6">Nur zur Vorab-Information, da dies ein häufiges Missverständnis ist: Moodle ist ein Serverdienst den man selbst betreiben muss. Es gibt nicht „das Moodle“ auf der Welt. Statt dessen gibt es weltweit über 100.000</text:span><text:span text:style-name="T6"><text:note text:id="ftn1" text:note-class="footnote"><text:note-citation>1</text:note-citation><text:note-body><text:p text:style-name="P2">Siehe <text:a xlink:type="simple" xlink:href="https://stats.moodle.org/" text:style-name="Internet_20_link" text:visited-style-name="Visited_20_Internet_20_Link">https://stats.moodle.org/</text:a> </text:p></text:note-body></text:note></text:span><text:span text:style-name="T6"> registrierte Moodle-Server. Da die Registrierung optional ist, ist die echte Zahl an Moodle-Servern wesentlich höher.</text:span></text:p>
      <text:p text:style-name="P3">Diese Moodle-Server sind voneinander unabhängig! Dies hat insbesondere Auswirkungen bei Benutzer:innen-Konten. Wenn Sie ein Benutzer:innen-Konto auf einem Moodle-Server „A“ haben, können Sie sich mit diesem nicht auf dem Moodle-Server „B“ anmelden! Sie benötigen pro Moodle-Server ein gesondertes Benutzer:innen-Konto.</text:p>
      <text:p text:style-name="P3">Ein solches Konto bekommen Sie im Bildungsbereich Baden-Württembergs im Normalfall von der System-Administration Ihrer Einrichtung. Beim Moodle-Server der Lehrerfortbildung / ZSL müssen Sie dagegen selbst vorab ein Benutzer:innen-Konto anlegen – die sogenannte Selbstregistrierung.</text:p>
      <text:h text:style-name="P9" text:outline-level="2"><text:span text:style-name="T6">Selbst</text:span><text:span text:style-name="T5">registrierung am Moodle von lehrerfortbildung-bw.de</text:span></text:h>
      <text:p text:style-name="P3"><draw:frame draw:style-name="fr1" draw:name="Bild1" text:anchor-type="char" svg:x="8.345cm" svg:y="0.397cm" svg:width="8.991cm" svg:height="6.98cm" draw:z-index="3"><draw:image xlink:href="Pictures/100000010000029600000202DD765487E61C0486.png" xlink:type="simple" xlink:show="embed" xlink:actuate="onLoad" draw:mime-type="image/png"/></draw:frame></text:p>
      <text:p text:style-name="P3"/>
      <text:p text:style-name="P3"/>
      <text:p text:style-name="P3">Rufen Sie einem Browser Ihrer Wahl (Firefox, Safari, …) die Internet-Adresse <text:a xlink:type="simple" xlink:href="https://moodle.lehrerfortbildung-bw.de/" text:style-name="Internet_20_link" text:visited-style-name="Visited_20_Internet_20_Link"><text:span text:style-name="T8">https://moodle.lehrerfortbildung-bw.de/</text:span></text:a> auf. In der anschließend angezeigten Seite klicken Sie im unteren Bereich auf die Schaltfläche „Neues Konto anlegen?“.</text:p>
      <text:p text:style-name="P3"/>
      <text:p text:style-name="P3"/>
      <text:p text:style-name="P3"/>
      <text:p text:style-name="P3">Die in der Folge angezeigte Seite enthält ein Registrierungs-Formular (siehe nächste Seite), das Sie entsprechend mit Ihren Daten ausfüllen müssen.</text:p>
      <text:p text:style-name="P5">Bitte beachten Sie insbesondere auf folgende Punkte:</text:p>
      <text:list text:style-name="L1">
        <text:list-item>
          <text:p text:style-name="P10">Merken Sie sich Ihren „Anmeldenamen“. Die Anmeldung an Moodle erfolgt später nicht mit der Mail-Adresse, sondern mit diesem, von Ihnen gewählten Anmeldenamen. Schreiben Sie sich diesen auf, bzw. speichern Sie ihn in einer Passwort-Verwaltungs-Software<text:note text:id="ftn2" text:note-class="footnote"><text:note-citation>2</text:note-citation><text:note-body><text:p text:style-name="P4">Siehe z.B. <text:a xlink:type="simple" xlink:href="https://keepassxc.org/" text:style-name="Internet_20_link" text:visited-style-name="Visited_20_Internet_20_Link">https://keepassxc.org/</text:a> </text:p></text:note-body></text:note>.</text:p>
        </text:list-item>
        <text:list-item>
          <text:p text:style-name="P10">Wählen Sie ein Kennwort, das den aufgeführten Regeln genügt!</text:p>
        </text:list-item>
        <text:list-item>
          <text:p text:style-name="P10"><text:soft-page-break/>Achten Sie auf Tippfehlern in Ihrer Mail-Adresse. Da die Existenz Ihrer Mailadresse über eine Kontrollmail geprüft wird, ist Ihre Anmeldung nur mit einer korrekten Mailadresse möglich. Beachten Sie außerdem, dass aus rechtlichen Gründen keine Mailadressen von freien Mail-Anbietern verwendet werden kann deren Firmenzentrale außerhalb der EU liegt (z.B. Gmail, Hotmail, Yahoo, iCloud, …)</text:p>
        </text:list-item>
      </text:list>
      <text:p text:style-name="P5"><draw:frame draw:style-name="fr2" draw:name="Bild2" text:anchor-type="char" svg:x="1.353cm" svg:y="0.196cm" svg:width="14.624cm" svg:height="19.466cm" draw:z-index="4"><draw:image xlink:href="Pictures/1000000100000259000003207925789EB4B38C9E.png" xlink:type="simple" xlink:show="embed" xlink:actuate="onLoad" draw:mime-type="image/png"/></draw:frame>Nach einer abschließenden Kontrolle Ihrer Angaben, senden Sie die Formulardaten über die Schaltfäche „Neues Nutzerkonto anlegen“ ab.</text:p>
      <text:p text:style-name="P7"><text:soft-page-break/>Der Moodle-Server kontrolliert nun ob Sie in der Lage sind eine Mail über die von Ihnen angegebene Mail-Adresse zu empfangen. Rufen Sie also möglichst direkt im Anschluss Ihre Mails ab. Lassen Sie sich dafür auf keinen Fall mehr als 2 Tage Zeit, den Ihre vorläufige Registrierung verfällt sonst!</text:p>
      <text:p text:style-name="P7">Die Mail des Moodle-Servers sieht mit den Daten des obigen Beispiel so aus:</text:p>
      <text:p text:style-name="P7"><draw:frame draw:style-name="fr2" draw:name="Bild3" text:anchor-type="char" svg:x="0cm" svg:y="-0.018cm" svg:width="17cm" svg:height="9.354cm" draw:z-index="5"><draw:image xlink:href="Pictures/10000001000002AF0000017AEB8B1F463C708AE8.png" xlink:type="simple" xlink:show="embed" xlink:actuate="onLoad" draw:mime-type="image/png"/></draw:frame>Die in der Mail-Adresse enthaltene Webadresse (oder URL = Uniform Ressource Locator) klicken Sie an, sofern Ihr Mailprogramm das als anklickbare Adresse anbietet.</text:p>
      <text:p text:style-name="P7">Da aber nicht jedes Mailprogramm die Adresse anklickbar anbietet, kopieren Sie in diesem Fall die Webadresse vollständig, incl. dem „https://“ am Anfang, bis zum letzten Zeichen des Anmeldenamens (hier „demonutzer“) in die Zwischenablage Ihres Betriebssystems. Anschließend fügen Sie dies in die Adressleiste Ihres Browser ein – anschließend Eingabetaste nicht vergessen.</text:p>
      <text:p text:style-name="P7">Sie sehen dann die Begrüßung als Benutzer:in des <draw:frame draw:style-name="fr1" draw:name="Bild4" text:anchor-type="char" svg:x="8.687cm" svg:y="0.092cm" svg:width="8.042cm" svg:height="3.281cm" draw:z-index="6"><draw:image xlink:href="Pictures/10000001000001300000007CC84E24A850D9FE04.png" xlink:type="simple" xlink:show="embed" xlink:actuate="onLoad" draw:mime-type="image/png"/></draw:frame>Moodle-Servers.</text:p>
      <text:p text:style-name="P7">Mit einem abschließenden Klick auf „Weiter“ ist die Selbstregistrierung abgeschlossen. Sie sind gleichzeitig am Moodle-Server der Lehrerfortbildung Baden-Württembergs angemeldet.</text:p>
      <text:p text:style-name="P7">Für nachfolgende Anmeldevorgänge auf dem gleichen, oder auf einem anderen Gerät, verwenden Sie zwingend …</text:p>
      <text:list text:style-name="L2">
        <text:list-item>
          <text:p text:style-name="P11">den von Ihnen gewählten Anmeldenamen – nicht die E-Mailadresse!</text:p>
        </text:list-item>
        <text:list-item>
          <text:p text:style-name="P11">das von Ihnen gewählte Passwort / Kennwort!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Droid Sans Devanagari" svg:font-family="'Droid Sans Devanagari'" style:font-family-generic="swiss"/>
    <style:font-face style:name="Droid Sans Devanagari1" svg:font-family="'Droid Sans Devanagari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Droid Sans Fallback" style:font-size-asian="10.5pt" style:language-asian="zh" style:country-asian="CN" style:font-name-complex="Droid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Droid Sans Fallback" style:font-size-asian="10.5pt" style:language-asian="zh" style:country-asian="CN" style:font-name-complex="Droid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Droid Sans Devanagari1" style:font-family-complex="'Droid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 Devanagari" style:font-family-complex="'Droid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Droid Sans Devanagari" style:font-family-complex="'Droid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 Devanagari" style:font-family-complex="'Droid Sans Devanagari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rsid="0026f42f" officeooo:paragraph-rsid="0026f42f"/>
    </style:style>
    <style:style style:name="MT1" style:family="text">
      <style:text-properties officeooo:rsid="001d15cc"/>
    </style:style>
    <style:style style:name="Mfr1" style:family="graphic" style:parent-style-name="Graphics">
      <style:graphic-properties style:vertical-pos="from-top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draw:frame draw:style-name="Mfr1" draw:name="Bild6" text:anchor-type="as-char" svg:y="-0.395cm" svg:width="2.656cm" svg:height="0.497cm" draw:z-index="2"><draw:image xlink:href="Pictures/100000010000010B000000329C5DFDCBA0C696EA.png" xlink:type="simple" xlink:show="embed" xlink:actuate="onLoad" draw:mime-type="image/png"/></draw:frame><text:s text:c="2"/><text:span text:style-name="MT1">CC-Lizenz BY-SA von Andreas Grupp – </text:span><text:a xlink:type="simple" xlink:href="mailto:grupp@lehrerfortbildung-bw.de" text:style-name="Internet_20_link" text:visited-style-name="Visited_20_Internet_20_Link"><text:span text:style-name="MT1">grupp@lehrerfortbildung-bw.de</text:span></text:a></text:p>
        <text:p text:style-name="MP1">Version: 20211203<text:tab/><text:tab/>Seite <text:page-number text:select-page="current">3</text:page-number><text:s/>von <text:page-count>3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06-30T17:47:01.873519355</meta:creation-date>
    <dc:date>2024-02-21T13:10:16.452000000</dc:date>
    <meta:editing-duration>PT22M31S</meta:editing-duration>
    <meta:editing-cycles>6</meta:editing-cycles>
    <meta:generator>LibreOffice/7.6.2.1$Windows_X86_64 LibreOffice_project/56f7684011345957bbf33a7ee678afaf4d2ba333</meta:generator>
    <meta:document-statistic meta:table-count="0" meta:image-count="5" meta:object-count="0" meta:page-count="3" meta:paragraph-count="25" meta:word-count="508" meta:character-count="3830" meta:non-whitespace-character-count="3343"/>
  </office:meta>
</office:document-meta>
</file>