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2E0000019EAD43D6B5.png" manifest:media-type="image/png"/>
  <manifest:file-entry manifest:full-path="Pictures/10000001000001D100000167118A2014.png" manifest:media-type="image/png"/>
  <manifest:file-entry manifest:full-path="Pictures/10000000000001370000007B7A1C0A25.png" manifest:media-type="image/png"/>
  <manifest:file-entry manifest:full-path="Pictures/100000000000025400000064099D128E.png" manifest:media-type="image/png"/>
  <manifest:file-entry manifest:full-path="Pictures/100000010000023A0000012A99DD3229.png" manifest:media-type="image/png"/>
  <manifest:file-entry manifest:full-path="Pictures/10000001000007380000032ADBACEB2B.png" manifest:media-type="image/png"/>
  <manifest:file-entry manifest:full-path="Pictures/100000010000024B000001833CBC32A2.png" manifest:media-type="image/png"/>
  <manifest:file-entry manifest:full-path="Pictures/10000001000004FC0000032BF280777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 style:master-page-name="Standard">
      <style:paragraph-properties style:page-number="auto"/>
      <style:text-properties officeooo:rsid="01696f63" officeooo:paragraph-rsid="01696f63"/>
    </style:style>
    <style:style style:name="P2" style:family="paragraph" style:parent-style-name="Text_20_body">
      <style:text-properties officeooo:rsid="01696f63" officeooo:paragraph-rsid="01696f63"/>
    </style:style>
    <style:style style:name="P3" style:family="paragraph" style:parent-style-name="Illustration">
      <style:text-properties officeooo:rsid="017d32d4" officeooo:paragraph-rsid="017d32d4"/>
    </style:style>
    <style:style style:name="P4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5" style:family="paragraph" style:parent-style-name="Heading_20_1">
      <loext:graphic-properties draw:fill-hatch-name="hatch"/>
      <style:text-properties officeooo:rsid="015b46d7" officeooo:paragraph-rsid="015b46d7"/>
    </style:style>
    <style:style style:name="P6" style:family="paragraph" style:parent-style-name="Text_20_body">
      <loext:graphic-properties draw:fill-hatch-name="hatch"/>
      <style:text-properties officeooo:rsid="01672c2f" officeooo:paragraph-rsid="01696ab6"/>
    </style:style>
    <style:style style:name="P7" style:family="paragraph" style:parent-style-name="Text_20_body">
      <loext:graphic-properties draw:fill-hatch-name="hatch"/>
      <style:text-properties officeooo:rsid="01822003" officeooo:paragraph-rsid="01822003"/>
    </style:style>
    <style:style style:name="P8" style:family="paragraph" style:parent-style-name="Text_20_body" style:list-style-name="List_20_1">
      <loext:graphic-properties draw:fill-hatch-name="hatch"/>
      <style:text-properties officeooo:rsid="01822003" officeooo:paragraph-rsid="01822003"/>
    </style:style>
    <style:style style:name="P9" style:family="paragraph" style:parent-style-name="Heading_20_1">
      <style:text-properties officeooo:rsid="015b46d7" officeooo:paragraph-rsid="015b46d7"/>
    </style:style>
    <style:style style:name="P10" style:family="paragraph" style:parent-style-name="Text_20_body">
      <style:text-properties officeooo:rsid="015b46d7" officeooo:paragraph-rsid="015b46d7"/>
    </style:style>
    <style:style style:name="P11" style:family="paragraph" style:parent-style-name="Caption">
      <style:text-properties officeooo:paragraph-rsid="0182cebe"/>
    </style:style>
    <style:style style:name="P12" style:family="paragraph" style:parent-style-name="Text_20_body">
      <style:text-properties officeooo:rsid="015b46d7" officeooo:paragraph-rsid="0182cebe"/>
    </style:style>
    <style:style style:name="P13" style:family="paragraph" style:parent-style-name="Preformatted_20_Text">
      <loext:graphic-properties draw:fill-gradient-name="gradient" draw:fill-hatch-name="hatch"/>
      <style:paragraph-properties fo:margin-left="0cm" fo:margin-right="0cm" fo:text-align="start" style:justify-single-word="false" fo:text-indent="0cm" style:auto-text-indent="false"/>
    </style:style>
    <style:style style:name="P14" style:family="paragraph" style:parent-style-name="Heading_20_1">
      <style:text-properties officeooo:rsid="01696f63" officeooo:paragraph-rsid="01696f63"/>
    </style:style>
    <style:style style:name="P15" style:family="paragraph" style:parent-style-name="Text_20_body">
      <style:text-properties officeooo:rsid="016980df" officeooo:paragraph-rsid="01696f63"/>
    </style:style>
    <style:style style:name="P16" style:family="paragraph" style:parent-style-name="Text_20_body">
      <style:text-properties officeooo:rsid="017993e3" officeooo:paragraph-rsid="017993e3"/>
    </style:style>
    <style:style style:name="P17" style:family="paragraph" style:parent-style-name="Caption">
      <style:text-properties officeooo:paragraph-rsid="0180b115"/>
    </style:style>
    <style:style style:name="P18" style:family="paragraph" style:parent-style-name="Caption">
      <style:text-properties officeooo:paragraph-rsid="01822856"/>
    </style:style>
    <style:style style:name="P19" style:family="paragraph" style:parent-style-name="Text_20_body">
      <style:text-properties officeooo:rsid="017b8e09" officeooo:paragraph-rsid="017b8e09"/>
    </style:style>
    <style:style style:name="P20" style:family="paragraph" style:parent-style-name="Heading_20_1">
      <style:text-properties officeooo:rsid="01696f63" officeooo:paragraph-rsid="017b8e09"/>
    </style:style>
    <style:style style:name="P21" style:family="paragraph" style:parent-style-name="Text_20_body">
      <style:text-properties officeooo:rsid="017b8e09" officeooo:paragraph-rsid="0182cebe"/>
    </style:style>
    <style:style style:name="P22" style:family="paragraph" style:parent-style-name="Text_20_body">
      <style:text-properties officeooo:rsid="017b8e09" officeooo:paragraph-rsid="01822003"/>
    </style:style>
    <style:style style:name="P23" style:family="paragraph" style:parent-style-name="Caption">
      <style:text-properties officeooo:rsid="01822856" officeooo:paragraph-rsid="01822856"/>
    </style:style>
    <style:style style:name="P24" style:family="paragraph" style:parent-style-name="Text_20_body">
      <style:text-properties officeooo:rsid="01822856" officeooo:paragraph-rsid="01822856"/>
    </style:style>
    <style:style style:name="P25" style:family="paragraph" style:parent-style-name="Text_20_body">
      <style:text-properties officeooo:rsid="0180b115" officeooo:paragraph-rsid="01822856"/>
    </style:style>
    <style:style style:name="P26" style:family="paragraph" style:parent-style-name="Caption">
      <style:text-properties fo:font-size="10pt" officeooo:rsid="0180b115" officeooo:paragraph-rsid="0180b115" style:font-size-asian="10pt" style:font-size-complex="10pt"/>
    </style:style>
    <style:style style:name="P27" style:family="paragraph" style:parent-style-name="Text_20_body">
      <style:text-properties officeooo:rsid="01822856" officeooo:paragraph-rsid="0182cebe"/>
    </style:style>
    <style:style style:name="P28" style:family="paragraph" style:parent-style-name="Text_20_body" style:list-style-name="List_20_1">
      <style:text-properties officeooo:rsid="0182cebe" officeooo:paragraph-rsid="0182cebe"/>
    </style:style>
    <style:style style:name="P29" style:family="paragraph" style:parent-style-name="Text_20_body">
      <style:text-properties officeooo:paragraph-rsid="01822856"/>
    </style:style>
    <style:style style:name="P30" style:family="paragraph" style:parent-style-name="Heading_20_1">
      <style:text-properties officeooo:rsid="01878579" officeooo:paragraph-rsid="01878579"/>
    </style:style>
    <style:style style:name="P31" style:family="paragraph" style:parent-style-name="Text_20_body">
      <style:text-properties officeooo:rsid="01878579" officeooo:paragraph-rsid="01878579"/>
    </style:style>
    <style:style style:name="P32" style:family="paragraph" style:parent-style-name="Text_20_body">
      <style:text-properties officeooo:rsid="0187eea7" officeooo:paragraph-rsid="0187eea7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officeooo:rsid="00be2c7c" style:font-style-asian="italic" style:font-style-complex="italic"/>
    </style:style>
    <style:style style:name="T3" style:family="text">
      <style:text-properties officeooo:rsid="01822003"/>
    </style:style>
    <style:style style:name="T4" style:family="text">
      <style:text-properties fo:font-size="10pt" fo:font-style="italic" officeooo:rsid="0180b115" style:font-size-asian="10pt" style:font-style-asian="italic" style:font-size-complex="10pt" style:font-style-complex="italic"/>
    </style:style>
    <style:style style:name="T5" style:family="text">
      <style:text-properties fo:font-size="10pt" fo:font-style="italic" officeooo:rsid="017d32d4" style:font-size-asian="10pt" style:font-style-asian="italic" style:font-size-complex="10pt" style:font-style-complex="italic"/>
    </style:style>
    <style:style style:name="T6" style:family="text">
      <style:text-properties fo:font-size="10pt" fo:font-style="italic" officeooo:rsid="00be2c7c" style:font-size-asian="10pt" style:font-style-asian="italic" style:font-size-complex="10pt" style:font-style-complex="italic"/>
    </style:style>
    <style:style style:name="T7" style:family="text">
      <style:text-properties officeooo:rsid="0180f616"/>
    </style:style>
    <style:style style:name="T8" style:family="text">
      <style:text-properties officeooo:rsid="017b8e09"/>
    </style:style>
    <style:style style:name="T9" style:family="text">
      <style:text-properties officeooo:rsid="0180b115"/>
    </style:style>
    <style:style style:name="T10" style:family="text">
      <style:text-properties officeooo:rsid="0187eea7"/>
    </style:style>
    <style:style style:name="T11" style:family="text">
      <style:text-properties officeooo:rsid="0182cebe"/>
    </style:style>
    <style:style style:name="T12" style:family="text">
      <style:text-properties officeooo:rsid="01822856"/>
    </style:style>
    <style:style style:name="T13" style:family="text">
      <style:text-properties officeooo:rsid="017d32d4"/>
    </style:style>
    <style:style style:name="T14" style:family="text">
      <style:text-properties officeooo:rsid="018328ce"/>
    </style:style>
    <style:style style:name="T15" style:family="text">
      <style:text-properties officeooo:rsid="018a4fc2"/>
    </style:style>
    <style:style style:name="T16" style:family="text">
      <style:text-properties officeooo:rsid="01891f4b"/>
    </style:style>
    <style:style style:name="T17" style:family="text">
      <style:text-properties officeooo:rsid="018bb659"/>
    </style:style>
    <style:style style:name="fr1" style:family="graphic" style:parent-style-name="Frame">
      <style:graphic-properties fo:margin-left="0cm" fo:margin-right="0cm" fo:margin-top="0cm" fo:margin-bottom="0cm" style:run-through="foreground" style:wrap="dynamic" style:number-wrapped-paragraphs="no-limit" style:vertical-pos="top" style:vertical-rel="paragraph" style:horizontal-pos="center" style:horizontal-rel="paragraph" fo:padding="0cm" fo:border="none" style:shadow="none" draw:shadow-opacity="100%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3" style:family="graphic" style:parent-style-name="Frame">
      <style:graphic-properties fo:margin-left="0cm" fo:margin-right="0cm" fo:margin-top="0cm" fo:margin-bottom="0cm" style:wrap="dynamic" style:number-wrapped-paragraphs="no-limit" style:vertical-pos="top" style:vertical-rel="baseline" style:horizontal-pos="center" style:horizontal-rel="paragraph" fo:padding="0cm" fo:border="none"/>
    </style:style>
    <style:style style:name="fr4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Frame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loext:rel-width-rel="paragraph"/>
    </style:style>
    <style:style style:name="fr6" style:family="graphic" style:parent-style-name="Frame">
      <style:graphic-properties fo:margin-left="0cm" fo:margin-right="0cm" fo:margin-top="0cm" fo:margin-bottom="0cm" style:run-through="foreground" style:wrap="dynamic" style:number-wrapped-paragraphs="no-limit" style:vertical-pos="top" style:vertical-rel="baseline" style:horizontal-pos="center" style:horizontal-rel="paragraph" fo:padding="0cm" fo:border="none" style:shadow="none" draw:shadow-opacity="100%"/>
    </style:style>
    <style:style style:name="fr7" style:family="graphic" style:parent-style-name="Frame">
      <style:graphic-properties fo:margin-left="0cm" fo:margin-right="0cm" fo:margin-top="0cm" fo:margin-bottom="0cm" style:run-through="foreground" style:wrap="none" style:vertical-pos="middle" style:vertical-rel="baseline" style:horizontal-pos="from-left" style:horizontal-rel="paragraph" fo:padding="0cm" fo:border="none"/>
    </style:style>
    <style:style style:name="fr8" style:family="graphic" style:parent-style-name="Graphics">
      <style:graphic-properties fo:margin-left="0cm" fo:margin-right="0cm" fo:margin-top="0cm" fo:margin-bottom="0cm" style:run-through="foreground" style:wrap="none" style:vertical-pos="top" style:vertical-rel="paragraph-content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9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fr1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WebDAV-Zugriff auf <text:line-break/>Nextcloud-Dateien</text:p>
      <text:p text:style-name="P2"><draw:frame draw:style-name="fr1" draw:name="Rahmen1" text:anchor-type="char" svg:width="15.083cm" draw:z-index="6"><draw:text-box fo:min-height="7.885cm"><text:p text:style-name="P3"><text:span text:style-name="T1"><draw:frame draw:style-name="fr2" draw:name="Bild2" text:anchor-type="as-char" svg:width="15.083cm" style:rel-width="100%" svg:height="7.885cm" style:rel-height="scale" draw:z-index="8"><draw:image xlink:href="Pictures/100000010000023A0000012A99DD3229.png" xlink:type="simple" xlink:show="embed" xlink:actuate="onLoad" draw:mime-type="image/png"/><svg:title>Dialog Netzlaufwerk verbinden in Windows</svg:title></draw:frame></text:span><text:span text:style-name="T1">Bildschirmfoto: Netzwerkordner verbinden</text:span><text:span text:style-name="T2"> © Used with permission from </text:span><text:a xlink:type="simple" xlink:href="https://www.microsoft.com/en-us/legal/intellectualproperty/copyright/permissions" text:style-name="Internet_20_link" text:visited-style-name="Visited_20_Internet_20_Link"><text:span text:style-name="T2">Microsoft</text:span></text:a></text:p></draw:text-box></draw:frame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Contents_20_Heading">Inhaltsverzeichnis</text:p>
          </text:index-title>
          <text:p text:style-name="P4"><text:a xlink:type="simple" xlink:href="#__RefHeading___Toc562_26465490321" text:style-name="Index_20_Link" text:visited-style-name="Index_20_Link">Worum geht es?<text:tab/>1</text:a></text:p>
          <text:p text:style-name="P4"><text:a xlink:type="simple" xlink:href="#__RefHeading___Toc522_3605274927" text:style-name="Index_20_Link" text:visited-style-name="Index_20_Link">Auslesen der WebDAV-URL in der Nextcloud<text:tab/>2</text:a></text:p>
          <text:p text:style-name="P4"><text:a xlink:type="simple" xlink:href="#__RefHeading___Toc783_1822997564" text:style-name="Index_20_Link" text:visited-style-name="Index_20_Link">Windows-Netzlaufwerk manuell einbinden<text:tab/>2</text:a></text:p>
          <text:p text:style-name="P4"><text:a xlink:type="simple" xlink:href="#__RefHeading___Toc783_18229975641" text:style-name="Index_20_Link" text:visited-style-name="Index_20_Link">Windows-Netzlaufwerk über .hta-Datei einbinden<text:tab/>2</text:a></text:p>
        </text:index-body>
      </text:table-of-content>
      <text:h text:style-name="P5" text:outline-level="1"><text:bookmark-start text:name="__RefHeading___Toc562_26465490321"/>Worum geht es?<text:bookmark-end text:name="__RefHeading___Toc562_26465490321"/></text:h>
      <text:p text:style-name="P6">Neben der Nutzung im Browser und der Anbindung per App bzw. Nextcloud-Desktop-Client kann man die Dateien der Nextcloud auch über ein Netzlaufwerk anbinden.<text:line-break/>Der Vorteil ist, dass sich der Speicherort dabei dauerhaft auf der Nextcloud befindet und daher kein Festplattenplatz belegt wird sowie kein Zusatzprogramm/keine App installiert werden muss.<text:line-break/><text:soft-page-break/>Der Nachteil besteht darin, dass bei Windows-Geräten die maximale Dateigröße für den Transfer auf knapp 50MB begrenzt ist.</text:p>
      <text:p text:style-name="P7">In dieser Anleitung werden zwei Wege beschrieben, wie das Netzlaufwerk verbunden werden kann:</text:p>
      <text:list xml:id="list3500178535" text:style-name="List_20_1">
        <text:list-item>
          <text:p text:style-name="P8">manuell mit Windows Bordmitteln;</text:p>
        </text:list-item>
        <text:list-item>
          <text:p text:style-name="P8">mit Hilfe eines Hilfsprogramms.</text:p>
        </text:list-item>
      </text:list>
      <text:h text:style-name="P9" text:outline-level="1"><text:bookmark-start text:name="__RefHeading___Toc522_3605274927"/>Auslesen der WebDAV-URL in der Nextcloud<text:bookmark-end text:name="__RefHeading___Toc522_3605274927"/></text:h>
      <text:p text:style-name="P10">Zunächst einmal müssen wir die WebDAV-URL der Nextcloud herausfinden. Diese finden wir <text:s/><text:span text:style-name="T3">in der Dateien App</text:span> <text:span text:style-name="T3">ganz links unten unter</text:span> „Dateien-Einstellungen“ <text:span text:style-name="T3">im Feld</text:span> WebDAV.</text:p>
      <text:p text:style-name="P10"><draw:frame draw:style-name="fr3" draw:name="Rahmen6" text:anchor-type="as-char" svg:width="14.455cm" draw:z-index="9"><draw:text-box fo:min-height="3.39cm"><text:p text:style-name="P11"><draw:frame draw:style-name="fr4" draw:name="Bild8" text:anchor-type="as-char" svg:width="14.455cm" svg:height="2.425cm" draw:z-index="10"><draw:image xlink:href="Pictures/100000000000025400000064099D128E.png" xlink:type="simple" xlink:show="embed" xlink:actuate="onLoad" draw:mime-type="image/png"/><svg:title>Geöffnete Datei-Einstellungen mit Ansicht der WebDAV URL</svg:title></draw:frame>Bildschirmfoto: Nextcloud Weboberfläche von Nextcloud GmbH [<text:a xlink:type="simple" xlink:href="https://creativecommons.org/licenses/by-sa/4.0/" text:style-name="Internet_20_link" text:visited-style-name="Visited_20_Internet_20_Link">CC BY-SA 4.0</text:a>] </text:p></draw:text-box></draw:frame></text:p>
      <text:p text:style-name="P12">Sie setzt sich in der Regel wie folgt zusammen:</text:p>
      <text:p text:style-name="P13">URL der Nextcloud &amp; /remote.php/dav/files/ &amp; Username</text:p>
      <text:h text:style-name="P14" text:outline-level="1"><text:bookmark-start text:name="__RefHeading___Toc783_1822997564"/>Windows-Netzlaufwerk manuell einbinden<text:bookmark-end text:name="__RefHeading___Toc783_1822997564"/></text:h>
      <text:p text:style-name="P15">Wir kopieren die WebDAV-URL aus der Nextcloud.</text:p>
      <text:p text:style-name="P15">Auf dem Windows-Client gehen wir in „Dieser PC“ und wählen „Netzlaufwerk verbinden“.</text:p>
      <text:p text:style-name="P16"><draw:frame draw:style-name="fr5" draw:name="Rahmen2" text:anchor-type="paragraph" svg:x="0.116cm" svg:y="-0.318cm" svg:width="13.43cm" style:rel-width="79%" svg:height="7.754cm" style:rel-height="scale-min" draw:z-index="7"><draw:text-box><text:p text:style-name="P17"><text:span text:style-name="T4"><draw:frame draw:style-name="fr2" draw:name="Bild4" text:anchor-type="as-char" svg:width="13.43cm" style:rel-width="100%" svg:height="7.02cm" style:rel-height="scale" draw:z-index="11"><draw:image xlink:href="Pictures/100000010000023A0000012A99DD3229.png" xlink:type="simple" xlink:show="embed" xlink:actuate="onLoad" draw:mime-type="image/png"/><svg:title>Dialog Netzlaufwerk verbinden in Windows</svg:title></draw:frame></text:span><text:span text:style-name="T4">B</text:span><text:span text:style-name="T5">ildschirmfoto: Netzwerkordner verbinden</text:span><text:span text:style-name="T6"> © Used with permission from </text:span><text:a xlink:type="simple" xlink:href="https://www.microsoft.com/en-us/legal/intellectualproperty/copyright/permissions" text:style-name="Internet_20_link" text:visited-style-name="Visited_20_Internet_20_Link"><text:span text:style-name="T6">Microsoft</text:span></text:a></text:p></draw:text-box></draw:frame><text:soft-page-break/>Wir wählen einen Laufwerksbuchstaben aus, und fügen unter „Ordner“ die WebDAV-URL ein.</text:p>
      <text:p text:style-name="P16">Falls das Netzlaufwerk immer vorhanden sein soll, wählen wir „Verbindung bei Anmeldung wiederherstellen“.</text:p>
      <text:p text:style-name="P16">Auf jeden Fall wählen wir hier „Verbindung mit anderen Anmeldeinformationen herstellen“. </text:p>
      <text:p text:style-name="P16">Anschließen wählen wir „Fertig stellen“.</text:p>
      <text:p text:style-name="P16">Es folgt die Abfrage der Anmeldedaten. Wir können hier die Anmeldedaten auch dauerhaft speichern, falls der PC entsprechend gesichert ist.</text:p>
      <text:p text:style-name="P16">Das Laufwerk sollte nun unter dem angegebenen Laufwerksbuchstaben verfügbar sein.</text:p>
      <text:p text:style-name="P16"><draw:frame draw:style-name="fr6" draw:name="Rahmen5" text:anchor-type="as-char" svg:width="8.227cm" draw:z-index="12"><draw:text-box fo:min-height="3.254cm"><text:p text:style-name="P18"><text:span text:style-name="T4"><draw:frame draw:style-name="fr2" draw:name="Bild7" text:anchor-type="as-char" svg:width="8.227cm" style:rel-width="100%" svg:height="3.254cm" style:rel-height="scale" draw:z-index="13"><draw:image xlink:href="Pictures/10000000000001370000007B7A1C0A25.png" xlink:type="simple" xlink:show="embed" xlink:actuate="onLoad" draw:mime-type="image/png"/><svg:title>Ansicht des verbundenen Netzlaufwerks im Datei-Explorer</svg:title></draw:frame></text:span><text:span text:style-name="T4">B</text:span><text:span text:style-name="T5">ildschirmfoto: Netzwerkordner verbinden</text:span><text:span text:style-name="T6"> © Used with permission from </text:span><text:a xlink:type="simple" xlink:href="https://www.microsoft.com/en-us/legal/intellectualproperty/copyright/permissions" text:style-name="Internet_20_link" text:visited-style-name="Visited_20_Internet_20_Link"><text:span text:style-name="T6">Microsoft</text:span></text:a></text:p></draw:text-box></draw:frame></text:p>
      <text:p text:style-name="P19">Wenn das Laufwerk einmal nicht mehr benötigt wird, kann man es in „Dieser PC“ mit einem Rechtsklick <text:span text:style-name="T7">auf das Laufwerk </text:span>und „Trennen“ wieder trennen.</text:p>
      <text:h text:style-name="P20" text:outline-level="1"><text:bookmark-start text:name="__RefHeading___Toc783_18229975641"/>Windows-Netzlaufwerk <text:span text:style-name="T8">über .hta-Datei einbinden</text:span><text:bookmark-end text:name="__RefHeading___Toc783_18229975641"/></text:h>
      <text:p text:style-name="P21"><text:span text:style-name="T9">Mithilfe </text:span><text:span text:style-name="T10">der</text:span><text:span text:style-name="T9"> zur Verfügung gestellten</text:span> .hta-Datei <text:span text:style-name="T10">nextcloud_verbinden.hta </text:span><text:span text:style-name="T9">kann die Nextcloud</text:span> <text:span text:style-name="T9">als</text:span> Netzlaufwerk bequem verbunden werden <text:span text:style-name="T9">und</text:span> erneut getrennt werden kann. <text:span text:style-name="T11">Sie können die </text:span><text:a xlink:type="simple" xlink:href="https://lehrerfortbildung-bw.de/st_digital/nextcloud/fb2/3_dateien/02_webdav/nextcloud-verbinden.hta" office:target-frame-name="_blank" xlink:show="new" text:style-name="Internet_20_link" text:visited-style-name="Visited_20_Internet_20_Link"><text:span text:style-name="T11">.hta-Datei hier herunterladen</text:span></text:a><text:span text:style-name="T11"><text:note text:id="ftn0" text:note-class="footnote"><text:note-citation>1</text:note-citation><text:note-body><text:p text:style-name="Footnote"><text:a xlink:type="simple" xlink:href="https://lehrerfortbildung-bw.de/st_digital/nextcloud/fb2/3_dateien/02_webdav/nextcloud-verbinden.hta" office:target-frame-name="_blank" xlink:show="new" text:style-name="Internet_20_link" text:visited-style-name="Visited_20_Internet_20_Link">https://lehrerfortbildung-bw.de/st_digital/nextcloud/fb2/3_dateien/02_webdav/nextcloud-verbinden.hta</text:a></text:p></text:note-body></text:note></text:span><text:span text:style-name="T11">.</text:span></text:p>
      <text:p text:style-name="P21"><text:soft-page-break/><text:span text:style-name="T11">Speichern Sie</text:span><text:span text:style-name="T3"> die .hta Datei an </text:span><text:span text:style-name="T11">einem</text:span><text:span text:style-name="T3"> beliebigen Ort </text:span><text:span text:style-name="T11">auf Ihrem Computer. Öffnen Sie das Programm </text:span><text:span text:style-name="T3">per Doppelklick öffnen. </text:span><text:span text:style-name="T12">Beim Start des Programms erhalten Sie eine Sicherheitswarnung. Sie können den Haken im Feld „Vor dem Öffnen dieser Datei immer bestätigen“ entfernen, dann erscheint diese Meldung nicht mehr.</text:span></text:p>
      <text:p text:style-name="P22"><draw:frame draw:style-name="fr3" draw:name="Rahmen4" text:anchor-type="as-char" svg:width="9.841cm" draw:z-index="14"><draw:text-box fo:min-height="7.601cm"><text:p text:style-name="P23"><draw:frame draw:style-name="fr2" draw:name="Bild6" text:anchor-type="as-char" svg:width="9.841cm" style:rel-width="100%" svg:height="7.601cm" style:rel-height="scale" draw:z-index="15"><draw:image xlink:href="Pictures/10000001000001D100000167118A2014.png" xlink:type="simple" xlink:show="embed" xlink:actuate="onLoad" draw:mime-type="image/png"/><svg:title>Warnfenster beim Starten der .hta-Datei</svg:title></draw:frame>B<text:span text:style-name="T5">ildschirmfoto: Netzwerkordner verbinden</text:span><text:span text:style-name="T6"> © Used with permission from </text:span><text:a xlink:type="simple" xlink:href="https://www.microsoft.com/en-us/legal/intellectualproperty/copyright/permissions" text:style-name="Internet_20_link" text:visited-style-name="Visited_20_Internet_20_Link"><text:span text:style-name="T6">Microsoft</text:span></text:a></text:p></draw:text-box></draw:frame></text:p>
      <text:p text:style-name="P24">Nach dem Öffnen des Programms sehen Sie diese Oberfläche:</text:p>
      <text:p text:style-name="P25"><draw:frame draw:style-name="fr7" draw:name="Rahmen3" text:anchor-type="as-char" svg:width="11.379cm" draw:z-index="16"><draw:text-box fo:min-height="8.442cm"><text:p text:style-name="P26"><draw:frame draw:style-name="fr2" draw:name="Bild5" text:anchor-type="as-char" svg:width="11.379cm" style:rel-width="100%" svg:height="8.442cm" style:rel-height="scale" draw:z-index="17"><draw:image xlink:href="Pictures/100000010000022E0000019EAD43D6B5.png" xlink:type="simple" xlink:show="embed" xlink:actuate="onLoad" draw:mime-type="image/png"/><svg:title>Bildschirmfoto der Anmeldemaske der gestarteten .hta-Datei</svg:title></draw:frame>Bildschirmfoto: Die .hta-Datei zum Verbinden via WebDAV</text:p></draw:text-box></draw:frame></text:p>
      <text:p text:style-name="P27">Beim ersten Start sind alle Felder leer. <text:span text:style-name="T11">Folgende Eingaben sind erforderlich: </text:span></text:p>
      <text:list text:continue-numbering="true" text:style-name="List_20_1">
        <text:list-item>
          <text:p text:style-name="P28">Nextcloud-Adresse: URL zur Nextcloud, wie diese im Browser zu erreichen ist. z.B. https://cloud.meineschule.de</text:p>
        </text:list-item>
        <text:list-item>
          <text:p text:style-name="P28"><text:soft-page-break/>Nextcloud-Benutzername: Anmeldename für die Nextcloud.</text:p>
        </text:list-item>
      </text:list>
      <text:p text:style-name="P27"><text:span text:style-name="T11">Um diese Eingaben nicht jedes Mal tätigen zu müssen, können diese gespeichert werden. </text:span>Dazu <text:span text:style-name="T11">verwenden wir die</text:span> Schaltflächen <text:span text:style-name="T8">„Nextcloud speichern“ und „</text:span><text:span text:style-name="T13">Benutzer</text:span><text:span text:style-name="T8">name </text:span><text:span text:style-name="T13">speichern“.</text:span></text:p>
      <text:p text:style-name="P24"><text:span text:style-name="T11">Dadurch wird i</text:span>m selben Verzeichnis, in dem die .hta-Datei liegt, für die Nextcloud-Adresse und für den Nextcloud-Benutzernamen<text:span text:style-name="T13"> </text:span>je eine Konfigurationsdatei angelegt. Es empfiehlt sich daher die .h<text:span text:style-name="T14">t</text:span>a-Date<text:span text:style-name="T14">i</text:span> in einem eigenen Ordner zu speichern. In der Datei <text:span text:style-name="T13">Nextcloud-verbinden_nc.cfg </text:span>wird die Adresse gespeichert, in der Datei<text:span text:style-name="T13"> Nextcloud-verbinden_un.cfg </text:span>wird der Benutzername gespeichert. Das Passwort kann nicht gespeichert werden.</text:p>
      <text:p text:style-name="P29"><text:span text:style-name="T12">Wird das Programm beim nächsten Mal gestartet, werden die Informationen aus den Konfigurationsdateien eingelesen.</text:span><text:span text:style-name="T9"> Werden diese Dateien gelöscht, sind die Felder wieder entsprechend leer.</text:span></text:p>
      <text:p text:style-name="P24">Klickt man auf die Schaltfläche „N: verbinden“, öffnet sich nach einigen Augenblicken ein Explorer-Fenster, in dem Sie auf die Dateien im Netzlaufwerk zugreifen können. Ebenso erscheint das Netzlaufwerk mit dem Laufwerksbuchstaben N: im Explorer.</text:p>
      <text:p text:style-name="P24">Das Netzlaufwerk kann über die Schaltfläche „N: trennen“ wieder entfernt werden. Gleiches geschieht nach einem Neustart des Computers.</text:p>
      <text:p text:style-name="P24">Wenn Sie die .hta-Datei auf einem anderen Computer ausführen möchten, benötigen Sie nur den Ordner mit der .hta Datei und den beiden .cfg-Dateien, z.B. auf einem USB-Stick. So kann das Programm auf jedem Computer ausgeführt werden.</text:p>
      <text:h text:style-name="P30" text:outline-level="1">Alternative .hta-Datei</text:h>
      <text:p text:style-name="P31">Sollte die <text:span text:style-name="T15">oben beschriebene .hta-</text:span>Datei nicht funktionieren, so kann dies daran liegen, dass <text:span text:style-name="T16">die</text:span> Nextcloud als internen Benutzernamen nicht den Benutzernamen verwendet, sondern <text:span text:style-name="T16">z.B. </text:span>eine Nummer (uidNumber). Dies ist z.B. oftmals in der paedML Linux der Fall.<text:line-break/>In diesem Fall <text:span text:style-name="T17">können Sie</text:span> die alternative <text:a xlink:type="simple" xlink:href="https://lehrerfortbildung-bw.de/st_digital/nextcloud/fb2/3_dateien/02_webdav/Nextcloud-verbinden_universell.hta" office:target-frame-name="_blank" xlink:show="new" text:style-name="Internet_20_link" text:visited-style-name="Visited_20_Internet_20_Link">Datei <text:span text:style-name="T10">nextcloud_verbinden_universell.hta </text:span><text:span text:style-name="T17">herunterladen</text:span></text:a><text:span text:style-name="T17"><text:note text:id="ftn1" text:note-class="footnote"><text:note-citation>2</text:note-citation><text:note-body><text:p text:style-name="Footnote"><text:a xlink:type="simple" xlink:href="https://lehrerfortbildung-bw.de/st_digital/nextcloud/fb2/3_dateien/02_webdav/Nextcloud-verbinden_universell.hta" office:target-frame-name="_blank" xlink:show="new" text:style-name="Internet_20_link" text:visited-style-name="Visited_20_Internet_20_Link">https://lehrerfortbildung-bw.de/st_digital/nextcloud/fb2/3_dateien/02_webdav/Nextcloud-verbinden_universell.hta</text:a></text:p></text:note-body></text:note></text:span><text:span text:style-name="T17"> und verwenden.</text:span></text:p>
      <text:p text:style-name="P32">Die Funktionsweise ist identisch mit der oben beschriebenen .hta-Datei, jedoch muss hier die WebDAV-Adresse (siehe Beschreibung oben) des entsprechenden Nextcloud-Benutzers eingegeben werden, da diese nicht automatisch mithilfe des Benutzernamens erzeugt werden kann.</text:p>
      <text:p text:style-name="P31"><text:soft-page-break/><draw:frame draw:style-name="fr3" draw:name="Rahmen7" text:anchor-type="as-char" svg:width="12.501cm" draw:z-index="18"><draw:text-box fo:min-height="8.241cm"><text:p text:style-name="Caption"><draw:frame draw:style-name="fr8" draw:name="Bild9" text:anchor-type="paragraph" svg:width="12.501cm" style:rel-width="100%" svg:height="8.241cm" style:rel-height="scale" draw:z-index="19"><draw:image xlink:href="Pictures/100000010000024B000001833CBC32A2.png" xlink:type="simple" xlink:show="embed" xlink:actuate="onLoad" draw:mime-type="image/png"/><svg:title>Bildschirmfoto der .hta-Datei; Sichtbar sind die Eingabefelder WebDAV-Adresse, Nextcloud-Benutzername und Nextcloud-Kennwort</svg:title></draw:frame>Bildschirmfoto: Die <text:span text:style-name="T10">alternative</text:span> .hta-Datei zum Verbinden via WebDAV</text:p></draw:text-box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körper_20_mit_20_Leerraum_20_unten" style:display-name="Textkörper mit Leerraum unten" style:family="paragraph" style:parent-style-name="Text_20_body" style:next-style-name="Text_20_body"/>
    <style:style style:name="Figure" style:family="paragraph" style:parent-style-name="Caption" style:class="extra"/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style:font-name="Gudea1" fo:font-family="Gudea" style:font-style-name="Fett" style:font-pitch="variable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  <number:currency-style style:name="N115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15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15P0"/>
    </number:currency-style>
    <number:currency-style style:name="N117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17P0"/>
    </number:currency-style>
    <number:currency-style style:name="N118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18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18P0"/>
    </number:currency-style>
    <number:number-style style:name="N120P0" style:volatile="true">
      <number:number number:decimal-places="0" number:min-decimal-places="0" number:min-integer-digits="1" number:grouping="true"/>
      <number:text> </number:text>
    </number:number-style>
    <number:number-style style:name="N12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currency-style style:name="N121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21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21P0"/>
    </number:currency-style>
    <number:currency-style style:name="N123P0" style:volatile="true">
      <number:currency-symbol number:language="en" number:country="GB">£</number:currency-symbol>
      <number:number number:decimal-places="2" number:min-decimal-places="0" number:decimal-replacement="--" number:min-integer-digits="1" number:grouping="true"/>
    </number:currency-style>
    <number:currency-style style:name="N123">
      <style:text-properties fo:color="#ff0000"/>
      <number:text>-</number:text>
      <number:currency-symbol number:language="en" number:country="GB">£</number:currency-symbol>
      <number:number number:decimal-places="2" number:min-decimal-places="0" number:decimal-replacement="--" number:min-integer-digits="1" number:grouping="true"/>
      <style:map style:condition="value()&gt;=0" style:apply-style-name="N123P0"/>
    </number:currency-style>
    <number:currency-style style:name="N125P0" style:volatile="true"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5">
      <number:text>-</number:text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5P0"/>
    </number:currency-style>
    <number:currency-style style:name="N127P0" style:volatile="true"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27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27P0"/>
    </number:currency-style>
    <number:number-style style:name="N129P0" style:volatile="true">
      <number:number number:decimal-places="2" number:min-decimal-places="2" number:min-integer-digits="1" number:grouping="true"/>
      <number:text> </number:text>
    </number:number-style>
    <number:number-style style:name="N12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9P0"/>
    </number:number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182cebe"/>
    </style:style>
    <style:style style:name="MT2" style:family="text">
      <style:text-properties officeooo:rsid="00652183"/>
    </style:style>
    <style:style style:name="Mfr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paragraph" svg:x="0cm" svg:width="2.2cm" svg:height="1.27cm" draw:z-index="5"><draw:image xlink:href="Pictures/10000001000004FC0000032BF2807773.png" xlink:type="simple" xlink:show="embed" xlink:actuate="onLoad" draw:mime-type="image/png"/><svg:title>Logo des ZSL</svg:title></draw:frame><text:tab/><text:tab/><text:span text:style-name="MT1">ZET-Netze</text:span></text:p>
      </style:header>
      <style:footer>
        <text:p text:style-name="Footer">Stand: <text:date style:data-style-name="N37" text:date-value="2024-10-16T10:53:30.704613151">16.10.24</text:date><text:tab/><text:tab/><text:page-number text:select-page="current">6</text:page-number> von <text:page-count>6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DBACEB2B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3" draw:name="Bild3" text:anchor-type="as-char" svg:width="1.132cm" svg:height="0.72cm" draw:z-index="0"><draw:image xlink:href="Pictures/10000001000004FC0000032BF2807773.png" xlink:type="simple" xlink:show="embed" xlink:actuate="onLoad" draw:mime-type="image/png"/><svg:title>Logo des ZSL</svg:title></draw:frame><text:tab/><text:tab/><text:span text:style-name="MT2">Fachportal</text:span></text:p>
      </style:header>
      <style:footer>
        <text:p text:style-name="MP2">Stand: <text:date style:data-style-name="N30" text:date-value="2024-10-16T10:53:30.707098175">16.10.24</text:date><text:tab/><text:tab/><text:page-number text:select-page="current">0</text:page-number> <text:span text:style-name="MT2">von </text:span><text:span text:style-name="MT2"><text:page-count>6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9-19T13:47:53.914000000</meta:creation-date>
    <meta:editing-duration>P1DT9H10M44S</meta:editing-duration>
    <meta:editing-cycles>44</meta:editing-cycles>
    <meta:generator>LibreOffice/24.8.2.1$Linux_X86_64 LibreOffice_project/0f794b6e29741098670a3b95d60478a65d05ef13</meta:generator>
    <dc:title>WebDAV-Zugriff auf Nextcloud-Dateien</dc:title>
    <dc:date>2024-10-16T10:53:30.428821064</dc:date>
    <meta:document-statistic meta:table-count="0" meta:image-count="10" meta:object-count="0" meta:page-count="6" meta:paragraph-count="60" meta:word-count="744" meta:character-count="5726" meta:non-whitespace-character-count="5029"/>
  </office:meta>
</office:document-meta>
</file>