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7380000032A279AF15AD19FA45F.png" manifest:media-type="image/png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officeooo:paragraph-rsid="004a2211"/>
    </style:style>
    <style:style style:name="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P3" style:family="paragraph" style:parent-style-name="Autorenangabe_20_Erste_20_Seite">
      <style:text-properties officeooo:paragraph-rsid="00dda514"/>
    </style:style>
    <style:style style:name="P4" style:family="paragraph" style:parent-style-name="Subtitle">
      <style:paragraph-properties fo:margin-top="0.109cm" fo:margin-bottom="2.81cm" style:contextual-spacing="false"/>
      <style:text-properties officeooo:rsid="015613fe" officeooo:paragraph-rsid="015613fe"/>
    </style:style>
    <style:style style:name="P5" style:family="paragraph" style:parent-style-name="Text_20_body">
      <loext:graphic-properties draw:fill-hatch-name="hatch"/>
      <style:text-properties officeooo:rsid="015613fe" officeooo:paragraph-rsid="015613fe"/>
    </style:style>
    <style:style style:name="P6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7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8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9" style:family="paragraph" style:parent-style-name="Title" style:master-page-name="First_20_Page">
      <style:paragraph-properties style:page-number="auto"/>
      <style:text-properties officeooo:rsid="000eb5bc" officeooo:paragraph-rsid="000eb5bc"/>
    </style:style>
    <style:style style:name="P10" style:family="paragraph" style:parent-style-name="Contents_20_Heading" style:master-page-name="Standard">
      <style:paragraph-properties style:page-number="auto"/>
    </style:style>
    <style:style style:name="P11" style:family="paragraph" style:parent-style-name="Heading_20_1" style:master-page-name="Standard">
      <loext:graphic-properties draw:fill-hatch-name="hatch"/>
      <style:paragraph-properties style:page-number="3" fo:keep-with-next="always"/>
      <style:text-properties officeooo:rsid="015613fe" officeooo:paragraph-rsid="015613fe"/>
    </style:style>
    <style:style style:name="P12" style:family="paragraph" style:parent-style-name="Heading_20_1" style:master-page-name="Standard">
      <style:paragraph-properties style:page-number="auto"/>
      <style:text-properties officeooo:paragraph-rsid="01086bbc"/>
    </style:style>
    <style:style style:name="T1" style:family="text">
      <style:text-properties officeooo:rsid="00652183"/>
    </style:style>
    <style:style style:name="T2" style:family="text">
      <style:text-properties officeooo:rsid="009c81b7"/>
    </style:style>
    <style:style style:name="T3" style:family="text">
      <style:text-properties officeooo:rsid="0122aa87"/>
    </style:style>
    <style:style style:name="T4" style:family="text">
      <style:text-properties officeooo:rsid="015613fe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Dokumen<text:span text:style-name="T3">t</text:span><text:span text:style-name="T4">entitel</text:span></text:p>
      <text:p text:style-name="P4">Untertitel</text:p>
      <text:p text:style-name="P3">Autorin/Autor: Name</text:p>
      <text:p text:style-name="Text_20_body">Datum: <text:date style:data-style-name="N37" text:date-value="2023-07-31T11:24:11.118446909">31.07.23</text:date></text:p>
      <text:p text:style-name="Text_20_body">Lizenz: <text:a xlink:type="simple" xlink:href="https://creativecommons.org/licenses/by-sa/4.0/" office:target-frame-name="_blank" xlink:show="new" text:style-name="Internet_20_link" text:visited-style-name="Visited_20_Internet_20_Link">CC BY-SA 4.</text:a><text:a xlink:type="simple" xlink:href="https://creativecommons.org/licenses/by-sa/4.0/" office:target-frame-name="_blank" xlink:show="new" text:style-name="Internet_20_link" text:visited-style-name="Visited_20_Internet_20_Link"><text:span text:style-name="T2">0 International</text:span></text:a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P10">Inhaltsverzeichnis</text:p>
          </text:index-title>
          <text:p text:style-name="P6"><text:a xlink:type="simple" xlink:href="#__RefHeading___Toc562_26465490321" text:style-name="Index_20_Link" text:visited-style-name="Index_20_Link">1 Überschrift Ebene 1<text:tab/>3</text:a></text:p>
          <text:p text:style-name="P7"><text:a xlink:type="simple" xlink:href="#__RefHeading___Toc5994_3969308624" text:style-name="Index_20_Link" text:visited-style-name="Index_20_Link">1.1 Überschrift Ebene 2<text:tab/>3</text:a></text:p>
          <text:p text:style-name="P8"><text:a xlink:type="simple" xlink:href="#__RefHeading___Toc5996_3969308624" text:style-name="Index_20_Link" text:visited-style-name="Index_20_Link">1.1.1 Überschrift Ebene 3<text:tab/>3</text:a></text:p>
          <text:p text:style-name="P6"><text:a xlink:type="simple" xlink:href="#__RefHeading___Toc7166_4071716319" text:style-name="Index_20_Link" text:visited-style-name="Index_20_Link">2 Verzeichnisse<text:tab/>4</text:a></text:p>
        </text:index-body>
      </text:table-of-content>
      <text:h text:style-name="P11" text:outline-level="1"><text:bookmark-start text:name="__RefHeading___Toc562_26465490321"/>Überschrift Ebene 1<text:bookmark-end text:name="__RefHeading___Toc562_26465490321"/></text:h>
      <text:p text:style-name="P5">Bitte beachten Sie die Anleitung, die Ihnen auf der Seite, von der Sie die vorliegende Dokumentvorlage herunter geladen haben, zum Download zur Verfügung steht.</text:p>
      <text:h text:style-name="Heading_20_2" text:outline-level="2"><text:bookmark-start text:name="__RefHeading___Toc5994_3969308624"/>Überschrift Ebene 2<text:bookmark-end text:name="__RefHeading___Toc5994_3969308624"/></text:h>
      <text:h text:style-name="Heading_20_3" text:outline-level="3"><text:bookmark-start text:name="__RefHeading___Toc5996_3969308624"/>Überschrift Ebene 3<text:bookmark-end text:name="__RefHeading___Toc5996_3969308624"/></text:h>
      <text:h text:style-name="P12" text:outline-level="1"><text:bookmark-start text:name="__RefHeading___Toc7166_4071716319"/>Verzeichnisse<text:bookmark-end text:name="__RefHeading___Toc7166_4071716319"/></text:h>
      <text:bibliography text:style-name="Sect1" text:protected="true" text:name="Literaturverzeichnis1">
        <text:bibliography-source>
          <text:index-title-template text:style-name="Bibliography_20_Heading">Literaturverzeichnis</text:index-title-template>
          <text:bibliography-entry-template text:bibliography-type="articl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book" text:style-name="Bibliography_20_1">
            <text:index-entry-bibliography text:bibliography-data-field="identifier"/>
            <text:index-entry-span>:  </text:index-entry-span>
            <text:index-entry-bibliography text:bibliography-data-field="author"/>
            <text:index-entry-span> (</text:index-entry-span>
            <text:index-entry-bibliography text:bibliography-data-field="year"/>
            <text:index-entry-span>): </text:index-entry-span>
            <text:index-entry-bibliography text:bibliography-data-field="booktitle"/>
            <text:index-entry-span>, </text:index-entry-span>
            <text:index-entry-bibliography text:bibliography-data-field="edition"/>
            <text:index-entry-span>, </text:index-entry-span>
            <text:index-entry-bibliography text:bibliography-data-field="custom1"/>
            <text:index-entry-span>, </text:index-entry-span>
            <text:index-entry-bibliography text:bibliography-data-field="custom2"/>
            <text:index-entry-span>: </text:index-entry-span>
            <text:index-entry-bibliography text:bibliography-data-field="publisher"/>
            <text:index-entry-span>.</text:index-entry-span>
          </text:bibliography-entry-template>
          <text:bibliography-entry-template text:bibliography-type="bookle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onferenc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1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2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3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4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5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emai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book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collection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journ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nu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sters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isc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  <text:index-entry-span>, </text:index-entry-span>
            <text:index-entry-bibliography text:bibliography-data-field="url"/>
          </text:bibliography-entry-template>
          <text:bibliography-entry-template text:bibliography-type="phd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techrepor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unpublished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www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</text:bibliography-source>
        <text:index-body>
          <text:index-title text:style-name="Sect1" text:name="Literaturverzeichnis1_Head">
            <text:p text:style-name="Bibliography_20_Heading">Literaturverzeichnis</text:p>
          </text:index-title>
        </text:index-body>
      </text:bibliography>
      <text:illustration-index text:style-name="Sect1" text:protected="true" text:name="Abbildungsverzeichnis1">
        <text:illustration-index-source text:caption-sequence-name="Illustration" text:caption-sequence-format="text">
          <text:index-title-template text:style-name="Figure_20_Index_20_Heading">Abbildungsverzeichnis</text:index-title-template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</text:illustration-index-source>
        <text:index-body>
          <text:index-title text:style-name="Sect1" text:name="Abbildungsverzeichnis1_Head">
            <text:p text:style-name="Figure_20_Index_20_Heading">Abbildungsverzeichnis</text:p>
          </text:index-title>
        </text:index-body>
      </text:illustration-index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8.502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körper_20_mit_20_Leerraum_20_unten" style:display-name="Textkörper mit Leerraum unten" style:family="paragraph" style:parent-style-name="Text_20_body" style:next-style-name="Text_20_body"/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Betont-fett" style:family="text">
      <style:text-properties fo:font-style="normal" fo:font-weight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</office:styles>
  <office:automatic-styles>
    <style:style style:name="MP1" style:family="paragraph" style:parent-style-name="Header">
      <style:text-properties officeooo:paragraph-rsid="004a2211"/>
    </style:style>
    <style:style style:name="M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paragraph" svg:x="0cm" svg:width="2.2cm" svg:height="1.27cm" draw:z-index="2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Footer">Stand: <text:date style:data-style-name="N37" text:date-value="2023-07-31T11:24:11.045072358">31.07.23</text:date><text:tab/><text:tab/><text:page-number text:select-page="current">4</text:page-number> von <text:page-count>4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Kopfzeile_20_Erste_20_Seite_20_zentriert"><draw:frame draw:style-name="Mfr2" draw:name="Logo ZSL" text:anchor-type="as-char" svg:width="11.121cm" svg:height="4.112cm" draw:z-index="0"><draw:image xlink:href="Pictures/10000001000007380000032A279AF15AD19FA45F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1"><draw:frame draw:style-name="Mfr3" draw:name="Bild3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2">Stand: <text:date style:data-style-name="N37" text:date-value="2023-07-31T11:24:11.106310333">31.07.23</text:date><text:tab/><text:tab/><text:page-number text:select-page="current">2</text:page-number> <text:span text:style-name="MT1">von </text:span><text:span text:style-name="MT1"><text:page-count>4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7-31T11:20:20.298692448</meta:creation-date>
    <meta:editing-duration>PT3M51S</meta:editing-duration>
    <meta:editing-cycles>2</meta:editing-cycles>
    <meta:generator>LibreOffice/7.3.7.2$Linux_X86_64 LibreOffice_project/30$Build-2</meta:generator>
    <dc:title>Anleitung zum Einsatz der Dokumentvorlagen</dc:title>
    <dc:date>2023-07-31T11:24:10.779651503</dc:date>
    <meta:document-statistic meta:table-count="0" meta:image-count="3" meta:object-count="0" meta:page-count="4" meta:paragraph-count="22" meta:word-count="82" meta:character-count="556" meta:non-whitespace-character-count="493"/>
  </office:meta>
</office:document-meta>
</file>