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Pictures/10000001000002B0000000D29DD391380BB7F604.png" manifest:media-type="image/png"/>
  <manifest:file-entry manifest:full-path="Pictures/10000001000002BA000000C44EF0676251185207.png" manifest:media-type="image/png"/>
  <manifest:file-entry manifest:full-path="Pictures/1000000000000280000001AB8F6FAB6B40C0C9CF.jpg" manifest:media-type="image/jpeg"/>
  <manifest:file-entry manifest:full-path="Pictures/10000001000007380000032A279AF15AD19FA45F.png" manifest:media-type="image/png"/>
  <manifest:file-entry manifest:full-path="Pictures/10000001000004FC0000032BDBC911102D5E638E.png" manifest:media-type="image/png"/>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FreeMono" svg:font-family="FreeMono" style:font-adornments="Fett" style:font-family-generic="modern" style:font-pitch="fixed"/>
    <style:font-face style:name="FreeMono1" svg:font-family="FreeMono" style:font-adornments="Standard" style:font-family-generic="modern" style:font-pitch="fixed"/>
    <style:font-face style:name="Gudea" svg:font-family="Gudea" style:font-pitch="variable"/>
    <style:font-face style:name="Gudea1" svg:font-family="Gudea" style:font-adornments="Fett" style:font-pitch="variable"/>
    <style:font-face style:name="Gudea2" svg:font-family="Gudea" style:font-adornments="Kursiv" style:font-pitch="variable"/>
    <style:font-face style:name="Gudea3" svg:font-family="Gudea" style:font-adornments="Standard"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ans Mono CJK SC" svg:font-family="'Noto Sans Mono CJK SC'" style:font-family-generic="modern" style:font-pitch="fixed"/>
    <style:font-face style:name="Noto Serif CJK SC" svg:font-family="'Noto Serif CJK SC'" style:font-family-generic="system" style:font-pitch="variable"/>
    <style:font-face style:name="OpenSymbol" svg:font-family="OpenSymbol" style:font-charset="x-symbol"/>
    <style:font-face style:name="OpenSymbol1" svg:font-family="OpenSymbol" style:font-adornments="Regular" style:font-charset="x-symbol"/>
  </office:font-face-decls>
  <office:automatic-styles>
    <style:style style:name="Tabelle_5f_ZSL_5f_1" style:display-name="Tabelle_ZSL_1" style:family="table">
      <style:table-properties style:width="17cm" table:align="margins" style:may-break-between-rows="true" table:border-model="collapsing"/>
    </style:style>
    <style:style style:name="Tabelle_5f_ZSL_5f_1.A" style:display-name="Tabelle_ZSL_1.A" style:family="table-column">
      <style:table-column-properties style:column-width="8.5cm" style:rel-column-width="32767*"/>
    </style:style>
    <style:style style:name="Tabelle_5f_ZSL_5f_1.B" style:display-name="Tabelle_ZSL_1.B" style:family="table-column">
      <style:table-column-properties style:column-width="8.5cm" style:rel-column-width="32768*"/>
    </style:style>
    <style:style style:name="Tabelle_5f_ZSL_5f_1.A1" style:display-name="Tabelle_ZSL_1.A1" style:family="table-cell">
      <style:table-cell-properties fo:background-color="transparent" fo:padding="0.097cm" fo:border-left="none" fo:border-right="none" fo:border-top="none" fo:border-bottom="0.5pt solid #b70017" style:writing-mode="page">
        <style:background-image/>
      </style:table-cell-properties>
    </style:style>
    <style:style style:name="Tabelle_5f_ZSL_5f_1.A2" style:display-name="Tabelle_ZSL_1.A2" style:family="table-cell">
      <style:table-cell-properties fo:background-color="transparent" fo:padding="0.097cm" fo:border-left="none" fo:border-right="none" fo:border-top="none" fo:border-bottom="0.5pt solid #cdcdcd" style:writing-mode="page">
        <style:background-image/>
      </style:table-cell-properties>
    </style:style>
    <style:style style:name="Tabelle_5f_ZSL_5f_1.3" style:display-name="Tabelle_ZSL_1.3" style:family="table-row">
      <style:table-row-properties fo:keep-together="auto"/>
    </style:style>
    <style:style style:name="Tabelle_5f_ZSL_5f_2" style:display-name="Tabelle_ZSL_2" style:family="table">
      <style:table-properties style:width="17cm" table:align="margins" style:may-break-between-rows="true" table:border-model="collapsing"/>
    </style:style>
    <style:style style:name="Tabelle_5f_ZSL_5f_2.A" style:display-name="Tabelle_ZSL_2.A" style:family="table-column">
      <style:table-column-properties style:column-width="8.5cm" style:rel-column-width="32767*"/>
    </style:style>
    <style:style style:name="Tabelle_5f_ZSL_5f_2.B" style:display-name="Tabelle_ZSL_2.B" style:family="table-column">
      <style:table-column-properties style:column-width="8.5cm" style:rel-column-width="32768*"/>
    </style:style>
    <style:style style:name="Tabelle_5f_ZSL_5f_2.A1" style:display-name="Tabelle_ZSL_2.A1" style:family="table-cell">
      <style:table-cell-properties fo:background-color="transparent" fo:padding="0.097cm" fo:border-left="none" fo:border-right="none" fo:border-top="none" fo:border-bottom="0.5pt solid #b70017" style:writing-mode="page">
        <style:background-image/>
      </style:table-cell-properties>
    </style:style>
    <style:style style:name="Tabelle_5f_ZSL_5f_2.B1" style:display-name="Tabelle_ZSL_2.B1" style:family="table-cell">
      <style:table-cell-properties fo:background-color="transparent" fo:padding="0.097cm" fo:border-left="0.5pt solid #cdcdcd" fo:border-right="none" fo:border-top="none" fo:border-bottom="0.5pt solid #b70017" style:writing-mode="page">
        <style:background-image/>
      </style:table-cell-properties>
    </style:style>
    <style:style style:name="Tabelle_5f_ZSL_5f_2.A2" style:display-name="Tabelle_ZSL_2.A2" style:family="table-cell">
      <style:table-cell-properties fo:background-color="transparent" fo:padding="0.097cm" fo:border-left="none" fo:border-right="none" fo:border-top="none" fo:border-bottom="0.5pt solid #cdcdcd" style:writing-mode="page">
        <style:background-image/>
      </style:table-cell-properties>
    </style:style>
    <style:style style:name="Tabelle_5f_ZSL_5f_2.B2" style:display-name="Tabelle_ZSL_2.B2" style:family="table-cell">
      <style:table-cell-properties fo:background-color="transparent" fo:padding="0.097cm" fo:border-left="0.5pt solid #cdcdcd" fo:border-right="none" fo:border-top="none" fo:border-bottom="0.5pt solid #cdcdcd" style:writing-mode="page">
        <style:background-image/>
      </style:table-cell-properties>
    </style:style>
    <style:style style:name="Tabelle_5f_ZSL_5f_2.3" style:display-name="Tabelle_ZSL_2.3" style:family="table-row">
      <style:table-row-properties fo:keep-together="auto"/>
    </style:style>
    <style:style style:name="Tabelle_5f_ZSL_5f_3" style:display-name="Tabelle_ZSL_3" style:family="table">
      <style:table-properties style:width="17cm" table:align="margins" style:may-break-between-rows="true" table:border-model="collapsing"/>
    </style:style>
    <style:style style:name="Tabelle_5f_ZSL_5f_3.A" style:display-name="Tabelle_ZSL_3.A" style:family="table-column">
      <style:table-column-properties style:column-width="5.667cm" style:rel-column-width="21845*"/>
    </style:style>
    <style:style style:name="Tabelle_5f_ZSL_5f_3.B" style:display-name="Tabelle_ZSL_3.B" style:family="table-column">
      <style:table-column-properties style:column-width="5.667cm" style:rel-column-width="21844*"/>
    </style:style>
    <style:style style:name="Tabelle_5f_ZSL_5f_3.C" style:display-name="Tabelle_ZSL_3.C" style:family="table-column">
      <style:table-column-properties style:column-width="5.667cm" style:rel-column-width="21846*"/>
    </style:style>
    <style:style style:name="Tabelle_5f_ZSL_5f_3.1" style:display-name="Tabelle_ZSL_3.1" style:family="table-row">
      <style:table-row-properties fo:keep-together="auto"/>
    </style:style>
    <style:style style:name="Tabelle_5f_ZSL_5f_3.A1" style:display-name="Tabelle_ZSL_3.A1" style:family="table-cell">
      <style:table-cell-properties fo:background-color="transparent" fo:padding="0.097cm" fo:border-left="none" fo:border-right="none" fo:border-top="none" fo:border-bottom="0.5pt solid #b70017" style:writing-mode="page">
        <style:background-image/>
      </style:table-cell-properties>
    </style:style>
    <style:style style:name="Tabelle_5f_ZSL_5f_3.B1" style:display-name="Tabelle_ZSL_3.B1" style:family="table-cell">
      <style:table-cell-properties fo:background-color="transparent" fo:padding="0.097cm" fo:border-left="0.5pt solid #cdcdcd" fo:border-right="none" fo:border-top="none" fo:border-bottom="0.5pt solid #b70017" style:writing-mode="page">
        <style:background-image/>
      </style:table-cell-properties>
    </style:style>
    <style:style style:name="Tabelle_5f_ZSL_5f_3.A2" style:display-name="Tabelle_ZSL_3.A2" style:family="table-cell">
      <style:table-cell-properties fo:background-color="transparent" fo:padding="0.097cm" fo:border-left="none" fo:border-right="none" fo:border-top="none" fo:border-bottom="0.5pt solid #cdcdcd" style:writing-mode="page">
        <style:background-image/>
      </style:table-cell-properties>
    </style:style>
    <style:style style:name="Tabelle_5f_ZSL_5f_3.B2" style:display-name="Tabelle_ZSL_3.B2" style:family="table-cell">
      <style:table-cell-properties fo:background-color="transparent" fo:padding="0.097cm" fo:border-left="0.5pt solid #cdcdcd" fo:border-right="none" fo:border-top="none" fo:border-bottom="0.5pt solid #cdcdcd" style:writing-mode="page">
        <style:background-image/>
      </style:table-cell-properties>
    </style:style>
    <style:style style:name="P1" style:family="paragraph" style:parent-style-name="Header">
      <style:text-properties officeooo:paragraph-rsid="004a2211"/>
    </style:style>
    <style:style style:name="P2" style:family="paragraph" style:parent-style-name="Footer">
      <style:paragraph-properties fo:text-align="start" style:justify-single-word="false"/>
      <style:text-properties style:font-name="Gudea" fo:font-size="10pt" officeooo:rsid="004d8d99" officeooo:paragraph-rsid="005e4599" style:font-size-asian="10pt" style:font-size-complex="10pt"/>
    </style:style>
    <style:style style:name="P3" style:family="paragraph" style:parent-style-name="Subtitle">
      <style:paragraph-properties fo:margin-top="0.109cm" fo:margin-bottom="2.81cm" style:contextual-spacing="false"/>
      <style:text-properties officeooo:rsid="01308acf" officeooo:paragraph-rsid="01308acf"/>
    </style:style>
    <style:style style:name="P4" style:family="paragraph" style:parent-style-name="Table_20_Contents">
      <style:paragraph-properties fo:text-align="start" style:justify-single-word="false"/>
      <style:text-properties fo:color="#000000" loext:opacity="100%" style:text-outline="false" style:text-line-through-style="none" style:text-line-through-type="none" style:font-name="Gudea" fo:font-size="12pt" fo:font-style="normal" fo:text-shadow="none" style:text-underline-style="none" fo:font-weight="normal" officeooo:rsid="001bf972" officeooo:paragraph-rsid="01531953" style:font-size-asian="12pt" style:font-style-asian="normal" style:font-weight-asian="normal" style:font-size-complex="12pt" style:font-style-complex="normal" style:font-weight-complex="normal" style:text-overline-style="none" style:text-overline-color="font-color"/>
    </style:style>
    <style:style style:name="P5" style:family="paragraph" style:parent-style-name="Table_20_Contents">
      <style:paragraph-properties fo:text-align="start" style:justify-single-word="false"/>
      <style:text-properties fo:color="#000000" loext:opacity="100%" style:text-outline="false" style:text-line-through-style="none" style:text-line-through-type="none" style:font-name="Gudea" fo:font-size="12pt" fo:font-style="normal" fo:text-shadow="none" style:text-underline-style="none" fo:font-weight="normal" officeooo:rsid="005a5749" officeooo:paragraph-rsid="01531953" style:font-size-asian="12pt" style:font-style-asian="normal" style:font-weight-asian="normal" style:font-size-complex="12pt" style:font-style-complex="normal" style:font-weight-complex="normal" style:text-overline-style="none" style:text-overline-color="font-color"/>
    </style:style>
    <style:style style:name="P6" style:family="paragraph" style:parent-style-name="Table_20_Contents">
      <style:paragraph-properties fo:text-align="start" style:justify-single-word="false"/>
      <style:text-properties fo:color="#000000" loext:opacity="100%" style:text-outline="false" style:text-line-through-style="none" style:text-line-through-type="none" style:font-name="Gudea" fo:font-size="12pt" fo:font-style="normal" fo:text-shadow="none" style:text-underline-style="none" fo:font-weight="normal" officeooo:rsid="005e4599" officeooo:paragraph-rsid="01531953" style:font-size-asian="12pt" style:font-style-asian="normal" style:font-weight-asian="normal" style:font-size-complex="12pt" style:font-style-complex="normal" style:font-weight-complex="normal" style:text-overline-style="none" style:text-overline-color="font-color"/>
    </style:style>
    <style:style style:name="P7" style:family="paragraph" style:parent-style-name="Endnote">
      <style:text-properties officeooo:rsid="007442c8" officeooo:paragraph-rsid="007442c8"/>
    </style:style>
    <style:style style:name="P8" style:family="paragraph" style:parent-style-name="Footnote">
      <style:text-properties officeooo:rsid="0072ede3" officeooo:paragraph-rsid="0072ede3"/>
    </style:style>
    <style:style style:name="P9" style:family="paragraph" style:parent-style-name="Text_20_body">
      <style:text-properties officeooo:rsid="00800f28" officeooo:paragraph-rsid="008fab3e"/>
    </style:style>
    <style:style style:name="P10" style:family="paragraph" style:parent-style-name="Text_20_body">
      <style:text-properties officeooo:rsid="00800f28" officeooo:paragraph-rsid="00d5b8ef"/>
    </style:style>
    <style:style style:name="P11" style:family="paragraph" style:parent-style-name="Text_20_body">
      <style:text-properties officeooo:rsid="00800f28" officeooo:paragraph-rsid="00800f28"/>
    </style:style>
    <style:style style:name="P12" style:family="paragraph" style:parent-style-name="Text_20_body">
      <style:text-properties officeooo:paragraph-rsid="006b9247"/>
    </style:style>
    <style:style style:name="P13" style:family="paragraph" style:parent-style-name="Autorenangabe_20_Erste_20_Seite">
      <style:text-properties officeooo:paragraph-rsid="00dda514"/>
    </style:style>
    <style:style style:name="P14" style:family="paragraph" style:parent-style-name="Text_20_body">
      <style:text-properties officeooo:rsid="00d5b8ef" officeooo:paragraph-rsid="00d5b8ef"/>
    </style:style>
    <style:style style:name="P15" style:family="paragraph" style:parent-style-name="Text_20_body">
      <style:text-properties officeooo:rsid="00a276d4" officeooo:paragraph-rsid="00a276d4"/>
    </style:style>
    <style:style style:name="P16" style:family="paragraph" style:parent-style-name="Text_20_body">
      <style:text-properties officeooo:rsid="00caea33" officeooo:paragraph-rsid="00caea33"/>
    </style:style>
    <style:style style:name="P17" style:family="paragraph" style:parent-style-name="Text_20_body">
      <style:text-properties officeooo:rsid="005522b2" officeooo:paragraph-rsid="005522b2"/>
    </style:style>
    <style:style style:name="P18" style:family="paragraph" style:parent-style-name="Text_20_body">
      <style:text-properties officeooo:paragraph-rsid="00d5b8ef"/>
    </style:style>
    <style:style style:name="P19" style:family="paragraph" style:parent-style-name="Text_20_body">
      <style:text-properties officeooo:rsid="00d998d9" officeooo:paragraph-rsid="00d998d9"/>
    </style:style>
    <style:style style:name="P20" style:family="paragraph" style:parent-style-name="Text_20_body">
      <style:text-properties officeooo:rsid="007570fe" officeooo:paragraph-rsid="0149d8e7"/>
    </style:style>
    <style:style style:name="P21" style:family="paragraph" style:parent-style-name="Text_20_body">
      <style:text-properties officeooo:paragraph-rsid="010090cd"/>
    </style:style>
    <style:style style:name="P22" style:family="paragraph" style:parent-style-name="Figure_20_Index_20_1">
      <style:paragraph-properties>
        <style:tab-stops>
          <style:tab-stop style:position="17cm" style:type="right" style:leader-style="dotted" style:leader-text="."/>
        </style:tab-stops>
      </style:paragraph-properties>
    </style:style>
    <style:style style:name="P23" style:family="paragraph" style:parent-style-name="Contents_20_1">
      <style:paragraph-properties>
        <style:tab-stops>
          <style:tab-stop style:position="17cm" style:type="right" style:leader-style="dotted" style:leader-text="."/>
        </style:tab-stops>
      </style:paragraph-properties>
    </style:style>
    <style:style style:name="P24" style:family="paragraph" style:parent-style-name="Illustration">
      <style:text-properties officeooo:paragraph-rsid="010942c5"/>
    </style:style>
    <style:style style:name="P25" style:family="paragraph" style:parent-style-name="Illustration">
      <style:text-properties officeooo:paragraph-rsid="010984ab"/>
    </style:style>
    <style:style style:name="P26" style:family="paragraph" style:parent-style-name="Text_20_body">
      <style:text-properties officeooo:rsid="01075591" officeooo:paragraph-rsid="01075591"/>
    </style:style>
    <style:style style:name="P27" style:family="paragraph" style:parent-style-name="Text_20_body">
      <style:text-properties officeooo:rsid="00ede7de" officeooo:paragraph-rsid="00ede7de"/>
    </style:style>
    <style:style style:name="P28" style:family="paragraph" style:parent-style-name="Text_20_body">
      <style:text-properties officeooo:paragraph-rsid="0115d79b"/>
    </style:style>
    <style:style style:name="P29" style:family="paragraph" style:parent-style-name="Text_20_body">
      <style:text-properties officeooo:rsid="00b0c16e" officeooo:paragraph-rsid="0115d79b"/>
    </style:style>
    <style:style style:name="P30" style:family="paragraph" style:parent-style-name="Text_20_body">
      <style:text-properties officeooo:rsid="00b2b38d" officeooo:paragraph-rsid="0115d79b"/>
    </style:style>
    <style:style style:name="P31" style:family="paragraph" style:parent-style-name="Text_20_body">
      <style:text-properties officeooo:rsid="00b2b38d" officeooo:paragraph-rsid="00b2b38d"/>
    </style:style>
    <style:style style:name="P32" style:family="paragraph" style:parent-style-name="Text_20_body">
      <style:text-properties officeooo:rsid="0115d79b" officeooo:paragraph-rsid="0115d79b"/>
    </style:style>
    <style:style style:name="P33" style:family="paragraph" style:parent-style-name="Text_20_body">
      <style:text-properties officeooo:rsid="00723a3b" officeooo:paragraph-rsid="00723a3b"/>
    </style:style>
    <style:style style:name="P34" style:family="paragraph" style:parent-style-name="Quotations">
      <style:text-properties officeooo:rsid="001bf972" officeooo:paragraph-rsid="002698c6"/>
    </style:style>
    <style:style style:name="P35" style:family="paragraph" style:parent-style-name="Text_20_body">
      <style:text-properties officeooo:rsid="0103794f" officeooo:paragraph-rsid="0113eb43"/>
    </style:style>
    <style:style style:name="P36" style:family="paragraph" style:parent-style-name="Text_20_body">
      <style:text-properties officeooo:rsid="0103794f" officeooo:paragraph-rsid="0120e2bd"/>
    </style:style>
    <style:style style:name="P37" style:family="paragraph" style:parent-style-name="Text_20_body">
      <style:text-properties officeooo:rsid="0122aa87" officeooo:paragraph-rsid="01247de2"/>
    </style:style>
    <style:style style:name="P38" style:family="paragraph" style:parent-style-name="Text_20_body">
      <style:text-properties officeooo:rsid="01247de2" officeooo:paragraph-rsid="01254b09"/>
    </style:style>
    <style:style style:name="P39" style:family="paragraph" style:parent-style-name="Text_20_body">
      <style:text-properties officeooo:rsid="013a4a6c" officeooo:paragraph-rsid="013a4a6c"/>
    </style:style>
    <style:style style:name="P40" style:family="paragraph" style:parent-style-name="Text_20_body">
      <style:text-properties officeooo:rsid="013a4a6c" officeooo:paragraph-rsid="0152b4bd"/>
    </style:style>
    <style:style style:name="P41" style:family="paragraph" style:parent-style-name="Preformatted_20_Text">
      <style:text-properties officeooo:paragraph-rsid="0149d8e7"/>
    </style:style>
    <style:style style:name="P42" style:family="paragraph" style:parent-style-name="Textkörper_20_mit_20_Zeilennummern">
      <loext:graphic-properties draw:fill-gradient-name="gradient" draw:fill-hatch-name="hatch"/>
      <style:paragraph-properties text:number-lines="true" text:line-number="1"/>
      <style:text-properties officeooo:paragraph-rsid="0149d8e7"/>
    </style:style>
    <style:style style:name="P43" style:family="paragraph" style:parent-style-name="Textkörper_20_mit_20_Zeilennummern">
      <loext:graphic-properties draw:fill-gradient-name="gradient" draw:fill-hatch-name="hatch"/>
      <style:paragraph-properties text:number-lines="true" text:line-number="0"/>
      <style:text-properties officeooo:paragraph-rsid="0149d8e7"/>
    </style:style>
    <style:style style:name="P44" style:family="paragraph" style:parent-style-name="Quellenangabe">
      <style:text-properties officeooo:paragraph-rsid="011d8d06"/>
    </style:style>
    <style:style style:name="P45" style:family="paragraph" style:parent-style-name="Bibliography_20_1">
      <style:paragraph-properties>
        <style:tab-stops/>
      </style:paragraph-properties>
    </style:style>
    <style:style style:name="P46" style:family="paragraph" style:parent-style-name="Text_20_body">
      <style:text-properties officeooo:rsid="01447ac1" officeooo:paragraph-rsid="015e8133"/>
    </style:style>
    <style:style style:name="P47" style:family="paragraph" style:parent-style-name="Text_20_body">
      <style:text-properties officeooo:paragraph-rsid="015e8133"/>
    </style:style>
    <style:style style:name="P48" style:family="paragraph" style:parent-style-name="Text_20_body">
      <style:text-properties officeooo:rsid="00229634" officeooo:paragraph-rsid="00229634"/>
    </style:style>
    <style:style style:name="P49" style:family="paragraph" style:parent-style-name="Text_20_body">
      <style:text-properties officeooo:rsid="0088df59" officeooo:paragraph-rsid="015e8133"/>
    </style:style>
    <style:style style:name="P50" style:family="paragraph" style:parent-style-name="Text_20_body">
      <style:text-properties officeooo:rsid="0188479e" officeooo:paragraph-rsid="0188603a"/>
    </style:style>
    <style:style style:name="P51" style:family="paragraph" style:parent-style-name="Text_20_body">
      <style:text-properties officeooo:rsid="016ac50b" officeooo:paragraph-rsid="0188603a"/>
    </style:style>
    <style:style style:name="P52" style:family="paragraph" style:parent-style-name="Text_20_body">
      <style:text-properties officeooo:rsid="016ac50b" officeooo:paragraph-rsid="01a2172a"/>
    </style:style>
    <style:style style:name="P53" style:family="paragraph" style:parent-style-name="Text_20_body">
      <style:text-properties officeooo:paragraph-rsid="017c02bc"/>
    </style:style>
    <style:style style:name="P54" style:family="paragraph" style:parent-style-name="Text_20_body">
      <style:text-properties officeooo:rsid="0103f1b6" officeooo:paragraph-rsid="0183c473"/>
    </style:style>
    <style:style style:name="P55" style:family="paragraph" style:parent-style-name="Text_20_body">
      <style:text-properties officeooo:rsid="0103f1b6" officeooo:paragraph-rsid="0185ad9e"/>
    </style:style>
    <style:style style:name="P56" style:family="paragraph" style:parent-style-name="Text_20_body">
      <style:text-properties officeooo:rsid="0117bcdf" officeooo:paragraph-rsid="0185e11e"/>
    </style:style>
    <style:style style:name="P57" style:family="paragraph" style:parent-style-name="Text_20_body">
      <style:text-properties officeooo:paragraph-rsid="0186be86"/>
    </style:style>
    <style:style style:name="P58" style:family="paragraph" style:parent-style-name="Text_20_body">
      <style:text-properties officeooo:rsid="004bd13b" officeooo:paragraph-rsid="0122aa87"/>
    </style:style>
    <style:style style:name="P59" style:family="paragraph" style:parent-style-name="Text_20_body">
      <style:text-properties officeooo:rsid="008e21a4" officeooo:paragraph-rsid="0188603a"/>
    </style:style>
    <style:style style:name="P60" style:family="paragraph" style:parent-style-name="Text_20_body">
      <style:text-properties officeooo:paragraph-rsid="018e81ce"/>
    </style:style>
    <style:style style:name="P61" style:family="paragraph" style:parent-style-name="Text_20_body">
      <style:text-properties officeooo:rsid="00392d79" officeooo:paragraph-rsid="0191986d"/>
    </style:style>
    <style:style style:name="P62" style:family="paragraph" style:parent-style-name="Text_20_body">
      <style:text-properties officeooo:paragraph-rsid="019bbc95"/>
    </style:style>
    <style:style style:name="P63" style:family="paragraph" style:parent-style-name="Textkörper_20_mit_20_Zeilennummern">
      <loext:graphic-properties draw:fill-gradient-name="gradient" draw:fill-hatch-name="hatch"/>
      <style:paragraph-properties text:number-lines="true" text:line-number="0"/>
      <style:text-properties officeooo:rsid="00ea1c14" officeooo:paragraph-rsid="01a257a5"/>
    </style:style>
    <style:style style:name="P64" style:family="paragraph" style:parent-style-name="Text_20_body">
      <style:text-properties officeooo:paragraph-rsid="0188603a"/>
    </style:style>
    <style:style style:name="P65" style:family="paragraph" style:parent-style-name="Text_20_body">
      <style:text-properties officeooo:rsid="00cf98d9" officeooo:paragraph-rsid="01a39452"/>
    </style:style>
    <style:style style:name="P66" style:family="paragraph" style:parent-style-name="Contents_20_Heading" style:master-page-name="Standard">
      <style:paragraph-properties style:page-number="auto"/>
    </style:style>
    <style:style style:name="P67" style:family="paragraph" style:parent-style-name="Title" style:master-page-name="First_20_Page">
      <style:paragraph-properties style:page-number="auto"/>
      <style:text-properties officeooo:rsid="000eb5bc" officeooo:paragraph-rsid="000eb5bc"/>
    </style:style>
    <style:style style:name="P68" style:family="paragraph" style:parent-style-name="Heading_20_1" style:master-page-name="Standard">
      <loext:graphic-properties draw:fill-hatch-name="hatch"/>
      <style:paragraph-properties style:page-number="3" fo:keep-with-next="always"/>
    </style:style>
    <style:style style:name="P69" style:family="paragraph" style:parent-style-name="Heading_20_1">
      <style:text-properties officeooo:rsid="002698c6" officeooo:paragraph-rsid="002698c6"/>
    </style:style>
    <style:style style:name="P70" style:family="paragraph" style:parent-style-name="Heading_20_1">
      <style:text-properties officeooo:rsid="005c15b3" officeooo:paragraph-rsid="005dcbd6"/>
    </style:style>
    <style:style style:name="P71" style:family="paragraph" style:parent-style-name="Heading_20_1" style:master-page-name="">
      <style:paragraph-properties style:page-number="auto" fo:break-before="auto" fo:break-after="auto"/>
    </style:style>
    <style:style style:name="P72" style:family="paragraph" style:parent-style-name="Heading_20_1" style:master-page-name="Landscape">
      <style:paragraph-properties style:page-number="auto"/>
      <style:text-properties officeooo:rsid="00d5b8ef" officeooo:paragraph-rsid="00d5b8ef"/>
    </style:style>
    <style:style style:name="P73" style:family="paragraph" style:parent-style-name="Heading_20_1" style:master-page-name="Standard">
      <style:paragraph-properties style:page-number="auto"/>
      <style:text-properties officeooo:paragraph-rsid="01086bbc"/>
    </style:style>
    <style:style style:name="P74" style:family="paragraph" style:parent-style-name="Heading_20_2">
      <style:text-properties officeooo:paragraph-rsid="0188603a"/>
    </style:style>
    <style:style style:name="P75" style:family="paragraph" style:parent-style-name="Heading_20_2">
      <style:text-properties officeooo:rsid="0188479e" officeooo:paragraph-rsid="0188603a"/>
    </style:style>
    <style:style style:name="P76" style:family="paragraph" style:parent-style-name="Heading_20_2">
      <style:text-properties officeooo:paragraph-rsid="002698c6"/>
    </style:style>
    <style:style style:name="P77" style:family="paragraph" style:parent-style-name="Heading_20_2">
      <style:text-properties officeooo:paragraph-rsid="001b1628"/>
    </style:style>
    <style:style style:name="P78" style:family="paragraph" style:parent-style-name="Heading_20_2">
      <style:text-properties officeooo:rsid="00203345" officeooo:paragraph-rsid="0149d8e7"/>
    </style:style>
    <style:style style:name="P79" style:family="paragraph" style:parent-style-name="Heading_20_2">
      <style:text-properties officeooo:rsid="00203345" officeooo:paragraph-rsid="00203345"/>
    </style:style>
    <style:style style:name="P80" style:family="paragraph" style:parent-style-name="Heading_20_2">
      <style:text-properties officeooo:rsid="00b816ab" officeooo:paragraph-rsid="0149d8e7"/>
    </style:style>
    <style:style style:name="P81" style:family="paragraph" style:parent-style-name="Heading_20_2">
      <style:text-properties officeooo:rsid="00bee169" officeooo:paragraph-rsid="00bee169"/>
    </style:style>
    <style:style style:name="P82" style:family="paragraph" style:parent-style-name="Heading_20_2">
      <style:text-properties officeooo:rsid="0038a0a5" officeooo:paragraph-rsid="0038a0a5"/>
    </style:style>
    <style:style style:name="P83" style:family="paragraph" style:parent-style-name="Heading_20_2">
      <style:text-properties officeooo:rsid="007b1c83" officeooo:paragraph-rsid="007b1c83"/>
    </style:style>
    <style:style style:name="P84" style:family="paragraph" style:parent-style-name="Heading_20_2">
      <style:text-properties officeooo:paragraph-rsid="01414a02"/>
    </style:style>
    <style:style style:name="P85" style:family="paragraph" style:parent-style-name="Heading_20_2">
      <style:text-properties officeooo:rsid="0088e263" officeooo:paragraph-rsid="0088e263"/>
    </style:style>
    <style:style style:name="P86" style:family="paragraph" style:parent-style-name="Heading_20_2">
      <style:text-properties officeooo:rsid="008b8f6d" officeooo:paragraph-rsid="008b8f6d"/>
    </style:style>
    <style:style style:name="P87" style:family="paragraph" style:parent-style-name="Heading_20_2">
      <style:text-properties officeooo:rsid="00ff6574"/>
    </style:style>
    <style:style style:name="P88" style:family="paragraph" style:parent-style-name="Heading_20_3">
      <style:text-properties officeooo:paragraph-rsid="00ffd517"/>
    </style:style>
    <style:style style:name="P89" style:family="paragraph" style:parent-style-name="Text_20_body" style:list-style-name="List_20_1">
      <style:text-properties officeooo:paragraph-rsid="008fab3e"/>
    </style:style>
    <style:style style:name="P90" style:family="paragraph" style:parent-style-name="Text_20_body" style:list-style-name="List_20_1">
      <style:text-properties officeooo:paragraph-rsid="0198022a"/>
    </style:style>
    <style:style style:name="P91" style:family="paragraph" style:parent-style-name="Text_20_body" style:list-style-name="List_20_1">
      <style:text-properties officeooo:rsid="001db053" officeooo:paragraph-rsid="001db053"/>
    </style:style>
    <style:style style:name="P92" style:family="paragraph" style:parent-style-name="Text_20_body" style:list-style-name="List_20_1">
      <style:text-properties officeooo:rsid="001e3839" officeooo:paragraph-rsid="001e3839"/>
    </style:style>
    <style:style style:name="P93" style:family="paragraph" style:parent-style-name="Text_20_body" style:list-style-name="Numbering_20_123">
      <style:text-properties officeooo:rsid="001e3839" officeooo:paragraph-rsid="001e3839"/>
    </style:style>
    <style:style style:name="P94" style:family="paragraph" style:parent-style-name="Text_20_body" style:list-style-name="List_20_1">
      <style:text-properties officeooo:rsid="00c3ef4d" officeooo:paragraph-rsid="00c3ef4d"/>
    </style:style>
    <style:style style:name="P95" style:family="paragraph" style:parent-style-name="Text_20_body" style:list-style-name="Numbering_20_123">
      <style:text-properties officeooo:rsid="00c3ef4d" officeooo:paragraph-rsid="00c3ef4d"/>
    </style:style>
    <style:style style:name="P96" style:family="paragraph" style:parent-style-name="Text_20_body" style:list-style-name="Numbering_20_abc">
      <style:text-properties officeooo:rsid="00c3ef4d" officeooo:paragraph-rsid="00c3ef4d"/>
    </style:style>
    <style:style style:name="P97" style:family="paragraph" style:parent-style-name="Text_20_body" style:list-style-name="Numbering_20_abc">
      <style:text-properties officeooo:rsid="00203345" officeooo:paragraph-rsid="00203345"/>
    </style:style>
    <style:style style:name="P98" style:family="paragraph" style:parent-style-name="Text_20_body" style:list-style-name="Checkboxen_20_als_20_Liste_20__e0aa_" style:master-page-name="">
      <loext:graphic-properties draw:fill="none"/>
      <style:paragraph-properties fo:margin-left="1.27cm" fo:margin-right="0cm" fo:margin-top="0cm" fo:margin-bottom="0.21cm" style:contextual-spacing="false" fo:line-height="120%" fo:text-indent="-0.64cm" style:auto-text-indent="false" style:page-number="auto" fo:background-color="transparent" text:number-lines="false" text:line-number="0"/>
      <style:text-properties officeooo:rsid="00aa8202" officeooo:paragraph-rsid="00fbc0c3"/>
    </style:style>
    <style:style style:name="P99" style:family="paragraph" style:parent-style-name="Text_20_body" style:list-style-name="Checkboxen_20_als_20_Liste_20__e0aa_">
      <loext:graphic-properties draw:fill="none"/>
      <style:paragraph-properties fo:margin-left="1.27cm" fo:margin-right="0cm" fo:margin-top="0cm" fo:margin-bottom="0.21cm" style:contextual-spacing="false" fo:line-height="120%" fo:text-indent="-0.64cm" style:auto-text-indent="false" fo:background-color="transparent" text:number-lines="false" text:line-number="0"/>
      <style:text-properties officeooo:rsid="00aa8202" officeooo:paragraph-rsid="00fbc0c3"/>
    </style:style>
    <style:style style:name="P100" style:family="paragraph" style:parent-style-name="Text_20_body" style:list-style-name="List_20_1">
      <style:text-properties officeooo:rsid="001b1628" officeooo:paragraph-rsid="00b0c16e"/>
    </style:style>
    <style:style style:name="P101" style:family="paragraph" style:parent-style-name="Text_20_body" style:list-style-name="List_20_1">
      <style:text-properties officeooo:rsid="001b1628" officeooo:paragraph-rsid="001b1628"/>
    </style:style>
    <style:style style:name="P102" style:family="paragraph" style:parent-style-name="Text_20_body" style:list-style-name="List_20_1">
      <style:text-properties officeooo:rsid="00b0c16e" officeooo:paragraph-rsid="001b77ba"/>
    </style:style>
    <style:style style:name="P103" style:family="paragraph" style:parent-style-name="Text_20_body" style:list-style-name="List_20_1">
      <style:text-properties officeooo:rsid="001b77ba" officeooo:paragraph-rsid="001b77ba"/>
    </style:style>
    <style:style style:name="P104" style:family="paragraph" style:parent-style-name="Text_20_body" style:list-style-name="List_20_1">
      <style:text-properties officeooo:rsid="00229634" officeooo:paragraph-rsid="00229634"/>
    </style:style>
    <style:style style:name="P105" style:family="paragraph" style:parent-style-name="Text_20_body" style:list-style-name="List_20_1">
      <style:text-properties officeooo:rsid="00229634" officeooo:paragraph-rsid="00b41e30"/>
    </style:style>
    <style:style style:name="P106" style:family="paragraph" style:parent-style-name="Text_20_body" style:list-style-name="List_20_1">
      <style:text-properties officeooo:rsid="00229634" officeooo:paragraph-rsid="00b2b38d"/>
    </style:style>
    <style:style style:name="P107" style:family="paragraph" style:parent-style-name="Text_20_body" style:list-style-name="List_20_1">
      <style:text-properties officeooo:rsid="002698c6" officeooo:paragraph-rsid="002698c6"/>
    </style:style>
    <style:style style:name="P108" style:family="paragraph" style:parent-style-name="Text_20_body" style:list-style-name="List_20_1">
      <style:text-properties officeooo:rsid="002698c6" officeooo:paragraph-rsid="005a64a1"/>
    </style:style>
    <style:style style:name="P109" style:family="paragraph" style:parent-style-name="Text_20_body" style:list-style-name="L1">
      <style:text-properties officeooo:rsid="00d5b8ef" officeooo:paragraph-rsid="00d5b8ef"/>
    </style:style>
    <style:style style:name="P110" style:family="paragraph" style:parent-style-name="Text_20_body" style:list-style-name="L1">
      <style:text-properties fo:font-style="normal" officeooo:rsid="00d5b8ef" officeooo:paragraph-rsid="00d5b8ef" style:font-style-asian="normal" style:font-style-complex="normal"/>
    </style:style>
    <style:style style:name="T1" style:family="text">
      <style:text-properties officeooo:rsid="00652183"/>
    </style:style>
    <style:style style:name="T2" style:family="text">
      <style:text-properties officeooo:rsid="001b77ba"/>
    </style:style>
    <style:style style:name="T3" style:family="text">
      <style:text-properties officeooo:rsid="001bf972"/>
    </style:style>
    <style:style style:name="T4" style:family="text">
      <style:text-properties officeooo:rsid="001e3839"/>
    </style:style>
    <style:style style:name="T5" style:family="text">
      <style:text-properties officeooo:rsid="00203345"/>
    </style:style>
    <style:style style:name="T6" style:family="text">
      <style:text-properties officeooo:rsid="002698c6"/>
    </style:style>
    <style:style style:name="T7" style:family="text">
      <style:text-properties officeooo:rsid="0038a0a5"/>
    </style:style>
    <style:style style:name="T8" style:family="text">
      <style:text-properties officeooo:rsid="003adba7"/>
    </style:style>
    <style:style style:name="T9" style:family="text">
      <style:text-properties officeooo:rsid="00559153"/>
    </style:style>
    <style:style style:name="T10" style:family="text">
      <style:text-properties officeooo:rsid="005a64a1"/>
    </style:style>
    <style:style style:name="T11" style:family="text">
      <style:text-properties officeooo:rsid="005c1028"/>
    </style:style>
    <style:style style:name="T12" style:family="text">
      <style:text-properties officeooo:rsid="0066bd49"/>
    </style:style>
    <style:style style:name="T13" style:family="text">
      <style:text-properties officeooo:rsid="00682f8f"/>
    </style:style>
    <style:style style:name="T14" style:family="text">
      <style:text-properties officeooo:rsid="006881e7"/>
    </style:style>
    <style:style style:name="T15" style:family="text">
      <style:text-properties officeooo:rsid="006b9247"/>
    </style:style>
    <style:style style:name="T16" style:family="text">
      <style:text-properties officeooo:rsid="006d1b7c"/>
    </style:style>
    <style:style style:name="T17" style:family="text">
      <style:text-properties officeooo:rsid="006ffc71"/>
    </style:style>
    <style:style style:name="T18" style:family="text">
      <style:text-properties fo:font-style="italic" style:font-style-asian="italic" style:font-style-complex="italic"/>
    </style:style>
    <style:style style:name="T19" style:family="text">
      <style:text-properties fo:font-style="italic" officeooo:rsid="010090cd" style:font-style-asian="italic" style:font-style-complex="italic"/>
    </style:style>
    <style:style style:name="T20" style:family="text">
      <style:text-properties fo:font-style="italic" officeooo:rsid="0113eb43" style:font-style-asian="italic" style:font-style-complex="italic"/>
    </style:style>
    <style:style style:name="T21" style:family="text">
      <style:text-properties officeooo:rsid="007442c8"/>
    </style:style>
    <style:style style:name="T22" style:family="text">
      <style:text-properties officeooo:rsid="007570fe"/>
    </style:style>
    <style:style style:name="T23" style:family="text">
      <style:text-properties officeooo:rsid="007ddd59"/>
    </style:style>
    <style:style style:name="T24" style:family="text">
      <style:text-properties officeooo:rsid="007f6554"/>
    </style:style>
    <style:style style:name="T25" style:family="text">
      <style:text-properties officeooo:rsid="008185cb"/>
    </style:style>
    <style:style style:name="T26" style:family="text">
      <style:text-properties officeooo:rsid="00834cd1"/>
    </style:style>
    <style:style style:name="T27" style:family="text">
      <style:text-properties officeooo:rsid="008e21a4"/>
    </style:style>
    <style:style style:name="T28" style:family="text">
      <style:text-properties officeooo:rsid="008fab3e"/>
    </style:style>
    <style:style style:name="T29" style:family="text">
      <style:text-properties officeooo:rsid="00942ac7"/>
    </style:style>
    <style:style style:name="T30" style:family="text">
      <style:text-properties officeooo:rsid="0095df3a"/>
    </style:style>
    <style:style style:name="T31" style:family="text">
      <style:text-properties officeooo:rsid="00962cde"/>
    </style:style>
    <style:style style:name="T32" style:family="text">
      <style:text-properties officeooo:rsid="009c81b7"/>
    </style:style>
    <style:style style:name="T33" style:family="text">
      <style:text-properties officeooo:rsid="009deede"/>
    </style:style>
    <style:style style:name="T34" style:family="text">
      <style:text-properties officeooo:rsid="009f213a"/>
    </style:style>
    <style:style style:name="T35" style:family="text">
      <style:text-properties officeooo:rsid="00a276d4"/>
    </style:style>
    <style:style style:name="T36" style:family="text">
      <style:text-properties officeooo:rsid="00a3f5e6"/>
    </style:style>
    <style:style style:name="T37" style:family="text">
      <style:text-properties officeooo:rsid="00aa8202"/>
    </style:style>
    <style:style style:name="T38" style:family="text">
      <style:text-properties officeooo:rsid="00b06f73"/>
    </style:style>
    <style:style style:name="T39" style:family="text">
      <style:text-properties officeooo:rsid="00b0c16e"/>
    </style:style>
    <style:style style:name="T40" style:family="text">
      <style:text-properties officeooo:rsid="00b2b38d"/>
    </style:style>
    <style:style style:name="T41" style:family="text">
      <style:text-properties officeooo:rsid="00b41e30"/>
    </style:style>
    <style:style style:name="T42" style:family="text">
      <style:text-properties officeooo:rsid="00b4bfe0"/>
    </style:style>
    <style:style style:name="T43" style:family="text">
      <style:text-properties officeooo:rsid="00b602c4"/>
    </style:style>
    <style:style style:name="T44" style:family="text">
      <style:text-properties officeooo:rsid="00b61c2f"/>
    </style:style>
    <style:style style:name="T45" style:family="text">
      <style:text-properties officeooo:rsid="00b816ab"/>
    </style:style>
    <style:style style:name="T46" style:family="text">
      <style:text-properties officeooo:rsid="00b8bc60"/>
    </style:style>
    <style:style style:name="T47" style:family="text">
      <style:text-properties officeooo:rsid="00b9e79b"/>
    </style:style>
    <style:style style:name="T48" style:family="text">
      <style:text-properties officeooo:rsid="00bd3133"/>
    </style:style>
    <style:style style:name="T49" style:family="text">
      <style:text-properties officeooo:rsid="00be2d77"/>
    </style:style>
    <style:style style:name="T50" style:family="text">
      <style:text-properties officeooo:rsid="00bee169"/>
    </style:style>
    <style:style style:name="T51" style:family="text">
      <style:text-properties officeooo:rsid="00cb8dde"/>
    </style:style>
    <style:style style:name="T52" style:family="text">
      <style:text-properties officeooo:rsid="00ccc186"/>
    </style:style>
    <style:style style:name="T53" style:family="text">
      <style:text-properties officeooo:rsid="00d29d90"/>
    </style:style>
    <style:style style:name="T54" style:family="text">
      <style:text-properties fo:font-style="normal" style:font-style-asian="normal" style:font-style-complex="normal"/>
    </style:style>
    <style:style style:name="T55" style:family="text">
      <style:text-properties fo:font-style="normal" officeooo:rsid="00d5b8ef" style:font-style-asian="normal" style:font-style-complex="normal"/>
    </style:style>
    <style:style style:name="T56" style:family="text">
      <style:text-properties fo:font-style="normal" officeooo:rsid="00d6fc77" style:font-style-asian="normal" style:font-style-complex="normal"/>
    </style:style>
    <style:style style:name="T57" style:family="text">
      <style:text-properties fo:font-style="normal" officeooo:rsid="00d998d9" style:font-style-asian="normal" style:font-style-complex="normal"/>
    </style:style>
    <style:style style:name="T58" style:family="text">
      <style:text-properties fo:font-style="normal" officeooo:rsid="00dc5cff" style:font-style-asian="normal" style:font-style-complex="normal"/>
    </style:style>
    <style:style style:name="T59" style:family="text">
      <style:text-properties fo:font-style="normal" officeooo:rsid="00dcfb1e" style:font-style-asian="normal" style:font-style-complex="normal"/>
    </style:style>
    <style:style style:name="T60" style:family="text">
      <style:text-properties fo:font-style="normal" officeooo:rsid="00ef4c60" style:font-style-asian="normal" style:font-style-complex="normal"/>
    </style:style>
    <style:style style:name="T61" style:family="text">
      <style:text-properties fo:font-style="normal" officeooo:rsid="010090cd" style:font-style-asian="normal" style:font-style-complex="normal"/>
    </style:style>
    <style:style style:name="T62" style:family="text">
      <style:text-properties fo:font-style="normal" officeooo:rsid="010a47f6" style:font-style-asian="normal" style:font-style-complex="normal"/>
    </style:style>
    <style:style style:name="T63" style:family="text">
      <style:text-properties fo:font-style="normal" officeooo:rsid="0115fd1d" style:font-style-asian="normal" style:font-style-complex="normal"/>
    </style:style>
    <style:style style:name="T64" style:family="text">
      <style:text-properties fo:font-style="normal" officeooo:rsid="0127df13" style:font-style-asian="normal" style:font-style-complex="normal"/>
    </style:style>
    <style:style style:name="T65" style:family="text">
      <style:text-properties fo:font-style="normal" officeooo:rsid="01297981" style:font-style-asian="normal" style:font-style-complex="normal"/>
    </style:style>
    <style:style style:name="T66" style:family="text">
      <style:text-properties fo:font-style="normal" officeooo:rsid="01a39452" style:font-style-asian="normal" style:font-style-complex="normal"/>
    </style:style>
    <style:style style:name="T67" style:family="text">
      <style:text-properties officeooo:rsid="00d8c961"/>
    </style:style>
    <style:style style:name="T68" style:family="text">
      <style:text-properties officeooo:rsid="00db6082"/>
    </style:style>
    <style:style style:name="T69" style:family="text">
      <style:text-properties officeooo:rsid="00e79c53"/>
    </style:style>
    <style:style style:name="T70" style:family="text">
      <style:text-properties officeooo:rsid="00e9157e"/>
    </style:style>
    <style:style style:name="T71" style:family="text">
      <style:text-properties officeooo:rsid="00ea1c14"/>
    </style:style>
    <style:style style:name="T72" style:family="text">
      <style:text-properties officeooo:rsid="00ec0fd5"/>
    </style:style>
    <style:style style:name="T73" style:family="text">
      <style:text-properties officeooo:rsid="00fe2ca8"/>
    </style:style>
    <style:style style:name="T74" style:family="text">
      <style:text-properties officeooo:rsid="00ffd517"/>
    </style:style>
    <style:style style:name="T75" style:family="text">
      <style:text-properties officeooo:rsid="010090cd"/>
    </style:style>
    <style:style style:name="T76" style:family="text">
      <style:text-properties officeooo:rsid="01075591"/>
    </style:style>
    <style:style style:name="T77" style:family="text">
      <style:text-properties fo:color="#000000" loext:opacity="100%"/>
    </style:style>
    <style:style style:name="T78" style:family="text">
      <style:text-properties officeooo:rsid="010a47f6"/>
    </style:style>
    <style:style style:name="T79" style:family="text">
      <style:text-properties officeooo:rsid="011149a8"/>
    </style:style>
    <style:style style:name="T80" style:family="text">
      <style:text-properties officeooo:rsid="011306c3"/>
    </style:style>
    <style:style style:name="T81" style:family="text">
      <style:text-properties officeooo:rsid="0113eb43"/>
    </style:style>
    <style:style style:name="T82" style:family="text">
      <style:text-properties officeooo:rsid="0115d79b"/>
    </style:style>
    <style:style style:name="T83" style:family="text">
      <style:text-properties officeooo:rsid="00789080"/>
    </style:style>
    <style:style style:name="T84" style:family="text">
      <style:text-properties officeooo:rsid="0115fd1d"/>
    </style:style>
    <style:style style:name="T85" style:family="text">
      <style:text-properties officeooo:rsid="0117bcdf"/>
    </style:style>
    <style:style style:name="T86" style:family="text">
      <style:text-properties officeooo:rsid="0120e2bd"/>
    </style:style>
    <style:style style:name="T87" style:family="text">
      <style:text-properties officeooo:rsid="0122931c"/>
    </style:style>
    <style:style style:name="T88" style:family="text">
      <style:text-properties officeooo:rsid="0122aa87"/>
    </style:style>
    <style:style style:name="T89" style:family="text">
      <style:text-properties officeooo:rsid="0122b70e"/>
    </style:style>
    <style:style style:name="T90" style:family="text">
      <style:text-properties officeooo:rsid="01247de2"/>
    </style:style>
    <style:style style:name="T91" style:family="text">
      <style:text-properties officeooo:rsid="01254b09"/>
    </style:style>
    <style:style style:name="T92" style:family="text">
      <style:text-properties officeooo:rsid="010de18f"/>
    </style:style>
    <style:style style:name="T93" style:family="text">
      <style:text-properties officeooo:rsid="012747f3"/>
    </style:style>
    <style:style style:name="T94" style:family="text">
      <style:text-properties officeooo:rsid="0127df13"/>
    </style:style>
    <style:style style:name="T95" style:family="text">
      <style:text-properties officeooo:rsid="01297981"/>
    </style:style>
    <style:style style:name="T96" style:family="text">
      <style:text-properties officeooo:rsid="012c8a52"/>
    </style:style>
    <style:style style:name="T97" style:family="text">
      <style:text-properties officeooo:rsid="0136e25f"/>
    </style:style>
    <style:style style:name="T98" style:family="text">
      <style:text-properties officeooo:rsid="013a33f8"/>
    </style:style>
    <style:style style:name="T99" style:family="text">
      <style:text-properties officeooo:rsid="0143be61"/>
    </style:style>
    <style:style style:name="T100" style:family="text">
      <style:text-properties officeooo:rsid="01445308"/>
    </style:style>
    <style:style style:name="T101" style:family="text">
      <style:text-properties officeooo:rsid="0088df59"/>
    </style:style>
    <style:style style:name="T102" style:family="text">
      <style:text-properties officeooo:rsid="01461860"/>
    </style:style>
    <style:style style:name="T103" style:family="text">
      <style:text-properties officeooo:rsid="0152b4bd"/>
    </style:style>
    <style:style style:name="T104" style:family="text">
      <style:text-properties officeooo:rsid="01531953"/>
    </style:style>
    <style:style style:name="T105" style:family="text">
      <style:text-properties officeooo:rsid="0158cbaa"/>
    </style:style>
    <style:style style:name="T106" style:family="text">
      <style:text-properties officeooo:rsid="015a4978"/>
    </style:style>
    <style:style style:name="T107" style:family="text">
      <style:text-properties officeooo:rsid="016bea9d"/>
    </style:style>
    <style:style style:name="T108" style:family="text">
      <style:text-properties officeooo:rsid="016da183"/>
    </style:style>
    <style:style style:name="T109" style:family="text">
      <style:text-properties officeooo:rsid="00e14f72"/>
    </style:style>
    <style:style style:name="T110" style:family="text">
      <style:text-properties style:text-underline-style="none" officeooo:rsid="0143be61"/>
    </style:style>
    <style:style style:name="T111" style:family="text">
      <style:text-properties officeooo:rsid="00f19dae"/>
    </style:style>
    <style:style style:name="T112" style:family="text">
      <style:text-properties officeooo:rsid="00d5b8ef"/>
    </style:style>
    <style:style style:name="T113" style:family="text">
      <style:text-properties officeooo:rsid="017eafb7"/>
    </style:style>
    <style:style style:name="T114" style:family="text">
      <style:text-properties officeooo:rsid="0183c473"/>
    </style:style>
    <style:style style:name="T115" style:family="text">
      <style:text-properties officeooo:rsid="0185ad9e"/>
    </style:style>
    <style:style style:name="T116" style:family="text">
      <style:text-properties officeooo:rsid="0103f1b6"/>
    </style:style>
    <style:style style:name="T117" style:family="text">
      <style:text-properties officeooo:rsid="0185e11e"/>
    </style:style>
    <style:style style:name="T118" style:family="text">
      <style:text-properties officeooo:rsid="01863187"/>
    </style:style>
    <style:style style:name="T119" style:family="text">
      <style:text-properties officeooo:rsid="0186be86"/>
    </style:style>
    <style:style style:name="T120" style:family="text">
      <style:text-properties officeooo:rsid="0188479e"/>
    </style:style>
    <style:style style:name="T121" style:family="text">
      <style:text-properties officeooo:rsid="0188603a"/>
    </style:style>
    <style:style style:name="T122" style:family="text">
      <style:text-properties officeooo:rsid="01890f20"/>
    </style:style>
    <style:style style:name="T123" style:family="text">
      <style:text-properties officeooo:rsid="018926d7"/>
    </style:style>
    <style:style style:name="T124" style:family="text">
      <style:text-properties officeooo:rsid="018e81ce"/>
    </style:style>
    <style:style style:name="T125" style:family="text">
      <style:text-properties officeooo:rsid="01905991"/>
    </style:style>
    <style:style style:name="T126" style:family="text">
      <style:text-properties officeooo:rsid="019097ea"/>
    </style:style>
    <style:style style:name="T127" style:family="text">
      <style:text-properties officeooo:rsid="0191986d"/>
    </style:style>
    <style:style style:name="T128" style:family="text">
      <style:text-properties officeooo:rsid="01962f55"/>
    </style:style>
    <style:style style:name="T129" style:family="text">
      <style:text-properties officeooo:rsid="01991c9c"/>
    </style:style>
    <style:style style:name="T130" style:family="text">
      <style:text-properties officeooo:rsid="0199c4d8"/>
    </style:style>
    <style:style style:name="T131" style:family="text">
      <style:text-properties officeooo:rsid="019bbc95"/>
    </style:style>
    <style:style style:name="T132" style:family="text">
      <style:text-properties officeooo:rsid="01a2172a"/>
    </style:style>
    <style:style style:name="T133" style:family="text">
      <style:text-properties officeooo:rsid="01a257a5"/>
    </style:style>
    <style:style style:name="T134" style:family="text">
      <style:text-properties officeooo:rsid="01a39452"/>
    </style:style>
    <style:style style:name="T135" style:family="text">
      <style:text-properties officeooo:rsid="01a5640d"/>
    </style:style>
    <style:style style:name="T136" style:family="text">
      <style:text-properties officeooo:rsid="01a7e98e"/>
    </style:style>
    <style:style style:name="T137" style:family="text">
      <style:text-properties officeooo:rsid="01a80a65"/>
    </style:style>
    <style:style style:name="fr1" style:family="graphic" style:parent-style-name="Frame">
      <style:graphic-properties fo:margin-left="0cm" fo:margin-right="0cm" fo:margin-top="0cm" fo:margin-bottom="0cm" style:wrap="dynamic" style:number-wrapped-paragraphs="no-limit" style:vertical-pos="top" style:vertical-rel="baseline" style:horizontal-pos="center" style:horizontal-rel="paragraph" fo:padding="0cm" fo:border="none"/>
    </style:style>
    <style:style style:name="fr2" style:family="graphic" style:parent-style-name="Frame">
      <style:graphic-properties fo:margin-left="0cm" fo:margin-right="0cm" fo:margin-top="0cm" fo:margin-bottom="0cm" style:run-through="foreground" style:wrap="dynamic" style:number-wrapped-paragraphs="no-limit" style:vertical-pos="top" style:vertical-rel="baseline" style:horizontal-pos="center" style:horizontal-rel="paragraph-content" fo:padding="0cm" fo:border="none" style:shadow="none" draw:shadow-opacity="100%" loext:rel-width-rel="paragraph"/>
    </style:style>
    <style:style style:name="fr3" style:family="graphic" style:parent-style-name="Graphics">
      <style:graphic-properties fo:margin-left="0cm" fo:margin-right="0cm" fo:margin-top="0cm" fo:margin-bottom="0cm" style:run-through="foreground" style:wrap="none" style:vertical-pos="top" style:vertical-rel="paragraph-content" style:horizontal-pos="center" style:horizontal-rel="paragraph-content" fo:padding="0cm" fo:border="none" style:shadow="none" draw:shadow-opacity="100%" style:mirror="none" fo:clip="rect(0cm, 0cm, 0cm, 0cm)" draw:luminance="0%" draw:contrast="0%" draw:red="0%" draw:green="0%" draw:blue="0%" draw:gamma="100%" draw:color-inversion="false" draw:image-opacity="100%" draw:color-mode="standard" loext:rel-width-rel="paragraph"/>
    </style:style>
    <style:style style:name="fr4"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fo:margin-left="0cm" fo:margin-right="0cm" fo:margin-top="0cm" fo:margin-bottom="0cm" style:run-through="foreground" style:wrap="none" style:vertical-pos="top" style:vertical-rel="paragraph-content" style:horizontal-pos="center" style:horizontal-rel="paragraph-content" fo:padding="0cm" fo:border="none" style:shadow="none" draw:shadow-opacity="100%" style:mirror="none" fo:clip="rect(0cm, 0cm, 0cm, 0cm)" draw:luminance="0%" draw:contrast="0%" draw:red="0%" draw:green="0%" draw:blue="0%" draw:gamma="100%" draw:color-inversion="false" draw:image-opacity="100%" draw:color-mode="standard" draw:wrap-influence-on-position="once-concurrent" loext:allow-overlap="true" loext:rel-width-rel="paragraph"/>
    </style:style>
    <style:style style:name="fr6" style:family="graphic" style:parent-style-name="Graphics">
      <style:graphic-properties fo:margin-left="0cm" fo:margin-right="0cm" fo:margin-top="0cm" fo:margin-bottom="0cm" style:run-through="foreground" style:wrap="none" style:vertical-pos="top" style:vertical-rel="baseline" style:horizontal-pos="center" style:horizontal-rel="paragraph" style:mirror="none" fo:clip="rect(1.074cm, 0cm, 0cm, 0cm)" draw:luminance="0%" draw:contrast="0%" draw:red="0%" draw:green="0%" draw:blue="0%" draw:gamma="100%" draw:color-inversion="false" draw:image-opacity="100%" draw:color-mode="standard"/>
    </style:style>
    <style:style style:name="fr7" style:family="graphic" style:parent-style-name="Graphics">
      <style:graphic-properties style:vertical-pos="bottom" style:vertical-rel="paragraph" style:horizontal-pos="from-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Sect1" style:family="section">
      <style:section-properties style:editable="false">
        <style:columns fo:column-count="1" fo:column-gap="0cm"/>
      </style:section-properties>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form:form form:name="Formular"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7"><text:span text:style-name="T88">Anleitung zum Einsatz </text:span><text:span text:style-name="T97">der</text:span><text:span text:style-name="T88"> </text:span>Dokumen<text:span text:style-name="T88">tvorlagen</text:span></text:p>
      <text:p text:style-name="P3">Version für LibreOffice</text:p>
      <text:p text:style-name="P13">Autorin/Autor: Name</text:p>
      <text:p text:style-name="Text_20_body">Datum: <text:date style:data-style-name="N37" text:date-value="2023-08-07T11:20:08.849727292">07.08.23</text:date></text:p>
      <text:p text:style-name="Text_20_body">Lizenz: <text:a xlink:type="simple" xlink:href="https://creativecommons.org/licenses/by-sa/4.0/" office:target-frame-name="_blank" xlink:show="new" text:style-name="Internet_20_link" text:visited-style-name="Visited_20_Internet_20_Link">CC BY-SA 4.</text:a><text:a xlink:type="simple" xlink:href="https://creativecommons.org/licenses/by-sa/4.0/" office:target-frame-name="_blank" xlink:show="new" text:style-name="Internet_20_link" text:visited-style-name="Visited_20_Internet_20_Link"><text:span text:style-name="T32">0 International</text:span></text:a></text:p>
      <text:table-of-content text:style-name="Sect1" text:protected="true" text:name="Inhaltsverzeichnis1">
        <text:table-of-content-source text:outline-level="1">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Inhaltsverzeichnis1_Head">
            <text:p text:style-name="P66">Inhaltsverzeichnis</text:p>
          </text:index-title>
          <text:p text:style-name="P23"><text:a xlink:type="simple" xlink:href="#__RefHeading___Toc562_26465490321" text:style-name="Index_20_Link" text:visited-style-name="Index_20_Link">1 Einleitung<text:tab/>3</text:a></text:p>
          <text:p text:style-name="P23"><text:a xlink:type="simple" xlink:href="#__RefHeading___Toc77073_2213596797" text:style-name="Index_20_Link" text:visited-style-name="Index_20_Link">2 Grundlegende Einstellungen und Anmerkungen<text:tab/>3</text:a></text:p>
          <text:p text:style-name="P23"><text:a xlink:type="simple" xlink:href="#__RefHeading___Toc564_2646549032" text:style-name="Index_20_Link" text:visited-style-name="Index_20_Link">3 Absatzvorlagen<text:tab/>5</text:a></text:p>
          <text:p text:style-name="P23"><text:a xlink:type="simple" xlink:href="#__RefHeading___Toc570_2646549032" text:style-name="Index_20_Link" text:visited-style-name="Index_20_Link">4 Listenvorlagen<text:tab/>7</text:a></text:p>
          <text:p text:style-name="P23"><text:a xlink:type="simple" xlink:href="#__RefHeading___Toc2817_2289429839" text:style-name="Index_20_Link" text:visited-style-name="Index_20_Link">5 Tabellenvorlagen<text:tab/>8</text:a></text:p>
          <text:p text:style-name="P23"><text:a xlink:type="simple" xlink:href="#__RefHeading___Toc7198_4071716319" text:style-name="Index_20_Link" text:visited-style-name="Index_20_Link">6 Zeichenvorlagen<text:tab/>9</text:a></text:p>
          <text:p text:style-name="P23"><text:a xlink:type="simple" xlink:href="#__RefHeading___Toc7164_4071716319" text:style-name="Index_20_Link" text:visited-style-name="Index_20_Link">7 Abbildungen<text:tab/>11</text:a></text:p>
          <text:p text:style-name="P23"><text:a xlink:type="simple" xlink:href="#__RefHeading___Toc497_667804596" text:style-name="Index_20_Link" text:visited-style-name="Index_20_Link">8 Lineaturen<text:tab/>12</text:a></text:p>
          <text:p text:style-name="P23"><text:a xlink:type="simple" xlink:href="#__RefHeading___Toc1406_2892046978" text:style-name="Index_20_Link" text:visited-style-name="Index_20_Link">9 Quellenangaben<text:tab/>12</text:a></text:p>
          <text:p text:style-name="P23"><text:a xlink:type="simple" xlink:href="#__RefHeading___Toc3176_2289429839" text:style-name="Index_20_Link" text:visited-style-name="Index_20_Link">10 Eine Seite im Querformat<text:tab/>14</text:a></text:p>
          <text:p text:style-name="P23"><text:a xlink:type="simple" xlink:href="#__RefHeading___Toc7166_4071716319" text:style-name="Index_20_Link" text:visited-style-name="Index_20_Link">11 Verzeichnisse<text:tab/>15</text:a></text:p>
        </text:index-body>
      </text:table-of-content>
      <text:h text:style-name="P68" text:outline-level="1"><text:bookmark-start text:name="__RefHeading___Toc562_26465490321"/>Einleitung<text:bookmark-end text:name="__RefHeading___Toc562_26465490321"/></text:h>
      <text:p text:style-name="P48">Formatvorlagen <text:span text:style-name="T13">sorgen für ein einheitliches Aussehen über viele Dokumente hinweg. </text:span><text:span text:style-name="T27">Sie sind Teil der Außenwirkung einer Institution. </text:span><text:span text:style-name="T13">Weiter </text:span><text:span text:style-name="T27">unterstützen </text:span><text:span text:style-name="T13">diese wesentliche Aspekte der Barrierefreiheit und helfen so dabei, rechtliche Vorgaben einzuhalten.</text:span></text:p>
      <text:p text:style-name="P37">Die zur Materialienerstellung einzusetzenden Dokumentvorlagen stehen <text:span text:style-name="T27">Ihnen auf der Seite, von der Sie diese</text:span><text:span text:style-name="T80">s</text:span><text:span text:style-name="T27"> Dokument herunter geladen haben, </text:span><text:span text:style-name="T70">zum Download</text:span><text:span text:style-name="T27"> zur Verfügung. </text:span><text:span text:style-name="T89">Zum einen gibt es eine Langversion der Dokumentvorlage, die für umfangreichere Dokumente vorgesehen ist. Diese Vorlage enthält </text:span><text:span text:style-name="T93">neben den Formatvorlagen </text:span><text:span text:style-name="T89">unter anderem eine Titelseite und ein Inhaltsverzeichnis. </text:span><text:span text:style-name="T90">Zum anderen gibt es eine Kurzversion, die für weniger komplexe Dokumente oder Unterrichtsmaterialien zum Einsatz kommt. </text:span><text:span text:style-name="T93">Sie enthält ebenfalls alle Formatvorlagen, verzichtet aber auf die Titelseite und das Inhaltsverzeichnis.</text:span></text:p>
      <text:p text:style-name="P37">Bitte beachten Sie, dass dort auch projektspezifische Dokumentenvorlagen mit anderen Logos zu finden sein können <text:s/>– aktuell z.B. für das Projekt Qube-F.</text:p>
      <text:p text:style-name="P38">Nach dem Öffnen einer Dokumentvorlage speichern Sie das Dokument einfach wie gewohnt ab. <text:span text:style-name="T91">Danach können Sie mit der Dokumenterstellung beginnen. Nutzen Sie dabei konsequent die in den Dokument</text:span><text:span text:style-name="T98">en</text:span><text:span text:style-name="T91">vorlagen zur Verfügung stehenden Formatvorlagen. Sie</text:span><text:span text:style-name="T92"> erreichen </text:span><text:span text:style-name="T91">die</text:span><text:span text:style-name="T93">se</text:span><text:span text:style-name="T91"> </text:span><text:span text:style-name="T86">in LibreOffice</text:span><text:span text:style-name="T92"> über </text:span><text:span text:style-name="Emphasis"><text:span text:style-name="T92">Ansicht – Formatvorlagen</text:span></text:span><text:span text:style-name="T92">. I</text:span><text:span text:style-name="T94">n der</text:span><text:span text:style-name="T92"> sich öffnenden Seiten</text:span><text:span text:style-name="T93">leis</text:span><text:span text:style-name="T94">t</text:span><text:span text:style-name="T93">e</text:span><text:span text:style-name="T92"> können über die oben angebrachten </text:span><text:span text:style-name="T128">Einträge</text:span><text:span text:style-name="T92"> die verschiedenen Kategorien wie z.B. Absatz-, Seiten-, Listen- oder Tabellenvorlagen aufgerufen werden.</text:span></text:p>
      <text:p text:style-name="P58"><text:span text:style-name="T13">Ganz allgemein ist </text:span><text:span text:style-name="T27">bei der Arbeit mit Formatvorlagen zu</text:span><text:span text:style-name="T13"> beachten: Wenn Sie die Arbeit an einem Dokument z. B. mit Libre</text:span><text:span text:style-name="T17">O</text:span><text:span text:style-name="T13">ffice in Version 7.4 begonnen haben, dann bleiben Sie bei dieser Software, bis das Dokument inklusive aller Seitenumbrüche fertig gestellt wurde. Mischen Sie </text:span><text:span text:style-name="T27">also </text:span><text:span text:style-name="T13">keine Software (Libre</text:span><text:span text:style-name="T137">O</text:span><text:span text:style-name="T13">ffice, MS-Office, Collabora Office, Only</text:span><text:span text:style-name="T137">O</text:span><text:span text:style-name="T13">ffice) </text:span><text:span text:style-name="T27">oder verschiedene </text:span><text:span text:style-name="T132">Versions</text:span><text:span text:style-name="T27">stände </text:span><text:span text:style-name="T29">der von Ihnen genutzten</text:span><text:span text:style-name="T27"> Software. </text:span><text:span text:style-name="T29">D</text:span><text:span text:style-name="T13">as führt in fast allen Fällen zu kaum noch korrigierbaren Ergebnissen.</text:span></text:p>
      <text:h text:style-name="Heading_20_1" text:outline-level="1"><text:bookmark-start text:name="__RefHeading___Toc77073_2213596797"/>Grundlegende <text:span text:style-name="T120">Einstellungen und </text:span>Anmerkungen<text:bookmark-end text:name="__RefHeading___Toc77073_2213596797"/></text:h>
      <text:h text:style-name="P74" text:outline-level="2"><text:bookmark-start text:name="__RefHeading___Toc926_2289429839"/>Schrift<text:span text:style-name="T79">arten</text:span><text:bookmark-end text:name="__RefHeading___Toc926_2289429839"/></text:h>
      <text:p text:style-name="P59">Die Dokument<text:span text:style-name="T94">vorlagen</text:span> verwende<text:span text:style-name="T94">n</text:span> die Schriftart Gudea aus dem Landes-CI. Gudea wurde von Augustina Mingote entworfen und unterliegt der <text:a xlink:type="simple" xlink:href="https://scripts.sil.org/cms/scripts/page.php?site_id=nrsi&amp;id=OFL" office:target-frame-name="_blank" xlink:show="new" text:style-name="Internet_20_link" text:visited-style-name="Visited_20_Internet_20_Link">SIL Open Font License (OFL)</text:a>. <text:span text:style-name="T79">Des Weiteren kommt die Schriftart FreeMono zum Einsatz, die unter der </text:span><text:a xlink:type="simple" xlink:href="https://www.gnu.org/licenses/gpl-3.0.en.html" office:target-frame-name="_blank" xlink:show="new" text:style-name="Internet_20_link" text:visited-style-name="Visited_20_Internet_20_Link"><text:span text:style-name="T79">GPL</text:span></text:a><text:span text:style-name="T79"> lizenziert ist.</text:span></text:p>
      <text:p text:style-name="P59"><text:span text:style-name="T79">Beide Schriftarten</text:span> steh<text:span text:style-name="T79">en</text:span> Ihnen auf der Seite, von der Sie diese<text:span text:style-name="T80">s</text:span> Dokument heruntergeladen haben, <text:span text:style-name="T70">zum Download</text:span> zur Verfügung. <text:span text:style-name="T33">Sie finden diese Schrift</text:span><text:span text:style-name="T79">en</text:span><text:span text:style-name="T33"> aber auch auf vielen Font-</text:span><text:soft-page-break/><text:span text:style-name="T33">Seiten im Internet zum Download angeboten – </text:span><text:span text:style-name="T79">für Gudea </text:span><text:span text:style-name="T33">z. B. </text:span><text:span text:style-name="T34">b</text:span><text:span text:style-name="T33">ei </text:span><text:a xlink:type="simple" xlink:href="https://fonts.google.com/specimen/Gudea" office:target-frame-name="_blank" xlink:show="new" text:style-name="Internet_20_link" text:visited-style-name="Visited_20_Internet_20_Link"><text:span text:style-name="T33">Google</text:span></text:a><text:span text:style-name="T33"> oder </text:span><text:a xlink:type="simple" xlink:href="https://allfont.net/download/gudea/" office:target-frame-name="_blank" xlink:show="new" text:style-name="Internet_20_link" text:visited-style-name="Visited_20_Internet_20_Link"><text:span text:style-name="T33">AllFont</text:span></text:a><text:span text:style-name="T33"> </text:span><text:span text:style-name="T79">und für FreeMono z. B. bei </text:span><text:a xlink:type="simple" xlink:href="https://www.fontspace.com/freemono-font-f13275" office:target-frame-name="_blank" xlink:show="new" text:style-name="Internet_20_link" text:visited-style-name="Visited_20_Internet_20_Link"><text:span text:style-name="T79">Fontspace</text:span></text:a><text:span text:style-name="T33">.</text:span></text:p>
      <text:h text:style-name="Heading_20_2" text:outline-level="2"><text:bookmark-start text:name="__RefHeading___Toc1603_667804596"/>Seiten <text:span text:style-name="T34">und Seiten</text:span>vorlagen<text:bookmark-end text:name="__RefHeading___Toc1603_667804596"/></text:h>
      <text:p text:style-name="P36">Die <text:span text:style-name="T86">Seiten</text:span><text:span text:style-name="T81">vorlagen</text:span> <text:span text:style-name="T80">erreichen Sie</text:span> über <text:span text:style-name="Emphasis">Ansicht – Formatvorlagen – </text:span><text:span text:style-name="Emphasis"><text:span text:style-name="T86">Seiten</text:span></text:span><text:span text:style-name="Emphasis"><text:span text:style-name="T81">vorlagen</text:span></text:span><text:span text:style-name="T20"> (</text:span><text:span text:style-name="T80">Auswahl </text:span><text:span text:style-name="T81">über das </text:span><text:span text:style-name="T87">Seiten</text:span><text:span text:style-name="T81">symbol </text:span><text:span text:style-name="T87">am oberen Rand de</text:span><text:span text:style-name="T93">r</text:span><text:span text:style-name="T87"> sich</text:span><text:span text:style-name="T80"> öffnenden Seiten</text:span><text:span text:style-name="T93">leiste</text:span><text:span text:style-name="T81">)</text:span>.</text:p>
      <text:p text:style-name="P9"><text:span text:style-name="T28">Diese</text:span><text:span text:style-name="T80">s</text:span><text:span text:style-name="T28"> Dokument </text:span><text:span text:style-name="T53">verwendet </text:span><text:span text:style-name="T31">die folgenden</text:span><text:span text:style-name="T28"> Seitenvorlagen:</text:span></text:p>
      <text:list xml:id="list1244648184" text:style-name="List_20_1">
        <text:list-item>
          <text:p text:style-name="P89"><text:span text:style-name="T28">DIN A4 Hochformat </text:span><text:span text:style-name="T30">(Standard)</text:span></text:p>
        </text:list-item>
        <text:list-item>
          <text:p text:style-name="P89"><text:span text:style-name="T28">DIN A4 Querformat </text:span><text:span text:style-name="T30">(Querformat)</text:span></text:p>
        </text:list-item>
      </text:list>
      <text:p text:style-name="P14">Ganz am Ende dieses Dokumentes finden Sie ein Beispiel für eine einzelne Seite im Querformat – und wie Sie eine solche erzeugen.</text:p>
      <text:p text:style-name="P10"><text:span text:style-name="T28">Bei Bedarf können Sie weitere </text:span><text:span text:style-name="T34">Seitenvorlagen </text:span><text:span text:style-name="T28">hinzufügen oder nicht benötigte Seitenvorlagen löschen </text:span><text:span text:style-name="T34">bzw. ausblenden</text:span><text:span text:style-name="T28">.</text:span></text:p>
      <text:p text:style-name="P11"><text:span text:style-name="T28">Bitte beachten Sie bei von Ihnen selbst eingefügten Seitenwechseln, dass Sie diese mit der </text:span>im Office verbauten Funktion <text:span text:style-name="T28">setzen. Das gelingt auch </text:span><text:span text:style-name="T25">durch Drücken von</text:span> <text:span text:style-name="Emphasis">Strg</text:span> <text:span text:style-name="T132">und</text:span> <text:span text:style-name="Emphasis">Eingabetaste</text:span><text:span text:style-name="T18">.</text:span></text:p>
      <text:h text:style-name="P74" text:outline-level="2"><text:bookmark-start text:name="__RefHeading___Toc1198_430669279"/>Titel<text:bookmark-end text:name="__RefHeading___Toc1198_430669279"/></text:h>
      <text:p text:style-name="P64"><text:span text:style-name="T132">Legen Sie einen Dokumententitel fest. Das geht in LibreOffice über die Dokumenteneigenschaften: </text:span><text:span text:style-name="Emphasis"><text:span text:style-name="T109">Datei – Eigenschaften – Beschreibung – Titel</text:span></text:span><text:span text:style-name="T109">.</text:span></text:p>
      <text:p text:style-name="P64">Der Dokumententitel muss auf diese Weise angegeben werden - unabhängig davon, ob Sie die Titelseite nutzen, oder nicht.</text:p>
      <text:h text:style-name="P74" text:outline-level="2"><text:bookmark-start text:name="__RefHeading___Toc2008_1984252703"/>Spracheinstellungen<text:bookmark-end text:name="__RefHeading___Toc2008_1984252703"/></text:h>
      <text:p text:style-name="P52">Damit ein Screenreader Text korrekt vorlesen kann, benötigt er die <text:span text:style-name="T107">Information über die</text:span> <text:span text:style-name="T107">verwendete Sprache. </text:span><text:span text:style-name="T132">In der Dokumentvorlage ist </text:span><text:span text:style-name="Emphasis"><text:span text:style-name="T132">Deutsch</text:span></text:span><text:span text:style-name="T132"> als Standardsprache voreingestellt.</text:span></text:p>
      <text:p text:style-name="P52"><text:span text:style-name="T107">Sind lediglich einzelne </text:span><text:span text:style-name="T122">Textabschnitte</text:span><text:span text:style-name="T107"> oder Wörter in einer anderen Sprache, reicht es, diesen die entsprechende Sprache zuzuweisen. Markieren Sie hierzu die </text:span><text:span text:style-name="T122">Textabschnitte </text:span><text:span text:style-name="T107">bzw. Wörter </text:span><text:span text:style-name="T108">und machen Sie einen Rechtsklick auf die Markierung. Wählen Sie dann </text:span><text:span text:style-name="Emphasis"><text:span text:style-name="T107">Zeichen</text:span></text:span><text:span text:style-name="Emphasis"><text:span text:style-name="T92"> – </text:span></text:span><text:span text:style-name="Emphasis"><text:span text:style-name="T107">Zeichen …</text:span></text:span><text:span text:style-name="T107"> und stellen Sie im Reiter </text:span><text:span text:style-name="Emphasis"><text:span text:style-name="T107">Schrift</text:span></text:span><text:span text:style-name="T107"> die passende Sprache ein.</text:span></text:p>
      <text:p text:style-name="P51"><text:span text:style-name="T107">Sollten Sie ein komplettes Dokument in einer Fremdsprache verfassen, ändern </text:span><text:span text:style-name="T122">S</text:span><text:span text:style-name="T107">ie die </text:span><text:span text:style-name="T121">Standardsprache. Hierzu wählen Sie </text:span><text:span text:style-name="Emphasis"><text:span text:style-name="T121">Extras – Optionen – Spracheinstellungen – Sprachen</text:span></text:span><text:span text:style-name="T121">. Wählen Sie unter </text:span><text:span text:style-name="Emphasis"><text:span text:style-name="T121">Standardsprachen der Dokumente</text:span></text:span><text:span text:style-name="T121"> die gewünschte Sprache aus. Wählen Sie zudem die Option </text:span><text:span text:style-name="Emphasis"><text:span text:style-name="T121">Nur für das aktuelle Dokument</text:span></text:span><text:span text:style-name="T121"> aus, </text:span><text:span text:style-name="T122">sodass die Standardsprache bei allen weiteren Dokumenten, die Sie erstellen, weiterhin „Deutsch“ bleibt.</text:span></text:p>
      <text:h text:style-name="P75" text:outline-level="2"><text:bookmark-start text:name="__RefHeading___Toc77238_2213596797"/><text:soft-page-break/>Eingabe von Formeln<text:bookmark-end text:name="__RefHeading___Toc77238_2213596797"/></text:h>
      <text:p text:style-name="P50">Fügen Sie Formeln über <text:span text:style-name="Emphasis">Einfügen – Objekt – Formelobjekt …</text:span> ein. Dadurch ist gewährleistet, dass die Formeln von einem Screenreader vorgelesen werden.</text:p>
      <text:h text:style-name="P69" text:outline-level="1"><text:bookmark-start text:name="__RefHeading___Toc564_2646549032"/>Absatzvorlagen<text:bookmark-end text:name="__RefHeading___Toc564_2646549032"/></text:h>
      <text:p text:style-name="P35">Die folgenden <text:span text:style-name="T81">Absatzvorlagen</text:span> <text:span text:style-name="T80">erreichen Sie</text:span> über <text:span text:style-name="Emphasis">Ansicht – Formatvorlagen – </text:span><text:span text:style-name="Emphasis"><text:span text:style-name="T81">Absatzvorlagen</text:span></text:span><text:span text:style-name="T20"> (</text:span><text:span text:style-name="T80">Auswahl </text:span><text:span text:style-name="T81">über das Formatierungszeichensymbol </text:span><text:span text:style-name="T87">am oberen Rand de</text:span><text:span text:style-name="T93">r</text:span><text:span text:style-name="T87"> </text:span><text:span text:style-name="T80">sich öffnenden Seiten</text:span><text:span text:style-name="T93">leiste</text:span><text:span text:style-name="T81">)</text:span>.</text:p>
      <text:h text:style-name="P76" text:outline-level="2"><text:bookmark-start text:name="__RefHeading___Toc566_2646549032"/>Überschriften<text:bookmark-end text:name="__RefHeading___Toc566_2646549032"/></text:h>
      <text:p text:style-name="P12">Die Formatvorlagen für Überschriften sind hierarchisch einzusetzen. <text:span text:style-name="T4">Auf eine Überschrift 1 hat eine Überschrift 2 zu folgen und so weiter.</text:span></text:p>
      <text:p text:style-name="P53"><text:span text:style-name="T14">Vergeben Sie, </text:span><text:span text:style-name="T136">falls gewünscht,</text:span><text:span text:style-name="T14"> Überschriftennummerierungen über die in </text:span><text:span text:style-name="T15">Office</text:span><text:span text:style-name="T14"> verbauten Funktionen. Sie finden diese </text:span><text:span text:style-name="T16">in Libre</text:span><text:span text:style-name="T17">O</text:span><text:span text:style-name="T16">ffice </text:span><text:span text:style-name="T14">unter </text:span><text:span text:style-name="Emphasis"><text:span text:style-name="T14">Extras</text:span></text:span><text:span text:style-name="Emphasis"><text:span text:style-name="T92"> – </text:span></text:span><text:span text:style-name="Emphasis"><text:span text:style-name="T14">Kapitelnummerierung</text:span></text:span><text:span text:style-name="T14">.</text:span></text:p>
      <text:p text:style-name="P39">In diesem Dokument ist die Nummerierung für Überschriften für die Ebenen 1 bis 3 aktiviert.</text:p>
      <text:h text:style-name="P77" text:outline-level="2"><text:bookmark-start text:name="__RefHeading___Toc568_2646549032"/>Textkörper<text:bookmark-end text:name="__RefHeading___Toc568_2646549032"/></text:h>
      <text:p text:style-name="P15"><text:span text:style-name="T133">In den meisten Fällen</text:span> werden Sie die Formatvorlage <text:span text:style-name="Emphasis">Textkörper</text:span> einsetzen. Bei dieser Vorlage ist eingestellt:</text:p>
      <text:list xml:id="list112009079090934" text:continue-numbering="true" text:style-name="List_20_1">
        <text:list-item>
          <text:p text:style-name="P91"><text:span text:style-name="T35">ein </text:span>Zeilenabstand <text:span text:style-name="T10">von 120%, </text:span><text:span text:style-name="T35">was der </text:span>besseren Lesbarkeit <text:span text:style-name="T35">dient.</text:span></text:p>
        </text:list-item>
        <text:list-item>
          <text:p text:style-name="P91">die Ausrichtung am linken Seitenrand (linksbündiger Flattersatz). <text:span text:style-name="T35">Dies</text:span> vereinfacht das Finden der nächsten Zeile. <text:span text:style-name="T4">Zusätzlich wird die </text:span>Orientierung auf der Seite <text:span text:style-name="T4">durch ungleiche Zeilenlängen verbessert, sodass eine verlorene Zeile schnell wieder gefunden werden kann</text:span>.</text:p>
        </text:list-item>
      </text:list>
      <text:h text:style-name="P76" text:outline-level="2"><text:bookmark-start text:name="__RefHeading___Toc572_2646549032"/>Zitat<text:span text:style-name="T24">e</text:span><text:bookmark-end text:name="__RefHeading___Toc572_2646549032"/></text:h>
      <text:p text:style-name="P33">Zitate werden mit der hierzu vorgesehenen Formatvorlage <text:span text:style-name="Emphasis"><text:span text:style-name="T35">Zitat</text:span></text:span><text:span text:style-name="T35"> </text:span>eingerückt dargestellt <text:span text:style-name="T23">und tragen die geforderten Quellen- und Lizenzangaben am Werk. Das sieht dann wie folgt aus:</text:span></text:p>
      <text:p text:style-name="P34">„Lorem ipsum dolor sit amet, consectetur adipisici elit, sed eiusmod tempor incidunt ut labore et dolore magna aliqua. Ut enim ad minim veniam, quis nostrud exercitation ullamco laboris nisi ut aliquid ex ea commodi consequat. Quis aute iure reprehenderit in voluptate velit esse cillum dolore eu fugiat nulla <text:soft-page-break/>pariatur. Excepteur sint obcaecat cupiditat non proident, sunt in culpa qui officia deserunt mollit anim id est laborum.“</text:p>
      <text:p text:style-name="P44">Lorem ipsum von Unbekannt [ <text:a xlink:type="simple" xlink:href="https://creativecommons.org/licenses/by-sa/3.0/" office:target-frame-name="_blank" xlink:show="new" text:style-name="Internet_20_link" text:visited-style-name="Visited_20_Internet_20_Link">CC BY-SA 3.0</text:a> ] via <text:a xlink:type="simple" xlink:href="https://la.wikisource.org/wiki/Lorem_ipsum" office:target-frame-name="_blank" xlink:show="new" text:style-name="Internet_20_link" text:visited-style-name="Visited_20_Internet_20_Link">wikisource.org</text:a> <text:span text:style-name="T76">[ abgerufen am: 21.06.2023 ]</text:span></text:p>
      <text:h text:style-name="P78" text:outline-level="2"><text:bookmark-start text:name="__RefHeading___Toc574_2646549032"/>Quelltext<text:bookmark-end text:name="__RefHeading___Toc574_2646549032"/></text:h>
      <text:p text:style-name="P20">Für die Darstellung von Quelltexten nutzen Sie die Formatvorlage <text:span text:style-name="Emphasis">Vorformatierter Text</text:span>. <text:span text:style-name="T45">Das Ergebnis sieht dann so aus:</text:span></text:p>
      <text:p text:style-name="P41"><text:span text:style-name="Source_20_Text">import turtle</text:span></text:p>
      <text:p text:style-name="P41"><text:span text:style-name="Source_20_Text">turtle.forward(100)</text:span></text:p>
      <text:p text:style-name="P41"><text:span text:style-name="Source_20_Text">turtle.right(90)</text:span></text:p>
      <text:p text:style-name="P41"><text:span text:style-name="Source_20_Text">turtle.forward(100)</text:span></text:p>
      <text:p text:style-name="P41"><text:span text:style-name="Source_20_Text">turtle.right(90)</text:span></text:p>
      <text:p text:style-name="P41"><text:span text:style-name="Source_20_Text">turtle.forward(100)</text:span></text:p>
      <text:h text:style-name="P80" text:outline-level="2"><text:bookmark-start text:name="__RefHeading___Toc2819_2289429839"/>Zeilennummern<text:bookmark-end text:name="__RefHeading___Toc2819_2289429839"/></text:h>
      <text:p text:style-name="P42">Sofern Sie <text:span text:style-name="T46">für einen Textabschnitt </text:span>Zeilennummern benötigen, <text:span text:style-name="T22">weisen Sie diese über die in Office vorhandene Funktion zu. In LibreOffice ist das zu finden unter </text:span><text:span text:style-name="Emphasis"><text:span text:style-name="T22">Extras </text:span></text:span><text:span text:style-name="Emphasis"><text:span text:style-name="T40">– </text:span></text:span><text:span text:style-name="Emphasis"><text:span text:style-name="T22">Zeil</text:span></text:span><text:span text:style-name="Emphasis"><text:span text:style-name="T111">e</text:span></text:span><text:span text:style-name="Emphasis"><text:span text:style-name="T22">nnummerierung</text:span></text:span><text:span text:style-name="T22">.</text:span></text:p>
      <text:p text:style-name="P43"><text:span text:style-name="T22">Zur Feinsteuerung </text:span><text:span text:style-name="T47">– also wenn Sie z. B. einzelne Absätze mit, andere jedoch ohne Zeilennummern verwenden wollen – </text:span><text:span text:style-name="T22">nutzen Sie wiederum die Formatvorlagen für den jeweiligen Absatztyp. </text:span><text:span text:style-name="T71">Eine entsprechende Vorlage finden Sie in diesem Dokument bereits enthalten, wie Sie in diesem Kapitel einfach selbst überprüfen können – die Nummerierung ist an, die im Absatz darüber ebenfalls.</text:span></text:p>
      <text:p text:style-name="P63">Dazu kommt in diesem Fall, dass die Zählung am ersten Absatz des Kapitels neu beginnt. Das ist in LibreOffice eine direkte Formatierung am Absatz. Werfen Sie einen Blick in die Absatzdefinition <text:span text:style-name="T133">(</text:span><text:span text:style-name="Emphasis"><text:span text:style-name="T133">Format</text:span></text:span><text:span text:style-name="Emphasis"><text:span text:style-name="T120"> – </text:span></text:span><text:span text:style-name="Emphasis"><text:span text:style-name="T133">Absatz</text:span></text:span><text:span text:style-name="Emphasis"><text:span text:style-name="T120"> – </text:span></text:span><text:span text:style-name="Emphasis"><text:span text:style-name="T133">Gliederung &amp; Liste)</text:span></text:span>, dann sehen Sie selbst, dass Sie auch steuern können, mit welcher Ziffer die Nummerierung starten soll.</text:p>
      <text:h text:style-name="P81" text:outline-level="2"><text:bookmark-start text:name="__RefHeading___Toc2811_2289429839"/>Leerraum<text:bookmark-end text:name="__RefHeading___Toc2811_2289429839"/></text:h>
      <text:p text:style-name="Textkörper_20_mit_20_Leerraum_20_unten"><text:span text:style-name="T50">Leerraum darf nicht mit leeren Absätzen erzeugt werden. Nutzen Sie </text:span><text:span text:style-name="T129">hierfür</text:span><text:span text:style-name="T50"> </text:span><text:span text:style-name="T129">die Formatvorlage </text:span><text:span text:style-name="Emphasis"><text:span text:style-name="T129">Textkörper mit Leerraum unten</text:span></text:span><text:span text:style-name="T129">. Diese erzeugt, </text:span><text:span text:style-name="T131">wie in diesem Absatz gezeigt,</text:span><text:span text:style-name="T129"> unter dem Textkörper einen Abstand von 3,0 cm. Sollten Sie einen anderen Abstand benötigen, ändern Sie die Formatvorlage. Hierfür machen Sie einen Rechtsklick auf die Formatvorlage </text:span><text:span text:style-name="Emphasis"><text:span text:style-name="T129">Textkörper mit Leerraum unten</text:span></text:span><text:span text:style-name="T129"> und ändern im Reiter </text:span><text:span text:style-name="Emphasis"><text:span text:style-name="T129">Einzüge und Abstände</text:span></text:span><text:span text:style-name="T129"> den Abstand.</text:span></text:p>
      <text:p text:style-name="P62"><text:soft-page-break/><text:span text:style-name="T129">Sollten Sie </text:span><text:span text:style-name="T130">verschieden große Leerräume in Ihrem Dokument benötigen, legen Sie weitere Formatvorlagen an. </text:span><text:span text:style-name="T131">Durch einen Rechtsklick auf die Formatvorlage </text:span><text:span text:style-name="Emphasis"><text:span text:style-name="T131">Textkörper</text:span></text:span><text:span text:style-name="T131"> und Auswahl von </text:span><text:span text:style-name="Emphasis"><text:span text:style-name="T131">Neu…</text:span></text:span><text:span text:style-name="T131"> erhalten Sie eine neue, auf der Formatvorlage Textkörper basierende, Formatvorlage. Geben Sie im Reiter </text:span><text:span text:style-name="Emphasis"><text:span text:style-name="T131">Verwalten</text:span></text:span><text:span text:style-name="T131"> den gewünschten Namen ein und nehmen Sie im Reiter </text:span><text:span text:style-name="Emphasis"><text:span text:style-name="T131">Einzüge und Abstände</text:span></text:span><text:span text:style-name="T131"> die gewünschten Einstellungen vor.</text:span></text:p>
      <text:h text:style-name="P82" text:outline-level="2"><text:bookmark-start text:name="__RefHeading___Toc493_667804596"/>Fußnoten <text:span text:style-name="T21">und Endnoten</text:span><text:bookmark-end text:name="__RefHeading___Toc493_667804596"/></text:h>
      <text:p text:style-name="P61"><text:span text:style-name="T127">Für Nutzende von Screenreadern sind Informationen in </text:span>Fuß<text:span text:style-name="T36">zeilen </text:span><text:span text:style-name="T127">nur schwer zugänglich. Der Lesefluss wird, durch das Springen in die Fußzeile und wieder zurück, deutlich unterbrochen. </text:span><text:span text:style-name="T36">Vermeiden Sie </text:span><text:span text:style-name="T37">also </text:span><text:span text:style-name="T36">den Einsatz von Fußnoten</text:span><text:span text:style-name="T12">.</text:span><text:span text:style-name="T12"><text:note text:id="ftn1" text:note-class="footnote"><text:note-citation>1</text:note-citation><text:note-body><text:p text:style-name="P8">Dies hier ist zwar eine Fußnote, sollte aber vermieden werden, weil Screenreader darüber stolpern!</text:p></text:note-body></text:note></text:span><text:span text:style-name="T12"> </text:span><text:span text:style-name="T21">D</text:span><text:span text:style-name="T127">ies</text:span><text:span text:style-name="T21"> gilt </text:span><text:span text:style-name="T127">in gleicher Weise</text:span><text:span text:style-name="T21"> auch für Endnoten.</text:span><text:span text:style-name="T21"><text:note text:id="ftn2" text:note-class="endnote"><text:note-citation>i</text:note-citation><text:note-body><text:p text:style-name="P7">Dies ist eine Endnote und sollte ebenfalls vermieden werden, da Screenreader diese nicht wirklich finden. <text:span text:style-name="T69">Es ist ja schon fast ein Wunder, dass Sie diese gefunden haben.</text:span></text:p></text:note-body></text:note></text:span></text:p>
      <text:h text:style-name="Heading_20_1" text:outline-level="1"><text:bookmark-start text:name="__RefHeading___Toc570_2646549032"/>Listen<text:span text:style-name="T6">vorlagen</text:span><text:bookmark-end text:name="__RefHeading___Toc570_2646549032"/></text:h>
      <text:p text:style-name="P35">Die folgenden Listenvorlagen <text:span text:style-name="T80">erreichen Sie</text:span> über <text:span text:style-name="Emphasis">Ansicht – Formatvorlagen – </text:span><text:span text:style-name="Emphasis"><text:span text:style-name="T81">Listenvorlagen</text:span></text:span><text:span text:style-name="T20"> (</text:span><text:span text:style-name="T80">Auswahl </text:span><text:span text:style-name="T81">über das Listensymbol </text:span><text:span text:style-name="T87">am oberen Rand de</text:span><text:span text:style-name="T93">r</text:span><text:span text:style-name="T87"> </text:span><text:span text:style-name="T80">sich öffnenden Seiten</text:span><text:span text:style-name="T93">leiste</text:span><text:span text:style-name="T81">)</text:span>.</text:p>
      <text:h text:style-name="Heading_20_2" text:outline-level="2"><text:bookmark-start text:name="__RefHeading___Toc7150_4071716319"/>Aufzählungszeichen<text:bookmark-end text:name="__RefHeading___Toc7150_4071716319"/></text:h>
      <text:list xml:id="list112010971354323" text:continue-numbering="true" text:style-name="List_20_1">
        <text:list-item>
          <text:p text:style-name="P92">Listenelement</text:p>
        </text:list-item>
        <text:list-item>
          <text:p text:style-name="P92">Listenelement</text:p>
        </text:list-item>
        <text:list-item>
          <text:p text:style-name="P94">Listenelement</text:p>
        </text:list-item>
      </text:list>
      <text:h text:style-name="Heading_20_2" text:outline-level="2"><text:bookmark-start text:name="__RefHeading___Toc7152_4071716319"/>Nummerierung <text:span text:style-name="T5">123</text:span><text:bookmark-end text:name="__RefHeading___Toc7152_4071716319"/></text:h>
      <text:list xml:id="list3682625959" text:style-name="Numbering_20_123">
        <text:list-item>
          <text:p text:style-name="P93">Listenelement 1</text:p>
        </text:list-item>
        <text:list-item>
          <text:p text:style-name="P93">Listenelement 2</text:p>
        </text:list-item>
        <text:list-item>
          <text:p text:style-name="P95">Listenelement 3</text:p>
        </text:list-item>
      </text:list>
      <text:h text:style-name="Heading_20_2" text:outline-level="2"><text:bookmark-start text:name="__RefHeading___Toc7154_4071716319"/>Nummerierung abc<text:bookmark-end text:name="__RefHeading___Toc7154_4071716319"/></text:h>
      <text:list xml:id="list657313982" text:style-name="Numbering_20_abc">
        <text:list-item>
          <text:p text:style-name="P97">Listenelement a</text:p>
        </text:list-item>
        <text:list-item>
          <text:p text:style-name="P97">Listenelement b</text:p>
        </text:list-item>
        <text:list-item>
          <text:p text:style-name="P96">Listenelement c</text:p>
        </text:list-item>
      </text:list>
      <text:h text:style-name="P83" text:outline-level="2"><text:bookmark-start text:name="__RefHeading___Toc1404_2892046978"/><text:soft-page-break/>Checkboxen als Liste<text:bookmark-end text:name="__RefHeading___Toc1404_2892046978"/></text:h>
      <text:list xml:id="list2747784454" text:style-name="Checkboxen_20_als_20_Liste_20__e0aa_">
        <text:list-item>
          <text:p text:style-name="P98">Eine<text:span text:style-name="T38">r</text:span> solche<text:span text:style-name="T38">n</text:span>, über die Listendefinition gesetzten „Checkbox“ als Symbol, kann ein Screenreader nicht ansehen, dass es eine Checkbox ist.</text:p>
        </text:list-item>
        <text:list-item>
          <text:p text:style-name="P99">Dies ist nur dann ein Weg, wenn es gute Gründe dafür gibt, keine echten Formulare zu erzeugen.</text:p>
        </text:list-item>
      </text:list>
      <text:h text:style-name="Heading_20_1" text:outline-level="1"><text:bookmark-start text:name="__RefHeading___Toc2817_2289429839"/>Tabellen<text:span text:style-name="T6">vorlagen</text:span><text:bookmark-end text:name="__RefHeading___Toc2817_2289429839"/></text:h>
      <text:p text:style-name="P55"><text:span text:style-name="T94">E</text:span><text:span text:style-name="T84">ine Tabelle </text:span><text:span text:style-name="T94">fügen Sie </text:span><text:span text:style-name="T84">an der aktuellen Cursor-Position über </text:span><text:span text:style-name="Emphasis"><text:span text:style-name="T84">Tabelle </text:span></text:span><text:span text:style-name="Emphasis"><text:span text:style-name="T40">– </text:span></text:span><text:span text:style-name="Emphasis">Tabelle einfügen</text:span><text:span text:style-name="T18"> </text:span><text:span text:style-name="T64">ein</text:span><text:span text:style-name="T18">. </text:span><text:span text:style-name="T63">Im sich öffnenden Fenster passen Sie die </text:span>Spalten- und Zeilenanzahl <text:span text:style-name="T84">an. </text:span><text:span text:style-name="T114">Unter den Optionen muss <text:s/></text:span><text:span text:style-name="Emphasis"><text:span text:style-name="T114">Überschrift</text:span></text:span><text:span text:style-name="T114"> und </text:span><text:span text:style-name="Emphasis"><text:span text:style-name="T114">Kopfzeile auf neuen Seiten wiederholen</text:span></text:span><text:span text:style-name="T114"> ausgewählt werden. </text:span><text:span text:style-name="T115">Nach dem Einfügen der Tabelle markieren Sie diese und wählen </text:span><text:span text:style-name="T117">in der Seitenleiste</text:span><text:span text:style-name="T115"> </text:span><text:span text:style-name="T117">die</text:span><text:span text:style-name="T115"> Tabellenvorlage </text:span><text:span text:style-name="Emphasis">Tabelle ZSL 1, 2 </text:span>oder <text:span text:style-name="Emphasis">3 </text:span><text:span text:style-name="T115">aus. </text:span></text:p>
      <text:p text:style-name="P54"><text:span text:style-name="T115">Prüfen Sie ab</text:span><text:span text:style-name="T104">schließend, </text:span><text:span text:style-name="T115">ob die </text:span><text:span text:style-name="T117">Tabellenü</text:span><text:span text:style-name="T115">berschriften </text:span><text:span text:style-name="T117">auch als solche formatiert sind. Sie finden diese Formatvorlage im Bedarf bei den Absatzvorlagen.</text:span></text:p>
      <text:p text:style-name="P56"><text:span text:style-name="T96">Weiter unten</text:span> sind die drei Tabellenvorlagen <text:span text:style-name="Emphasis"><text:span text:style-name="T116">Tabelle ZSL 1, 2 </text:span></text:span><text:span text:style-name="T117">und</text:span><text:span text:style-name="T116"> </text:span><text:span text:style-name="Emphasis"><text:span text:style-name="T116">3 </text:span></text:span>zur Vorschau dargestellt.</text:p>
      <text:h text:style-name="Heading_20_2" text:outline-level="2"><text:bookmark-start text:name="__RefHeading___Toc7196_4071716319"/>Grundsätzliche Hinweise<text:bookmark-end text:name="__RefHeading___Toc7196_4071716319"/></text:h>
      <text:p text:style-name="P29"><text:span text:style-name="T83">Tabellen dienen </text:span>ausschließlich der <text:span text:style-name="T48">geordneten </text:span><text:span text:style-name="T83">Darstellung von Daten. </text:span><text:span text:style-name="T48">Was kein</text:span><text:span text:style-name="T113">e</text:span><text:span text:style-name="T48"> Dat</text:span><text:span text:style-name="T113">en sind</text:span><text:span text:style-name="T48">, gehört demnach nicht in eine Tabelle. </text:span><text:span text:style-name="T82">Daher</text:span> sind die folgenden Punkte bei der Arbeit zu berücksichtigen:</text:p>
      <text:list xml:id="list112009551640711" text:continue-list="list112010971354323" text:style-name="List_20_1">
        <text:list-item>
          <text:p text:style-name="P100">Tabellen sind mit Screenreader vergleichsweise schwer lesbar. <text:span text:style-name="T2">Daher sollte geprüft werden, ob die Inhalte nicht auch in einem Fließtext verdeutlicht werden können.</text:span></text:p>
        </text:list-item>
        <text:list-item>
          <text:p text:style-name="P101"><text:span text:style-name="T39">Nutzen Sie </text:span>keine Layout-Tabellen (<text:span text:style-name="T39">das sind </text:span>Tabellen, die zur <text:span text:style-name="T39">Anordnung von Elementen auf einem Blatt dienen).</text:span></text:p>
        </text:list-item>
        <text:list-item>
          <text:p text:style-name="P102">Verschachteln Sie keine Tabellen (keine Tabelle in der Tabelle).</text:p>
        </text:list-item>
        <text:list-item>
          <text:p text:style-name="P103"><text:span text:style-name="T39">V</text:span>erbundene Zellen erschweren bei der Nutzung eines Screenreaders die Orientierung in einer Tabelle. Daher sollte das Verbinden von Zellen vermieden werden.</text:p>
        </text:list-item>
        <text:list-item>
          <text:p text:style-name="P103">Tabellen-Überschriften <text:span text:style-name="T3">sind</text:span> <text:span text:style-name="T128">durch</text:span> <text:span text:style-name="T3">Nutzung der</text:span> <text:span text:style-name="T49">entsprechenden </text:span>Formatvorlage als solche <text:span text:style-name="T39">zu kennzeichnen.</text:span></text:p>
        </text:list-item>
        <text:list-item>
          <text:p text:style-name="P103">Tabellen-Überschriften werden bei Tabellen, die mehrere Seiten umfassen, auf jeder Seite wiederholt. Sie finden die entsprechende Funktion in den Tabelleneigenschaften nach einem Rechtsklick in eine Tabelle im Reiter <text:span text:style-name="Emphasis">Textfluss</text:span>.</text:p>
        </text:list-item>
        <text:list-item>
          <text:p text:style-name="P90"><text:soft-page-break/><text:span text:style-name="T2">Seitenumbrüche </text:span><text:span text:style-name="T3">dürfen nicht </text:span><text:span text:style-name="T2">in Tabellenzeilen </text:span><text:span text:style-name="T3">liegen. </text:span><text:span text:style-name="T39">Die meisten Officeprogramme bringen entsprechenden Funktionen mit, die eine Aufteilung verhindern. In LibreOffice ist diese Funktion in den Tabelleneigenschaften im Reiter </text:span><text:span text:style-name="Emphasis"><text:span text:style-name="T2">Textfluss</text:span></text:span><text:span text:style-name="T39"> zu finden.</text:span></text:p>
        </text:list-item>
      </text:list>
      <text:h text:style-name="Heading_20_2" text:outline-level="2"><text:bookmark-start text:name="__RefHeading___Toc7158_4071716319"/>Tabelle ZSL Version 1<text:bookmark-end text:name="__RefHeading___Toc7158_4071716319"/></text:h>
      <table:table table:name="Tabelle_ZSL_1" table:style-name="Tabelle_5f_ZSL_5f_1" table:template-name="Tabelle ZSL 1">
        <table:table-column table:style-name="Tabelle_5f_ZSL_5f_1.A"/>
        <table:table-column table:style-name="Tabelle_5f_ZSL_5f_1.B"/>
        <table:table-row>
          <table:table-cell table:style-name="Tabelle_5f_ZSL_5f_1.A1" office:value-type="string">
            <text:p text:style-name="Table_20_Heading">Überschrift Spalte 1</text:p>
          </table:table-cell>
          <table:table-cell table:style-name="Tabelle_5f_ZSL_5f_1.A1" office:value-type="string">
            <text:p text:style-name="Table_20_Heading">Überschrift Spalte 2</text:p>
          </table:table-cell>
        </table:table-row>
        <table:table-row>
          <table:table-cell table:style-name="Tabelle_5f_ZSL_5f_1.A2" office:value-type="string">
            <text:p text:style-name="P6">Zelleninhalt</text:p>
          </table:table-cell>
          <table:table-cell table:style-name="Tabelle_5f_ZSL_5f_1.A2" office:value-type="string">
            <text:p text:style-name="P6">Zelleninhalt</text:p>
          </table:table-cell>
        </table:table-row>
        <table:table-row table:style-name="Tabelle_5f_ZSL_5f_1.3">
          <table:table-cell table:style-name="Tabelle_5f_ZSL_5f_1.A2" office:value-type="string">
            <text:p text:style-name="P6">Zelleninhalt</text:p>
          </table:table-cell>
          <table:table-cell table:style-name="Tabelle_5f_ZSL_5f_1.A2" office:value-type="string">
            <text:p text:style-name="P6">Zelleninhalt</text:p>
          </table:table-cell>
        </table:table-row>
        <table:table-row>
          <table:table-cell table:style-name="Tabelle_5f_ZSL_5f_1.A2" office:value-type="string">
            <text:p text:style-name="P6">Zelleninhalt</text:p>
          </table:table-cell>
          <table:table-cell table:style-name="Tabelle_5f_ZSL_5f_1.A2" office:value-type="string">
            <text:p text:style-name="P6">Zelleninhalt</text:p>
          </table:table-cell>
        </table:table-row>
      </table:table>
      <text:h text:style-name="P84" text:outline-level="2"><text:bookmark-start text:name="__RefHeading___Toc7160_4071716319"/>Tabelle ZSL Version 2<text:bookmark-end text:name="__RefHeading___Toc7160_4071716319"/></text:h>
      <table:table table:name="Tabelle_ZSL_2" table:style-name="Tabelle_5f_ZSL_5f_2" table:template-name="Tabelle ZSL 2">
        <table:table-column table:style-name="Tabelle_5f_ZSL_5f_2.A"/>
        <table:table-column table:style-name="Tabelle_5f_ZSL_5f_2.B"/>
        <table:table-row>
          <table:table-cell table:style-name="Tabelle_5f_ZSL_5f_2.A1" office:value-type="string">
            <text:p text:style-name="Table_20_Heading">Überschrift Spalte 1</text:p>
          </table:table-cell>
          <table:table-cell table:style-name="Tabelle_5f_ZSL_5f_2.B1" office:value-type="string">
            <text:p text:style-name="Table_20_Heading">Überschrift Spalte 2</text:p>
          </table:table-cell>
        </table:table-row>
        <table:table-row>
          <table:table-cell table:style-name="Tabelle_5f_ZSL_5f_2.A2" office:value-type="string">
            <text:p text:style-name="P4">Zelleninhalt</text:p>
          </table:table-cell>
          <table:table-cell table:style-name="Tabelle_5f_ZSL_5f_2.B2" office:value-type="string">
            <text:p text:style-name="P4">Zelleninhalt</text:p>
          </table:table-cell>
        </table:table-row>
        <table:table-row table:style-name="Tabelle_5f_ZSL_5f_2.3">
          <table:table-cell table:style-name="Tabelle_5f_ZSL_5f_2.A2" office:value-type="string">
            <text:p text:style-name="P4">Zelleninhalt</text:p>
          </table:table-cell>
          <table:table-cell table:style-name="Tabelle_5f_ZSL_5f_2.B2" office:value-type="string">
            <text:p text:style-name="P4">Zelleninhalt</text:p>
          </table:table-cell>
        </table:table-row>
        <table:table-row>
          <table:table-cell table:style-name="Tabelle_5f_ZSL_5f_2.A2" office:value-type="string">
            <text:p text:style-name="P4">Zelleninhalt</text:p>
          </table:table-cell>
          <table:table-cell table:style-name="Tabelle_5f_ZSL_5f_2.B2" office:value-type="string">
            <text:p text:style-name="P4">Zelleninhalt</text:p>
          </table:table-cell>
        </table:table-row>
      </table:table>
      <text:h text:style-name="Heading_20_2" text:outline-level="2"><text:bookmark-start text:name="__RefHeading___Toc495_667804596"/>Tabelle ZSL Version 3<text:bookmark-end text:name="__RefHeading___Toc495_667804596"/></text:h>
      <table:table table:name="Tabelle_ZSL_3" table:style-name="Tabelle_5f_ZSL_5f_3" table:template-name="Tabelle ZSL 3">
        <table:table-column table:style-name="Tabelle_5f_ZSL_5f_3.A"/>
        <table:table-column table:style-name="Tabelle_5f_ZSL_5f_3.B"/>
        <table:table-column table:style-name="Tabelle_5f_ZSL_5f_3.C"/>
        <table:table-row table:style-name="Tabelle_5f_ZSL_5f_3.1">
          <table:table-cell table:style-name="Tabelle_5f_ZSL_5f_3.A1" office:value-type="string">
            <text:p text:style-name="Table_20_Heading"/>
          </table:table-cell>
          <table:table-cell table:style-name="Tabelle_5f_ZSL_5f_3.B1" office:value-type="string">
            <text:p text:style-name="Table_20_Heading">Überschrift Spalte 1</text:p>
          </table:table-cell>
          <table:table-cell table:style-name="Tabelle_5f_ZSL_5f_3.B1" office:value-type="string">
            <text:p text:style-name="Table_20_Heading">Überschrift Spalte 2</text:p>
          </table:table-cell>
        </table:table-row>
        <table:table-row>
          <table:table-cell table:style-name="Tabelle_5f_ZSL_5f_3.A2" office:value-type="string">
            <text:p text:style-name="Table_20_Heading">Überschrift Zeile 1</text:p>
          </table:table-cell>
          <table:table-cell table:style-name="Tabelle_5f_ZSL_5f_3.B2" office:value-type="string">
            <text:p text:style-name="P5">Zelleninhalt</text:p>
          </table:table-cell>
          <table:table-cell table:style-name="Tabelle_5f_ZSL_5f_3.B2" office:value-type="string">
            <text:p text:style-name="P5">Zelleninhalt</text:p>
          </table:table-cell>
        </table:table-row>
        <table:table-row>
          <table:table-cell table:style-name="Tabelle_5f_ZSL_5f_3.A2" office:value-type="string">
            <text:p text:style-name="Table_20_Heading">Überschrift Zeile 2</text:p>
          </table:table-cell>
          <table:table-cell table:style-name="Tabelle_5f_ZSL_5f_3.B2" office:value-type="string">
            <text:p text:style-name="P5">Zelleninhalt</text:p>
          </table:table-cell>
          <table:table-cell table:style-name="Tabelle_5f_ZSL_5f_3.B2" office:value-type="string">
            <text:p text:style-name="P5">Zelleninhalt</text:p>
          </table:table-cell>
        </table:table-row>
        <table:table-row>
          <table:table-cell table:style-name="Tabelle_5f_ZSL_5f_3.A2" office:value-type="string">
            <text:p text:style-name="Table_20_Heading">Überschrift Zeile 3</text:p>
          </table:table-cell>
          <table:table-cell table:style-name="Tabelle_5f_ZSL_5f_3.B2" office:value-type="string">
            <text:p text:style-name="P5">Zelleninhalt</text:p>
          </table:table-cell>
          <table:table-cell table:style-name="Tabelle_5f_ZSL_5f_3.B2" office:value-type="string">
            <text:p text:style-name="P5">Zelleninhalt</text:p>
          </table:table-cell>
        </table:table-row>
      </table:table>
      <text:h text:style-name="P70" text:outline-level="1"><text:bookmark-start text:name="__RefHeading___Toc7198_4071716319"/>Zeichenvorlagen<text:bookmark-end text:name="__RefHeading___Toc7198_4071716319"/></text:h>
      <text:p text:style-name="P31">Auch die Darstellung <text:span text:style-name="T133">einzelner</text:span> Zeichen kann über Formatvorlagen gesteuert werden. Dazu zählen unter anderem die Darstellung von Internetverknüpfungen – aber auch Zeilennummern oder Fußnotenzeichen.</text:p>
      <text:h text:style-name="Heading_20_2" text:outline-level="2"><text:bookmark-start text:name="__RefHeading___Toc77240_2213596797"/><text:soft-page-break/>Betont/ Betont-fett<text:bookmark-end text:name="__RefHeading___Toc77240_2213596797"/></text:h>
      <text:p text:style-name="P60"><text:span text:style-name="T118">Um einzelne Wörter oder kurze Textabschnitte hervorzuheben, stehen die Zeichenvorlagen </text:span><text:span text:style-name="Emphasis"><text:span text:style-name="T118">Betont</text:span></text:span><text:span text:style-name="T118"> und </text:span><text:span text:style-name="Emphasis"><text:span text:style-name="T118">Betont-fett</text:span></text:span> <text:span text:style-name="T118">zur Verfügung.</text:span></text:p>
      <text:p text:style-name="P60"><text:span text:style-name="T126">Bitte beachten Sie: </text:span><text:span text:style-name="T124">V</text:span><text:span text:style-name="T118">on Screenreadern </text:span><text:span text:style-name="T124">wird der Schriftschnitt </text:span><text:span text:style-name="Emphasis"><text:span text:style-name="T124">kursiv</text:span></text:span><text:span text:style-name="T124"> bzw. </text:span><text:span text:style-name="Emphasis"><text:span text:style-name="T124">fett</text:span></text:span><text:span text:style-name="T124"> nicht </text:span><text:span text:style-name="T125">beachtet</text:span><text:span text:style-name="T124">. </text:span><text:span text:style-name="T125">Deshalb kann</text:span><text:span text:style-name="T118"> </text:span><text:span text:style-name="T119">die </text:span><text:span text:style-name="T118">zusätzliche Bedeutung, </text:span><text:span text:style-name="T119">die durch die Textformatierung vermittelt werden soll, </text:span><text:span text:style-name="T124">mit Screenreadern, </text:span><text:span text:style-name="T119">nicht erfasst werden</text:span><text:span text:style-name="T118">. </text:span><text:span text:style-name="T125">Ist</text:span><text:span text:style-name="T124"> eine Hervorhebung für das Verständnis </text:span><text:span text:style-name="T125">eines Textes</text:span><text:span text:style-name="T124"> zentral, </text:span><text:span text:style-name="T125">muss </text:span><text:span text:style-name="T124">diese </text:span><text:span text:style-name="T125">Hervorhebung </text:span><text:span text:style-name="T124">durch</text:span><text:span text:style-name="T125"> </text:span><text:span text:style-name="T124">Hinweise </text:span><text:span text:style-name="T125">direkt im Text</text:span><text:span text:style-name="T124"> </text:span><text:span text:style-name="T125">erfolgen. Wie z.B.:</text:span><text:span text:style-name="T124"> „</text:span><text:span text:style-name="T126">Achtung: …“, „Wichtig: …“ oder, wie in diesem Textabschnitt verwendet, </text:span><text:span text:style-name="T124">„Bitte beachten </text:span><text:span text:style-name="T125">Sie</text:span><text:span text:style-name="T124">: … “.</text:span></text:p>
      <text:p text:style-name="P57"><text:span text:style-name="T118">Aus Gründen der Barrierefreiheit sind Unterstreichungen </text:span><text:span text:style-name="T123">zur Hervorhebung</text:span><text:span text:style-name="T118"> nicht zulässig. </text:span><text:span text:style-name="T125">B</text:span><text:span text:style-name="T119">ei einer Unterstreichung </text:span><text:span text:style-name="T125">besteht </text:span><text:span text:style-name="T119">eine zu </text:span><text:span text:style-name="T125">h</text:span><text:span text:style-name="T119">ohe Ähnlichkeit zu der Formatierung einer Internetverknüpfung. Dies </text:span><text:span text:style-name="T120">kann </text:span><text:span text:style-name="T119">den Lesefluss für sehbeeinträchtigte Menschen ein</text:span><text:span text:style-name="T120">schränken</text:span><text:span text:style-name="T119">.</text:span></text:p>
      <text:h text:style-name="P79" text:outline-level="2"><text:bookmark-start text:name="__RefHeading___Toc7162_4071716319"/>Internetverknüpfung<text:bookmark-end text:name="__RefHeading___Toc7162_4071716319"/></text:h>
      <text:p text:style-name="P32">Eine Internetverknüpfung können Sie über <text:span text:style-name="Emphasis">Einfügen </text:span><text:span text:style-name="Emphasis"><text:span text:style-name="T40">– </text:span></text:span><text:span text:style-name="Emphasis">Hyperlink</text:span> erstellen.</text:p>
      <text:p text:style-name="P28"><text:span text:style-name="T82">Beispiel: </text:span>Eine erste Recherche kann mit Hilfe von <text:a xlink:type="simple" xlink:href="https://de.wikipedia.org/wiki/Wikipedia" office:target-frame-name="_blank" xlink:show="new" text:style-name="Internet_20_link" text:visited-style-name="Visited_20_Internet_20_Link">Wikipedia</text:a>, einer freien Enzyklopädie stattfinden.</text:p>
      <text:p text:style-name="P30">Bitte beachten Sie:</text:p>
      <text:list xml:id="list112009894032247" text:continue-numbering="true" text:style-name="List_20_1">
        <text:list-item>
          <text:p text:style-name="P104"><text:span text:style-name="T41">D</text:span><text:span text:style-name="T40">er </text:span>Linktext beschreibt – <text:span text:style-name="T43">wie im Beispiel oben – </text:span>Ziel bzw. Zweck des Links.</text:p>
        </text:list-item>
        <text:list-item>
          <text:p text:style-name="P104">Externe Links öffnen in einem neuen Fenster. Sie finden diese Einstellung im Menü für Hyperlinks unter <text:span text:style-name="Emphasis">Rahmen</text:span>. Stellen Sie dort <text:span text:style-name="Emphasis">_blank</text:span> ein.</text:p>
        </text:list-item>
        <text:list-item>
          <text:p text:style-name="P105"><text:span text:style-name="T41">N</text:span><text:span text:style-name="T8">ötigenfalls</text:span> kann die URL für eine <text:span text:style-name="T44">Druckversion</text:span> des Dokumentes in die Fußnoten geschrieben werden<text:note text:id="ftn3" text:note-class="footnote"><text:note-citation>2</text:note-citation><text:note-body><text:p text:style-name="Footnote"><text:span text:style-name="T7">Hier könnte </text:span><text:span text:style-name="T44">für die Druckversion des Dokumentes</text:span><text:span text:style-name="T7"> eine vollständige URL angegeben werden </text:span><text:a xlink:type="simple" xlink:href="https://de.wikipedia.org/wiki/Wikipedia" office:target-frame-name="_blank" xlink:show="new" text:style-name="Internet_20_link" text:visited-style-name="Visited_20_Internet_20_Link">https://de.wikipedia.org/wiki/Wikipedia</text:a> <text:span text:style-name="T26">– die dann aber auch aktiv (zum Anklicken) sein </text:span><text:span text:style-name="T41">darf</text:span><text:span text:style-name="T26">.</text:span></text:p></text:note-body></text:note>.</text:p>
        </text:list-item>
        <text:list-item>
          <text:p text:style-name="P106"><text:span text:style-name="T41">D</text:span><text:span text:style-name="T40">er </text:span>Linktext besteht nicht <text:span text:style-name="T40">ausschließlich aus einem </text:span>URL <text:span text:style-name="T40">– die Angabe eines </text:span>Domain-Name<text:span text:style-name="T40">ns </text:span><text:span text:style-name="T42">und dessen Verlinkung </text:span><text:span text:style-name="T40">ist jedoch</text:span> möglich.</text:p>
        </text:list-item>
      </text:list>
      <text:h text:style-name="Heading_20_2" text:outline-level="2"><text:bookmark-start text:name="__RefHeading___Toc1902_375460424"/>Auszeichnung von Lücken in Lückentexten<text:bookmark-end text:name="__RefHeading___Toc1902_375460424"/></text:h>
      <text:p text:style-name="P47"><text:span text:style-name="T99">Ein Lückentext,</text:span><text:span text:style-name="T110"> in dem die Lücken all</text:span><text:span text:style-name="T99">ein </text:span>durch Unterstriche dargestellt werden, <text:span text:style-name="T99">ist nicht barrierefrei. </text:span><text:span text:style-name="T105">Für </text:span><text:span text:style-name="T106">Menschen</text:span><text:span text:style-name="T105">, die auf einen</text:span> Screenreader <text:span text:style-name="T105">angewiesen sind, werden lediglich Unterstriche vorgelesen. </text:span><text:span text:style-name="T106">Es</text:span><text:span text:style-name="T105"> erschließt sich </text:span><text:span text:style-name="T106">jedoch </text:span><text:span text:style-name="T105">nicht direkt, dass die Unterstriche eine </text:span><text:span text:style-name="Emphasis"><text:span text:style-name="T105">Lücke</text:span></text:span><text:span text:style-name="T105"> in einem Lückentext darstellen.</text:span><text:span text:style-name="T99"> </text:span><text:span text:style-name="T100">Folgender Beispiel-Lückentext löst diese Problematik auf.</text:span></text:p>
      <text:p text:style-name="P47">Füge die richtige Verbform in die Lücken im folgenden Text ein:</text:p>
      <text:p text:style-name="P49"><text:soft-page-break/>Ich <text:span text:style-name="Lücke">Lücke</text:span> (sein) ein Lückenbüßer, weil ich in diesem Text lauter Lücken <text:span text:style-name="Lücke">Lücke</text:span> (schreiben) habe.</text:p>
      <text:p text:style-name="P47">Das Wort <text:span text:style-name="Emphasis">Lücke</text:span> ist im Text oben zwei-mal in weißer Schrift gesetzt, die Unterstreichung aber in <text:span text:style-name="T113">S</text:span>chwarz. Sehende sehen also das Wort <text:span text:style-name="Emphasis">Lücke</text:span> nicht, dafür aber die Unterstreichung. Screenreader lesen das Wort <text:span text:style-name="Emphasis">Lücke</text:span> vor. <text:span text:style-name="T101">Für Benutzende mit und ohne Screenreader ist so ein verständlicher Lückentext entstanden.</text:span></text:p>
      <text:p text:style-name="P46">Um <text:span text:style-name="T102">eine</text:span> Lücke wie beschrieben zu erstellen,<text:span text:style-name="T105"> </text:span><text:span text:style-name="T106">schreiben Sie vorerst für eine Lücke einfach das Wort </text:span><text:span text:style-name="Emphasis"><text:span text:style-name="T106">Lücke</text:span></text:span><text:span text:style-name="T106">. Formatieren Sie anschließend dieses Wort mit der Zeichenvorlage </text:span><text:span text:style-name="Emphasis"><text:span text:style-name="T106">Lücke</text:span></text:span>.</text:p>
      <text:h text:style-name="P71" text:outline-level="1"><text:bookmark-start text:name="__RefHeading___Toc7164_4071716319"/>Abbildungen<text:bookmark-end text:name="__RefHeading___Toc7164_4071716319"/></text:h>
      <text:p text:style-name="P16"><text:span text:style-name="T52">Geben Sie bei </text:span>Abbildungen <text:span text:style-name="T52">die Quellen- und Lizenzinformationen direkt am Werk mit an.</text:span></text:p>
      <text:list xml:id="list112010199251227" text:continue-numbering="true" text:style-name="List_20_1">
        <text:list-item>
          <text:p text:style-name="P107"><text:span text:style-name="T51">Setzen Sie </text:span><text:span text:style-name="T10">Abbil</text:span><text:span text:style-name="T51">d</text:span><text:span text:style-name="T10">ungen immer „</text:span><text:span text:style-name="Emphasis"><text:span text:style-name="T10">m</text:span></text:span><text:span text:style-name="Emphasis">it Text in Zeile</text:span>“ <text:span text:style-name="T72">bzw. </text:span><text:span text:style-name="T94">v</text:span><text:span text:style-name="T72">erankern Sie Bilder als Zeichen.</text:span></text:p>
        </text:list-item>
        <text:list-item>
          <text:p text:style-name="P108"><text:span text:style-name="T10">jede Abbildung hat einen </text:span>Alt<text:span text:style-name="T10">ernativtext. </text:span><text:span text:style-name="T51">Der Alternativtext beschreibt kurz (ein bis zwei Sätze sollten reichen) den Inhalt der Abbildung.</text:span></text:p>
        </text:list-item>
        <text:list-item>
          <text:p text:style-name="P107"><text:span text:style-name="T51">der </text:span>Alt<text:span text:style-name="T11">ernativ</text:span>text sollte keine Wiederholung <text:span text:style-name="T51">einer </text:span>Beschriftung sein.</text:p>
        </text:list-item>
        <text:list-item>
          <text:p text:style-name="P107">Textbilder <text:span text:style-name="T11">sollten </text:span>vermi<text:span text:style-name="T11">e</text:span>den <text:span text:style-name="T11">werden.</text:span></text:p>
        </text:list-item>
      </text:list>
      <text:p text:style-name="P27">Wenn Sie Bilder nicht in einen links ausgerichteten Textabsatz setzen, sondern zentrieren wollen, dann finden Sie auch hierfür eine Formatvorlage in diesem Dokument: <text:span text:style-name="Emphasis">Textkörper zentriert</text:span>.</text:p>
      <text:p text:style-name="Textkörper_20_zentriert"><draw:frame draw:style-name="fr2" draw:name="Rahmen2" text:anchor-type="as-char" svg:width="10.88cm" style:rel-width="64%" svg:height="8.513cm" style:rel-height="scale-min" draw:z-index="17"><draw:text-box><text:p text:style-name="P25"><draw:frame draw:style-name="fr5" draw:name="Bücher" text:anchor-type="paragraph" svg:width="10.88cm" style:rel-width="100%" svg:height="7.257cm" style:rel-height="scale" draw:z-index="18"><draw:image xlink:href="Pictures/1000000000000280000001AB8F6FAB6B40C0C9CF.jpg" xlink:type="simple" xlink:show="embed" xlink:actuate="onLoad" draw:mime-type="image/jpeg"/><svg:title>Eine Reihe von umfallenden Büchern auf einem Holztisch.</svg:title></draw:frame>Abbildung <text:sequence text:ref-name="refIllustration0" text:name="Illustration" text:formula="ooow:Illustration+1" style:num-format="1">1</text:sequence>: books-literature-knowledge-5937716 von <text:a xlink:type="simple" xlink:href="https://pixabay.com/de/users/hermann-130146/" office:target-frame-name="_blank" xlink:show="new" text:style-name="Internet_20_link" text:visited-style-name="Visited_20_Internet_20_Link">Hermann</text:a> [ <text:a xlink:type="simple" xlink:href="https://pixabay.com/de/service/license-summary/" office:target-frame-name="_blank" xlink:show="new" text:style-name="Internet_20_link" text:visited-style-name="Visited_20_Internet_20_Link">PL</text:a> ] via <text:a xlink:type="simple" xlink:href="https://pixabay.com/de/photos/bücher-literatur-wissen-bildung-5942292/" office:target-frame-name="_blank" xlink:show="new" text:style-name="Internet_20_link" text:visited-style-name="Visited_20_Internet_20_Link">pixabay</text:a></text:p></draw:text-box></draw:frame></text:p>
      <text:h text:style-name="Heading_20_1" text:outline-level="1"><text:bookmark-start text:name="__RefHeading___Toc497_667804596"/><text:soft-page-break/>Lineaturen<text:bookmark-end text:name="__RefHeading___Toc497_667804596"/></text:h>
      <text:p text:style-name="P17">Lineaturen werden als Bild <text:span text:style-name="T9">mit entsprechendem Alternativtext eingefügt, </text:span><text:span text:style-name="T85">wie im Folgenden beispielhaft aufgezeigt.</text:span></text:p>
      <text:p text:style-name="P65">Prüfen Sie, ob <text:span text:style-name="T134">Sie </text:span>statt Linierung oder Karierung nicht auch <text:span text:style-name="T134">über Absätze mit Abstand (Formatvorlage </text:span><text:span text:style-name="Emphasis"><text:span text:style-name="T134">Textkörper mit Leerraum unten</text:span></text:span><text:span text:style-name="T134">) das gleiche Ziel erreichen.</text:span></text:p>
      <text:h text:style-name="P85" text:outline-level="2"><text:bookmark-start text:name="__RefHeading___Toc499_667804596"/>Linierung<text:bookmark-end text:name="__RefHeading___Toc499_667804596"/></text:h>
      <text:p text:style-name="Text_20_body"><draw:frame draw:style-name="fr4" draw:name="Linierung" text:anchor-type="as-char" svg:width="17cm" svg:height="4.773cm" draw:z-index="19"><draw:image xlink:href="Pictures/10000001000002BA000000C44EF0676251185207.png" xlink:type="simple" xlink:show="embed" xlink:actuate="onLoad" draw:mime-type="image/png"/><svg:title>Linierung</svg:title></draw:frame></text:p>
      <text:h text:style-name="P86" text:outline-level="2"><text:bookmark-start text:name="__RefHeading___Toc501_667804596"/>Karierung<text:bookmark-end text:name="__RefHeading___Toc501_667804596"/></text:h>
      <text:p text:style-name="Text_20_body"><draw:frame draw:style-name="fr4" draw:name="Karierung" text:anchor-type="as-char" svg:width="17cm" svg:height="5.188cm" draw:z-index="1"><draw:image xlink:href="Pictures/10000001000002B0000000D29DD391380BB7F604.png" xlink:type="simple" xlink:show="embed" xlink:actuate="onLoad" draw:mime-type="image/png"/><svg:title>Karierung</svg:title></draw:frame></text:p>
      <text:h text:style-name="Heading_20_1" text:outline-level="1"><text:bookmark-start text:name="__RefHeading___Toc1406_2892046978"/>Quellenangaben<text:bookmark-end text:name="__RefHeading___Toc1406_2892046978"/></text:h>
      <text:p text:style-name="Text_20_body"><text:span text:style-name="T73">Dokumente </text:span>können Werke unter unterschiedlichen Lizenzformen beinhalten. Deshalb sind alle Quellen- und Lizenzinformationen jeweils direkt am eingebunden Werk in der folgenden Form anzugeben:</text:p>
      <text:p text:style-name="Text_20_body">{Dateiname oder Bezeichnung des Werkes durch den Urheber} von {Urheber} [ {Lizenz mit verlinktem URL auf die Lizenz} ] via {verlinkte Quellen-URL} <text:span text:style-name="T77">[ {abgerufen am: tt.mm.jjjj} ]</text:span></text:p>
      <text:p text:style-name="Text_20_body">sofern der Rechteinhaber nicht explizit andere Vorgaben macht. <text:span text:style-name="T134">Beispiele finden Sie in den folgenden Abschnitten.</text:span></text:p>
      <text:p text:style-name="Text_20_body"><text:soft-page-break/>Auch Werke unter <text:a xlink:type="simple" xlink:href="https://creativecommons.org/publicdomain/zero/1.0/" office:target-frame-name="_blank" xlink:show="new" text:style-name="Internet_20_link" text:visited-style-name="Visited_20_Internet_20_Link">CC0</text:a> und <text:a xlink:type="simple" xlink:href="https://de.wikipedia.org/wiki/Gemeinfreiheit" office:target-frame-name="_blank" xlink:show="new" text:style-name="Internet_20_link" text:visited-style-name="Visited_20_Internet_20_Link">Public Domain</text:a> oder <text:a xlink:type="simple" xlink:href="https://pixabay.com/de/service/license-summary/" office:target-frame-name="_blank" xlink:show="new" text:style-name="Internet_20_link" text:visited-style-name="Visited_20_Internet_20_Link">Pixabay Lizenz</text:a> etc. sind direkt am Werk wie oben angegeben zu kennzeichnen, um a) zeitintensive Recherchen zur Herkunft der Werke zu vermeiden und b) sicher zu stellen, dass die Werke auch bei einer Weiterverarbeitung durch die Abrufenden korrekt ausgezeichnet bleiben (Vermeidung von Re-Lizenzierungen).</text:p>
      <text:p text:style-name="P26">Für die Angabe von Quellen steht die Absatzvorlage <text:span text:style-name="Emphasis">Quellenangabe</text:span> zur Verfügung.</text:p>
      <text:h text:style-name="P87" text:outline-level="2"><text:bookmark-start text:name="__RefHeading___Toc1408_2892046978"/>Beispiele für Quellen- und Lizenzangaben am Werk<text:bookmark-end text:name="__RefHeading___Toc1408_2892046978"/></text:h>
      <text:h text:style-name="Heading_20_3" text:outline-level="3"><text:bookmark-start text:name="__RefHeading___Toc1410_2892046978"/>Textbeispiel<text:bookmark-end text:name="__RefHeading___Toc1410_2892046978"/></text:h>
      <text:p text:style-name="Quotations">„Lorem ipsum dolor sit amet, consectetur adipisici elit, sed eiusmod tempor incidunt ut labore et dolore magna aliqua.“</text:p>
      <text:p text:style-name="Quellenangabe">Lorem ipsum von Unbekannt [ <text:a xlink:type="simple" xlink:href="https://creativecommons.org/licenses/by-sa/3.0/" office:target-frame-name="_blank" xlink:show="new" text:style-name="Internet_20_link" text:visited-style-name="Visited_20_Internet_20_Link">CC BY-SA 3.0</text:a> ] via <text:a xlink:type="simple" xlink:href="https://la.wikisource.org/wiki/Lorem_ipsum" office:target-frame-name="_blank" xlink:show="new" text:style-name="Internet_20_link" text:visited-style-name="Visited_20_Internet_20_Link">wikisource.org</text:a> <text:span text:style-name="T76">[ abgerufen am: 21.06.2023 ]</text:span></text:p>
      <text:h text:style-name="P88" text:outline-level="3"><text:bookmark-start text:name="__RefHeading___Toc1412_2892046978"/>Bildbeispiel<text:bookmark-end text:name="__RefHeading___Toc1412_2892046978"/></text:h>
      <text:p text:style-name="P21"><text:span text:style-name="T95">Bei Bildern werden die </text:span><text:span text:style-name="T75">L</text:span><text:span text:style-name="T74">izenzangaben </text:span><text:span text:style-name="T75">direkt am Werk </text:span><text:span text:style-name="T95">als Beschriftung eingefügt. Hierzu machen Sie einen Rechtsklick auf das entsprechende Bild und wählen im </text:span><text:span text:style-name="T78">Kontextmenü</text:span><text:span text:style-name="T75"> </text:span><text:span text:style-name="Emphasis"><text:span text:style-name="T75">Beschriftung einfügen</text:span></text:span><text:span text:style-name="T19"> </text:span><text:span text:style-name="T62">aus</text:span><text:span text:style-name="T19">. </text:span><text:span text:style-name="T65">Die </text:span><text:span text:style-name="T62">Lizenzangabe </text:span><text:span text:style-name="T65">wird nun als</text:span><text:span text:style-name="T62"> Beschriftungstext eingeben. </text:span><text:span text:style-name="T65">Unter den Eigenschaften muss</text:span><text:span text:style-name="T62"> die </text:span><text:span text:style-name="T61">Kategorie </text:span><text:span text:style-name="Emphasis"><text:span text:style-name="T75">Abbildung</text:span></text:span><text:span text:style-name="T19"> </text:span><text:span text:style-name="T62">aus</text:span><text:span text:style-name="T65">ge</text:span><text:span text:style-name="T62">wähl</text:span><text:span text:style-name="T65">t werden.</text:span></text:p>
      <text:p text:style-name="Textkörper_20_zentriert"><draw:frame draw:style-name="fr1" draw:name="Rahmen4" text:anchor-type="as-char" svg:width="11.18cm" draw:z-index="2"><draw:text-box fo:min-height="7.459cm"><text:p text:style-name="P24"><draw:frame draw:style-name="fr3" draw:name="Bild2" text:anchor-type="paragraph" svg:width="11.18cm" style:rel-width="100%" svg:height="7.459cm" style:rel-height="scale" draw:z-index="3"><draw:image xlink:href="Pictures/1000000000000280000001AB8F6FAB6B40C0C9CF.jpg" xlink:type="simple" xlink:show="embed" xlink:actuate="onLoad" draw:mime-type="image/jpeg"/><svg:title>Eine Reihe von umfallenden Büchern auf einem Holztisch.</svg:title></draw:frame>Abbildung <text:sequence text:ref-name="refIllustration1" text:name="Illustration" text:formula="ooow:Illustration+1" style:num-format="1">2</text:sequence>: books-literature-knowledge-5937716 von <text:a xlink:type="simple" xlink:href="https://pixabay.com/de/users/hermann-130146/" office:target-frame-name="_blank" xlink:show="new" text:style-name="Internet_20_link" text:visited-style-name="Visited_20_Internet_20_Link">Hermann</text:a> [ <text:a xlink:type="simple" xlink:href="https://pixabay.com/de/service/license-summary/" office:target-frame-name="_blank" xlink:show="new" text:style-name="Internet_20_link" text:visited-style-name="Visited_20_Internet_20_Link">PL</text:a> ] via <text:a xlink:type="simple" xlink:href="https://pixabay.com/de/photos/bücher-literatur-wissen-bildung-5942292/" office:target-frame-name="_blank" xlink:show="new" text:style-name="Internet_20_link" text:visited-style-name="Visited_20_Internet_20_Link">pixabay</text:a></text:p></draw:text-box></draw:frame></text:p>
      <text:h text:style-name="P72" text:outline-level="1"><text:bookmark-start text:name="__RefHeading___Toc3176_2289429839"/>Eine Seite im Querformat<text:bookmark-end text:name="__RefHeading___Toc3176_2289429839"/></text:h>
      <text:p text:style-name="P14">Wenn Sie eine <text:span text:style-name="T68">einzelne</text:span> Seite im Querformat <text:span text:style-name="T68">in ein Dokument aus Hochformatseiten </text:span>einfügen <text:span text:style-name="T68">wollen</text:span>, dann verfahren Sie in LibreOffice am einfachsten so:</text:p>
      <text:list xml:id="list3872318544" text:style-name="L1">
        <text:list-item>
          <text:p text:style-name="P109">Wählen Sie im Menü <text:span text:style-name="Emphasis">Einfügen</text:span><text:span text:style-name="T18"> </text:span><text:span text:style-name="T56">den Eintrag </text:span><text:span text:style-name="Emphasis">Umbrüche</text:span><text:span text:style-name="T18"> </text:span><text:span text:style-name="T56">und wählen Sie </text:span><text:span text:style-name="Emphasis">Manueller Umbruch</text:span><text:span text:style-name="T54"> </text:span><text:span text:style-name="T56">aus.</text:span></text:p>
        </text:list-item>
        <text:list-item>
          <text:p text:style-name="P110"><text:span text:style-name="T135">Wählen Sie dort den Typ </text:span><text:span text:style-name="Emphasis"><text:span text:style-name="T135">Seitenumbruch</text:span></text:span><text:span text:style-name="T135"> und l</text:span><text:span text:style-name="T67">egen </text:span>die Seitenvorlage <text:span text:style-name="Emphasis">Querformat</text:span> <text:span text:style-name="T67">fest.</text:span></text:p>
        </text:list-item>
      </text:list>
      <text:p text:style-name="P18"><text:span text:style-name="T58">U</text:span><text:span text:style-name="T55">nd genau so geht es dann nach </text:span><text:span text:style-name="T57">dieser einen </text:span><text:span text:style-name="T55">Seite im Querformat auch wieder zurück zum Hochformat. </text:span><text:span text:style-name="T60">Die </text:span><text:span text:style-name="T55">Seitenvorlage </text:span><text:span text:style-name="T60">für DIN A4 im Hochformat nennt sich in dieser </text:span><text:span text:style-name="T58">Dokumentenvorlage schlicht</text:span><text:span text:style-name="T55"> </text:span><text:span text:style-name="Emphasis"><text:span text:style-name="T112">Standard</text:span></text:span><text:span text:style-name="T55">.</text:span></text:p>
      <text:p text:style-name="P19"><text:span text:style-name="T55">S</text:span><text:span text:style-name="T54">ie sehen an dieser Seite </text:span><text:span text:style-name="T59">im Querformat</text:span><text:span text:style-name="T54">, dass diese keine Kopf- oder Fußzeile hat. Wenn Sie </text:span><text:span text:style-name="T66">eine </text:span><text:span text:style-name="T54">solche benötigen, dann setzen Sie in der Seitenvorlage die entsprechenden Häkchen.</text:span></text:p>
      <text:h text:style-name="P73" text:outline-level="1"><text:bookmark-start text:name="__RefHeading___Toc7166_4071716319"/>Verzeichnisse<text:bookmark-end text:name="__RefHeading___Toc7166_4071716319"/></text:h>
      <text:p text:style-name="P40">Die folgenden Eintragungen werden von LibreOffice automatisch aus entsprechenden Feldern im Text erzeugt. <text:span text:style-name="T103">Ein Feld für einen Literaturverzeichniseintrag kann z.B. folgendermaßen aussehen: </text:span><text:bibliography-mark text:identifier="Posselt &amp; Frölich, 2019" text:bibliography-type="book" text:author="Posselt, Klaas/Frölich, Dirk" text:booktitle="Barrierefreie PDF-Dokumente erstellen: das Praxishandbuch für den Arbeitsalltag: mit Beispielen zur Umsetzung in Adobe InDesign und Microsoft Office/LibreOffice" text:edition="1. Auflage" text:publisher="dpunkt.verlag" text:year="2019" text:custom1="Heidelberg" text:custom2="Deutschland" text:isbn="978-3-86490-487-5">[Posselt &amp; Frölich, 2019]</text:bibliography-mark>.</text:p>
      <text:p text:style-name="P40">Sie können derartige Verzeichnisse nicht „einfach so“ löschen. Sollten Sie diese nicht benötigen, dann klicken Sie diese mit der Maus rechts an und wählen Sie <text:span text:style-name="Emphasis">Verzeichnis löschen</text:span> aus.</text:p>
      <text:bibliography text:style-name="Sect1" text:protected="true" text:name="Literaturverzeichnis1">
        <text:bibliography-source>
          <text:index-title-template text:style-name="Bibliography_20_Heading">Literaturverzeichnis</text:index-title-template>
          <text:bibliography-entry-template text:bibliography-type="article"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book"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year"/>
            <text:index-entry-span>): </text:index-entry-span>
            <text:index-entry-bibliography text:bibliography-data-field="booktitle"/>
            <text:index-entry-span>, </text:index-entry-span>
            <text:index-entry-bibliography text:bibliography-data-field="edition"/>
            <text:index-entry-span>, </text:index-entry-span>
            <text:index-entry-bibliography text:bibliography-data-field="custom1"/>
            <text:index-entry-span>, </text:index-entry-span>
            <text:index-entry-bibliography text:bibliography-data-field="custom2"/>
            <text:index-entry-span>: </text:index-entry-span>
            <text:index-entry-bibliography text:bibliography-data-field="publisher"/>
            <text:index-entry-span>.</text:index-entry-span>
          </text:bibliography-entry-template>
          <text:bibliography-entry-template text:bibliography-type="booklet"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onference"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1"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2"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3"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4"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5"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email"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inbook"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incollection"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inproceedings"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journal"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manual"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mastersthesis"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misc"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index-entry-span>, </text:index-entry-span>
            <text:index-entry-bibliography text:bibliography-data-field="url"/>
          </text:bibliography-entry-template>
          <text:bibliography-entry-template text:bibliography-type="phdthesis"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proceedings"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techreport"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unpublished"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www"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source>
        <text:index-body>
          <text:index-title text:style-name="Sect1" text:name="Literaturverzeichnis1_Head">
            <text:p text:style-name="Bibliography_20_Heading">Literaturverzeichnis</text:p>
          </text:index-title>
          <text:p text:style-name="P45">Posselt &amp; Frölich, 2019: <text:s/>Posselt, Klaas/Frölich, Dirk (2019): Barrierefreie PDF-Dokumente erstellen: das Praxishandbuch für den Arbeitsalltag: mit Beispielen zur Umsetzung in Adobe InDesign und Microsoft Office/LibreOffice, 1. Auflage, Heidelberg, Deutschland: dpunkt.verlag.</text:p>
        </text:index-body>
      </text:bibliography>
      <text:illustration-index text:style-name="Sect1" text:protected="true" text:name="Abbildungsverzeichnis1">
        <text:illustration-index-source text:caption-sequence-name="Illustration" text:caption-sequence-format="text">
          <text:index-title-template text:style-name="Figure_20_Index_20_Heading">Abbildungsverzeichnis</text:index-title-template>
          <text:illustration-index-entry-template text:style-name="Figure_20_Index_20_1">
            <text:index-entry-link-start text:style-name="Index_20_Link"/>
            <text:index-entry-text/>
            <text:index-entry-tab-stop style:type="right" style:leader-char="."/>
            <text:index-entry-page-number/>
            <text:index-entry-link-end/>
          </text:illustration-index-entry-template>
        </text:illustration-index-source>
        <text:index-body>
          <text:index-title text:style-name="Sect1" text:name="Abbildungsverzeichnis1_Head">
            <text:p text:style-name="Figure_20_Index_20_Heading">Abbildungsverzeichnis</text:p>
          </text:index-title>
          <text:p text:style-name="P22"><text:a xlink:type="simple" xlink:href="#Abbildung!0%7Csequence" text:style-name="Index_20_Link" text:visited-style-name="Index_20_Link">Abbildung 1: books-literature-knowledge-5937716 von Hermann [ PL ] via pixabay<text:tab/>11</text:a></text:p>
          <text:p text:style-name="P22"><text:a xlink:type="simple" xlink:href="#Abbildung!1%7Csequence" text:style-name="Index_20_Link" text:visited-style-name="Index_20_Link">Abbildung 2: books-literature-knowledge-5937716 von Hermann [ PL ] via pixabay<text:tab/>13</text:a></text:p>
        </text:index-body>
      </text:illustration-index>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FreeMono" svg:font-family="FreeMono" style:font-adornments="Fett" style:font-family-generic="modern" style:font-pitch="fixed"/>
    <style:font-face style:name="FreeMono1" svg:font-family="FreeMono" style:font-adornments="Standard" style:font-family-generic="modern" style:font-pitch="fixed"/>
    <style:font-face style:name="Gudea" svg:font-family="Gudea" style:font-pitch="variable"/>
    <style:font-face style:name="Gudea1" svg:font-family="Gudea" style:font-adornments="Fett" style:font-pitch="variable"/>
    <style:font-face style:name="Gudea2" svg:font-family="Gudea" style:font-adornments="Kursiv" style:font-pitch="variable"/>
    <style:font-face style:name="Gudea3" svg:font-family="Gudea" style:font-adornments="Standard"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ans Mono CJK SC" svg:font-family="'Noto Sans Mono CJK SC'" style:font-family-generic="modern" style:font-pitch="fixed"/>
    <style:font-face style:name="Noto Serif CJK SC" svg:font-family="'Noto Serif CJK SC'" style:font-family-generic="system" style:font-pitch="variable"/>
    <style:font-face style:name="OpenSymbol" svg:font-family="OpenSymbol" style:font-charset="x-symbol"/>
    <style:font-face style:name="OpenSymbol1" svg:font-family="OpenSymbol" style:font-adornments="Regular"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de" fo:country="DE" style:letter-kerning="true" style:font-name-asian="Noto Serif CJK SC" style:font-size-asian="10.5pt" style:language-asian="zh" style:country-asian="CN" style:font-name-complex="Lohit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oto Serif CJK SC" style:font-size-asian="10.5pt" style:language-asian="zh" style:country-asian="CN" style:font-name-complex="Lohit Devanagari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line-height="120%" style:page-number="auto"/>
      <style:text-properties style:font-name="Gudea3" fo:font-family="Gudea" style:font-style-name="Standard" style:font-pitch="variable"/>
    </style:style>
    <style:style style:name="Heading" style:family="paragraph" style:parent-style-name="Standard" style:next-style-name="Text_20_body" style:class="text" style:master-page-name="">
      <style:paragraph-properties fo:margin-top="0.423cm" fo:margin-bottom="0.212cm" style:contextual-spacing="false" fo:line-height="120%" style:page-number="auto" fo:keep-with-next="always" text:number-lines="false" text:line-number="0"/>
      <style:text-properties style:font-name="Gudea3" fo:font-family="Gudea" style:font-style-name="Standard"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cm" fo:margin-bottom="0.21cm" style:contextual-spacing="false" fo:line-height="120%" style:page-number="auto" text:number-lines="false" text:line-number="0"/>
      <style:text-properties style:font-name="Gudea3" fo:font-family="Gudea" style:font-style-name="Standard" style:font-pitch="variable"/>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master-page-name="">
      <style:paragraph-properties fo:line-height="120%" style:page-number="auto" text:number-lines="false" text:line-number="0"/>
      <style:text-properties style:font-size-asian="12pt" style:font-name-complex="Lohit Devanagari" style:font-family-complex="'Lohit Devanagari'"/>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style:font-name="Gudea3" fo:font-family="Gudea" style:font-style-name="Standard" style:font-pitch="variable" fo:font-size="16pt" fo:font-weight="normal"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text-indent="0cm" style:auto-text-indent="false" fo:padding="0.049cm" fo:border-left="none" fo:border-right="none" fo:border-top="none" fo:border-bottom="0.51pt solid #b70017" text:number-lines="false" text:line-number="0"/>
      <style:text-properties fo:font-size="18pt" fo:font-weight="normal" style:font-size-asian="16pt" style:font-weight-asian="bold" style:font-size-complex="16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style:font-name="Gudea3" fo:font-family="Gudea" style:font-style-name="Standard" style:font-pitch="variable" fo:font-size="10p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fo:line-height="120%">
        <style:tab-stops>
          <style:tab-stop style:position="0.63cm"/>
          <style:tab-stop style:position="0.951cm"/>
          <style:tab-stop style:position="1.27cm"/>
          <style:tab-stop style:position="1.589cm"/>
          <style:tab-stop style:position="1.9cm"/>
        </style:tab-stops>
      </style:paragraph-properties>
      <style:text-properties style:font-name="Gudea3" fo:font-family="Gudea" style:font-style-name="Standard" style:font-pitch="variable" fo:font-size="16pt" fo:font-weight="normal" style:font-size-asian="16pt" style:font-weight-asian="bold" style:font-size-complex="16pt"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line-height="120%" fo:padding="0.049cm" fo:border-left="none" fo:border-right="none" fo:border-top="none" fo:border-bottom="0.51pt solid #b70017">
        <style:tab-stops>
          <style:tab-stop style:position="0.63cm"/>
          <style:tab-stop style:position="0.951cm"/>
          <style:tab-stop style:position="1.27cm"/>
          <style:tab-stop style:position="1.589cm"/>
          <style:tab-stop style:position="1.9cm"/>
        </style:tab-stops>
      </style:paragraph-properties>
      <style:text-properties style:font-name="Gudea3" fo:font-family="Gudea" style:font-style-name="Standard" style:font-pitch="variable" fo:font-size="18pt" fo:font-weight="normal" style:font-size-asian="18pt" style:font-weight-asian="bold" style:font-size-complex="18pt" style:font-weight-complex="bold"/>
    </style:style>
    <style:style style:name="Contents_20_1" style:display-name="Contents 1" style:family="paragraph" style:parent-style-name="Index" style:class="index">
      <style:paragraph-properties fo:margin-left="0cm" fo:margin-right="0cm" fo:line-height="120%" fo:text-indent="0cm" style:auto-text-indent="false">
        <style:tab-stops>
          <style:tab-stop style:position="17cm" style:type="right" style:leader-style="dotted" style:leader-text="."/>
        </style:tab-stops>
      </style:paragraph-properties>
      <style:text-properties style:font-name="Gudea3" fo:font-family="Gudea" style:font-style-name="Standard" style:font-pitch="variable"/>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text-properties style:font-name="Gudea3" fo:font-family="Gudea" style:font-style-name="Standard" style:font-pitch="variable"/>
    </style:style>
    <style:style style:name="Title" style:family="paragraph" style:parent-style-name="Heading" style:next-style-name="Text_20_body" style:class="chapter" style:master-page-name="">
      <style:paragraph-properties fo:line-height="120%" fo:text-align="center" style:justify-single-word="false" style:page-number="auto" fo:padding-left="0.049cm" fo:padding-right="0.049cm" fo:padding-top="1cm" fo:padding-bottom="0.049cm" fo:border-left="none" fo:border-right="none" fo:border-top="0.51pt solid #b70017" fo:border-bottom="none"/>
      <style:text-properties style:font-name="Gudea3" fo:font-family="Gudea" style:font-style-name="Standard" style:font-pitch="variable" fo:font-size="28pt" fo:font-weight="normal"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line-height="120%" fo:text-align="center" style:justify-single-word="false"/>
      <style:text-properties style:font-name="Gudea3" fo:font-family="Gudea" style:font-style-name="Standard" style:font-pitch="variable" fo:font-size="18pt" style:font-size-asian="18pt" style:font-size-complex="18pt"/>
    </style:style>
    <style:style style:name="Horizontal_20_Line" style:display-name="Horizontal Line" style:family="paragraph" style:parent-style-name="Standard" style:next-style-name="Text_20_body" style:class="html" style:master-page-name="">
      <style:paragraph-properties fo:margin-top="0cm" fo:margin-bottom="0.499cm" style:contextual-spacing="false" style:page-number="auto" fo:padding="0cm" fo:border-left="none" fo:border-right="none" fo:border-top="none" fo:border-bottom="0.14pt solid #b70017" text:number-lines="false" text:line-number="0" style:join-border="false"/>
      <style:text-properties fo:color="#b70017" loext:opacity="100%" fo:font-size="6pt" style:font-size-asian="6pt" style:font-size-complex="6pt"/>
    </style:style>
    <style:style style:name="Table_20_Contents" style:display-name="Table Contents" style:family="paragraph" style:parent-style-name="Standard" style:class="extra">
      <style:paragraph-properties fo:line-height="150%" fo:orphans="0" fo:widows="0" text:number-lines="false" text:line-number="0"/>
      <style:text-properties style:font-name="Gudea3" fo:font-family="Gudea" style:font-style-name="Standard" style:font-pitch="variable"/>
    </style:style>
    <style:style style:name="Table_20_Heading" style:display-name="Table Heading" style:family="paragraph" style:parent-style-name="Table_20_Contents" style:class="extra" style:master-page-name="">
      <style:paragraph-properties fo:margin-left="0cm" fo:margin-right="0cm" fo:line-height="150%" fo:text-align="start" style:justify-single-word="false" fo:text-indent="0cm" style:auto-text-indent="false" style:page-number="auto" text:number-lines="false" text:line-number="0"/>
      <style:text-properties fo:font-weight="bold" style:font-weight-asian="bold" style:font-weight-complex="bold"/>
    </style:style>
    <style:style style:name="Heading_20_5" style:display-name="Heading 5" style:family="paragraph" style:parent-style-name="Heading" style:next-style-name="Text_20_body" style:default-outline-level="5" style:class="text">
      <style:paragraph-properties fo:margin-top="0.212cm" fo:margin-bottom="0.106cm" style:contextual-spacing="false"/>
      <style:text-properties style:font-name="Gudea3" fo:font-family="Gudea" style:font-style-name="Standard" style:font-pitch="variable" fo:font-size="12pt" fo:font-weight="normal" style:font-size-asian="12pt" style:font-weight-asian="bold" style:font-size-complex="12pt" style:font-weight-complex="bold"/>
    </style:style>
    <style:style style:name="Heading_20_6" style:display-name="Heading 6" style:family="paragraph" style:parent-style-name="Heading" style:next-style-name="Text_20_body" style:default-outline-level="6" style:class="text">
      <style:paragraph-properties fo:margin-top="0.106cm" fo:margin-bottom="0.106cm" style:contextual-spacing="false"/>
      <style:text-properties style:font-name="Gudea3" fo:font-family="Gudea" style:font-style-name="Standard" style:font-pitch="variable" fo:font-size="12pt" fo:font-style="normal" fo:font-weight="normal" style:font-size-asian="12pt" style:font-style-asian="italic" style:font-weight-asian="bold" style:font-size-complex="12pt" style:font-style-complex="italic" style:font-weight-complex="bold"/>
    </style:style>
    <style:style style:name="Heading_20_7" style:display-name="Heading 7" style:family="paragraph" loext:hidden="true" style:hidden="true" style:parent-style-name="Heading" style:next-style-name="Text_20_body" style:default-outline-level="7" style:class="text">
      <style:paragraph-properties fo:margin-top="0.106cm" fo:margin-bottom="0.106cm" style:contextual-spacing="false"/>
      <style:text-properties fo:font-size="10pt" fo:font-weight="bold" style:font-size-asian="10pt" style:font-weight-asian="bold" style:font-size-complex="10pt" style:font-weight-complex="bold"/>
    </style:style>
    <style:style style:name="Heading_20_8" style:display-name="Heading 8" style:family="paragraph" loext:hidden="true" style:hidden="true" style:parent-style-name="Heading" style:next-style-name="Text_20_body" style:default-outline-level="8" style:class="text">
      <style:paragraph-properties fo:margin-top="0.106cm" fo:margin-bottom="0.106cm" style:contextual-spacing="false"/>
      <style:text-properties fo:font-size="10pt" fo:font-style="italic" fo:font-weight="bold" style:font-size-asian="10pt" style:font-style-asian="italic" style:font-weight-asian="bold" style:font-size-complex="10pt" style:font-style-complex="italic" style:font-weight-complex="bold"/>
    </style:style>
    <style:style style:name="Heading_20_9" style:display-name="Heading 9" style:family="paragraph" loext:hidden="true" style:hidden="true" style:parent-style-name="Heading" style:next-style-name="Text_20_body" style:default-outline-level="9"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Heading_20_10" style:display-name="Heading 10" style:family="paragraph" loext:hidden="true" style:hidden="true" style:parent-style-name="Heading" style:next-style-name="Text_20_body" style:default-outline-level="10"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Signature" style:family="paragraph" style:parent-style-name="Standard" style:next-style-name="Text_20_body" style:class="text" style:master-page-name="">
      <style:paragraph-properties fo:line-height="120%" fo:text-align="end" style:justify-single-word="false" style:page-number="auto" text:number-lines="false" text:line-number="0">
        <style:tab-stops/>
      </style:paragraph-properties>
      <style:text-properties style:font-name="Gudea3" fo:font-family="Gudea" style:font-style-name="Standard" style:font-pitch="variable" fo:font-style="italic"/>
    </style:style>
    <style:style style:name="Drawing" style:family="paragraph" loext:hidden="true" style:hidden="true" style:parent-style-name="Caption" style:class="extra"/>
    <style:style style:name="Contents_20_5" style:display-name="Contents 5" style:family="paragraph" loext:hidden="true" style:hidden="true" style:parent-style-name="Index" style:class="index">
      <style:paragraph-properties fo:margin-left="2cm" fo:margin-right="0cm" fo:text-indent="0cm" style:auto-text-indent="false">
        <style:tab-stops>
          <style:tab-stop style:position="15cm" style:type="right" style:leader-style="dotted" style:leader-text="."/>
        </style:tab-stops>
      </style:paragraph-properties>
    </style:style>
    <style:style style:name="Contents_20_6" style:display-name="Contents 6" style:family="paragraph" loext:hidden="true" style:hidden="true" style:parent-style-name="Index" style:class="index">
      <style:paragraph-properties fo:margin-left="2.499cm" fo:margin-right="0cm" fo:text-indent="0cm" style:auto-text-indent="false">
        <style:tab-stops>
          <style:tab-stop style:position="14.501cm" style:type="right" style:leader-style="dotted" style:leader-text="."/>
        </style:tab-stops>
      </style:paragraph-properties>
    </style:style>
    <style:style style:name="Contents_20_7" style:display-name="Contents 7" style:family="paragraph" loext:hidden="true" style:hidden="true" style:parent-style-name="Index" style:class="index">
      <style:paragraph-properties fo:margin-left="3cm" fo:margin-right="0cm" fo:text-indent="0cm" style:auto-text-indent="false">
        <style:tab-stops>
          <style:tab-stop style:position="14cm" style:type="right" style:leader-style="dotted" style:leader-text="."/>
        </style:tab-stops>
      </style:paragraph-properties>
    </style:style>
    <style:style style:name="Contents_20_8" style:display-name="Contents 8" style:family="paragraph" loext:hidden="true" style:hidden="true" style:parent-style-name="Index" style:class="index">
      <style:paragraph-properties fo:margin-left="3.5cm" fo:margin-right="0cm" fo:text-indent="0cm" style:auto-text-indent="false">
        <style:tab-stops>
          <style:tab-stop style:position="13.501cm" style:type="right" style:leader-style="dotted" style:leader-text="."/>
        </style:tab-stops>
      </style:paragraph-properties>
    </style:style>
    <style:style style:name="Contents_20_9" style:display-name="Contents 9" style:family="paragraph" loext:hidden="true" style:hidden="true" style:parent-style-name="Index" style:class="index">
      <style:paragraph-properties fo:margin-left="4.001cm" fo:margin-right="0cm" fo:text-indent="0cm" style:auto-text-indent="false">
        <style:tab-stops>
          <style:tab-stop style:position="13cm" style:type="right" style:leader-style="dotted" style:leader-text="."/>
        </style:tab-stops>
      </style:paragraph-properties>
    </style:style>
    <style:style style:name="Contents_20_10" style:display-name="Contents 10" style:family="paragraph" loext:hidden="true" style:hidden="true" style:parent-style-name="Index" style:class="index">
      <style:paragraph-properties fo:margin-left="4.5cm" fo:margin-right="0cm" fo:text-indent="0cm" style:auto-text-indent="false">
        <style:tab-stops>
          <style:tab-stop style:position="12.501cm" style:type="right" style:leader-style="dotted" style:leader-text="."/>
        </style:tab-stops>
      </style:paragraph-properties>
    </style:style>
    <style:style style:name="Addressee" style:family="paragraph" loext:hidden="true" style:hidden="true" style:parent-style-name="Standard" style:class="extra">
      <style:paragraph-properties fo:margin-top="0cm" fo:margin-bottom="0.106cm" style:contextual-spacing="false" text:number-lines="false" text:line-number="0"/>
    </style:style>
    <style:style style:name="User_20_Index_20_1" style:display-name="User Index 1" style:family="paragraph" loext:hidden="true"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User_20_Index_20_2" style:display-name="User Index 2" style:family="paragraph" loext:hidden="true" style:hidden="true"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User_20_Index_20_3" style:display-name="User Index 3" style:family="paragraph" loext:hidden="true" style:hidden="true" style:parent-style-name="Index" style:class="index">
      <style:paragraph-properties fo:margin-left="1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loext:hidden="true" style:hidden="true" style:parent-style-name="Index" style:class="index">
      <style:paragraph-properties fo:margin-left="1.499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loext:hidden="true" style:hidden="true" style:parent-style-name="Index" style:class="index">
      <style:paragraph-properties fo:margin-left="2cm" fo:margin-right="0cm" fo:text-indent="0cm" style:auto-text-indent="false">
        <style:tab-stops>
          <style:tab-stop style:position="15cm" style:type="right" style:leader-style="dotted" style:leader-text="."/>
        </style:tab-stops>
      </style:paragraph-properties>
    </style:style>
    <style:style style:name="User_20_Index_20_6" style:display-name="User Index 6" style:family="paragraph" loext:hidden="true" style:hidden="true" style:parent-style-name="Index" style:class="index">
      <style:paragraph-properties fo:margin-left="2.499cm" fo:margin-right="0cm" fo:text-indent="0cm" style:auto-text-indent="false">
        <style:tab-stops>
          <style:tab-stop style:position="14.501cm" style:type="right" style:leader-style="dotted" style:leader-text="."/>
        </style:tab-stops>
      </style:paragraph-properties>
    </style:style>
    <style:style style:name="User_20_Index_20_7" style:display-name="User Index 7" style:family="paragraph" loext:hidden="true" style:hidden="true" style:parent-style-name="Index" style:class="index">
      <style:paragraph-properties fo:margin-left="3cm" fo:margin-right="0cm" fo:text-indent="0cm" style:auto-text-indent="false">
        <style:tab-stops>
          <style:tab-stop style:position="14cm" style:type="right" style:leader-style="dotted" style:leader-text="."/>
        </style:tab-stops>
      </style:paragraph-properties>
    </style:style>
    <style:style style:name="User_20_Index_20_8" style:display-name="User Index 8" style:family="paragraph" loext:hidden="true" style:hidden="true" style:parent-style-name="Index" style:class="index">
      <style:paragraph-properties fo:margin-left="3.5cm" fo:margin-right="0cm" fo:text-indent="0cm" style:auto-text-indent="false">
        <style:tab-stops>
          <style:tab-stop style:position="13.501cm" style:type="right" style:leader-style="dotted" style:leader-text="."/>
        </style:tab-stops>
      </style:paragraph-properties>
    </style:style>
    <style:style style:name="User_20_Index_20_9" style:display-name="User Index 9" style:family="paragraph" loext:hidden="true" style:hidden="true" style:parent-style-name="Index" style:class="index">
      <style:paragraph-properties fo:margin-left="4.001cm" fo:margin-right="0cm" fo:text-indent="0cm" style:auto-text-indent="false">
        <style:tab-stops>
          <style:tab-stop style:position="13cm" style:type="right" style:leader-style="dotted" style:leader-text="."/>
        </style:tab-stops>
      </style:paragraph-properties>
    </style:style>
    <style:style style:name="User_20_Index_20_10" style:display-name="User Index 10" style:family="paragraph" loext:hidden="true" style:hidden="true" style:parent-style-name="Index" style:class="index">
      <style:paragraph-properties fo:margin-left="4.5cm" fo:margin-right="0cm" fo:text-indent="0cm" style:auto-text-indent="false">
        <style:tab-stops>
          <style:tab-stop style:position="12.501cm" style:type="right" style:leader-style="dotted" style:leader-text="."/>
        </style:tab-stops>
      </style:paragraph-properties>
    </style:style>
    <style:style style:name="User_20_Index_20_Heading" style:display-name="User Index Heading" style:family="paragraph" loext:hidden="true" style:hidden="true"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Sender" style:family="paragraph" loext:hidden="true" style:hidden="true" style:parent-style-name="Standard" style:class="extra">
      <style:paragraph-properties fo:margin-top="0cm" fo:margin-bottom="0.106cm" style:contextual-spacing="false" text:number-lines="false" text:line-number="0"/>
    </style:style>
    <style:style style:name="List_20_3" style:display-name="List 3" style:family="paragraph" loext:hidden="true" style:hidden="true" style:parent-style-name="List" style:class="list">
      <style:paragraph-properties fo:margin-left="1.905cm" fo:margin-right="0cm" fo:margin-top="0cm" fo:margin-bottom="0.212cm" style:contextual-spacing="false" fo:text-indent="-0.635cm" style:auto-text-indent="false"/>
    </style:style>
    <style:style style:name="List_20_3_20_Start" style:display-name="List 3 Start" style:family="paragraph" loext:hidden="true" style:hidden="true" style:parent-style-name="List" style:next-style-name="List_20_3" style:class="list">
      <style:paragraph-properties fo:margin-left="1.905cm" fo:margin-right="0cm" fo:margin-top="0.423cm" fo:margin-bottom="0.212cm" style:contextual-spacing="false" fo:text-indent="-0.635cm" style:auto-text-indent="false"/>
    </style:style>
    <style:style style:name="List_20_3_20_End" style:display-name="List 3 End" style:family="paragraph" loext:hidden="true" style:hidden="true" style:parent-style-name="List" style:next-style-name="List_20_3" style:class="list">
      <style:paragraph-properties fo:margin-left="1.905cm" fo:margin-right="0cm" fo:margin-top="0cm" fo:margin-bottom="0.423cm" style:contextual-spacing="false" fo:text-indent="-0.635cm" style:auto-text-indent="false"/>
    </style:style>
    <style:style style:name="List_20_3_20_Cont." style:display-name="List 3 Cont." style:family="paragraph" loext:hidden="true" style:hidden="true" style:parent-style-name="List" style:class="list">
      <style:paragraph-properties fo:margin-left="1.905cm" fo:margin-right="0cm" fo:margin-top="0cm" fo:margin-bottom="0.212cm" style:contextual-spacing="false" fo:text-indent="0cm" style:auto-text-indent="false"/>
    </style:style>
    <style:style style:name="List_20_4" style:display-name="List 4" style:family="paragraph" loext:hidden="true" style:hidden="true" style:parent-style-name="List" style:class="list">
      <style:paragraph-properties fo:margin-left="2.54cm" fo:margin-right="0cm" fo:margin-top="0cm" fo:margin-bottom="0.212cm" style:contextual-spacing="false" fo:text-indent="-0.635cm" style:auto-text-indent="false"/>
    </style:style>
    <style:style style:name="List_20_4_20_Start" style:display-name="List 4 Start" style:family="paragraph" loext:hidden="true" style:hidden="true" style:parent-style-name="List" style:next-style-name="List_20_4" style:class="list">
      <style:paragraph-properties fo:margin-left="2.54cm" fo:margin-right="0cm" fo:margin-top="0.423cm" fo:margin-bottom="0.212cm" style:contextual-spacing="false" fo:text-indent="-0.635cm" style:auto-text-indent="false"/>
    </style:style>
    <style:style style:name="List_20_4_20_End" style:display-name="List 4 End" style:family="paragraph" loext:hidden="true" style:hidden="true" style:parent-style-name="List" style:next-style-name="List_20_4" style:class="list">
      <style:paragraph-properties fo:margin-left="2.54cm" fo:margin-right="0cm" fo:margin-top="0cm" fo:margin-bottom="0.423cm" style:contextual-spacing="false" fo:text-indent="-0.635cm" style:auto-text-indent="false"/>
    </style:style>
    <style:style style:name="List_20_4_20_Cont." style:display-name="List 4 Cont." style:family="paragraph" loext:hidden="true" style:hidden="true" style:parent-style-name="List" style:class="list">
      <style:paragraph-properties fo:margin-left="2.54cm" fo:margin-right="0cm" fo:margin-top="0cm" fo:margin-bottom="0.212cm" style:contextual-spacing="false" fo:text-indent="0cm" style:auto-text-indent="false"/>
    </style:style>
    <style:style style:name="List_20_5" style:display-name="List 5" style:family="paragraph" loext:hidden="true" style:hidden="true" style:parent-style-name="List" style:class="list">
      <style:paragraph-properties fo:margin-left="3.175cm" fo:margin-right="0cm" fo:margin-top="0cm" fo:margin-bottom="0.212cm" style:contextual-spacing="false" fo:text-indent="-0.635cm" style:auto-text-indent="false"/>
    </style:style>
    <style:style style:name="List_20_5_20_Start" style:display-name="List 5 Start" style:family="paragraph" loext:hidden="true" style:hidden="true" style:parent-style-name="List" style:next-style-name="List_20_5" style:class="list">
      <style:paragraph-properties fo:margin-left="3.175cm" fo:margin-right="0cm" fo:margin-top="0.423cm" fo:margin-bottom="0.212cm" style:contextual-spacing="false" fo:text-indent="-0.635cm" style:auto-text-indent="false"/>
    </style:style>
    <style:style style:name="List_20_5_20_End" style:display-name="List 5 End" style:family="paragraph" loext:hidden="true" style:hidden="true" style:parent-style-name="List" style:next-style-name="List_20_5" style:class="list">
      <style:paragraph-properties fo:margin-left="3.175cm" fo:margin-right="0cm" fo:margin-top="0cm" fo:margin-bottom="0.423cm" style:contextual-spacing="false" fo:text-indent="-0.635cm" style:auto-text-indent="false"/>
    </style:style>
    <style:style style:name="List_20_5_20_Cont." style:display-name="List 5 Cont." style:family="paragraph" loext:hidden="true" style:hidden="true" style:parent-style-name="List" style:class="list">
      <style:paragraph-properties fo:margin-left="3.175cm" fo:margin-right="0cm" fo:margin-top="0cm" fo:margin-bottom="0.212cm" style:contextual-spacing="false" fo:text-indent="0cm" style:auto-text-indent="false"/>
    </style:style>
    <style:style style:name="Marginalia" style:family="paragraph" loext:hidden="true" style:hidden="true" style:parent-style-name="Text_20_body" style:class="text">
      <style:paragraph-properties fo:margin-left="4.001cm" fo:margin-right="0cm" fo:text-indent="0cm" style:auto-text-indent="false"/>
    </style:style>
    <style:style style:name="Numbering_20_3" style:display-name="Numbering 3" style:family="paragraph" loext:hidden="true" style:hidden="true" style:parent-style-name="List" style:class="list">
      <style:paragraph-properties fo:margin-left="1.905cm" fo:margin-right="0cm" fo:margin-top="0cm" fo:margin-bottom="0.212cm" style:contextual-spacing="false" fo:text-indent="-0.635cm" style:auto-text-indent="false"/>
    </style:style>
    <style:style style:name="Numbering_20_3_20_Start" style:display-name="Numbering 3 Start" style:family="paragraph" loext:hidden="true" style:hidden="true" style:parent-style-name="List" style:next-style-name="Numbering_20_3" style:class="list">
      <style:paragraph-properties fo:margin-left="1.905cm" fo:margin-right="0cm" fo:margin-top="0.423cm" fo:margin-bottom="0.212cm" style:contextual-spacing="false" fo:text-indent="-0.635cm" style:auto-text-indent="false"/>
    </style:style>
    <style:style style:name="Numbering_20_3_20_End" style:display-name="Numbering 3 End" style:family="paragraph" loext:hidden="true" style:hidden="true" style:parent-style-name="List" style:next-style-name="Numbering_20_3" style:class="list">
      <style:paragraph-properties fo:margin-left="1.905cm" fo:margin-right="0cm" fo:margin-top="0cm" fo:margin-bottom="0.423cm" style:contextual-spacing="false" fo:text-indent="-0.635cm" style:auto-text-indent="false"/>
    </style:style>
    <style:style style:name="Numbering_20_3_20_Cont." style:display-name="Numbering 3 Cont." style:family="paragraph" loext:hidden="true" style:hidden="true" style:parent-style-name="List" style:class="list">
      <style:paragraph-properties fo:margin-left="1.905cm" fo:margin-right="0cm" fo:margin-top="0cm" fo:margin-bottom="0.212cm" style:contextual-spacing="false" fo:text-indent="0cm" style:auto-text-indent="false"/>
    </style:style>
    <style:style style:name="Numbering_20_4" style:display-name="Numbering 4" style:family="paragraph" loext:hidden="true" style:hidden="true" style:parent-style-name="List" style:class="list">
      <style:paragraph-properties fo:margin-left="2.54cm" fo:margin-right="0cm" fo:margin-top="0cm" fo:margin-bottom="0.212cm" style:contextual-spacing="false" fo:text-indent="-0.635cm" style:auto-text-indent="false"/>
    </style:style>
    <style:style style:name="Numbering_20_4_20_Start" style:display-name="Numbering 4 Start" style:family="paragraph" loext:hidden="true" style:hidden="true" style:parent-style-name="List" style:next-style-name="Numbering_20_4" style:class="list">
      <style:paragraph-properties fo:margin-left="2.54cm" fo:margin-right="0cm" fo:margin-top="0.423cm" fo:margin-bottom="0.212cm" style:contextual-spacing="false" fo:text-indent="-0.635cm" style:auto-text-indent="false"/>
    </style:style>
    <style:style style:name="Numbering_20_4_20_End" style:display-name="Numbering 4 End" style:family="paragraph" loext:hidden="true" style:hidden="true" style:parent-style-name="List" style:next-style-name="Numbering_20_4" style:class="list">
      <style:paragraph-properties fo:margin-left="2.54cm" fo:margin-right="0cm" fo:margin-top="0cm" fo:margin-bottom="0.423cm" style:contextual-spacing="false" fo:text-indent="-0.635cm" style:auto-text-indent="false"/>
    </style:style>
    <style:style style:name="Numbering_20_4_20_Cont." style:display-name="Numbering 4 Cont." style:family="paragraph" loext:hidden="true" style:hidden="true" style:parent-style-name="List" style:class="list">
      <style:paragraph-properties fo:margin-left="2.54cm" fo:margin-right="0cm" fo:margin-top="0cm" fo:margin-bottom="0.212cm" style:contextual-spacing="false" fo:text-indent="0cm" style:auto-text-indent="false"/>
    </style:style>
    <style:style style:name="Numbering_20_5" style:display-name="Numbering 5" style:family="paragraph" loext:hidden="true" style:hidden="true" style:parent-style-name="List" style:class="list">
      <style:paragraph-properties fo:margin-left="3.175cm" fo:margin-right="0cm" fo:margin-top="0cm" fo:margin-bottom="0.212cm" style:contextual-spacing="false" fo:text-indent="-0.635cm" style:auto-text-indent="false"/>
    </style:style>
    <style:style style:name="Numbering_20_5_20_Start" style:display-name="Numbering 5 Start" style:family="paragraph" loext:hidden="true" style:hidden="true" style:parent-style-name="List" style:next-style-name="Numbering_20_5" style:class="list">
      <style:paragraph-properties fo:margin-left="3.175cm" fo:margin-right="0cm" fo:margin-top="0.423cm" fo:margin-bottom="0.212cm" style:contextual-spacing="false" fo:text-indent="-0.635cm" style:auto-text-indent="false"/>
    </style:style>
    <style:style style:name="Numbering_20_5_20_End" style:display-name="Numbering 5 End" style:family="paragraph" loext:hidden="true" style:hidden="true" style:parent-style-name="List" style:next-style-name="Numbering_20_5" style:class="list">
      <style:paragraph-properties fo:margin-left="3.175cm" fo:margin-right="0cm" fo:margin-top="0cm" fo:margin-bottom="0.423cm" style:contextual-spacing="false" fo:text-indent="-0.635cm" style:auto-text-indent="false"/>
    </style:style>
    <style:style style:name="Numbering_20_5_20_Cont." style:display-name="Numbering 5 Cont." style:family="paragraph" loext:hidden="true" style:hidden="true" style:parent-style-name="List" style:class="list">
      <style:paragraph-properties fo:margin-left="3.175cm" fo:margin-right="0cm" fo:margin-top="0cm" fo:margin-bottom="0.212cm" style:contextual-spacing="false" fo:text-indent="0cm" style:auto-text-indent="false"/>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fo:line-height="120%">
        <style:tab-stops>
          <style:tab-stop style:position="0.63cm"/>
          <style:tab-stop style:position="0.951cm"/>
          <style:tab-stop style:position="1.27cm"/>
          <style:tab-stop style:position="1.589cm"/>
          <style:tab-stop style:position="1.9cm"/>
        </style:tab-stops>
      </style:paragraph-properties>
      <style:text-properties style:font-name="Gudea3" fo:font-family="Gudea" style:font-style-name="Standard" style:font-pitch="variable" fo:font-size="14pt" fo:font-weight="normal" style:font-size-asian="14pt" style:font-weight-asian="bold" style:font-size-complex="14pt" style:font-weight-complex="bold"/>
    </style:style>
    <style:style style:name="Quotations" style:family="paragraph" style:parent-style-name="Text_20_body" style:next-style-name="Quellenangabe" style:class="html" style:master-page-name="">
      <style:paragraph-properties fo:margin-left="1.27cm" fo:margin-right="1.27cm" fo:margin-top="0cm" fo:margin-bottom="0cm" style:contextual-spacing="false" fo:line-height="120%" fo:text-indent="0cm" style:auto-text-indent="false" style:page-number="auto"/>
      <style:text-properties style:font-name="Gudea3" fo:font-family="Gudea" style:font-style-name="Standard" style:font-pitch="variable"/>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style:font-name="Gudea3" fo:font-family="Gudea" style:font-style-name="Standard" style:font-pitch="variable" fo:font-size="10pt"/>
    </style:style>
    <style:style style:name="Bibliography_20_Heading" style:display-name="Bibliography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Figure_20_Index_20_Heading" style:display-name="Figure Index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Contents_20_3" style:display-name="Contents 3" style:family="paragraph" style:parent-style-name="Index" style:class="index">
      <style:paragraph-properties fo:margin-left="1cm" fo:margin-right="0cm" fo:text-indent="0cm" style:auto-text-indent="false">
        <style:tab-stops>
          <style:tab-stop style:position="16cm" style:type="right" style:leader-style="dotted" style:leader-text="."/>
        </style:tab-stops>
      </style:paragraph-properties>
      <style:text-properties style:font-name="Gudea3" fo:font-family="Gudea" style:font-style-name="Standard" style:font-pitch="variable"/>
    </style:style>
    <style:style style:name="Illustration" style:family="paragraph" style:parent-style-name="Caption" style:class="extra">
      <style:paragraph-properties fo:text-align="start" style:justify-single-word="false"/>
      <style:text-properties style:font-name="Gudea2" fo:font-family="Gudea" style:font-style-name="Kursiv" style:font-pitch="variable" fo:font-size="10pt" fo:font-style="normal"/>
    </style:style>
    <style:style style:name="Footnote" style:family="paragraph" style:parent-style-name="Standard" style:class="extra" style:master-page-name="">
      <style:paragraph-properties fo:margin-left="0.6cm" fo:margin-right="0cm" fo:line-height="115%" fo:text-indent="-0.6cm" style:auto-text-indent="false" style:page-number="auto" text:number-lines="false" text:line-number="0"/>
      <style:text-properties style:font-name="Gudea3" fo:font-family="Gudea" style:font-style-name="Standard" style:font-pitch="variable" fo:font-size="10pt" style:font-size-asian="10pt" style:font-size-complex="10p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fo:line-height="120%"/>
      <style:text-properties style:font-name="Gudea3" fo:font-family="Gudea" style:font-style-name="Standard" style:font-pitch="variable" fo:font-size="13pt" fo:font-style="normal" fo:font-weight="normal" style:font-size-asian="13pt" style:font-style-asian="italic" style:font-weight-asian="bold" style:font-size-complex="13pt" style:font-style-complex="italic" style:font-weight-complex="bold"/>
    </style:style>
    <style:style style:name="Frame_20_contents" style:display-name="Frame contents" style:family="paragraph" style:parent-style-name="Standard" style:class="extra"/>
    <style:style style:name="Header_20_right" style:display-name="Header right" style:family="paragraph" style:parent-style-name="Header" style:class="extra">
      <style:paragraph-properties fo:text-align="end" style:justify-single-word="false" text:number-lines="false" text:line-number="0">
        <style:tab-stops>
          <style:tab-stop style:position="8.5cm" style:type="center"/>
          <style:tab-stop style:position="17cm" style:type="right"/>
        </style:tab-stops>
      </style:paragraph-properties>
    </style:style>
    <style:style style:name="Contents_20_4" style:display-name="Contents 4" style:family="paragraph" style:parent-style-name="Index" style:class="index">
      <style:paragraph-properties fo:margin-left="1.499cm" fo:margin-right="0cm" fo:text-indent="0cm" style:auto-text-indent="false">
        <style:tab-stops>
          <style:tab-stop style:position="15.501cm" style:type="right" style:leader-style="dotted" style:leader-text="."/>
        </style:tab-stops>
      </style:paragraph-properties>
      <style:text-properties style:font-name="Gudea3" fo:font-family="Gudea" style:font-style-name="Standard" style:font-pitch="variable"/>
    </style:style>
    <style:style style:name="Table" style:family="paragraph" style:parent-style-name="Caption" style:class="extra"/>
    <style:style style:name="Appendix" style:family="paragraph" style:parent-style-name="Heading" style:next-style-name="Text_20_body" style:class="chapter">
      <style:paragraph-properties fo:text-align="center" style:justify-single-word="false"/>
      <style:text-properties style:font-name="Gudea3" fo:font-family="Gudea" style:font-style-name="Standard" style:font-pitch="variable" fo:font-size="16pt" fo:font-weight="normal" style:font-size-asian="16pt" style:font-weight-asian="bold" style:font-size-complex="16pt" style:font-weight-complex="bold"/>
    </style:style>
    <style:style style:name="Preformatted_20_Text" style:display-name="Preformatted Text" style:family="paragraph" style:parent-style-name="Text_20_body" style:class="html">
      <style:paragraph-properties fo:margin-left="1.27cm" fo:margin-right="0cm" fo:margin-top="0cm" fo:margin-bottom="0cm" style:contextual-spacing="false" fo:text-indent="0cm" style:auto-text-indent="false" text:number-lines="false" text:line-number="0">
        <style:tab-stops/>
      </style:paragraph-properties>
      <style:text-properties style:font-name="FreeMono1" fo:font-family="FreeMono" style:font-style-name="Standard" style:font-family-generic="modern" style:font-pitch="fixed" fo:font-size="12pt" style:font-name-asian="Noto Sans Mono CJK SC" style:font-family-asian="'Noto Sans Mono CJK SC'" style:font-family-generic-asian="modern" style:font-pitch-asian="fixed" style:font-size-asian="10pt" style:font-name-complex="Liberation Mono" style:font-family-complex="'Liberation Mono'" style:font-family-generic-complex="modern" style:font-pitch-complex="fixed" style:font-size-complex="10pt"/>
    </style:style>
    <style:style style:name="Endnote" style:family="paragraph" style:parent-style-name="Standard" style:class="extra">
      <style:paragraph-properties fo:margin-left="0.6cm" fo:margin-right="0cm" fo:line-height="115%" fo:text-indent="-0.6cm" style:auto-text-indent="false" text:number-lines="false" text:line-number="0"/>
      <style:text-properties style:font-name="Gudea3" fo:font-family="Gudea" style:font-style-name="Standard" style:font-pitch="variable" fo:font-size="10pt" style:font-size-asian="10pt" style:font-size-complex="10pt"/>
    </style:style>
    <style:style style:name="Kopfzeile_20_Erste_20_Seite_20_zentriert" style:display-name="Kopfzeile Erste Seite zentriert" style:family="paragraph" style:parent-style-name="Header">
      <style:paragraph-properties fo:text-align="center" style:justify-single-word="false"/>
    </style:style>
    <style:style style:name="Autorenangabe_20_Erste_20_Seite" style:display-name="Autorenangabe Erste Seite" style:family="paragraph" style:parent-style-name="Text_20_body">
      <style:paragraph-properties fo:margin-top="7.126cm" fo:margin-bottom="0.21cm" style:contextual-spacing="false"/>
    </style:style>
    <style:style style:name="Aufgabenstellung_20_hängend" style:display-name="Aufgabenstellung hängend" style:family="paragraph" style:parent-style-name="Text_20_body">
      <style:paragraph-properties fo:margin-left="1.499cm" fo:margin-right="0cm" fo:margin-top="0cm" fo:margin-bottom="3.5cm" style:contextual-spacing="false" fo:text-indent="-1.499cm" style:auto-text-indent="false">
        <style:tab-stops/>
      </style:paragraph-properties>
    </style:style>
    <style:style style:name="Textkörper_20_zentriert" style:display-name="Textkörper zentriert" style:family="paragraph" style:parent-style-name="Text_20_body" style:next-style-name="Text_20_body">
      <style:paragraph-properties fo:text-align="center" style:justify-single-word="false"/>
    </style:style>
    <style:style style:name="Textkörper_20_mit_20_Zeilennummern" style:display-name="Textkörper mit Zeilennummern" style:family="paragraph" style:parent-style-name="Text_20_body" style:master-page-name="">
      <style:paragraph-properties style:page-number="auto" text:number-lines="true" text:line-number="0"/>
    </style:style>
    <style:style style:name="List_20_1" style:display-name="List 1" style:family="paragraph" style:parent-style-name="List" style:class="list">
      <style:paragraph-properties fo:margin-left="0.635cm" fo:margin-right="0cm" fo:margin-top="0cm" fo:margin-bottom="0.212cm" style:contextual-spacing="false" fo:text-indent="-0.635cm" style:auto-text-indent="false"/>
    </style:style>
    <style:style style:name="List_20_1_20_Start" style:display-name="List 1 Start" style:family="paragraph" style:parent-style-name="List" style:next-style-name="List_20_1" style:class="list">
      <style:paragraph-properties fo:margin-left="0.635cm" fo:margin-right="0cm" fo:margin-top="0.423cm" fo:margin-bottom="0.212cm" style:contextual-spacing="false" fo:text-indent="-0.635cm" style:auto-text-indent="false"/>
    </style:style>
    <style:style style:name="List_20_1_20_End" style:display-name="List 1 End" style:family="paragraph" style:parent-style-name="List" style:next-style-name="List_20_1" style:class="list">
      <style:paragraph-properties fo:margin-left="0.635cm" fo:margin-right="0cm" fo:margin-top="0cm" fo:margin-bottom="0.423cm" style:contextual-spacing="false" fo:text-indent="-0.635cm" style:auto-text-indent="false"/>
    </style:style>
    <style:style style:name="Object_20_index_20_heading" style:display-name="Object index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Table_20_index_20_heading" style:display-name="Table index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Quellenangabe" style:family="paragraph" style:parent-style-name="Text_20_body" style:next-style-name="Text_20_body" style:master-page-name="">
      <style:paragraph-properties fo:text-align="end" style:justify-single-word="false" style:page-number="auto">
        <style:tab-stops/>
      </style:paragraph-properties>
      <style:text-properties fo:font-size="10pt"/>
    </style:style>
    <style:style style:name="Figure_20_Index_20_1" style:display-name="Figure Index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Text" style:family="paragraph" style:parent-style-name="Caption" style:class="extra"/>
    <style:style style:name="Numbering_20_1" style:display-name="Numbering 1" style:family="paragraph" style:parent-style-name="List" style:class="list">
      <style:paragraph-properties fo:margin-left="0.635cm" fo:margin-right="0cm" fo:margin-top="0cm" fo:margin-bottom="0.212cm" style:contextual-spacing="false"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Textkörper_20_mit_20_Leerraum_20_unten" style:display-name="Textkörper mit Leerraum unten" style:family="paragraph" style:parent-style-name="Text_20_body" style:next-style-name="Text_20_body" style:master-page-name="">
      <style:paragraph-properties fo:margin-top="0cm" fo:margin-bottom="3cm" style:contextual-spacing="false" style:page-number="auto">
        <style:tab-stops/>
      </style:paragraph-properties>
    </style:style>
    <style:style style:name="Internet_20_link" style:display-name="Internet link" style:family="text">
      <style:text-properties fo:color="#000080" loext:opacity="100%" style:font-name="Gudea3" fo:font-family="Gudea" style:font-style-name="Standard" style:font-pitch="variable" style:text-underline-style="solid" style:text-underline-width="auto" style:text-underline-color="font-color"/>
    </style:style>
    <style:style style:name="Index_20_Link" style:display-name="Index Link" style:family="text">
      <style:text-properties style:font-name="Gudea3" fo:font-family="Gudea" style:font-style-name="Standard" style:font-pitch="variable"/>
    </style:style>
    <style:style style:name="Numbering_20_Symbols" style:display-name="Numbering Symbols" style:family="text">
      <style:text-properties fo:color="#84000d" loext:opacity="100%" style:font-name="Gudea3" fo:font-family="Gudea" style:font-style-name="Standard" style:font-pitch="variable"/>
    </style:style>
    <style:style style:name="Bullet_20_Symbols" style:display-name="Bullet Symbols" style:family="text">
      <style:text-properties fo:color="#84000d" loext:opacity="100%"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ource_20_Text" style:display-name="Source Text" style:family="text">
      <style:text-properties style:font-name="FreeMono1" fo:font-family="FreeMono" style:font-style-name="Standard" style:font-family-generic="modern" style:font-pitch="fixed" style:font-name-asian="Noto Sans Mono CJK SC" style:font-family-asian="'Noto Sans Mono CJK SC'" style:font-family-generic-asian="modern" style:font-pitch-asian="fixed" style:font-name-complex="Liberation Mono" style:font-family-complex="'Liberation Mono'" style:font-family-generic-complex="modern" style:font-pitch-complex="fixed"/>
    </style:style>
    <style:style style:name="Vertical_20_Numbering_20_Symbols" style:display-name="Vertical Numbering Symbols" style:family="text">
      <style:text-properties style:font-name="Gudea3" fo:font-family="Gudea" style:font-style-name="Standard" style:font-pitch="variable" style:text-rotation-angle="90" style:text-rotation-scale="line-height"/>
    </style:style>
    <style:style style:name="Footnote_20_Symbol" style:display-name="Footnote Symbol" style:family="text">
      <style:text-properties fo:color="#b70017" loext:opacity="100%" style:font-name="Gudea3" fo:font-family="Gudea" style:font-style-name="Standard" style:font-pitch="variable"/>
    </style:style>
    <style:style style:name="Footnote_20_anchor" style:display-name="Footnote anchor" style:family="text">
      <style:text-properties style:text-position="super 58%" style:font-name="Gudea3" fo:font-family="Gudea" style:font-style-name="Standard" style:font-pitch="variable"/>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Endnote_20_Symbol" style:display-name="Endnote Symbol" style:family="text">
      <style:text-properties fo:color="#b70017" loext:opacity="100%" style:font-name="Gudea3" fo:font-family="Gudea" style:font-style-name="Standard" style:font-pitch="variable"/>
    </style:style>
    <style:style style:name="Endnote_20_anchor" style:display-name="Endnote anchor" style:family="text">
      <style:text-properties style:text-position="super 58%" style:font-name="Gudea3" fo:font-family="Gudea" style:font-style-name="Standard" style:font-pitch="variable"/>
    </style:style>
    <style:style style:name="Drop_20_Caps" style:display-name="Drop Caps" style:family="text">
      <style:text-properties style:font-name="Gudea3" fo:font-family="Gudea" style:font-style-name="Standard" style:font-pitch="variable"/>
    </style:style>
    <style:style style:name="Line_20_numbering" style:display-name="Line numbering" style:family="text">
      <style:text-properties fo:color="#808080" loext:opacity="100%" style:font-name="Gudea3" fo:font-family="Gudea" style:font-style-name="Standard" style:font-pitch="variable" fo:font-size="8pt"/>
    </style:style>
    <style:style style:name="Page_20_Number" style:display-name="Page Number" style:family="text">
      <style:text-properties style:font-name="Gudea3" fo:font-family="Gudea" style:font-style-name="Standard" style:font-pitch="variable"/>
    </style:style>
    <style:style style:name="Strong_20_Emphasis" style:display-name="Strong Emphasis" style:family="text">
      <style:text-properties style:font-name="Gudea3" fo:font-family="Gudea" style:font-style-name="Standard" style:font-pitch="variable" fo:font-weight="normal" style:font-weight-asian="bold" style:font-weight-complex="bold"/>
    </style:style>
    <style:style style:name="Teletype" style:family="text">
      <style:text-properties style:font-name="FreeMono1" fo:font-family="FreeMono" style:font-style-name="Standard" style:font-family-generic="modern" style:font-pitch="fixed" fo:font-size="12pt" style:font-name-asian="Liberation Mono" style:font-family-asian="'Liberation Mono'" style:font-family-generic-asian="modern" style:font-pitch-asian="fixed" style:font-name-complex="Liberation Mono" style:font-family-complex="'Liberation Mono'" style:font-family-generic-complex="modern" style:font-pitch-complex="fixed"/>
    </style:style>
    <style:style style:name="Caption_20_characters" style:display-name="Caption characters" style:family="text">
      <style:text-properties style:font-name="Gudea3" fo:font-family="Gudea" style:font-style-name="Standard" style:font-pitch="variable"/>
    </style:style>
    <style:style style:name="Emphasis" style:family="text">
      <style:text-properties style:font-name="Gudea2" fo:font-family="Gudea" style:font-style-name="Kursiv" style:font-pitch="variable" fo:font-style="italic" style:font-style-asian="italic" style:font-style-complex="italic"/>
    </style:style>
    <style:style style:name="Definition" style:family="text">
      <style:text-properties style:font-name="Gudea3" fo:font-family="Gudea" style:font-style-name="Standard" style:font-pitch="variable"/>
    </style:style>
    <style:style style:name="Placeholder" style:family="text">
      <style:text-properties fo:font-variant="small-caps" fo:color="#008080" loext:opacity="100%" style:font-name="Gudea3" fo:font-family="Gudea" style:font-style-name="Standard" style:font-pitch="variable" style:text-underline-style="dotted" style:text-underline-width="auto" style:text-underline-color="font-color"/>
    </style:style>
    <style:style style:name="Rubies" style:family="text">
      <style:text-properties style:font-name="Gudea3" fo:font-family="Gudea" style:font-style-name="Standard" style:font-pitch="variable" fo:font-size="6pt" style:text-underline-style="none" style:font-size-asian="6pt" style:font-size-complex="6pt" style:text-emphasize="none"/>
    </style:style>
    <style:style style:name="Main_20_index_20_entry" style:display-name="Main index entry" style:family="text">
      <style:text-properties style:font-name="Gudea1" fo:font-family="Gudea" style:font-style-name="Fett" style:font-pitch="variable" fo:font-weight="bold" style:font-weight-asian="bold" style:font-weight-complex="bold"/>
    </style:style>
    <style:style style:name="Variable" style:family="text">
      <style:text-properties style:font-name="FreeMono" fo:font-family="FreeMono" style:font-style-name="Fett" style:font-family-generic="modern" style:font-pitch="fixed" fo:font-style="normal" fo:font-weight="normal" style:font-style-asian="italic" style:font-style-complex="italic"/>
    </style:style>
    <style:style style:name="Citation" style:family="text">
      <style:text-properties style:font-name="Gudea2" fo:font-family="Gudea" style:font-style-name="Kursiv" style:font-pitch="variable" fo:font-style="italic" style:font-style-asian="italic" style:font-style-complex="italic"/>
    </style:style>
    <style:style style:name="Example" style:family="text">
      <style:text-properties style:font-name="FreeMono1" fo:font-family="FreeMono" style:font-style-name="Standard" style:font-family-generic="modern" style:font-pitch="fixed" style:font-name-asian="Noto Sans Mono CJK SC" style:font-family-asian="'Noto Sans Mono CJK SC'" style:font-family-generic-asian="modern" style:font-pitch-asian="fixed" style:font-name-complex="Liberation Mono" style:font-family-complex="'Liberation Mono'" style:font-family-generic-complex="modern" style:font-pitch-complex="fixed"/>
    </style:style>
    <style:style style:name="User_20_Entry" style:display-name="User Entry" style:family="text">
      <style:text-properties style:font-name="FreeMono1" fo:font-family="FreeMono" style:font-style-name="Standard" style:font-family-generic="modern" style:font-pitch="fixed" style:font-name-asian="Noto Sans Mono CJK SC" style:font-family-asian="'Noto Sans Mono CJK SC'" style:font-family-generic-asian="modern" style:font-pitch-asian="fixed" style:font-name-complex="Liberation Mono" style:font-family-complex="'Liberation Mono'" style:font-family-generic-complex="modern" style:font-pitch-complex="fixed"/>
    </style:style>
    <style:style style:name="Lücke" style:family="text">
      <style:text-properties fo:color="#ffffff" loext:opacity="100%" style:font-name="Gudea3" fo:font-family="Gudea" style:font-style-name="Standard" style:font-pitch="variable" style:text-underline-style="solid" style:text-underline-width="auto" style:text-underline-color="#000000"/>
    </style:style>
    <style:style style:name="Betont-fett" style:family="text">
      <style:text-properties style:font-name="Gudea1" fo:font-family="Gudea" style:font-style-name="Fett" style:font-pitch="variable" fo:font-weight="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Labels" style:family="graphic" style:auto-update="true">
      <style:graphic-properties text:anchor-type="as-char" svg:y="0cm" fo:margin-left="0.201cm" fo:margin-right="0.201cm" style:protect="size position" style:vertical-pos="top" style:vertical-rel="baseline"/>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ormula" style:family="graphic">
      <style:graphic-properties text:anchor-type="as-char" svg:y="0cm" fo:margin-left="0.201cm" fo:margin-right="0.201cm" style:vertical-pos="middle" style:vertical-rel="text"/>
    </style:style>
    <text:outline-style style:name="Outline">
      <text:outline-level-style text:level="1" loext:num-list-format="%1%" style:num-format="1">
        <style:list-level-properties text:list-level-position-and-space-mode="label-alignment">
          <style:list-level-label-alignment text:label-followed-by="listtab"/>
        </style:list-level-properties>
      </text:outline-level-style>
      <text:outline-level-style text:level="2" loext:num-list-format="%1%.%2%" style:num-format="1" text:display-levels="2">
        <style:list-level-properties text:list-level-position-and-space-mode="label-alignment">
          <style:list-level-label-alignment text:label-followed-by="listtab"/>
        </style:list-level-properties>
      </text:outline-level-style>
      <text:outline-level-style text:level="3" loext:num-list-format="%1%.%2%.%3%" style:num-format="1" text:display-levels="3">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4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7cm" fo:text-indent="-0.64cm" fo:margin-left="1.97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671cm" fo:text-indent="-0.64cm" fo:margin-left="2.671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371cm" fo:text-indent="-0.7cm" fo:margin-left="3.431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7.001cm" fo:text-indent="-0.7cm" fo:margin-left="7.631cm"/>
        </style:list-level-properties>
      </text:list-level-style-number>
    </text:list-style>
    <text:list-style style:name="Numbering_20_abc" style:display-name="Numbering abc">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4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2.03cm" fo:text-indent="-0.7cm" fo:margin-left="2.03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431cm" fo:text-indent="-0.7cm" fo:margin-left="3.431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7.632cm" fo:text-indent="-0.7cm" fo:margin-left="7.632cm"/>
        </style:list-level-properties>
      </text:list-level-style-number>
    </text:list-style>
    <text:list-style style:name="List_20_1" style:display-name="List 1">
      <text:list-level-style-bullet text:level="1" text:style-name="Bullet_20_Symbols" loext:num-list-format="%1%" text:bullet-char="•">
        <style:list-level-properties text:list-level-position-and-space-mode="label-alignment">
          <style:list-level-label-alignment text:label-followed-by="listtab" text:list-tab-stop-position="1.27cm" fo:text-indent="-0.64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67cm" fo:text-indent="-0.64cm" fo:margin-left="1.67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071cm" fo:text-indent="-0.64cm" fo:margin-left="2.071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2.469cm" fo:text-indent="-0.64cm" fo:margin-left="2.469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2.87cm" fo:text-indent="-0.64cm" fo:margin-left="2.87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3.27cm" fo:text-indent="-0.64cm" fo:margin-left="3.27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List_20_2" style:display-name="List 2">
      <text:list-level-style-bullet text:level="1" text:style-name="Numbering_20_Symbols" loext:num-list-format="%1%"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style>
    <text:list-style style:name="List_20_5" style:display-name="List 5">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Checkboxen_20_als_20_Liste_20__e0aa_" style:display-name="Checkboxen als Liste ">
      <text:list-level-style-bullet text:level="1" text:style-name="Bullet_20_Symbols" loext:num-list-format="%1%" text:bullet-char="">
        <style:list-level-properties text:list-level-position-and-space-mode="label-alignment">
          <style:list-level-label-alignment text:label-followed-by="listtab" text:list-tab-stop-position="1.27cm" fo:text-indent="-0.64cm" fo:margin-left="1.27cm"/>
        </style:list-level-properties>
        <style:text-properties style:font-name="OpenSymbol1"/>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bibliography-configuration text:prefix="[" text:suffix="]" text:sort-algorithm="alphanumeric" fo:language="de" fo:country="DE"/>
    <text:linenumbering-configuration text:style-name="Line_20_numbering" text:offset="0.199cm" style:num-format="1" text:number-position="left" text:increment="5"/>
    <number:currency-style style:name="N122P0" style:volatile="true">
      <number:currency-symbol number:language="en" number:country="GB">£</number:currency-symbol>
      <number:number number:decimal-places="0" number:min-decimal-places="0" number:min-integer-digits="1" number:grouping="true"/>
    </number:currency-style>
    <number:currency-style style:name="N122">
      <number:text>-</number:text>
      <number:currency-symbol number:language="en" number:country="GB">£</number:currency-symbol>
      <number:number number:decimal-places="0" number:min-decimal-places="0" number:min-integer-digits="1" number:grouping="true"/>
      <style:map style:condition="value()&gt;=0" style:apply-style-name="N122P0"/>
    </number:currency-style>
    <number:currency-style style:name="N119P0" style:volatile="true">
      <number:currency-symbol number:language="en" number:country="GB">£</number:currency-symbol>
      <number:fill-character> </number:fill-character>
      <number:number number:decimal-places="2" number:min-decimal-places="2" number:min-integer-digits="1" number:grouping="true"/>
    </number:currency-style>
    <number:currency-style style:name="N119">
      <number:text>-</number:text>
      <number:currency-symbol number:language="en" number:country="GB">£</number:currency-symbol>
      <number:fill-character> </number:fill-character>
      <number:number number:decimal-places="2" number:min-decimal-places="2" number:min-integer-digits="1" number:grouping="true"/>
      <style:map style:condition="value()&gt;=0" style:apply-style-name="N119P0"/>
    </number:currency-style>
    <number:currency-style style:name="N117P0" style:volatile="true">
      <number:currency-symbol number:language="en" number:country="GB">£</number:currency-symbol>
      <number:number number:decimal-places="2" number:min-decimal-places="2" number:min-integer-digits="1" number:grouping="true"/>
    </number:currency-style>
    <number:currency-style style:name="N117">
      <style:text-properties fo:color="#ff0000"/>
      <number:text>-</number:text>
      <number:currency-symbol number:language="en" number:country="GB">£</number:currency-symbol>
      <number:number number:decimal-places="2" number:min-decimal-places="2" number:min-integer-digits="1" number:grouping="true"/>
      <style:map style:condition="value()&gt;=0" style:apply-style-name="N117P0"/>
    </number:currency-style>
    <number:currency-style style:name="N116P0" style:volatile="true">
      <number:currency-symbol number:language="en" number:country="GB">£</number:currency-symbol>
      <number:number number:decimal-places="2" number:min-decimal-places="0" number:min-integer-digits="1" number:decimal-replacement="--" number:grouping="true"/>
    </number:currency-style>
    <number:currency-style style:name="N116">
      <style:text-properties fo:color="#ff0000"/>
      <number:text>-</number:text>
      <number:currency-symbol number:language="en" number:country="GB">£</number:currency-symbol>
      <number:number number:decimal-places="2" number:min-decimal-places="0" number:min-integer-digits="1" number:decimal-replacement="--" number:grouping="true"/>
      <style:map style:condition="value()&gt;=0" style:apply-style-name="N116P0"/>
    </number:currency-style>
    <number:number-style style:name="N114P0" style:volatile="true">
      <number:number number:decimal-places="0" number:min-decimal-places="0" number:min-integer-digits="1" number:grouping="true"/>
      <number:text> </number:text>
    </number:number-style>
    <number:number-style style:name="N114">
      <number:text>(</number:text>
      <number:number number:decimal-places="0" number:min-decimal-places="0" number:min-integer-digits="1" number:grouping="true"/>
      <number:text>)</number:text>
      <style:map style:condition="value()&gt;=0" style:apply-style-name="N114P0"/>
    </number:number-style>
    <number:number-style style:name="N112P0" style:volatile="true">
      <number:number number:decimal-places="2" number:min-decimal-places="2" number:min-integer-digits="1" number:grouping="true"/>
      <number:text> </number:text>
    </number:number-style>
    <number:number-style style:name="N112">
      <number:text>(</number:text>
      <number:number number:decimal-places="2" number:min-decimal-places="2" number:min-integer-digits="1" number:grouping="true"/>
      <number:text>)</number:text>
      <style:map style:condition="value()&gt;=0" style:apply-style-name="N112P0"/>
    </number:number-style>
    <number:currency-style style:name="N110P0" style:volatile="true">
      <number:currency-symbol number:language="en" number:country="GB">£</number:currency-symbol>
      <number:fill-character> </number:fill-character>
      <number:number number:decimal-places="0" number:min-decimal-places="0" number:min-integer-digits="1" number:grouping="true"/>
    </number:currency-style>
    <number:currency-style style:name="N110">
      <number:text>-</number:text>
      <number:currency-symbol number:language="en" number:country="GB">£</number:currency-symbol>
      <number:fill-character> </number:fill-character>
      <number:number number:decimal-places="0" number:min-decimal-places="0" number:min-integer-digits="1" number:grouping="true"/>
      <style:map style:condition="value()&gt;=0" style:apply-style-name="N110P0"/>
    </number:currency-style>
    <number:currency-style style:name="N121P0" style:volatile="true">
      <number:currency-symbol number:language="en" number:country="GB">£</number:currency-symbol>
      <number:number number:decimal-places="0" number:min-decimal-places="0" number:min-integer-digits="1" number:grouping="true"/>
    </number:currency-style>
    <number:currency-style style:name="N121">
      <style:text-properties fo:color="#ff0000"/>
      <number:text>-</number:text>
      <number:currency-symbol number:language="en" number:country="GB">£</number:currency-symbol>
      <number:number number:decimal-places="0" number:min-decimal-places="0" number:min-integer-digits="1" number:grouping="true"/>
      <style:map style:condition="value()&gt;=0" style:apply-style-name="N121P0"/>
    </number:currency-style>
    <number:currency-style style:name="N108P0" style:volatile="true">
      <number:currency-symbol number:language="en" number:country="GB">£</number:currency-symbol>
      <number:number number:decimal-places="2" number:min-decimal-places="2" number:min-integer-digits="1" number:grouping="true"/>
    </number:currency-style>
    <number:currency-style style:name="N108">
      <number:text>-</number:text>
      <number:currency-symbol number:language="en" number:country="GB">£</number:currency-symbol>
      <number:number number:decimal-places="2" number:min-decimal-places="2" number:min-integer-digits="1" number:grouping="true"/>
      <style:map style:condition="value()&gt;=0" style:apply-style-name="N108P0"/>
    </number:currency-style>
    <style:style style:name="Tabelle_20_ZSL_20_1.1" style:display-name="Tabelle ZSL 1.1"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1.2" style:display-name="Tabelle ZSL 1.2"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3" style:display-name="Tabelle ZSL 1.3"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4" style:display-name="Tabelle ZSL 1.4"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5" style:display-name="Tabelle ZSL 1.5"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6" style:display-name="Tabelle ZSL 1.6"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7" style:display-name="Tabelle ZSL 1.7"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8" style:display-name="Tabelle ZSL 1.8"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9" style:display-name="Tabelle ZSL 1.9"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10" style:display-name="Tabelle ZSL 1.10"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11" style:display-name="Tabelle ZSL 1.11"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1.12" style:display-name="Tabelle ZSL 1.12"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1.13" style:display-name="Tabelle ZSL 1.13"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14" style:display-name="Tabelle ZSL 1.14"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15" style:display-name="Tabelle ZSL 1.15"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1.16" style:display-name="Tabelle ZSL 1.16"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 style:display-name="Tabelle ZSL 2.1"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2.2" style:display-name="Tabelle ZSL 2.2"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3" style:display-name="Tabelle ZSL 2.3"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4" style:display-name="Tabelle ZSL 2.4"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5" style:display-name="Tabelle ZSL 2.5"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6" style:display-name="Tabelle ZSL 2.6"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7" style:display-name="Tabelle ZSL 2.7"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8" style:display-name="Tabelle ZSL 2.8"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9" style:display-name="Tabelle ZSL 2.9"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0" style:display-name="Tabelle ZSL 2.10"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1" style:display-name="Tabelle ZSL 2.11"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2.12" style:display-name="Tabelle ZSL 2.12"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2.13" style:display-name="Tabelle ZSL 2.13"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4" style:display-name="Tabelle ZSL 2.14"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5" style:display-name="Tabelle ZSL 2.15"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2.16" style:display-name="Tabelle ZSL 2.16"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1" style:display-name="Tabelle ZSL 3.1"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2" style:display-name="Tabelle ZSL 3.2"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3" style:display-name="Tabelle ZSL 3.3" style:family="table-cell">
      <style:table-cell-properties fo:border-bottom="0.51pt solid #cdcdcd"/>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4" style:display-name="Tabelle ZSL 3.4"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5" style:display-name="Tabelle ZSL 3.5"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6" style:display-name="Tabelle ZSL 3.6" style:family="table-cell">
      <style:table-cell-properties fo:border-bottom="0.51pt solid #cdcdcd"/>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7" style:display-name="Tabelle ZSL 3.7"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8" style:display-name="Tabelle ZSL 3.8"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9" style:display-name="Tabelle ZSL 3.9"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10" style:display-name="Tabelle ZSL 3.10"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11" style:display-name="Tabelle ZSL 3.11"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12" style:display-name="Tabelle ZSL 3.12"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13" style:display-name="Tabelle ZSL 3.13" style:family="table-cell">
      <style:table-cell-properties fo:border-bottom="0.51pt solid #cdcdcd"/>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14" style:display-name="Tabelle ZSL 3.14"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15" style:display-name="Tabelle ZSL 3.15"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16" style:display-name="Tabelle ZSL 3.16"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table:table-template table:name="Tabelle ZSL 1" table:first-row-end-column="row" table:first-row-start-column="row" table:last-row-end-column="row" table:last-row-start-column="row">
      <table:first-row table:style-name="Tabelle_20_ZSL_20_1.1"/>
      <table:last-row table:style-name="Tabelle_20_ZSL_20_1.2"/>
      <table:first-column table:style-name="Tabelle_20_ZSL_20_1.3"/>
      <table:last-column table:style-name="Tabelle_20_ZSL_20_1.4"/>
      <table:body table:style-name="Tabelle_20_ZSL_20_1.9"/>
      <table:even-rows table:style-name="Tabelle_20_ZSL_20_1.5"/>
      <table:odd-rows table:style-name="Tabelle_20_ZSL_20_1.6"/>
      <table:even-columns table:style-name="Tabelle_20_ZSL_20_1.7"/>
      <table:odd-columns table:style-name="Tabelle_20_ZSL_20_1.8"/>
      <table:background table:style-name="Tabelle_20_ZSL_20_1.10"/>
      <loext:first-row-even-column table:style-name="Tabelle_20_ZSL_20_1.15"/>
      <loext:last-row-even-column table:style-name="Tabelle_20_ZSL_20_1.16"/>
      <loext:first-row-end-column table:style-name="Tabelle_20_ZSL_20_1.12"/>
      <loext:first-row-start-column table:style-name="Tabelle_20_ZSL_20_1.11"/>
      <loext:last-row-end-column table:style-name="Tabelle_20_ZSL_20_1.14"/>
      <loext:last-row-start-column table:style-name="Tabelle_20_ZSL_20_1.13"/>
    </table:table-template>
    <table:table-template table:name="Tabelle ZSL 2" table:first-row-end-column="row" table:first-row-start-column="row" table:last-row-end-column="row" table:last-row-start-column="row">
      <table:first-row table:style-name="Tabelle_20_ZSL_20_2.1"/>
      <table:last-row table:style-name="Tabelle_20_ZSL_20_2.2"/>
      <table:first-column table:style-name="Tabelle_20_ZSL_20_2.3"/>
      <table:last-column table:style-name="Tabelle_20_ZSL_20_2.4"/>
      <table:body table:style-name="Tabelle_20_ZSL_20_2.9"/>
      <table:even-rows table:style-name="Tabelle_20_ZSL_20_2.5"/>
      <table:odd-rows table:style-name="Tabelle_20_ZSL_20_2.6"/>
      <table:even-columns table:style-name="Tabelle_20_ZSL_20_2.7"/>
      <table:odd-columns table:style-name="Tabelle_20_ZSL_20_2.8"/>
      <table:background table:style-name="Tabelle_20_ZSL_20_2.10"/>
      <loext:first-row-even-column table:style-name="Tabelle_20_ZSL_20_2.15"/>
      <loext:last-row-even-column table:style-name="Tabelle_20_ZSL_20_2.16"/>
      <loext:first-row-end-column table:style-name="Tabelle_20_ZSL_20_2.12"/>
      <loext:first-row-start-column table:style-name="Tabelle_20_ZSL_20_2.11"/>
      <loext:last-row-end-column table:style-name="Tabelle_20_ZSL_20_2.14"/>
      <loext:last-row-start-column table:style-name="Tabelle_20_ZSL_20_2.13"/>
    </table:table-template>
    <table:table-template table:name="Tabelle ZSL 3" table:first-row-end-column="row" table:first-row-start-column="row" table:last-row-end-column="row" table:last-row-start-column="row">
      <table:first-row table:style-name="Tabelle_20_ZSL_20_3.1"/>
      <table:last-row table:style-name="Tabelle_20_ZSL_20_3.2"/>
      <table:first-column table:style-name="Tabelle_20_ZSL_20_3.3"/>
      <table:last-column table:style-name="Tabelle_20_ZSL_20_3.4"/>
      <table:body table:style-name="Tabelle_20_ZSL_20_3.9"/>
      <table:even-rows table:style-name="Tabelle_20_ZSL_20_3.5"/>
      <table:odd-rows table:style-name="Tabelle_20_ZSL_20_3.6"/>
      <table:even-columns table:style-name="Tabelle_20_ZSL_20_3.7"/>
      <table:odd-columns table:style-name="Tabelle_20_ZSL_20_3.8"/>
      <table:background table:style-name="Tabelle_20_ZSL_20_3.10"/>
      <loext:first-row-even-column table:style-name="Tabelle_20_ZSL_20_3.15"/>
      <loext:last-row-even-column table:style-name="Tabelle_20_ZSL_20_3.16"/>
      <loext:first-row-end-column table:style-name="Tabelle_20_ZSL_20_3.12"/>
      <loext:first-row-start-column table:style-name="Tabelle_20_ZSL_20_3.11"/>
      <loext:last-row-end-column table:style-name="Tabelle_20_ZSL_20_3.14"/>
      <loext:last-row-start-column table:style-name="Tabelle_20_ZSL_20_3.13"/>
    </table:table-template>
  </office:styles>
  <office:automatic-styles>
    <style:style style:name="MP1" style:family="paragraph" style:parent-style-name="Header">
      <style:text-properties officeooo:paragraph-rsid="004a2211"/>
    </style:style>
    <style:style style:name="MP2" style:family="paragraph" style:parent-style-name="Footer">
      <style:paragraph-properties fo:text-align="start" style:justify-single-word="false"/>
      <style:text-properties style:font-name="Gudea" fo:font-size="10pt" officeooo:rsid="004d8d99" officeooo:paragraph-rsid="005e4599" style:font-size-asian="10pt" style:font-size-complex="10pt"/>
    </style:style>
    <style:style style:name="MT1" style:family="text">
      <style:text-properties officeooo:rsid="00652183"/>
    </style:style>
    <style:style style:name="Mfr1" style:family="graphic" style:parent-style-name="Graphics">
      <style:graphic-properties style:vertical-pos="bottom" style:vertical-rel="paragraph" style:horizontal-pos="from-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Mfr2" style:family="graphic" style:parent-style-name="Graphics">
      <style:graphic-properties fo:margin-left="0cm" fo:margin-right="0cm" fo:margin-top="0cm" fo:margin-bottom="0cm" style:run-through="foreground" style:wrap="none" style:vertical-pos="top" style:vertical-rel="baseline" style:horizontal-pos="center" style:horizontal-rel="paragraph" style:mirror="none" fo:clip="rect(1.074cm, 0cm, 0cm, 0cm)" draw:luminance="0%" draw:contrast="0%" draw:red="0%" draw:green="0%" draw:blue="0%" draw:gamma="100%" draw:color-inversion="false" draw:image-opacity="100%" draw:color-mode="standard"/>
    </style:style>
    <style:style style:name="Mfr3"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499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fo:background-color="transparent" draw:fill="none" draw:fill-color="#729fcf"/>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svg:height="7.001cm" fo:margin-left="0cm" fo:margin-right="0cm" fo:margin-bottom="0.499cm" fo:background-color="transparent" style:dynamic-spacing="false" draw:fill="none" draw:fill-color="#729fcf"/>
      </style:header-style>
      <style:footer-style/>
    </style:page-layout>
    <style:page-layout style:name="Mpm3">
      <style:page-layout-properties fo:page-width="21.001cm" fo:page-height="29.7cm" style:num-format="1" style:print-orientation="portrait" fo:margin-top="1.499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fo:background-color="transparent" draw:fill="none" draw:fill-color="#729fcf"/>
      </style:header-style>
      <style:footer-style>
        <style:header-footer-properties fo:min-height="0cm" fo:margin-left="0cm" fo:margin-right="0cm" fo:margin-top="0.499cm" fo:background-color="transparent" draw:fill="none" draw:fill-color="#729fcf"/>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number:date-style style:name="N30" number:automatic-order="true" number:format-source="language">
      <number:day/>
      <number:text>.</number:text>
      <number:month/>
      <number:text>.</number:text>
      <number:year/>
    </number:date-style>
    <number:date-style style:name="N37" number:automatic-order="true">
      <number:day number:style="long"/>
      <number:text>.</number:text>
      <number:month number:style="long"/>
      <number:text>.</number:text>
      <number:year/>
    </number:date-style>
  </office:automatic-styles>
  <office:master-styles>
    <style:master-page style:name="Standard" style:page-layout-name="Mpm1" draw:style-name="Mdp1">
      <style:header>
        <text:p text:style-name="Header"><draw:frame draw:style-name="Mfr1" draw:name="Bild1" text:anchor-type="paragraph" svg:x="0cm" svg:width="2.2cm" svg:height="1.27cm" draw:z-index="16"><draw:image xlink:href="Pictures/10000001000004FC0000032BDBC911102D5E638E.png" xlink:type="simple" xlink:show="embed" xlink:actuate="onLoad" draw:mime-type="image/png"/><svg:title>Logo des ZSL</svg:title></draw:frame><text:tab/><text:tab/>Fachportal</text:p>
      </style:header>
      <style:footer>
        <text:p text:style-name="Footer">Stand: <text:date style:data-style-name="N37" text:date-value="2023-08-07T11:20:08.801451302">07.08.23</text:date><text:tab/><text:tab/><text:page-number text:select-page="current">15</text:page-number> von <text:page-count>16</text:page-count></text:p>
      </style:footer>
    </style:master-page>
    <style:master-page style:name="First_20_Page" style:display-name="First Page" style:page-layout-name="Mpm2" draw:style-name="Mdp1" style:next-style-name="Standard">
      <style:header>
        <text:p text:style-name="Kopfzeile_20_Erste_20_Seite_20_zentriert"><draw:frame draw:style-name="Mfr2" draw:name="Logo ZSL" text:anchor-type="as-char" svg:width="11.121cm" svg:height="4.112cm" draw:z-index="0"><draw:image xlink:href="Pictures/10000001000007380000032A279AF15AD19FA45F.png" xlink:type="simple" xlink:show="embed" xlink:actuate="onLoad" draw:mime-type="image/png"/><svg:title>Logo Zentrum für Schulqualität und Lehrerbildung Baden-Württemberg</svg:title></draw:frame></text:p>
      </style:header>
    </style:master-page>
    <style:master-page style:name="Index" style:page-layout-name="Mpm3" draw:style-name="Mdp1">
      <style:header>
        <text:p text:style-name="MP1"><draw:frame draw:style-name="Mfr3" draw:name="Bild3" text:anchor-type="as-char" svg:width="1.132cm" svg:height="0.72cm" draw:z-index="0"><draw:image xlink:href="Pictures/10000001000004FC0000032BDBC911102D5E638E.png" xlink:type="simple" xlink:show="embed" xlink:actuate="onLoad" draw:mime-type="image/png"/><svg:title>Logo des ZSL</svg:title></draw:frame><text:tab/><text:tab/><text:span text:style-name="MT1">Fachportal</text:span></text:p>
      </style:header>
      <style:footer>
        <text:p text:style-name="MP2">Stand: <text:date style:data-style-name="N30" text:date-value="2023-08-07T11:20:08.833962189">07.08.23</text:date><text:tab/><text:tab/><text:page-number text:select-page="current">0</text:page-number> <text:span text:style-name="MT1">von </text:span><text:span text:style-name="MT1"><text:page-count>16</text:page-count></text:span></text:p>
      </style:footer>
    </style:master-page>
    <style:master-page style:name="Endnote" style:page-layout-name="Mpm4" draw:style-name="Mdp1"/>
    <style:master-page style:name="Left_20_Page" style:display-name="Left Page" style:page-layout-name="Mpm5" draw:style-name="Mdp1" style:next-style-name="Right_20_Page"/>
    <style:master-page style:name="Right_20_Page" style:display-name="Right Page" style:page-layout-name="Mpm6" draw:style-name="Mdp1" style:next-style-name="Left_20_Page"/>
    <style:master-page style:name="Envelope" style:page-layout-name="Mpm7" draw:style-name="Mdp1"/>
    <style:master-page style:name="HTML" style:page-layout-name="Mpm8" draw:style-name="Mdp1"/>
    <style:master-page style:name="Footnote" style:page-layout-name="Mpm4" draw:style-name="Mdp1"/>
    <style:master-page style:name="Landscape" style:page-layout-name="Mpm9"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3-04-19T11:02:16.966941803</meta:creation-date>
    <dc:date>2023-08-07T11:20:08.669412903</dc:date>
    <meta:editing-duration>PT17H13M18S</meta:editing-duration>
    <meta:editing-cycles>234</meta:editing-cycles>
    <meta:generator>LibreOffice/7.3.7.2$Linux_X86_64 LibreOffice_project/30$Build-2</meta:generator>
    <dc:title>Anleitung zum Einsatz der Dokumentvorlagen</dc:title>
    <meta:document-statistic meta:table-count="3" meta:image-count="7" meta:object-count="0" meta:page-count="16" meta:paragraph-count="207" meta:word-count="2758" meta:character-count="19787" meta:non-whitespace-character-count="17259"/>
  </office:meta>
</office:document-meta>
</file>