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styles.xml" manifest:media-type="text/xml"/>
  <manifest:file-entry manifest:full-path="settings.xml" manifest:media-type="text/xml"/>
  <manifest:file-entry manifest:full-path="meta.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layout-cache" manifest:media-type="application/binary"/>
  <manifest:file-entry manifest:full-path="Thumbnails/thumbnail.png" manifest:media-type="image/png"/>
  <manifest:file-entry manifest:full-path="content.xml" manifest:media-type="text/xml"/>
  <manifest:file-entry manifest:full-path="Fonts/Font_Liberation_Sans_4.ttf" manifest:media-type="application/x-font-ttf"/>
  <manifest:file-entry manifest:full-path="Fonts/Font_Liberation_Serif_4.ttf" manifest:media-type="application/x-font-ttf"/>
  <manifest:file-entry manifest:full-path="Fonts/Font_Liberation_Sans_3.ttf" manifest:media-type="application/x-font-ttf"/>
  <manifest:file-entry manifest:full-path="Fonts/Font_Liberation_Serif_3.ttf" manifest:media-type="application/x-font-ttf"/>
  <manifest:file-entry manifest:full-path="Fonts/Font_DejaVu_Sans_2.ttf" manifest:media-type="application/x-font-ttf"/>
  <manifest:file-entry manifest:full-path="Fonts/Font_Liberation_Sans_2.ttf" manifest:media-type="application/x-font-ttf"/>
  <manifest:file-entry manifest:full-path="Fonts/Font_Liberation_Serif_2.ttf" manifest:media-type="application/x-font-ttf"/>
  <manifest:file-entry manifest:full-path="Fonts/Font_DejaVu_Sans_1.ttf" manifest:media-type="application/x-font-ttf"/>
  <manifest:file-entry manifest:full-path="Fonts/Font_Liberation_Sans_1.ttf" manifest:media-type="application/x-font-ttf"/>
  <manifest:file-entry manifest:full-path="Fonts/Font_Liberation_Serif_1.ttf" manifest:media-type="application/x-font-ttf"/>
  <manifest:file-entry manifest:full-path="Fonts/Font_Courier_New_4.ttf" manifest:media-type="application/x-font-ttf"/>
  <manifest:file-entry manifest:full-path="Fonts/Font_Gudea_3.ttf" manifest:media-type="application/x-font-ttf"/>
  <manifest:file-entry manifest:full-path="Fonts/Font_Liberation_Mono_2.ttf" manifest:media-type="application/x-font-ttf"/>
  <manifest:file-entry manifest:full-path="Fonts/Font_Courier_New_3.ttf" manifest:media-type="application/x-font-ttf"/>
  <manifest:file-entry manifest:full-path="Fonts/Font_Gudea_2.ttf" manifest:media-type="application/x-font-ttf"/>
  <manifest:file-entry manifest:full-path="Fonts/Font_Liberation_Mono_1.ttf" manifest:media-type="application/x-font-ttf"/>
  <manifest:file-entry manifest:full-path="Fonts/Font_Courier_New_2.ttf" manifest:media-type="application/x-font-ttf"/>
  <manifest:file-entry manifest:full-path="Fonts/Font_Courier_New_1.ttf" manifest:media-type="application/x-font-ttf"/>
  <manifest:file-entry manifest:full-path="Fonts/Font_Gudea_1.ttf" manifest:media-type="application/x-font-ttf"/>
  <manifest:file-entry manifest:full-path="Fonts/Font_Liberation_Mono_3.ttf" manifest:media-type="application/x-font-ttf"/>
  <manifest:file-entry manifest:full-path="Fonts/Font_Liberation_Mono_4.ttf" manifest:media-type="application/x-font-ttf"/>
  <manifest:file-entry manifest:full-path="Fonts/Font_OpenSymbol_1.ttf" manifest:media-type="application/x-font-ttf"/>
  <manifest:file-entry manifest:full-path="Fonts/Font_EB_Garamond_1.ttf" manifest:media-type="application/x-font-ttf"/>
  <manifest:file-entry manifest:full-path="Pictures/100002010000029200000078A27FE4D106DD5F9B.png" manifest:media-type="image/png"/>
  <manifest:file-entry manifest:full-path="Pictures/10000201000000AB000000511F0440B077F8C860.png" manifest:media-type="image/png"/>
  <manifest:file-entry manifest:full-path="Pictures/100000000000026A0000019A56B6A2FF9C29747E.png" manifest:media-type="image/png"/>
  <manifest:file-entry manifest:full-path="Pictures/100000000000023D000001872EE33AE75A50C719.png" manifest:media-type="image/png"/>
  <manifest:file-entry manifest:full-path="Pictures/100000000000021D0000010E60DC588B3B594475.png" manifest:media-type="image/png"/>
  <manifest:file-entry manifest:full-path="Pictures/1000020100000271000001EC9621602904CEF507.png" manifest:media-type="image/png"/>
  <manifest:file-entry manifest:full-path="Pictures/10000000000001860000007E121AEAD2D49DBB06.png" manifest:media-type="image/png"/>
  <manifest:file-entry manifest:full-path="Pictures/1000000000000222000001CADA09DB2A0768B052.png" manifest:media-type="image/png"/>
  <manifest:file-entry manifest:full-path="Pictures/10000000000002620000006BB048918E6BF08865.png" manifest:media-type="image/png"/>
  <manifest:file-entry manifest:full-path="Pictures/10000000000001A6000000F29F15F2411CCC79BD.png" manifest:media-type="image/png"/>
  <manifest:file-entry manifest:full-path="Pictures/100000000000024500000227260D33F86F3208BD.png" manifest:media-type="image/png"/>
  <manifest:file-entry manifest:full-path="Pictures/10000201000000BA000000523821A116E4A94CB6.png" manifest:media-type="image/png"/>
  <manifest:file-entry manifest:full-path="Pictures/100000000000013C00000164525B1A742EC7AF40.png" manifest:media-type="image/png"/>
  <manifest:file-entry manifest:full-path="Pictures/10000201000002B00000016601A711571C8BE910.png" manifest:media-type="image/png"/>
  <manifest:file-entry manifest:full-path="Pictures/10000000000002100000015A3CE6B60D1ADD90F6.png" manifest:media-type="image/png"/>
  <manifest:file-entry manifest:full-path="Pictures/10000201000000BD00000082BE5AB6B15A2C5AB5.png" manifest:media-type="image/png"/>
  <manifest:file-entry manifest:full-path="Pictures/10000000000002160000011C111CC7EA88E144BE.png" manifest:media-type="image/png"/>
  <manifest:file-entry manifest:full-path="Pictures/10000201000002A600000405F708297CA746BB3C.png" manifest:media-type="image/png"/>
  <manifest:file-entry manifest:full-path="Pictures/10000201000002A600000405B0AEBC300C937604.png" manifest:media-type="image/png"/>
  <manifest:file-entry manifest:full-path="Pictures/10000000000000C200000111C51FED288F5AC6B0.png" manifest:media-type="image/png"/>
  <manifest:file-entry manifest:full-path="Pictures/1000000000000139000000C1F69725DECF9FF968.png" manifest:media-type="image/png"/>
  <manifest:file-entry manifest:full-path="Pictures/10000201000002C40000010EF4F42F9AAF62C87A.png" manifest:media-type="image/png"/>
  <manifest:file-entry manifest:full-path="Pictures/100000000000023D000001B512127A1A7650E699.png" manifest:media-type="image/png"/>
  <manifest:file-entry manifest:full-path="Pictures/100000000000015F000002547BE4AA0BD45959A2.png" manifest:media-type="image/png"/>
  <manifest:file-entry manifest:full-path="Pictures/1000000000000133000001D1987C88A2FDC3EC83.png" manifest:media-type="image/png"/>
  <manifest:file-entry manifest:full-path="Pictures/100000000000011C000001CD851E886911EC5FA1.png" manifest:media-type="image/png"/>
  <manifest:file-entry manifest:full-path="Pictures/100002010000022400000065A17EA35ACA38BA52.png" manifest:media-type="image/png"/>
  <manifest:file-entry manifest:full-path="Pictures/10000000000000ED000000E55C6CFDBBCE49DD5D.png" manifest:media-type="image/png"/>
  <manifest:file-entry manifest:full-path="Pictures/10000000000001C00000010E75CC3E2A2B102F3C.png" manifest:media-type="image/png"/>
  <manifest:file-entry manifest:full-path="Pictures/10000201000000E6000000EEBD68800CF6FB8241.png" manifest:media-type="image/png"/>
  <manifest:file-entry manifest:full-path="Pictures/1000020100000158000000BAB3B2980EEF5F41E8.png" manifest:media-type="image/png"/>
  <manifest:file-entry manifest:full-path="Pictures/10000000000001F60000015107F9610AE49A7DFB.png" manifest:media-type="image/png"/>
  <manifest:file-entry manifest:full-path="Pictures/100000000000010E000000DCF001CD1C6C1B7894.png" manifest:media-type="image/png"/>
  <manifest:file-entry manifest:full-path="Pictures/10000000000001910000012639EC999E224D8E90.png" manifest:media-type="image/png"/>
  <manifest:file-entry manifest:full-path="Pictures/10000000000002100000015A8E4BE1FBF7145B39.png" manifest:media-type="image/png"/>
  <manifest:file-entry manifest:full-path="Pictures/10000000000000C600000103785B5456D3F756E4.png" manifest:media-type="image/png"/>
  <manifest:file-entry manifest:full-path="Pictures/1000020100000141000000DE40CCEB34B8BDD076.png" manifest:media-type="image/png"/>
</manifest:manifest>
</file>

<file path=content.xml><?xml version="1.0" encoding="utf-8"?>
<office:document-content xmlns:officeooo="http://openoffice.org/2009/office"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formx="urn:openoffice:names:experimental:ooxml-odf-interop:xmlns:form:1.0"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scripts/>
  <office:font-face-decls>
    <style:font-face style:name="OpenSymbol" svg:font-family="OpenSymbol" style:font-charset="x-symbol">
      <svg:font-face-src>
        <svg:font-face-uri xlink:href="Fonts/Font_OpenSymbol_1.ttf" xlink:type="simple" loext:font-style="normal" loext:font-weight="normal">
          <svg:font-face-format svg:string="truetype"/>
        </svg:font-face-uri>
      </svg:font-face-src>
    </style:font-face>
    <style:font-face style:name="StarSymbol" svg:font-family="StarSymbol" style:font-charset="x-symbol"/>
    <style:font-face style:name="Lohit Hindi1" svg:font-family="'Lohit Hindi'"/>
    <style:font-face style:name="Courier New" svg:font-family="'Courier New'" style:font-family-generic="modern" style:font-pitch="fixed">
      <svg:font-face-src>
        <svg:font-face-uri xlink:href="Fonts/Font_Courier_New_1.ttf" xlink:type="simple" loext:font-style="normal" loext:font-weight="normal">
          <svg:font-face-format svg:string="truetype"/>
        </svg:font-face-uri>
        <svg:font-face-uri xlink:href="Fonts/Font_Courier_New_2.ttf" xlink:type="simple" loext:font-style="normal" loext:font-weight="bold">
          <svg:font-face-format svg:string="truetype"/>
        </svg:font-face-uri>
        <svg:font-face-uri xlink:href="Fonts/Font_Courier_New_3.ttf" xlink:type="simple" loext:font-style="italic" loext:font-weight="normal">
          <svg:font-face-format svg:string="truetype"/>
        </svg:font-face-uri>
        <svg:font-face-uri xlink:href="Fonts/Font_Courier_New_4.ttf" xlink:type="simple" loext:font-style="italic" loext:font-weight="bold">
          <svg:font-face-format svg:string="truetype"/>
        </svg:font-face-uri>
      </svg:font-face-src>
    </style:font-face>
    <style:font-face style:name="FreeMono1" svg:font-family="FreeMono" style:font-adornments="Oblique" style:font-family-generic="modern" style:font-pitch="fixed"/>
    <style:font-face style:name="FreeMono" svg:font-family="FreeMono" style:font-adornments="Standard" style:font-family-generic="modern" style:font-pitch="fixed"/>
    <style:font-face style:name="Liberation Mono" svg:font-family="'Liberation Mono'" style:font-family-generic="modern" style:font-pitch="fixed">
      <svg:font-face-src>
        <svg:font-face-uri xlink:href="Fonts/Font_Liberation_Mono_1.ttf" xlink:type="simple" loext:font-style="normal" loext:font-weight="normal">
          <svg:font-face-format svg:string="truetype"/>
        </svg:font-face-uri>
        <svg:font-face-uri xlink:href="Fonts/Font_Liberation_Mono_2.ttf" xlink:type="simple" loext:font-style="normal" loext:font-weight="bold">
          <svg:font-face-format svg:string="truetype"/>
        </svg:font-face-uri>
        <svg:font-face-uri xlink:href="Fonts/Font_Liberation_Mono_3.ttf" xlink:type="simple" loext:font-style="italic" loext:font-weight="normal">
          <svg:font-face-format svg:string="truetype"/>
        </svg:font-face-uri>
        <svg:font-face-uri xlink:href="Fonts/Font_Liberation_Mono_4.ttf" xlink:type="simple" loext:font-style="italic" loext:font-weight="bold">
          <svg:font-face-format svg:string="truetype"/>
        </svg:font-face-uri>
      </svg:font-face-src>
    </style:font-face>
    <style:font-face style:name="EB Garamond1" svg:font-family="'EB Garamond'" style:font-adornments="Fett" style:font-pitch="variable">
      <svg:font-face-src>
        <svg:font-face-uri xlink:href="Fonts/Font_EB_Garamond_1.ttf" xlink:type="simple" loext:font-style="normal" loext:font-weight="normal">
          <svg:font-face-format svg:string="truetype"/>
        </svg:font-face-uri>
      </svg:font-face-src>
    </style:font-face>
    <style:font-face style:name="EB Garamond2" svg:font-family="'EB Garamond'" style:font-adornments="Kursiv" style:font-pitch="variable">
      <svg:font-face-src>
        <svg:font-face-uri xlink:href="Fonts/Font_EB_Garamond_1.ttf" xlink:type="simple" loext:font-style="normal" loext:font-weight="normal">
          <svg:font-face-format svg:string="truetype"/>
        </svg:font-face-uri>
      </svg:font-face-src>
    </style:font-face>
    <style:font-face style:name="EB Garamond" svg:font-family="'EB Garamond'" style:font-adornments="Standard" style:font-pitch="variable">
      <svg:font-face-src>
        <svg:font-face-uri xlink:href="Fonts/Font_EB_Garamond_1.ttf" xlink:type="simple" loext:font-style="normal" loext:font-weight="normal">
          <svg:font-face-format svg:string="truetype"/>
        </svg:font-face-uri>
      </svg:font-face-src>
    </style:font-face>
    <style:font-face style:name="Gudea1" svg:font-family="Gudea" style:font-adornments="Kursiv" style:font-pitch="variable">
      <svg:font-face-src>
        <svg:font-face-uri xlink:href="Fonts/Font_Gudea_1.ttf" xlink:type="simple" loext:font-style="normal" loext:font-weight="normal">
          <svg:font-face-format svg:string="truetype"/>
        </svg:font-face-uri>
        <svg:font-face-uri xlink:href="Fonts/Font_Gudea_2.ttf" xlink:type="simple" loext:font-style="normal" loext:font-weight="bold">
          <svg:font-face-format svg:string="truetype"/>
        </svg:font-face-uri>
        <svg:font-face-uri xlink:href="Fonts/Font_Gudea_3.ttf" xlink:type="simple" loext:font-style="italic" loext:font-weight="normal">
          <svg:font-face-format svg:string="truetype"/>
        </svg:font-face-uri>
      </svg:font-face-src>
    </style:font-face>
    <style:font-face style:name="Gudea" svg:font-family="Gudea" style:font-adornments="Standard" style:font-pitch="variable">
      <svg:font-face-src>
        <svg:font-face-uri xlink:href="Fonts/Font_Gudea_1.ttf" xlink:type="simple" loext:font-style="normal" loext:font-weight="normal">
          <svg:font-face-format svg:string="truetype"/>
        </svg:font-face-uri>
        <svg:font-face-uri xlink:href="Fonts/Font_Gudea_2.ttf" xlink:type="simple" loext:font-style="normal" loext:font-weight="bold">
          <svg:font-face-format svg:string="truetype"/>
        </svg:font-face-uri>
        <svg:font-face-uri xlink:href="Fonts/Font_Gudea_3.ttf" xlink:type="simple" loext:font-style="italic" loext:font-weight="normal">
          <svg:font-face-format svg:string="truetype"/>
        </svg:font-face-uri>
      </svg:font-face-src>
    </style:font-face>
    <style:font-face style:name="Liberation Serif" svg:font-family="'Liberation Serif'" style:font-family-generic="roman" style:font-pitch="variable">
      <svg:font-face-src>
        <svg:font-face-uri xlink:href="Fonts/Font_Liberation_Serif_1.ttf" xlink:type="simple" loext:font-style="normal" loext:font-weight="normal">
          <svg:font-face-format svg:string="truetype"/>
        </svg:font-face-uri>
        <svg:font-face-uri xlink:href="Fonts/Font_Liberation_Serif_2.ttf" xlink:type="simple" loext:font-style="normal" loext:font-weight="bold">
          <svg:font-face-format svg:string="truetype"/>
        </svg:font-face-uri>
        <svg:font-face-uri xlink:href="Fonts/Font_Liberation_Serif_3.ttf" xlink:type="simple" loext:font-style="italic" loext:font-weight="normal">
          <svg:font-face-format svg:string="truetype"/>
        </svg:font-face-uri>
        <svg:font-face-uri xlink:href="Fonts/Font_Liberation_Serif_4.ttf" xlink:type="simple" loext:font-style="italic" loext:font-weight="bold">
          <svg:font-face-format svg:string="truetype"/>
        </svg:font-face-uri>
      </svg:font-face-src>
    </style:font-face>
    <style:font-face style:name="Liberation Sans" svg:font-family="'Liberation Sans'" style:font-family-generic="swiss" style:font-pitch="variable">
      <svg:font-face-src>
        <svg:font-face-uri xlink:href="Fonts/Font_Liberation_Sans_1.ttf" xlink:type="simple" loext:font-style="normal" loext:font-weight="normal">
          <svg:font-face-format svg:string="truetype"/>
        </svg:font-face-uri>
        <svg:font-face-uri xlink:href="Fonts/Font_Liberation_Sans_2.ttf" xlink:type="simple" loext:font-style="normal" loext:font-weight="bold">
          <svg:font-face-format svg:string="truetype"/>
        </svg:font-face-uri>
        <svg:font-face-uri xlink:href="Fonts/Font_Liberation_Sans_3.ttf" xlink:type="simple" loext:font-style="italic" loext:font-weight="normal">
          <svg:font-face-format svg:string="truetype"/>
        </svg:font-face-uri>
        <svg:font-face-uri xlink:href="Fonts/Font_Liberation_Sans_4.ttf" xlink:type="simple" loext:font-style="italic" loext:font-weight="bold">
          <svg:font-face-format svg:string="truetype"/>
        </svg:font-face-uri>
      </svg:font-face-src>
    </style:font-face>
    <style:font-face style:name="Liberation Sans2" svg:font-family="'Liberation Sans'" style:font-adornments="Fett" style:font-family-generic="swiss" style:font-pitch="variable">
      <svg:font-face-src>
        <svg:font-face-uri xlink:href="Fonts/Font_Liberation_Sans_1.ttf" xlink:type="simple" loext:font-style="normal" loext:font-weight="normal">
          <svg:font-face-format svg:string="truetype"/>
        </svg:font-face-uri>
        <svg:font-face-uri xlink:href="Fonts/Font_Liberation_Sans_2.ttf" xlink:type="simple" loext:font-style="normal" loext:font-weight="bold">
          <svg:font-face-format svg:string="truetype"/>
        </svg:font-face-uri>
        <svg:font-face-uri xlink:href="Fonts/Font_Liberation_Sans_3.ttf" xlink:type="simple" loext:font-style="italic" loext:font-weight="normal">
          <svg:font-face-format svg:string="truetype"/>
        </svg:font-face-uri>
        <svg:font-face-uri xlink:href="Fonts/Font_Liberation_Sans_4.ttf" xlink:type="simple" loext:font-style="italic" loext:font-weight="bold">
          <svg:font-face-format svg:string="truetype"/>
        </svg:font-face-uri>
      </svg:font-face-src>
    </style:font-face>
    <style:font-face style:name="Liberation Sans1" svg:font-family="'Liberation Sans'" style:font-adornments="Standard" style:font-family-generic="swiss" style:font-pitch="variable">
      <svg:font-face-src>
        <svg:font-face-uri xlink:href="Fonts/Font_Liberation_Sans_1.ttf" xlink:type="simple" loext:font-style="normal" loext:font-weight="normal">
          <svg:font-face-format svg:string="truetype"/>
        </svg:font-face-uri>
        <svg:font-face-uri xlink:href="Fonts/Font_Liberation_Sans_2.ttf" xlink:type="simple" loext:font-style="normal" loext:font-weight="bold">
          <svg:font-face-format svg:string="truetype"/>
        </svg:font-face-uri>
        <svg:font-face-uri xlink:href="Fonts/Font_Liberation_Sans_3.ttf" xlink:type="simple" loext:font-style="italic" loext:font-weight="normal">
          <svg:font-face-format svg:string="truetype"/>
        </svg:font-face-uri>
        <svg:font-face-uri xlink:href="Fonts/Font_Liberation_Sans_4.ttf" xlink:type="simple" loext:font-style="italic" loext:font-weight="bold">
          <svg:font-face-format svg:string="truetype"/>
        </svg:font-face-uri>
      </svg:font-face-src>
    </style:font-face>
    <style:font-face style:name="DejaVu Sans" svg:font-family="'DejaVu Sans'" style:font-family-generic="system" style:font-pitch="variable">
      <svg:font-face-src>
        <svg:font-face-uri xlink:href="Fonts/Font_DejaVu_Sans_1.ttf" xlink:type="simple" loext:font-style="normal" loext:font-weight="normal">
          <svg:font-face-format svg:string="truetype"/>
        </svg:font-face-uri>
        <svg:font-face-uri xlink:href="Fonts/Font_DejaVu_Sans_2.ttf" xlink:type="simple" loext:font-style="normal" loext:font-weight="bold">
          <svg:font-face-format svg:string="truetype"/>
        </svg:font-face-uri>
      </svg:font-face-src>
    </style:font-face>
    <style:font-face style:name="Lohit Hindi" svg:font-family="'Lohit Hindi'" style:font-family-generic="system" style:font-pitch="variable"/>
  </office:font-face-decls>
  <office:automatic-styles>
    <style:style style:name="Abstrakt" style:family="table">
      <style:table-properties style:width="17.013cm" fo:margin-left="0cm" table:align="left" style:writing-mode="page"/>
    </style:style>
    <style:style style:name="Abstrakt.A" style:family="table-column">
      <style:table-column-properties style:column-width="2.487cm"/>
    </style:style>
    <style:style style:name="Abstrakt.B" style:family="table-column">
      <style:table-column-properties style:column-width="14.526cm"/>
    </style:style>
    <style:style style:name="Tabelle2" style:family="table">
      <style:table-properties style:width="17.013cm" fo:margin-left="0cm" table:align="left" fo:keep-with-next="always" style:writing-mode="page"/>
    </style:style>
    <style:style style:name="Tabelle2.A" style:family="table-column">
      <style:table-column-properties style:column-width="6.112cm"/>
    </style:style>
    <style:style style:name="Tabelle2.B" style:family="table-column">
      <style:table-column-properties style:column-width="10.901cm"/>
    </style:style>
    <style:style style:name="Tabelle2.A1" style:family="table-cell">
      <style:table-cell-properties fo:padding="0.097cm" fo:border-left="0.05pt solid #000000" fo:border-right="none" fo:border-top="0.05pt solid #000000" fo:border-bottom="0.05pt solid #000000"/>
    </style:style>
    <style:style style:name="Tabelle2.B1" style:family="table-cell">
      <style:table-cell-properties fo:padding="0.097cm" fo:border="0.05pt solid #000000"/>
    </style:style>
    <style:style style:name="Tabelle2.A2" style:family="table-cell">
      <style:table-cell-properties fo:padding="0.097cm" fo:border-left="0.05pt solid #000000" fo:border-right="none" fo:border-top="none" fo:border-bottom="0.05pt solid #000000"/>
    </style:style>
    <style:style style:name="Tabelle2.B2" style:family="table-cell">
      <style:table-cell-properties fo:padding="0.097cm" fo:border-left="0.05pt solid #000000" fo:border-right="0.05pt solid #000000" fo:border-top="none" fo:border-bottom="0.05pt solid #000000"/>
    </style:style>
    <style:style style:name="Tabelle3" style:family="table">
      <style:table-properties style:width="5.987cm" table:align="left" fo:keep-with-next="always" style:writing-mode="lr-tb"/>
    </style:style>
    <style:style style:name="Tabelle3.A" style:family="table-column">
      <style:table-column-properties style:column-width="1.568cm"/>
    </style:style>
    <style:style style:name="Tabelle3.B" style:family="table-column">
      <style:table-column-properties style:column-width="0.857cm"/>
    </style:style>
    <style:style style:name="Tabelle3.C" style:family="table-column">
      <style:table-column-properties style:column-width="0.9cm"/>
    </style:style>
    <style:style style:name="Tabelle3.D" style:family="table-column">
      <style:table-column-properties style:column-width="1.094cm"/>
    </style:style>
    <style:style style:name="Tabelle3.1" style:family="table-row">
      <style:table-row-properties style:min-row-height="0.529cm"/>
    </style:style>
    <style:style style:name="Tabelle3.A1" style:family="table-cell">
      <style:table-cell-properties fo:background-color="transparent" fo:padding="0.097cm" fo:border-left="0.05pt solid #000000" fo:border-right="none" fo:border-top="0.05pt solid #000000" fo:border-bottom="0.05pt solid #000000">
        <style:background-image/>
      </style:table-cell-properties>
    </style:style>
    <style:style style:name="Tabelle3.E1" style:family="table-cell">
      <style:table-cell-properties fo:background-color="transparent" fo:padding="0.097cm" fo:border="0.05pt solid #000000">
        <style:background-image/>
      </style:table-cell-properties>
    </style:style>
    <style:style style:name="Tabelle3.A2" style:family="table-cell">
      <style:table-cell-properties fo:background-color="transparent" fo:padding="0.097cm" fo:border-left="0.05pt solid #000000" fo:border-right="none" fo:border-top="none" fo:border-bottom="0.05pt solid #000000">
        <style:background-image/>
      </style:table-cell-properties>
    </style:style>
    <style:style style:name="Tabelle3.E2" style:family="table-cell">
      <style:table-cell-properties fo:background-color="transparent" fo:padding="0.097cm" fo:border-left="0.05pt solid #000000" fo:border-right="0.05pt solid #000000" fo:border-top="none" fo:border-bottom="0.05pt solid #000000">
        <style:background-image/>
      </style:table-cell-properties>
    </style:style>
    <style:style style:name="Tabelle4" style:family="table">
      <style:table-properties style:width="17.013cm" fo:margin-left="0cm" table:align="left" fo:keep-with-next="always" style:writing-mode="page"/>
    </style:style>
    <style:style style:name="Tabelle4.A" style:family="table-column">
      <style:table-column-properties style:column-width="1.692cm"/>
    </style:style>
    <style:style style:name="Tabelle4.B" style:family="table-column">
      <style:table-column-properties style:column-width="1.722cm"/>
    </style:style>
    <style:style style:name="Tabelle4.C" style:family="table-column">
      <style:table-column-properties style:column-width="2.778cm"/>
    </style:style>
    <style:style style:name="Tabelle4.D" style:family="table-column">
      <style:table-column-properties style:column-width="5.503cm"/>
    </style:style>
    <style:style style:name="Tabelle4.E" style:family="table-column">
      <style:table-column-properties style:column-width="5.318cm"/>
    </style:style>
    <style:style style:name="Tabelle4.A1" style:family="table-cell">
      <style:table-cell-properties fo:padding="0.097cm" fo:border-left="0.05pt solid #000000" fo:border-right="none" fo:border-top="0.05pt solid #000000" fo:border-bottom="0.05pt solid #000000"/>
    </style:style>
    <style:style style:name="Tabelle4.E1" style:family="table-cell">
      <style:table-cell-properties fo:padding="0.097cm" fo:border="0.05pt solid #000000"/>
    </style:style>
    <style:style style:name="Tabelle4.A2" style:family="table-cell">
      <style:table-cell-properties fo:padding="0.097cm" fo:border-left="0.05pt solid #000000" fo:border-right="none" fo:border-top="none" fo:border-bottom="0.05pt solid #000000"/>
    </style:style>
    <style:style style:name="Tabelle4.E2" style:family="table-cell">
      <style:table-cell-properties fo:padding="0.097cm" fo:border-left="0.05pt solid #000000" fo:border-right="0.05pt solid #000000" fo:border-top="none" fo:border-bottom="0.05pt solid #000000"/>
    </style:style>
    <style:style style:name="P1" style:family="paragraph" style:parent-style-name="Header">
      <style:paragraph-properties fo:text-align="start" style:justify-single-word="false" fo:padding="0.15cm" fo:border-left="none" fo:border-right="none" fo:border-top="none" fo:border-bottom="0.99pt solid #b20011" style:shadow="none" style:writing-mode="page">
        <style:tab-stops>
          <style:tab-stop style:position="3cm" style:type="center"/>
          <style:tab-stop style:position="17cm" style:type="right"/>
        </style:tab-stops>
      </style:paragraph-properties>
      <style:text-properties officeooo:rsid="00138a72" officeooo:paragraph-rsid="00c46ae0"/>
    </style:style>
    <style:style style:name="P2" style:family="paragraph" style:parent-style-name="Footer">
      <style:paragraph-properties fo:text-align="center" style:justify-single-word="false" fo:padding="0.049cm" fo:border-left="none" fo:border-right="none" fo:border-top="0.99pt solid #b20011" fo:border-bottom="none" style:shadow="none" style:writing-mode="page"/>
      <style:text-properties officeooo:paragraph-rsid="00a40e30"/>
    </style:style>
    <style:style style:name="P3" style:family="paragraph" style:parent-style-name="Standard">
      <style:text-properties officeooo:paragraph-rsid="00b3e556"/>
    </style:style>
    <style:style style:name="P4" style:family="paragraph" style:parent-style-name="Text_20_body">
      <style:text-properties officeooo:paragraph-rsid="00b3e556"/>
    </style:style>
    <style:style style:name="P5" style:family="paragraph" style:parent-style-name="Text_20_body">
      <style:text-properties officeooo:rsid="012d7361" officeooo:paragraph-rsid="00b3e556"/>
    </style:style>
    <style:style style:name="P6" style:family="paragraph" style:parent-style-name="Text_20_body">
      <style:text-properties officeooo:rsid="009b2342" officeooo:paragraph-rsid="00b3e556"/>
    </style:style>
    <style:style style:name="P7" style:family="paragraph" style:parent-style-name="Text_20_body">
      <style:text-properties officeooo:rsid="00b8db95" officeooo:paragraph-rsid="00b3e556"/>
    </style:style>
    <style:style style:name="P8" style:family="paragraph" style:parent-style-name="Text_20_body">
      <style:text-properties officeooo:rsid="00beb7d7" officeooo:paragraph-rsid="00b3e556"/>
    </style:style>
    <style:style style:name="P9" style:family="paragraph" style:parent-style-name="Text_20_body">
      <style:text-properties officeooo:rsid="016ca1a0" officeooo:paragraph-rsid="00b3e556"/>
    </style:style>
    <style:style style:name="P10" style:family="paragraph" style:parent-style-name="Text_20_body">
      <style:text-properties officeooo:rsid="010492d4" officeooo:paragraph-rsid="00b3e556"/>
    </style:style>
    <style:style style:name="P11" style:family="paragraph" style:parent-style-name="Text_20_body">
      <style:text-properties officeooo:rsid="0108aa85" officeooo:paragraph-rsid="00b3e556"/>
    </style:style>
    <style:style style:name="P12" style:family="paragraph" style:parent-style-name="Text_20_body">
      <style:text-properties officeooo:rsid="010b67c1" officeooo:paragraph-rsid="00b3e556"/>
    </style:style>
    <style:style style:name="P13" style:family="paragraph" style:parent-style-name="Text_20_body">
      <style:text-properties officeooo:rsid="010c66b0" officeooo:paragraph-rsid="00b3e556"/>
    </style:style>
    <style:style style:name="P14" style:family="paragraph" style:parent-style-name="Text_20_body">
      <style:text-properties officeooo:rsid="0119d18d" officeooo:paragraph-rsid="00b3e556"/>
    </style:style>
    <style:style style:name="P15" style:family="paragraph" style:parent-style-name="Text_20_body">
      <style:text-properties officeooo:rsid="01103ec2" officeooo:paragraph-rsid="00b3e556"/>
    </style:style>
    <style:style style:name="P16" style:family="paragraph" style:parent-style-name="Text_20_body">
      <style:text-properties fo:font-style="normal" officeooo:rsid="01103ec2" officeooo:paragraph-rsid="00b3e556" style:font-style-asian="normal" style:font-style-complex="normal"/>
    </style:style>
    <style:style style:name="P17" style:family="paragraph" style:parent-style-name="Text_20_body">
      <style:text-properties officeooo:rsid="0114bda3" officeooo:paragraph-rsid="00b3e556"/>
    </style:style>
    <style:style style:name="P18" style:family="paragraph" style:parent-style-name="Text_20_body">
      <style:text-properties officeooo:rsid="011b3d4c" officeooo:paragraph-rsid="00b3e556"/>
    </style:style>
    <style:style style:name="P19" style:family="paragraph" style:parent-style-name="Text_20_body">
      <style:text-properties officeooo:rsid="01623652" officeooo:paragraph-rsid="00b3e556"/>
    </style:style>
    <style:style style:name="P20" style:family="paragraph" style:parent-style-name="Text_20_body">
      <style:text-properties officeooo:rsid="01632e1b" officeooo:paragraph-rsid="00b3e556"/>
    </style:style>
    <style:style style:name="P21" style:family="paragraph" style:parent-style-name="Text_20_body">
      <style:text-properties officeooo:rsid="0163d4bc" officeooo:paragraph-rsid="00b3e556"/>
    </style:style>
    <style:style style:name="P22" style:family="paragraph" style:parent-style-name="Text_20_body">
      <style:text-properties officeooo:rsid="018198ca" officeooo:paragraph-rsid="00b3e556"/>
    </style:style>
    <style:style style:name="P23" style:family="paragraph" style:parent-style-name="Text_20_body">
      <style:text-properties officeooo:rsid="0186865c" officeooo:paragraph-rsid="00b3e556"/>
    </style:style>
    <style:style style:name="P24" style:family="paragraph" style:parent-style-name="Text_20_body">
      <style:text-properties officeooo:rsid="01880b5c" officeooo:paragraph-rsid="00b3e556"/>
    </style:style>
    <style:style style:name="P25" style:family="paragraph" style:parent-style-name="Text_20_body">
      <style:text-properties officeooo:rsid="0124de0e" officeooo:paragraph-rsid="00b3e556"/>
    </style:style>
    <style:style style:name="P26" style:family="paragraph" style:parent-style-name="Text_20_body">
      <style:text-properties officeooo:rsid="012af783" officeooo:paragraph-rsid="00b3e556"/>
    </style:style>
    <style:style style:name="P27" style:family="paragraph" style:parent-style-name="Text_20_body">
      <style:text-properties officeooo:rsid="01aa0d03" officeooo:paragraph-rsid="00b3e556"/>
    </style:style>
    <style:style style:name="P28" style:family="paragraph" style:parent-style-name="Text_20_body">
      <style:text-properties officeooo:rsid="01b26684" officeooo:paragraph-rsid="00b3e556"/>
    </style:style>
    <style:style style:name="P29" style:family="paragraph" style:parent-style-name="Text_20_body">
      <style:text-properties officeooo:rsid="01b3412a" officeooo:paragraph-rsid="00b3e556"/>
    </style:style>
    <style:style style:name="P30" style:family="paragraph" style:parent-style-name="Text_20_body">
      <style:text-properties officeooo:rsid="01963211" officeooo:paragraph-rsid="00b3e556"/>
    </style:style>
    <style:style style:name="P31" style:family="paragraph" style:parent-style-name="Text_20_body">
      <style:text-properties officeooo:rsid="019e0089" officeooo:paragraph-rsid="00b3e556"/>
    </style:style>
    <style:style style:name="P32" style:family="paragraph" style:parent-style-name="Text_20_body">
      <style:text-properties officeooo:rsid="013ba67f" officeooo:paragraph-rsid="00b3e556"/>
    </style:style>
    <style:style style:name="P33" style:family="paragraph" style:parent-style-name="Text_20_body">
      <style:text-properties officeooo:rsid="013f6b64" officeooo:paragraph-rsid="00b3e556"/>
    </style:style>
    <style:style style:name="P34" style:family="paragraph" style:parent-style-name="Text_20_body">
      <style:text-properties officeooo:rsid="02376d42" officeooo:paragraph-rsid="00b3e556"/>
    </style:style>
    <style:style style:name="P35" style:family="paragraph" style:parent-style-name="Text_20_body">
      <style:text-properties officeooo:rsid="01c53168" officeooo:paragraph-rsid="00b3e556"/>
    </style:style>
    <style:style style:name="P36" style:family="paragraph" style:parent-style-name="Text_20_body">
      <style:text-properties officeooo:rsid="01cbd576" officeooo:paragraph-rsid="00b3e556"/>
    </style:style>
    <style:style style:name="P37" style:family="paragraph" style:parent-style-name="Text_20_body">
      <style:text-properties officeooo:rsid="01e94946" officeooo:paragraph-rsid="00b3e556"/>
    </style:style>
    <style:style style:name="P38" style:family="paragraph" style:parent-style-name="Text_20_body">
      <style:text-properties officeooo:rsid="022838a7" officeooo:paragraph-rsid="00b3e556"/>
    </style:style>
    <style:style style:name="P39" style:family="paragraph" style:parent-style-name="Text_20_body">
      <style:text-properties officeooo:rsid="01f62503" officeooo:paragraph-rsid="00b3e556"/>
    </style:style>
    <style:style style:name="P40" style:family="paragraph" style:parent-style-name="Text_20_body">
      <style:text-properties officeooo:rsid="01f801de" officeooo:paragraph-rsid="00b3e556"/>
    </style:style>
    <style:style style:name="P41" style:family="paragraph" style:parent-style-name="Text_20_body">
      <style:text-properties officeooo:rsid="01f8f1ad" officeooo:paragraph-rsid="00b3e556"/>
    </style:style>
    <style:style style:name="P42" style:family="paragraph" style:parent-style-name="Text_20_body">
      <style:text-properties officeooo:rsid="020f0339" officeooo:paragraph-rsid="00b3e556"/>
    </style:style>
    <style:style style:name="P43" style:family="paragraph" style:parent-style-name="Text_20_body">
      <style:text-properties officeooo:rsid="00de0d82" officeooo:paragraph-rsid="00b3e556"/>
    </style:style>
    <style:style style:name="P44" style:family="paragraph" style:parent-style-name="Text_20_body">
      <style:text-properties officeooo:rsid="00de0e72" officeooo:paragraph-rsid="00b3e556"/>
    </style:style>
    <style:style style:name="P45" style:family="paragraph" style:parent-style-name="Text_20_body">
      <style:text-properties officeooo:rsid="00de0e72" officeooo:paragraph-rsid="016a6d55"/>
    </style:style>
    <style:style style:name="P46" style:family="paragraph" style:parent-style-name="Text_20_body">
      <style:text-properties officeooo:rsid="00c279b8" officeooo:paragraph-rsid="00b3e556"/>
    </style:style>
    <style:style style:name="P47" style:family="paragraph" style:parent-style-name="Text_20_body">
      <style:text-properties officeooo:rsid="00e592c4" officeooo:paragraph-rsid="00b3e556"/>
    </style:style>
    <style:style style:name="P48" style:family="paragraph" style:parent-style-name="Text_20_body">
      <style:text-properties officeooo:rsid="00ddd610" officeooo:paragraph-rsid="00b3e556"/>
    </style:style>
    <style:style style:name="P49" style:family="paragraph" style:parent-style-name="Text_20_body">
      <style:text-properties officeooo:rsid="00a47d4c" officeooo:paragraph-rsid="00b3e556"/>
    </style:style>
    <style:style style:name="P50" style:family="paragraph" style:parent-style-name="Text_20_body">
      <style:text-properties officeooo:rsid="00a5fe7e" officeooo:paragraph-rsid="00b3e556"/>
    </style:style>
    <style:style style:name="P51" style:family="paragraph" style:parent-style-name="Text_20_body">
      <style:text-properties officeooo:rsid="00d04ae4" officeooo:paragraph-rsid="00b3e556"/>
    </style:style>
    <style:style style:name="P52" style:family="paragraph" style:parent-style-name="Text_20_body">
      <style:text-properties officeooo:rsid="00b65fbe" officeooo:paragraph-rsid="00b65fbe"/>
    </style:style>
    <style:style style:name="P53" style:family="paragraph" style:parent-style-name="Text_20_body">
      <style:text-properties officeooo:rsid="015e50af" officeooo:paragraph-rsid="015e50af"/>
    </style:style>
    <style:style style:name="P54" style:family="paragraph" style:parent-style-name="Text_20_body">
      <style:text-properties officeooo:rsid="017a75f7" officeooo:paragraph-rsid="017a75f7"/>
    </style:style>
    <style:style style:name="P55" style:family="paragraph" style:parent-style-name="Text_20_body">
      <style:text-properties officeooo:rsid="00b31f6f" officeooo:paragraph-rsid="017e4aab"/>
    </style:style>
    <style:style style:name="P56" style:family="paragraph" style:parent-style-name="Text_20_body">
      <style:text-properties officeooo:rsid="017e4aab" officeooo:paragraph-rsid="017e4aab"/>
    </style:style>
    <style:style style:name="P57" style:family="paragraph" style:parent-style-name="Text_20_body">
      <style:text-properties officeooo:rsid="00fc03b1" officeooo:paragraph-rsid="00b3e556"/>
    </style:style>
    <style:style style:name="P58" style:family="paragraph" style:parent-style-name="Text_20_body">
      <style:text-properties officeooo:rsid="00fc03b1" officeooo:paragraph-rsid="0184eef1"/>
    </style:style>
    <style:style style:name="P59" style:family="paragraph" style:parent-style-name="Text_20_body">
      <style:text-properties officeooo:rsid="016feeb3" officeooo:paragraph-rsid="01821d1d"/>
    </style:style>
    <style:style style:name="P60" style:family="paragraph" style:parent-style-name="Text_20_body">
      <style:text-properties officeooo:paragraph-rsid="0184eef1"/>
    </style:style>
    <style:style style:name="P61" style:family="paragraph" style:parent-style-name="Text_20_body">
      <style:text-properties officeooo:rsid="0192a1eb" officeooo:paragraph-rsid="00b3e556"/>
    </style:style>
    <style:style style:name="P62" style:family="paragraph" style:parent-style-name="Text_20_body">
      <style:text-properties officeooo:rsid="01868d1a" officeooo:paragraph-rsid="01868d1a"/>
    </style:style>
    <style:style style:name="P63" style:family="paragraph" style:parent-style-name="Text_20_body">
      <style:text-properties officeooo:rsid="01868d1a" officeooo:paragraph-rsid="018690fe"/>
    </style:style>
    <style:style style:name="P64" style:family="paragraph" style:parent-style-name="Text_20_body">
      <style:text-properties officeooo:rsid="013d3ad5" officeooo:paragraph-rsid="018b85fc"/>
    </style:style>
    <style:style style:name="P65" style:family="paragraph" style:parent-style-name="Text_20_body">
      <style:text-properties officeooo:rsid="0199cfce" officeooo:paragraph-rsid="0199cfce"/>
    </style:style>
    <style:style style:name="P66" style:family="paragraph" style:parent-style-name="Text_20_body">
      <style:text-properties officeooo:rsid="01f81281" officeooo:paragraph-rsid="00b3e556"/>
    </style:style>
    <style:style style:name="P67" style:family="paragraph" style:parent-style-name="Text_20_body">
      <style:text-properties officeooo:rsid="01b7f4ff" officeooo:paragraph-rsid="01b7f4ff"/>
    </style:style>
    <style:style style:name="P68" style:family="paragraph" style:parent-style-name="Text_20_body">
      <style:text-properties officeooo:rsid="01c6e2d3" officeooo:paragraph-rsid="00b3e556"/>
    </style:style>
    <style:style style:name="P69" style:family="paragraph" style:parent-style-name="Text_20_body">
      <style:text-properties officeooo:rsid="01bb5b1f" officeooo:paragraph-rsid="01bb5b1f"/>
    </style:style>
    <style:style style:name="P70" style:family="paragraph" style:parent-style-name="Signature">
      <style:text-properties officeooo:rsid="01aa0d03" officeooo:paragraph-rsid="00b3e556"/>
    </style:style>
    <style:style style:name="P71" style:family="paragraph" style:parent-style-name="Signature">
      <style:text-properties officeooo:paragraph-rsid="00b3e556"/>
    </style:style>
    <style:style style:name="P72" style:family="paragraph" style:parent-style-name="Table_20_Contents">
      <style:text-properties officeooo:rsid="00b440a8" officeooo:paragraph-rsid="00b3e556"/>
    </style:style>
    <style:style style:name="P73" style:family="paragraph" style:parent-style-name="Table_20_Contents">
      <style:paragraph-properties fo:text-align="end" style:justify-single-word="false"/>
      <style:text-properties officeooo:paragraph-rsid="00b3e556"/>
    </style:style>
    <style:style style:name="P74" style:family="paragraph" style:parent-style-name="Table_20_Contents">
      <style:paragraph-properties fo:text-align="end" style:justify-single-word="false"/>
      <style:text-properties officeooo:rsid="013ab93f" officeooo:paragraph-rsid="00b3e556"/>
    </style:style>
    <style:style style:name="P75" style:family="paragraph" style:parent-style-name="Table_20_Contents">
      <style:text-properties officeooo:rsid="024bd5e7" officeooo:paragraph-rsid="00b3e556"/>
    </style:style>
    <style:style style:name="P76" style:family="paragraph" style:parent-style-name="Table_20_Contents">
      <style:text-properties officeooo:rsid="00a5fe7e" officeooo:paragraph-rsid="00b3e556"/>
    </style:style>
    <style:style style:name="P77" style:family="paragraph" style:parent-style-name="Table_20_Contents">
      <style:text-properties officeooo:rsid="024d40a0" officeooo:paragraph-rsid="00b3e556"/>
    </style:style>
    <style:style style:name="P78" style:family="paragraph" style:parent-style-name="Table_20_Contents">
      <style:text-properties officeooo:rsid="024e687c" officeooo:paragraph-rsid="00b3e556"/>
    </style:style>
    <style:style style:name="P79" style:family="paragraph" style:parent-style-name="Table_20_Contents">
      <style:text-properties officeooo:rsid="023e40cb" officeooo:paragraph-rsid="00b3e556"/>
    </style:style>
    <style:style style:name="P80" style:family="paragraph" style:parent-style-name="Table_20_Contents">
      <style:text-properties officeooo:rsid="00e6c2ef" officeooo:paragraph-rsid="00b3e556"/>
    </style:style>
    <style:style style:name="P81" style:family="paragraph" style:parent-style-name="Table_20_Contents">
      <style:text-properties officeooo:rsid="00ee1b75" officeooo:paragraph-rsid="00b3e556"/>
    </style:style>
    <style:style style:name="P82" style:family="paragraph" style:parent-style-name="Table_20_Contents">
      <style:text-properties style:font-name="Liberation Sans" fo:font-style="normal" officeooo:rsid="009af6d2" officeooo:paragraph-rsid="00b3e556" style:font-style-asian="normal" style:font-style-complex="normal"/>
    </style:style>
    <style:style style:name="P83" style:family="paragraph" style:parent-style-name="Table_20_Contents">
      <style:text-properties officeooo:paragraph-rsid="00b3e556"/>
    </style:style>
    <style:style style:name="P84" style:family="paragraph" style:parent-style-name="Table_20_Heading">
      <style:text-properties officeooo:rsid="00b440a8" officeooo:paragraph-rsid="00b3e556"/>
    </style:style>
    <style:style style:name="P85" style:family="paragraph" style:parent-style-name="Table_20_Heading">
      <style:text-properties officeooo:rsid="00a5fe7e" officeooo:paragraph-rsid="00b3e556"/>
    </style:style>
    <style:style style:name="P86" style:family="paragraph" style:parent-style-name="Table_20_Heading">
      <style:text-properties officeooo:rsid="023e40cb" officeooo:paragraph-rsid="00b3e556"/>
    </style:style>
    <style:style style:name="P87" style:family="paragraph" style:parent-style-name="Codeblock">
      <style:text-properties officeooo:paragraph-rsid="00b3e556"/>
    </style:style>
    <style:style style:name="P88" style:family="paragraph" style:parent-style-name="Table">
      <style:text-properties officeooo:paragraph-rsid="00b3e556"/>
    </style:style>
    <style:style style:name="P89" style:family="paragraph" style:parent-style-name="Table_20_Contents">
      <style:paragraph-properties fo:line-height="100%" fo:text-align="start" style:justify-single-word="false" style:writing-mode="page"/>
      <style:text-properties officeooo:rsid="012a16c9" officeooo:paragraph-rsid="012a16c9" style:font-size-complex="14pt"/>
    </style:style>
    <style:style style:name="P90" style:family="paragraph" style:parent-style-name="Table_20_Contents">
      <style:paragraph-properties fo:line-height="100%" fo:text-align="start" style:justify-single-word="false" style:writing-mode="page"/>
      <style:text-properties officeooo:rsid="01968add" officeooo:paragraph-rsid="01968add" style:font-size-complex="14pt"/>
    </style:style>
    <style:style style:name="P91" style:family="paragraph" style:parent-style-name="Table_20_index_20_1">
      <style:paragraph-properties>
        <style:tab-stops>
          <style:tab-stop style:position="17cm" style:type="right" style:leader-style="dotted" style:leader-text="."/>
        </style:tab-stops>
      </style:paragraph-properties>
    </style:style>
    <style:style style:name="P92" style:family="paragraph" style:parent-style-name="Bibliography_20_1">
      <style:paragraph-properties>
        <style:tab-stops/>
      </style:paragraph-properties>
    </style:style>
    <style:style style:name="P93" style:family="paragraph" style:parent-style-name="Illustration_20_Index_20_1">
      <style:paragraph-properties>
        <style:tab-stops>
          <style:tab-stop style:position="17cm" style:type="right" style:leader-style="dotted" style:leader-text="."/>
        </style:tab-stops>
      </style:paragraph-properties>
    </style:style>
    <style:style style:name="P94" style:family="paragraph" style:parent-style-name="Textabsatz_20_fett">
      <style:text-properties officeooo:rsid="01868d1a" officeooo:paragraph-rsid="018873b2"/>
    </style:style>
    <style:style style:name="P95" style:family="paragraph" style:parent-style-name="Endnote">
      <style:text-properties officeooo:rsid="00abb605" officeooo:paragraph-rsid="01ac715e"/>
    </style:style>
    <style:style style:name="P96" style:family="paragraph" style:parent-style-name="Endnote">
      <style:text-properties officeooo:rsid="00f39890" officeooo:paragraph-rsid="01ae4b4d"/>
    </style:style>
    <style:style style:name="P97" style:family="paragraph" style:parent-style-name="Endnote">
      <style:text-properties officeooo:rsid="0151b529" officeooo:paragraph-rsid="01aff165"/>
    </style:style>
    <style:style style:name="P98" style:family="paragraph" style:parent-style-name="Endnote">
      <style:text-properties officeooo:paragraph-rsid="01b48d66"/>
    </style:style>
    <style:style style:name="P99" style:family="paragraph" style:parent-style-name="Endnote">
      <style:text-properties officeooo:rsid="023b533d" officeooo:paragraph-rsid="01b64946"/>
    </style:style>
    <style:style style:name="P100" style:family="paragraph" style:parent-style-name="Contents_20_1">
      <style:paragraph-properties>
        <style:tab-stops>
          <style:tab-stop style:position="17.701cm" style:type="right" style:leader-style="dotted" style:leader-text="."/>
        </style:tab-stops>
      </style:paragraph-properties>
    </style:style>
    <style:style style:name="P101" style:family="paragraph" style:parent-style-name="Contents_20_2">
      <style:paragraph-properties>
        <style:tab-stops>
          <style:tab-stop style:position="17.3cm" style:type="right" style:leader-style="dotted" style:leader-text="."/>
        </style:tab-stops>
      </style:paragraph-properties>
    </style:style>
    <style:style style:name="P102" style:family="paragraph" style:parent-style-name="Contents_20_3">
      <style:paragraph-properties>
        <style:tab-stops>
          <style:tab-stop style:position="16.799cm" style:type="right" style:leader-style="dotted" style:leader-text="."/>
        </style:tab-stops>
      </style:paragraph-properties>
    </style:style>
    <style:style style:name="P103" style:family="paragraph" style:parent-style-name="Footnote">
      <style:text-properties officeooo:rsid="01ca40de" officeooo:paragraph-rsid="01ca40de"/>
    </style:style>
    <style:style style:name="P104" style:family="paragraph" style:parent-style-name="Signature" style:master-page-name="First_20_Page">
      <style:paragraph-properties style:page-number="auto"/>
    </style:style>
    <style:style style:name="P105" style:family="paragraph" style:parent-style-name="Bibliography_20_1">
      <style:paragraph-properties>
        <style:tab-stops/>
      </style:paragraph-properties>
    </style:style>
    <style:style style:name="P106" style:family="paragraph" style:parent-style-name="Contents_20_1">
      <style:paragraph-properties>
        <style:tab-stops>
          <style:tab-stop style:position="17.701cm" style:type="right" style:leader-style="dotted" style:leader-text="."/>
        </style:tab-stops>
      </style:paragraph-properties>
    </style:style>
    <style:style style:name="P107" style:family="paragraph" style:parent-style-name="Contents_20_2">
      <style:paragraph-properties>
        <style:tab-stops>
          <style:tab-stop style:position="17.3cm" style:type="right" style:leader-style="dotted" style:leader-text="."/>
        </style:tab-stops>
      </style:paragraph-properties>
    </style:style>
    <style:style style:name="P108" style:family="paragraph" style:parent-style-name="Contents_20_3">
      <style:paragraph-properties>
        <style:tab-stops>
          <style:tab-stop style:position="16.799cm" style:type="right" style:leader-style="dotted" style:leader-text="."/>
        </style:tab-stops>
      </style:paragraph-properties>
    </style:style>
    <style:style style:name="P109" style:family="paragraph" style:parent-style-name="Footnote">
      <style:text-properties officeooo:rsid="01ca40de" officeooo:paragraph-rsid="01ca40de"/>
    </style:style>
    <style:style style:name="P110" style:family="paragraph" style:parent-style-name="Heading_20_1">
      <style:text-properties officeooo:rsid="00a47d4c" officeooo:paragraph-rsid="00b3e556"/>
    </style:style>
    <style:style style:name="P111" style:family="paragraph" style:parent-style-name="Heading_20_1">
      <style:text-properties officeooo:rsid="00ad8a39" officeooo:paragraph-rsid="00b3e556"/>
    </style:style>
    <style:style style:name="P112" style:family="paragraph" style:parent-style-name="Heading_20_1">
      <style:text-properties officeooo:paragraph-rsid="01ccdb09"/>
    </style:style>
    <style:style style:name="P113" style:family="paragraph" style:parent-style-name="Heading_20_1">
      <style:text-properties officeooo:paragraph-rsid="01cf33e6"/>
    </style:style>
    <style:style style:name="P114" style:family="paragraph" style:parent-style-name="Heading_20_1">
      <style:paragraph-properties fo:break-before="page"/>
      <style:text-properties officeooo:rsid="012d7361" officeooo:paragraph-rsid="00b3e556"/>
    </style:style>
    <style:style style:name="P115" style:family="paragraph" style:parent-style-name="Heading_20_1">
      <style:paragraph-properties fo:break-before="page"/>
      <style:text-properties officeooo:rsid="01968add" officeooo:paragraph-rsid="01968add"/>
    </style:style>
    <style:style style:name="P116" style:family="paragraph" style:parent-style-name="Heading_20_2">
      <style:text-properties officeooo:rsid="00e0d803" officeooo:paragraph-rsid="00b3e556"/>
    </style:style>
    <style:style style:name="P117" style:family="paragraph" style:parent-style-name="Heading_20_2">
      <style:text-properties officeooo:rsid="01500958" officeooo:paragraph-rsid="00b3e556"/>
    </style:style>
    <style:style style:name="P118" style:family="paragraph" style:parent-style-name="Heading_20_2">
      <style:text-properties officeooo:rsid="0150958e" officeooo:paragraph-rsid="00b3e556"/>
    </style:style>
    <style:style style:name="P119" style:family="paragraph" style:parent-style-name="Heading_20_2">
      <style:text-properties officeooo:rsid="00e6492e" officeooo:paragraph-rsid="00b3e556"/>
    </style:style>
    <style:style style:name="P120" style:family="paragraph" style:parent-style-name="Heading_20_2">
      <style:text-properties officeooo:rsid="01580fad" officeooo:paragraph-rsid="00b3e556"/>
    </style:style>
    <style:style style:name="P121" style:family="paragraph" style:parent-style-name="Heading_20_2">
      <style:text-properties officeooo:rsid="00ce5a33" officeooo:paragraph-rsid="00b3e556"/>
    </style:style>
    <style:style style:name="P122" style:family="paragraph" style:parent-style-name="Heading_20_2">
      <style:text-properties officeooo:rsid="01af3923" officeooo:paragraph-rsid="00b3e556"/>
    </style:style>
    <style:style style:name="P123" style:family="paragraph" style:parent-style-name="Heading_20_2">
      <style:text-properties officeooo:rsid="01f3bb13" officeooo:paragraph-rsid="00b3e556"/>
    </style:style>
    <style:style style:name="P124" style:family="paragraph" style:parent-style-name="Heading_20_2">
      <style:text-properties officeooo:rsid="00af4728" officeooo:paragraph-rsid="00b3e556"/>
    </style:style>
    <style:style style:name="P125" style:family="paragraph" style:parent-style-name="Heading_20_2">
      <style:text-properties officeooo:paragraph-rsid="00b3e556"/>
    </style:style>
    <style:style style:name="P126" style:family="paragraph" style:parent-style-name="Heading_20_2">
      <style:text-properties officeooo:rsid="01ccdb09" officeooo:paragraph-rsid="01ccdb09"/>
    </style:style>
    <style:style style:name="P127" style:family="paragraph" style:parent-style-name="Heading_20_3">
      <style:text-properties officeooo:rsid="00b30992" officeooo:paragraph-rsid="00b3e556"/>
    </style:style>
    <style:style style:name="P128" style:family="paragraph" style:parent-style-name="Heading_20_3" style:list-style-name="">
      <style:text-properties officeooo:rsid="00b6bac3" officeooo:paragraph-rsid="00b3e556"/>
    </style:style>
    <style:style style:name="P129" style:family="paragraph" style:parent-style-name="Heading_20_3">
      <style:text-properties officeooo:rsid="0101b532" officeooo:paragraph-rsid="00b3e556"/>
    </style:style>
    <style:style style:name="P130" style:family="paragraph" style:parent-style-name="Heading_20_3">
      <style:text-properties officeooo:rsid="0119d18d" officeooo:paragraph-rsid="00b3e556"/>
    </style:style>
    <style:style style:name="P131" style:family="paragraph" style:parent-style-name="Heading_20_3">
      <style:text-properties officeooo:paragraph-rsid="00b3e556"/>
    </style:style>
    <style:style style:name="P132" style:family="paragraph" style:parent-style-name="Heading_20_3">
      <style:text-properties officeooo:rsid="011b3d4c" officeooo:paragraph-rsid="00b3e556"/>
    </style:style>
    <style:style style:name="P133" style:family="paragraph" style:parent-style-name="Heading_20_3">
      <style:text-properties officeooo:rsid="011c50c9" officeooo:paragraph-rsid="00b3e556"/>
    </style:style>
    <style:style style:name="P134" style:family="paragraph" style:parent-style-name="Heading_20_3">
      <style:text-properties officeooo:rsid="0162d9dc" officeooo:paragraph-rsid="00b3e556"/>
    </style:style>
    <style:style style:name="P135" style:family="paragraph" style:parent-style-name="Heading_20_3">
      <style:text-properties officeooo:rsid="015eab5a" officeooo:paragraph-rsid="00b3e556"/>
    </style:style>
    <style:style style:name="P136" style:family="paragraph" style:parent-style-name="Heading_20_3">
      <style:text-properties officeooo:rsid="01868d1a" officeooo:paragraph-rsid="01868d1a"/>
    </style:style>
    <style:style style:name="P137" style:family="paragraph" style:parent-style-name="Heading_20_3">
      <style:text-properties officeooo:rsid="0123d180" officeooo:paragraph-rsid="00b3e556"/>
    </style:style>
    <style:style style:name="P138" style:family="paragraph" style:parent-style-name="Heading_20_3">
      <style:text-properties officeooo:rsid="015b215d" officeooo:paragraph-rsid="00b3e556"/>
    </style:style>
    <style:style style:name="P139" style:family="paragraph" style:parent-style-name="Heading_20_3">
      <style:text-properties officeooo:rsid="015f8bed" officeooo:paragraph-rsid="00b3e556"/>
    </style:style>
    <style:style style:name="P140" style:family="paragraph" style:parent-style-name="Heading_20_3">
      <style:text-properties officeooo:rsid="012906e3" officeooo:paragraph-rsid="00b3e556"/>
    </style:style>
    <style:style style:name="P141" style:family="paragraph" style:parent-style-name="Heading_20_3">
      <style:text-properties officeooo:rsid="01690804" officeooo:paragraph-rsid="00b3e556"/>
    </style:style>
    <style:style style:name="P142" style:family="paragraph" style:parent-style-name="Heading_20_3">
      <style:text-properties officeooo:rsid="0199cfce" officeooo:paragraph-rsid="0199cfce"/>
    </style:style>
    <style:style style:name="P143" style:family="paragraph" style:parent-style-name="Heading_20_3">
      <style:text-properties officeooo:rsid="00de0d82" officeooo:paragraph-rsid="00b3e556"/>
    </style:style>
    <style:style style:name="P144" style:family="paragraph" style:parent-style-name="Heading_20_3">
      <style:text-properties officeooo:rsid="0255d29b" officeooo:paragraph-rsid="00b3e556"/>
    </style:style>
    <style:style style:name="P145" style:family="paragraph" style:parent-style-name="Heading_20_3">
      <style:paragraph-properties fo:break-before="page"/>
      <style:text-properties officeooo:rsid="00b6bac3" officeooo:paragraph-rsid="00b3e556"/>
    </style:style>
    <style:style style:name="P146" style:family="paragraph" style:parent-style-name="Illustration_20_Index_20_1">
      <style:paragraph-properties>
        <style:tab-stops>
          <style:tab-stop style:position="17cm" style:type="right" style:leader-style="dotted" style:leader-text="."/>
        </style:tab-stops>
      </style:paragraph-properties>
    </style:style>
    <style:style style:name="P147" style:family="paragraph" style:parent-style-name="Table_20_index_20_1">
      <style:paragraph-properties>
        <style:tab-stops>
          <style:tab-stop style:position="17cm" style:type="right" style:leader-style="dotted" style:leader-text="."/>
        </style:tab-stops>
      </style:paragraph-properties>
    </style:style>
    <style:style style:name="P148" style:family="paragraph" style:parent-style-name="Text_20_body" style:list-style-name="Aufzählungszeichen">
      <style:text-properties officeooo:paragraph-rsid="00b3e556"/>
    </style:style>
    <style:style style:name="P149" style:family="paragraph" style:parent-style-name="Text_20_body" style:list-style-name="Aufzählungszeichen">
      <style:text-properties officeooo:paragraph-rsid="00ce75b5"/>
    </style:style>
    <style:style style:name="P150" style:family="paragraph" style:parent-style-name="Text_20_body" style:list-style-name="Aufzählungszeichen">
      <style:text-properties officeooo:paragraph-rsid="01043980"/>
    </style:style>
    <style:style style:name="P151" style:family="paragraph" style:parent-style-name="Text_20_body" style:list-style-name="Aufzählungszeichen">
      <style:text-properties officeooo:paragraph-rsid="00e1cf86"/>
    </style:style>
    <style:style style:name="P152" style:family="paragraph" style:parent-style-name="Text_20_body" style:list-style-name="Aufzählungszeichen">
      <style:text-properties officeooo:paragraph-rsid="00da1a22"/>
    </style:style>
    <style:style style:name="P153" style:family="paragraph" style:parent-style-name="Text_20_body" style:list-style-name="Aufzählungszeichen">
      <style:text-properties officeooo:paragraph-rsid="0164b2ed"/>
    </style:style>
    <style:style style:name="P154" style:family="paragraph" style:parent-style-name="Text_20_body" style:list-style-name="Aufzählungszeichen">
      <style:text-properties officeooo:paragraph-rsid="01be2f98"/>
    </style:style>
    <style:style style:name="P155" style:family="paragraph" style:parent-style-name="Text_20_body" style:list-style-name="Aufzählungszeichen">
      <style:text-properties officeooo:paragraph-rsid="01c1851d"/>
    </style:style>
    <style:style style:name="P156" style:family="paragraph" style:parent-style-name="Text_20_body" style:list-style-name="Aufzählungszeichen">
      <style:text-properties officeooo:paragraph-rsid="01c299d4"/>
    </style:style>
    <style:style style:name="P157" style:family="paragraph" style:parent-style-name="Text_20_body" style:list-style-name="Aufzählungszeichen">
      <style:text-properties officeooo:rsid="012d7361" officeooo:paragraph-rsid="00b3e556"/>
    </style:style>
    <style:style style:name="P158" style:family="paragraph" style:parent-style-name="Text_20_body" style:list-style-name="Aufzählungszeichen">
      <style:text-properties officeooo:rsid="012e8253" officeooo:paragraph-rsid="00b3e556"/>
    </style:style>
    <style:style style:name="P159" style:family="paragraph" style:parent-style-name="Text_20_body" style:list-style-name="Aufzählungszeichen">
      <style:text-properties officeooo:rsid="00b4d040" officeooo:paragraph-rsid="00b3e556"/>
    </style:style>
    <style:style style:name="P160" style:family="paragraph" style:parent-style-name="Text_20_body" style:list-style-name="Aufzählungszeichen">
      <style:text-properties officeooo:rsid="01176147" officeooo:paragraph-rsid="01176147"/>
    </style:style>
    <style:style style:name="P161" style:family="paragraph" style:parent-style-name="Text_20_body" style:list-style-name="Aufzählungszeichen">
      <style:text-properties officeooo:rsid="013c619a" officeooo:paragraph-rsid="013c619a"/>
    </style:style>
    <style:style style:name="P162" style:family="paragraph" style:parent-style-name="Text_20_body" style:list-style-name="Aufzählungszeichen">
      <style:text-properties officeooo:rsid="0163d4bc" officeooo:paragraph-rsid="00b3e556"/>
    </style:style>
    <style:style style:name="P163" style:family="paragraph" style:parent-style-name="Text_20_body" style:list-style-name="Nummerierung_20__28_123_29_">
      <style:text-properties officeooo:paragraph-rsid="00b3e556"/>
    </style:style>
    <style:style style:name="P164" style:family="paragraph" style:parent-style-name="Text_20_body" style:list-style-name="Nummerierung_20__28_123_29_">
      <style:text-properties officeooo:rsid="00b5283f" officeooo:paragraph-rsid="00b5283f"/>
    </style:style>
    <style:style style:name="P165" style:family="paragraph" style:parent-style-name="Text_20_body" style:list-style-name="Aufzählungszeichen">
      <style:text-properties officeooo:rsid="015ebb2d" officeooo:paragraph-rsid="015ebb2d"/>
    </style:style>
    <style:style style:name="P166" style:family="paragraph" style:parent-style-name="Text_20_body" style:list-style-name="Aufzählungszeichen">
      <style:text-properties officeooo:rsid="018c95f3" officeooo:paragraph-rsid="018e3412"/>
    </style:style>
    <style:style style:name="P167" style:family="paragraph" style:parent-style-name="Text_20_body" style:list-style-name="Aufzählungszeichen">
      <style:text-properties officeooo:rsid="01680d50" officeooo:paragraph-rsid="01680d50"/>
    </style:style>
    <style:style style:name="P168" style:family="paragraph" style:parent-style-name="Text_20_body" style:list-style-name="Aufzählungszeichen">
      <style:text-properties officeooo:rsid="0199cfce" officeooo:paragraph-rsid="0199cfce"/>
    </style:style>
    <style:style style:name="P169" style:family="paragraph" style:parent-style-name="Text_20_body" style:list-style-name="Aufzählungszeichen">
      <style:text-properties officeooo:rsid="019bbd30" officeooo:paragraph-rsid="019bbd30"/>
    </style:style>
    <style:style style:name="P170" style:family="paragraph" style:parent-style-name="Text_20_body" style:list-style-name="Aufzählungszeichen">
      <style:text-properties officeooo:rsid="00b903cf" officeooo:paragraph-rsid="00b903cf"/>
    </style:style>
    <style:style style:name="P171" style:family="paragraph" style:parent-style-name="Text_20_body" style:list-style-name="Aufzählungszeichen">
      <style:text-properties officeooo:rsid="00c976c8" officeooo:paragraph-rsid="00b3e556" style:font-style-asian="italic" style:font-style-complex="italic"/>
    </style:style>
    <style:style style:name="P172" style:family="paragraph" style:parent-style-name="Text_20_body">
      <style:text-properties officeooo:paragraph-rsid="01bb8bec"/>
    </style:style>
    <style:style style:name="P173" style:family="paragraph" style:parent-style-name="Title">
      <style:text-properties officeooo:paragraph-rsid="01a858a3"/>
    </style:style>
    <style:style style:name="T1" style:family="text">
      <style:text-properties officeooo:rsid="012f4ee0"/>
    </style:style>
    <style:style style:name="T2" style:family="text">
      <style:text-properties officeooo:rsid="012e8253"/>
    </style:style>
    <style:style style:name="T3" style:family="text">
      <style:text-properties officeooo:rsid="0092d96c"/>
    </style:style>
    <style:style style:name="T4" style:family="text">
      <style:text-properties officeooo:rsid="00aff7d8"/>
    </style:style>
    <style:style style:name="T5" style:family="text">
      <style:text-properties officeooo:rsid="00ac1e56"/>
    </style:style>
    <style:style style:name="T6" style:family="text">
      <style:text-properties officeooo:rsid="00e0d803"/>
    </style:style>
    <style:style style:name="T7" style:family="text">
      <style:text-properties officeooo:rsid="00b9ab1b"/>
    </style:style>
    <style:style style:name="T8" style:family="text">
      <style:text-properties officeooo:rsid="00befb3e"/>
    </style:style>
    <style:style style:name="T9" style:family="text">
      <style:text-properties officeooo:rsid="00da1e57"/>
    </style:style>
    <style:style style:name="T10" style:family="text">
      <style:text-properties officeooo:rsid="00e2b84b"/>
    </style:style>
    <style:style style:name="T11" style:family="text">
      <style:text-properties officeooo:rsid="00e961be"/>
    </style:style>
    <style:style style:name="T12" style:family="text">
      <style:text-properties officeooo:rsid="01a4949e"/>
    </style:style>
    <style:style style:name="T13" style:family="text">
      <style:text-properties officeooo:rsid="00b38d22"/>
    </style:style>
    <style:style style:name="T14" style:family="text">
      <style:text-properties officeooo:rsid="016b27c0"/>
    </style:style>
    <style:style style:name="T15" style:family="text">
      <style:text-properties officeooo:rsid="00d862d2"/>
    </style:style>
    <style:style style:name="T16" style:family="text">
      <style:text-properties officeooo:rsid="00b2fbab"/>
    </style:style>
    <style:style style:name="T17" style:family="text">
      <style:text-properties officeooo:rsid="0150958e"/>
    </style:style>
    <style:style style:name="T18" style:family="text">
      <style:text-properties officeooo:rsid="00cbe027"/>
    </style:style>
    <style:style style:name="T19" style:family="text">
      <style:text-properties officeooo:rsid="00eef5b7"/>
    </style:style>
    <style:style style:name="T20" style:family="text">
      <style:text-properties officeooo:rsid="00cca2c9"/>
    </style:style>
    <style:style style:name="T21" style:family="text">
      <style:text-properties officeooo:rsid="01306374"/>
    </style:style>
    <style:style style:name="T22" style:family="text">
      <style:text-properties officeooo:rsid="00ce2d59"/>
    </style:style>
    <style:style style:name="T23" style:family="text">
      <style:text-properties officeooo:rsid="00d10045"/>
    </style:style>
    <style:style style:name="T24" style:family="text">
      <style:text-properties officeooo:rsid="00bb5efb"/>
    </style:style>
    <style:style style:name="T25" style:family="text">
      <style:text-properties officeooo:rsid="01544bc7"/>
    </style:style>
    <style:style style:name="T26" style:family="text">
      <style:text-properties officeooo:rsid="0107f3ca"/>
    </style:style>
    <style:style style:name="T27" style:family="text">
      <style:text-properties officeooo:rsid="01171442"/>
    </style:style>
    <style:style style:name="T28" style:family="text">
      <style:text-properties officeooo:rsid="0171746a"/>
    </style:style>
    <style:style style:name="T29" style:family="text">
      <style:text-properties fo:font-style="normal" style:font-style-asian="normal" style:font-style-complex="normal"/>
    </style:style>
    <style:style style:name="T30" style:family="text">
      <style:text-properties fo:font-style="normal" officeooo:rsid="00945c46" style:font-style-asian="normal" style:font-style-complex="normal"/>
    </style:style>
    <style:style style:name="T31" style:family="text">
      <style:text-properties officeooo:rsid="0154f966"/>
    </style:style>
    <style:style style:name="T32" style:family="text">
      <style:text-properties officeooo:rsid="010e46f1"/>
    </style:style>
    <style:style style:name="T33" style:family="text">
      <style:text-properties officeooo:rsid="022d9b90"/>
    </style:style>
    <style:style style:name="T34" style:family="text">
      <style:text-properties officeooo:rsid="01560ca8"/>
    </style:style>
    <style:style style:name="T35" style:family="text">
      <style:text-properties officeooo:rsid="01144113"/>
    </style:style>
    <style:style style:name="T36" style:family="text">
      <style:text-properties officeooo:rsid="01160a3d"/>
    </style:style>
    <style:style style:name="T37" style:family="text">
      <style:text-properties officeooo:rsid="017f6e21"/>
    </style:style>
    <style:style style:name="T38" style:family="text">
      <style:text-properties officeooo:rsid="01672992"/>
    </style:style>
    <style:style style:name="T39" style:family="text">
      <style:text-properties officeooo:rsid="0163d4bc"/>
    </style:style>
    <style:style style:name="T40" style:family="text">
      <style:text-properties officeooo:rsid="017ac998"/>
    </style:style>
    <style:style style:name="T41" style:family="text">
      <style:text-properties officeooo:rsid="01792ac6"/>
    </style:style>
    <style:style style:name="T42" style:family="text">
      <style:text-properties officeooo:rsid="01f5935f"/>
    </style:style>
    <style:style style:name="T43" style:family="text">
      <style:text-properties officeooo:rsid="018f2662"/>
    </style:style>
    <style:style style:name="T44" style:family="text">
      <style:text-properties officeooo:rsid="018cfaea"/>
    </style:style>
    <style:style style:name="T45" style:family="text">
      <style:text-properties officeooo:rsid="0182c959"/>
    </style:style>
    <style:style style:name="T46" style:family="text">
      <style:text-properties officeooo:rsid="0188035b"/>
    </style:style>
    <style:style style:name="T47" style:family="text">
      <style:text-properties officeooo:rsid="018f8d15"/>
    </style:style>
    <style:style style:name="T48" style:family="text">
      <style:text-properties officeooo:rsid="01933412"/>
    </style:style>
    <style:style style:name="T49" style:family="text">
      <style:text-properties officeooo:rsid="01a6ebda"/>
    </style:style>
    <style:style style:name="T50" style:family="text">
      <style:text-properties officeooo:rsid="01aa7c34"/>
    </style:style>
    <style:style style:name="T51" style:family="text">
      <style:text-properties officeooo:rsid="02359f19"/>
    </style:style>
    <style:style style:name="T52" style:family="text">
      <style:text-properties officeooo:rsid="01b26684"/>
    </style:style>
    <style:style style:name="T53" style:family="text">
      <style:text-properties officeooo:rsid="00d0fe36"/>
    </style:style>
    <style:style style:name="T54" style:family="text">
      <style:text-properties officeooo:rsid="00d4a0e3"/>
    </style:style>
    <style:style style:name="T55" style:family="text">
      <style:text-properties officeooo:rsid="01993180"/>
    </style:style>
    <style:style style:name="T56" style:family="text">
      <style:text-properties officeooo:rsid="00d0680e"/>
    </style:style>
    <style:style style:name="T57" style:family="text">
      <style:text-properties officeooo:rsid="019ad649"/>
    </style:style>
    <style:style style:name="T58" style:family="text">
      <style:text-properties officeooo:rsid="01990c7a"/>
    </style:style>
    <style:style style:name="T59" style:family="text">
      <style:text-properties officeooo:rsid="019738fd"/>
    </style:style>
    <style:style style:name="T60" style:family="text">
      <style:text-properties officeooo:rsid="00d24cbb"/>
    </style:style>
    <style:style style:name="T61" style:family="text">
      <style:text-properties officeooo:rsid="01339c57"/>
    </style:style>
    <style:style style:name="T62" style:family="text">
      <style:text-properties officeooo:rsid="0022fb8b"/>
    </style:style>
    <style:style style:name="T63" style:family="text">
      <style:text-properties officeooo:rsid="01b4c911"/>
    </style:style>
    <style:style style:name="T64" style:family="text">
      <style:text-properties officeooo:rsid="0020e2fc"/>
    </style:style>
    <style:style style:name="T65" style:family="text">
      <style:text-properties officeooo:rsid="01359a92"/>
    </style:style>
    <style:style style:name="T66" style:family="text">
      <style:text-properties officeooo:rsid="0020f6fc"/>
    </style:style>
    <style:style style:name="T67" style:family="text">
      <style:text-properties officeooo:rsid="00217911"/>
    </style:style>
    <style:style style:name="T68" style:family="text">
      <style:text-properties officeooo:rsid="01bd2899"/>
    </style:style>
    <style:style style:name="T69" style:family="text">
      <style:text-properties officeooo:rsid="01b93cd8"/>
    </style:style>
    <style:style style:name="T70" style:family="text">
      <style:text-properties officeooo:rsid="01b5dce2"/>
    </style:style>
    <style:style style:name="T71" style:family="text">
      <style:text-properties officeooo:rsid="013ab93f"/>
    </style:style>
    <style:style style:name="T72" style:family="text">
      <style:text-properties officeooo:rsid="01bee630"/>
    </style:style>
    <style:style style:name="T73" style:family="text">
      <style:text-properties officeooo:rsid="01bba6d9"/>
    </style:style>
    <style:style style:name="T74" style:family="text">
      <style:text-properties officeooo:rsid="01c03f5e"/>
    </style:style>
    <style:style style:name="T75" style:family="text">
      <style:text-properties officeooo:rsid="01452165"/>
    </style:style>
    <style:style style:name="T76" style:family="text">
      <style:text-properties officeooo:rsid="01d5d6cf"/>
    </style:style>
    <style:style style:name="T77" style:family="text">
      <style:text-properties officeooo:rsid="01cc01c3"/>
    </style:style>
    <style:style style:name="T78" style:family="text">
      <style:text-properties officeooo:rsid="01ccc8ca"/>
    </style:style>
    <style:style style:name="T79" style:family="text">
      <style:text-properties officeooo:rsid="01ce003c"/>
    </style:style>
    <style:style style:name="T80" style:family="text">
      <style:text-properties fo:font-weight="normal" style:font-weight-asian="normal" style:font-weight-complex="normal"/>
    </style:style>
    <style:style style:name="T81" style:family="text">
      <style:text-properties fo:font-weight="normal" officeooo:rsid="0151b529" style:font-weight-asian="normal" style:font-weight-complex="normal"/>
    </style:style>
    <style:style style:name="T82" style:family="text">
      <style:text-properties officeooo:rsid="01d76698"/>
    </style:style>
    <style:style style:name="T83" style:family="text">
      <style:text-properties officeooo:rsid="01e7b23f"/>
    </style:style>
    <style:style style:name="T84" style:family="text">
      <style:text-properties officeooo:rsid="01e84f58"/>
    </style:style>
    <style:style style:name="T85" style:family="text">
      <style:text-properties officeooo:rsid="01e94946"/>
    </style:style>
    <style:style style:name="T86" style:family="text">
      <style:text-properties officeooo:rsid="01ee8e72"/>
    </style:style>
    <style:style style:name="T87" style:family="text">
      <style:text-properties officeooo:rsid="01f95b51"/>
    </style:style>
    <style:style style:name="T88" style:family="text">
      <style:text-properties officeooo:rsid="01fb150a"/>
    </style:style>
    <style:style style:name="T89" style:family="text">
      <style:text-properties officeooo:rsid="020bc680"/>
    </style:style>
    <style:style style:name="T90" style:family="text">
      <style:text-properties officeooo:rsid="02001865"/>
    </style:style>
    <style:style style:name="T91" style:family="text">
      <style:text-properties officeooo:rsid="0202c840"/>
    </style:style>
    <style:style style:name="T92" style:family="text">
      <style:text-properties officeooo:rsid="0207e2d1"/>
    </style:style>
    <style:style style:name="T93" style:family="text">
      <style:text-properties officeooo:rsid="020b1098"/>
    </style:style>
    <style:style style:name="T94" style:family="text">
      <style:text-properties officeooo:rsid="016b1f4a"/>
    </style:style>
    <style:style style:name="T95" style:family="text">
      <style:text-properties officeooo:rsid="016a5dda"/>
    </style:style>
    <style:style style:name="T96" style:family="text">
      <style:text-properties officeooo:rsid="01690804"/>
    </style:style>
    <style:style style:name="T97" style:family="text">
      <style:text-properties officeooo:rsid="020c56f8"/>
    </style:style>
    <style:style style:name="T98" style:family="text">
      <style:text-properties style:font-style-asian="italic" style:font-style-complex="italic"/>
    </style:style>
    <style:style style:name="T99" style:family="text">
      <style:text-properties officeooo:rsid="00368689" style:font-style-asian="italic" style:font-style-complex="italic"/>
    </style:style>
    <style:style style:name="T100" style:family="text">
      <style:text-properties officeooo:rsid="01bd1419" style:font-style-asian="italic" style:font-style-complex="italic"/>
    </style:style>
    <style:style style:name="T101" style:family="text">
      <style:text-properties officeooo:rsid="01c299d4" style:font-style-asian="italic" style:font-style-complex="italic"/>
    </style:style>
    <style:style style:name="T102" style:family="text">
      <style:text-properties officeooo:rsid="01c5283d" style:font-style-asian="italic" style:font-style-complex="italic"/>
    </style:style>
    <style:style style:name="T103" style:family="text">
      <style:text-properties officeooo:rsid="00c976c8" style:font-style-asian="italic" style:font-style-complex="italic"/>
    </style:style>
    <style:style style:name="T104" style:family="text">
      <style:text-properties officeooo:rsid="022838a7"/>
    </style:style>
    <style:style style:name="T105" style:family="text">
      <style:text-properties officeooo:rsid="020f0339"/>
    </style:style>
    <style:style style:name="T106" style:family="text">
      <style:text-properties officeooo:rsid="020f4f1d"/>
    </style:style>
    <style:style style:name="T107" style:family="text">
      <style:text-properties officeooo:rsid="0212debf"/>
    </style:style>
    <style:style style:name="T108" style:family="text">
      <style:text-properties officeooo:rsid="0152abd6"/>
    </style:style>
    <style:style style:name="T109" style:family="text">
      <style:text-properties officeooo:rsid="01a138e6"/>
    </style:style>
    <style:style style:name="T110" style:family="text">
      <style:text-properties officeooo:rsid="00c976c8"/>
    </style:style>
    <style:style style:name="T111" style:family="text">
      <style:text-properties style:font-name="Liberation Sans" fo:font-style="normal" style:font-style-asian="normal" style:font-style-complex="normal"/>
    </style:style>
    <style:style style:name="T112" style:family="text">
      <style:text-properties style:font-name="Liberation Sans" fo:font-style="normal" officeooo:rsid="009af6d2" style:font-style-asian="normal" style:font-style-complex="normal"/>
    </style:style>
    <style:style style:name="T113" style:family="text">
      <style:text-properties style:font-name="Liberation Sans" fo:font-style="normal" officeooo:rsid="009c36e3" style:font-style-asian="normal" style:font-style-complex="normal"/>
    </style:style>
    <style:style style:name="T114" style:family="text">
      <style:text-properties style:font-name="Liberation Sans" fo:font-style="normal" officeooo:rsid="00a5fe7e" style:font-style-asian="normal" style:font-style-complex="normal"/>
    </style:style>
    <style:style style:name="T115" style:family="text">
      <style:text-properties style:font-name="Liberation Sans" fo:font-style="normal" officeooo:rsid="00ee1b75" style:font-style-asian="normal" style:font-style-complex="normal"/>
    </style:style>
    <style:style style:name="T116" style:family="text">
      <style:text-properties style:font-name="Liberation Sans" fo:font-style="normal" officeooo:rsid="00e73fd6" style:font-style-asian="normal" style:font-style-complex="normal"/>
    </style:style>
    <style:style style:name="T117" style:family="text">
      <style:text-properties style:font-name="Liberation Sans" fo:font-style="normal" officeooo:rsid="00e4e93d" style:font-style-asian="normal" style:font-style-complex="normal"/>
    </style:style>
    <style:style style:name="T118" style:family="text">
      <style:text-properties style:font-name="Liberation Sans" fo:font-style="normal" officeooo:rsid="02402ee3" style:font-style-asian="normal" style:font-style-complex="normal"/>
    </style:style>
    <style:style style:name="T119" style:family="text">
      <style:text-properties style:font-name="Liberation Sans" officeooo:rsid="004461e3"/>
    </style:style>
    <style:style style:name="T120" style:family="text">
      <style:text-properties style:font-name="Liberation Sans" officeooo:rsid="02211ca7"/>
    </style:style>
    <style:style style:name="T121" style:family="text">
      <style:text-properties style:font-name="Liberation Sans" officeooo:rsid="0026825e"/>
    </style:style>
    <style:style style:name="T122" style:family="text">
      <style:text-properties style:font-name="Liberation Sans" officeooo:rsid="00d5f698"/>
    </style:style>
    <style:style style:name="T123" style:family="text">
      <style:text-properties style:font-name="Liberation Sans" officeooo:rsid="02239677"/>
    </style:style>
    <style:style style:name="T124" style:family="text">
      <style:text-properties style:font-name="Liberation Sans" officeooo:rsid="00d7c605"/>
    </style:style>
    <style:style style:name="T125" style:family="text">
      <style:text-properties style:font-name="Liberation Sans" officeooo:rsid="0225450f"/>
    </style:style>
    <style:style style:name="T126" style:family="text">
      <style:text-properties officeooo:rsid="00de0e72"/>
    </style:style>
    <style:style style:name="T127" style:family="text">
      <style:text-properties officeooo:rsid="00ede01d"/>
    </style:style>
    <style:style style:name="T128" style:family="text">
      <style:text-properties officeooo:rsid="00c46dfb"/>
    </style:style>
    <style:style style:name="T129" style:family="text">
      <style:text-properties officeooo:rsid="00ddd610"/>
    </style:style>
    <style:style style:name="T130" style:family="text">
      <style:text-properties officeooo:rsid="00c279b8"/>
    </style:style>
    <style:style style:name="T131" style:family="text">
      <style:text-properties officeooo:rsid="0242fa0e"/>
    </style:style>
    <style:style style:name="T132" style:family="text">
      <style:text-properties officeooo:rsid="00f242bf"/>
    </style:style>
    <style:style style:name="T133" style:family="text">
      <style:text-properties officeooo:rsid="00de2fac"/>
    </style:style>
    <style:style style:name="T134" style:family="text">
      <style:text-properties officeooo:rsid="00d40b26"/>
    </style:style>
    <style:style style:name="T135" style:family="text">
      <style:text-properties officeooo:rsid="00d5f698"/>
    </style:style>
    <style:style style:name="T136" style:family="text">
      <style:text-properties officeooo:rsid="0253739a"/>
    </style:style>
    <style:style style:name="T137" style:family="text">
      <style:text-properties officeooo:rsid="00d7c605"/>
    </style:style>
    <style:style style:name="T138" style:family="text">
      <style:text-properties officeooo:rsid="022a7e07"/>
    </style:style>
    <style:style style:name="T139" style:family="text">
      <style:text-properties officeooo:rsid="0224f090"/>
    </style:style>
    <style:style style:name="T140" style:family="text">
      <style:text-properties officeooo:rsid="01ddcaf1"/>
    </style:style>
    <style:style style:name="T141" style:family="text">
      <style:text-properties officeooo:rsid="02211ca7"/>
    </style:style>
    <style:style style:name="T142" style:family="text">
      <style:text-properties officeooo:rsid="00a5fe7e"/>
    </style:style>
    <style:style style:name="T143" style:family="text">
      <style:text-properties officeooo:rsid="024d5089"/>
    </style:style>
    <style:style style:name="T144" style:family="text">
      <style:text-properties officeooo:rsid="00f16f73"/>
    </style:style>
    <style:style style:name="T145" style:family="text">
      <style:text-properties officeooo:rsid="02402ee3"/>
    </style:style>
    <style:style style:name="T146" style:family="text">
      <style:text-properties officeooo:rsid="00e6c2ef"/>
    </style:style>
    <style:style style:name="T147" style:family="text">
      <style:text-properties officeooo:rsid="0246fac5"/>
    </style:style>
    <style:style style:name="T148" style:family="text">
      <style:text-properties officeooo:rsid="00a5a065"/>
    </style:style>
    <style:style style:name="T149" style:family="text">
      <style:text-properties officeooo:rsid="00b5283f"/>
    </style:style>
    <style:style style:name="T150" style:family="text">
      <style:text-properties officeooo:rsid="00bab2b3"/>
    </style:style>
    <style:style style:name="T151" style:family="text">
      <style:text-properties officeooo:rsid="00beea33"/>
    </style:style>
    <style:style style:name="T152" style:family="text">
      <style:text-properties officeooo:rsid="00c368b4"/>
    </style:style>
    <style:style style:name="T153" style:family="text">
      <style:text-properties officeooo:rsid="00c5244c"/>
    </style:style>
    <style:style style:name="T154" style:family="text">
      <style:text-properties officeooo:rsid="00c68e23"/>
    </style:style>
    <style:style style:name="T155" style:family="text">
      <style:text-properties officeooo:rsid="00c85c09"/>
    </style:style>
    <style:style style:name="T156" style:family="text">
      <style:text-properties text:display="none"/>
    </style:style>
    <style:style style:name="T157" style:family="text">
      <style:text-properties officeooo:rsid="00ce75b5"/>
    </style:style>
    <style:style style:name="T158" style:family="text">
      <style:text-properties officeooo:rsid="00d28d27"/>
    </style:style>
    <style:style style:name="T159" style:family="text">
      <style:text-properties officeooo:rsid="00d2aaad"/>
    </style:style>
    <style:style style:name="T160" style:family="text">
      <style:text-properties officeooo:rsid="00d66049"/>
    </style:style>
    <style:style style:name="T161" style:family="text">
      <style:text-properties officeooo:rsid="00da1a22"/>
    </style:style>
    <style:style style:name="T162" style:family="text">
      <style:text-properties officeooo:rsid="010c8b90"/>
    </style:style>
    <style:style style:name="T163" style:family="text">
      <style:text-properties officeooo:rsid="0116f332"/>
    </style:style>
    <style:style style:name="T164" style:family="text">
      <style:text-properties officeooo:rsid="0116f70b"/>
    </style:style>
    <style:style style:name="T165" style:family="text">
      <style:text-properties officeooo:rsid="0137678f"/>
    </style:style>
    <style:style style:name="T166" style:family="text">
      <style:text-properties officeooo:rsid="013b5f53"/>
    </style:style>
    <style:style style:name="T167" style:family="text">
      <style:text-properties officeooo:rsid="01414db8"/>
    </style:style>
    <style:style style:name="T168" style:family="text">
      <style:text-properties officeooo:rsid="0141eb34"/>
    </style:style>
    <style:style style:name="T169" style:family="text">
      <style:text-properties officeooo:rsid="01425643"/>
    </style:style>
    <style:style style:name="T170" style:family="text">
      <style:text-properties officeooo:rsid="0145d9a9"/>
    </style:style>
    <style:style style:name="T171" style:family="text">
      <style:text-properties officeooo:rsid="014f56c8"/>
    </style:style>
    <style:style style:name="T172" style:family="text">
      <style:text-properties officeooo:rsid="0151b529"/>
    </style:style>
    <style:style style:name="T173" style:family="text">
      <style:text-properties officeooo:rsid="0155c404"/>
    </style:style>
    <style:style style:name="T174" style:family="text">
      <style:text-properties officeooo:rsid="0156179c"/>
    </style:style>
    <style:style style:name="T175" style:family="text">
      <style:text-properties officeooo:rsid="01576470"/>
    </style:style>
    <style:style style:name="T176" style:family="text">
      <style:text-properties officeooo:rsid="015da21c"/>
    </style:style>
    <style:style style:name="T177" style:family="text">
      <style:text-properties officeooo:rsid="015ebb2d"/>
    </style:style>
    <style:style style:name="T178" style:family="text">
      <style:text-properties officeooo:rsid="014359b7"/>
    </style:style>
    <style:style style:name="T179" style:family="text">
      <style:text-properties officeooo:rsid="01672898"/>
    </style:style>
    <style:style style:name="T180" style:family="text">
      <style:text-properties officeooo:rsid="016a6d55"/>
    </style:style>
    <style:style style:name="T181" style:family="text">
      <style:text-properties officeooo:rsid="016e7fce"/>
    </style:style>
    <style:style style:name="T182" style:family="text">
      <style:text-properties officeooo:rsid="017e4aab"/>
    </style:style>
    <style:style style:name="T183" style:family="text">
      <style:text-properties officeooo:rsid="01810fba"/>
    </style:style>
    <style:style style:name="T184" style:family="text">
      <style:text-properties officeooo:rsid="016fa03e"/>
    </style:style>
    <style:style style:name="T185" style:family="text">
      <style:text-properties officeooo:rsid="01821d1d"/>
    </style:style>
    <style:style style:name="T186" style:family="text">
      <style:text-properties officeooo:rsid="0184f7c3"/>
    </style:style>
    <style:style style:name="T187" style:family="text">
      <style:text-properties officeooo:rsid="018873b2"/>
    </style:style>
    <style:style style:name="T188" style:family="text">
      <style:text-properties officeooo:rsid="018d6760"/>
    </style:style>
    <style:style style:name="T189" style:family="text">
      <style:text-properties officeooo:rsid="018f378c"/>
    </style:style>
    <style:style style:name="T190" style:family="text">
      <style:text-properties officeooo:rsid="018f692e"/>
    </style:style>
    <style:style style:name="T191" style:family="text">
      <style:text-properties officeooo:rsid="0195e82b"/>
    </style:style>
    <style:style style:name="T192" style:family="text">
      <style:text-properties officeooo:rsid="01967e9d"/>
    </style:style>
    <style:style style:name="T193" style:family="text">
      <style:text-properties officeooo:rsid="019bee02"/>
    </style:style>
    <style:style style:name="T194" style:family="text">
      <style:text-properties officeooo:rsid="01aa040f"/>
    </style:style>
    <style:style style:name="T195" style:family="text">
      <style:text-properties officeooo:rsid="01ac715e"/>
    </style:style>
    <style:style style:name="T196" style:family="text">
      <style:text-properties officeooo:rsid="01ae4b4d"/>
    </style:style>
    <style:style style:name="T197" style:family="text">
      <style:text-properties officeooo:rsid="01b19ebe"/>
    </style:style>
    <style:style style:name="T198" style:family="text">
      <style:text-properties officeooo:rsid="01b34b3d"/>
    </style:style>
    <style:style style:name="T199" style:family="text">
      <style:text-properties style:font-name="Gudea" fo:font-size="11pt" officeooo:rsid="0007d581" style:font-size-asian="10.5pt"/>
    </style:style>
    <style:style style:name="T200" style:family="text">
      <style:text-properties style:font-name="Gudea" fo:font-size="11pt" officeooo:rsid="01b34b3d" style:font-size-asian="10.5pt"/>
    </style:style>
    <style:style style:name="T201" style:family="text">
      <style:text-properties style:font-name="Gudea" fo:font-size="11pt" officeooo:rsid="0178bf06" style:font-size-asian="10.5pt"/>
    </style:style>
    <style:style style:name="T202" style:family="text">
      <style:text-properties style:font-name="Gudea" fo:font-size="11pt" officeooo:rsid="00d41203" style:font-size-asian="10.5pt"/>
    </style:style>
    <style:style style:name="T203" style:family="text">
      <style:text-properties style:font-name="Gudea" fo:font-size="11pt" officeooo:rsid="01b5ae92" style:font-size-asian="10.5pt"/>
    </style:style>
    <style:style style:name="T204" style:family="text">
      <style:text-properties style:font-name="Gudea" fo:font-size="11pt" officeooo:rsid="00c976c8" style:font-size-asian="10.5pt"/>
    </style:style>
    <style:style style:name="T205" style:family="text">
      <style:text-properties style:font-name="Gudea" fo:font-size="11pt" officeooo:rsid="01bb8bec" style:font-size-asian="10.5pt"/>
    </style:style>
    <style:style style:name="T206" style:family="text">
      <style:text-properties style:font-name="Gudea" fo:font-size="11pt" officeooo:rsid="01be2f98" style:font-size-asian="10.5pt"/>
    </style:style>
    <style:style style:name="T207" style:family="text">
      <style:text-properties style:font-name="Gudea" fo:font-size="11pt" officeooo:rsid="01bd1419" style:font-size-asian="10.5pt"/>
    </style:style>
    <style:style style:name="T208" style:family="text">
      <style:text-properties style:font-name="Gudea" fo:font-size="11pt" officeooo:rsid="01c5283d" style:font-size-asian="10.5pt" style:font-style-asian="italic" style:font-style-complex="italic"/>
    </style:style>
    <style:style style:name="T209" style:family="text">
      <style:text-properties style:font-name="Gudea" fo:font-size="11pt" officeooo:rsid="01c6b01a" style:font-size-asian="10.5pt" style:font-style-asian="italic" style:font-style-complex="italic"/>
    </style:style>
    <style:style style:name="T210" style:family="text">
      <style:text-properties style:font-name="Gudea" fo:font-size="11pt" officeooo:rsid="01c8787d" style:font-size-asian="10.5pt"/>
    </style:style>
    <style:style style:name="T211" style:family="text">
      <style:text-properties style:font-name="Gudea" fo:font-size="10pt" officeooo:rsid="018ad5de" style:font-size-asian="10pt" style:font-size-complex="10pt"/>
    </style:style>
    <style:style style:name="T212" style:family="text">
      <style:text-properties style:font-name="Gudea" fo:font-size="10pt" officeooo:rsid="01b48d66" style:font-size-asian="10pt" style:font-size-complex="10pt"/>
    </style:style>
    <style:style style:name="T213" style:family="text">
      <style:text-properties officeooo:rsid="01b48d66"/>
    </style:style>
    <style:style style:name="T214" style:family="text">
      <style:text-properties officeooo:rsid="00d41203"/>
    </style:style>
    <style:style style:name="T215" style:family="text">
      <style:text-properties officeooo:rsid="01bb8bec"/>
    </style:style>
    <style:style style:name="T216" style:family="text">
      <style:text-properties officeooo:rsid="01bd1419"/>
    </style:style>
    <style:style style:name="T217" style:family="text">
      <style:text-properties officeooo:rsid="01be2f98"/>
    </style:style>
    <style:style style:name="T218" style:family="text">
      <style:text-properties style:font-name="Gudea1" fo:font-size="11pt" fo:font-style="italic" officeooo:rsid="00368689" style:font-size-asian="10.5pt" style:font-style-asian="italic" style:font-style-complex="italic"/>
    </style:style>
    <style:style style:name="T219" style:family="text">
      <style:text-properties style:font-name="Gudea1" fo:font-size="11pt" fo:font-style="italic" officeooo:rsid="01be2f98" style:font-size-asian="10.5pt" style:font-style-asian="italic" style:font-style-complex="italic"/>
    </style:style>
    <style:style style:name="T220" style:family="text">
      <style:text-properties officeooo:rsid="01cb54f0"/>
    </style:style>
    <style:style style:name="T221" style:family="text">
      <style:text-properties officeooo:rsid="01a858a3"/>
    </style:style>
    <style:style style:name="fr1" style:family="graphic" style:parent-style-name="Frame">
      <style:graphic-properties fo:margin-left="0cm" fo:margin-right="0cm" fo:margin-top="0cm" fo:margin-bottom="0cm" style:wrap="none" style:vertical-pos="bottom" style:vertical-rel="baseline" style:horizontal-pos="center" style:horizontal-rel="paragraph" fo:padding="0cm" fo:border="none" style:shadow="none" draw:shadow-opacity="100%"/>
    </style:style>
    <style:style style:name="fr2" style:family="graphic" style:parent-style-name="Frame">
      <style:graphic-properties fo:margin-left="0cm" fo:margin-right="0cm" fo:margin-top="0cm" fo:margin-bottom="0cm" style:wrap="none" style:vertical-pos="from-top" style:horizontal-pos="center" style:horizontal-rel="paragraph" fo:padding="0cm" fo:border="none" style:shadow="none" draw:shadow-opacity="100%"/>
    </style:style>
    <style:style style:name="fr3" style:family="graphic" style:parent-style-name="Frame">
      <style:graphic-properties fo:margin-left="0cm" fo:margin-right="0cm" fo:margin-top="0cm" fo:margin-bottom="0cm" style:wrap="none" style:vertical-pos="from-top" style:horizontal-pos="from-left" style:horizontal-rel="paragraph" fo:padding="0cm" fo:border="none" style:shadow="none" draw:shadow-opacity="100%"/>
    </style:style>
    <style:style style:name="fr4" style:family="graphic" style:parent-style-name="Graphics">
      <style:graphic-properties style:vertical-pos="bottom" style:vertical-rel="baseline" style:horizontal-pos="center"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fo:margin-left="0cm" fo:margin-right="0cm" fo:margin-top="0cm" fo:margin-bottom="0cm" style:run-through="foreground" style:wrap="none" style:vertical-pos="top" style:vertical-rel="baseline" style:horizontal-pos="center" style:horizontal-rel="paragraph-content" fo:padding="0cm" fo:border="none" style:shadow="none" draw:shadow-opacity="100%" style:mirror="none" fo:clip="rect(0cm, 0cm, 0cm, 0cm)" draw:luminance="0%" draw:contrast="0%" draw:red="0%" draw:green="0%" draw:blue="0%" draw:gamma="100%" draw:color-inversion="false" draw:image-opacity="100%" draw:color-mode="standard" loext:rel-width-rel="paragraph"/>
    </style:style>
    <style:style style:name="fr6" style:family="graphic" style:parent-style-name="Graphics">
      <style:graphic-properties fo:margin-left="0cm" fo:margin-right="0cm" fo:margin-top="0cm" fo:margin-bottom="0cm" style:run-through="foreground" style:wrap="none" style:vertical-pos="top" style:vertical-rel="paragraph-content" style:horizontal-pos="center" style:horizontal-rel="paragraph-content" fo:padding="0cm" fo:border="none" style:shadow="none" draw:shadow-opacity="100%"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fo:margin-left="0cm" fo:margin-right="0cm" fo:margin-top="0cm" fo:margin-bottom="0cm" style:run-through="foreground" style:wrap="none" style:vertical-pos="top" style:vertical-rel="baseline" style:horizontal-pos="center" style:horizontal-rel="paragraph-content" fo:padding="0cm" fo:border="none" style:shadow="none" draw:shadow-opacity="100%" style:mirror="none" fo:clip="rect(0cm, 0cm, 0cm, 0cm)" draw:luminance="0%" draw:contrast="0%" draw:red="0%" draw:green="0%" draw:blue="0%" draw:gamma="100%" draw:color-inversion="false" draw:image-opacity="100%" draw:color-mode="standard"/>
    </style:style>
    <style:style style:name="fr8"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user-field-decls>
        <text:user-field-decl office:value-type="string" office:string-value="5.1.0" text:name="elaixVersion"/>
        <text:user-field-decl office:value-type="string" office:string-value="LFB-Publikationen mit LibreOffice" text:name="epubMetaTitle"/>
        <text:user-field-decl office:value-type="string" office:string-value="UID-88385974941065218123881033" text:name="epubMetaID"/>
        <text:user-field-decl office:value-type="string" office:string-value="de" text:name="epubMetaLanguage"/>
        <text:user-field-decl office:value-type="string" office:string-value="Thomas Schmitt" text:name="epubMetaAuthor"/>
        <text:user-field-decl office:value-type="string" office:string-value="" text:name="epubMetaContributor"/>
        <text:user-field-decl office:value-type="string" office:string-value="" text:name="epubMetaCoverage"/>
        <text:user-field-decl office:value-type="string" office:string-value="" text:name="epubMetaCreator"/>
        <text:user-field-decl office:value-type="string" office:string-value="" text:name="epubMetaPublishingDate"/>
        <text:user-field-decl office:value-type="string" office:string-value="" text:name="epubMetaPublishingTime"/>
        <text:user-field-decl office:value-type="string" office:string-value="" text:name="epubMetaPublisher"/>
        <text:user-field-decl office:value-type="string" office:string-value="" text:name="epubMetaFormat"/>
        <text:user-field-decl office:value-type="string" office:string-value="" text:name="epubMetaRelation"/>
        <text:user-field-decl office:value-type="string" office:string-value="" text:name="epubMetaRights"/>
        <text:user-field-decl office:value-type="string" office:string-value="" text:name="epubMetaSource"/>
        <text:user-field-decl office:value-type="string" office:string-value="" text:name="epubMetaSubject"/>
        <text:user-field-decl office:value-type="string" office:string-value="" text:name="epubMetaType"/>
        <text:user-field-decl office:value-type="string" office:string-value="" text:name="epubMetaDescription"/>
        <text:user-field-decl office:value-type="string" office:string-value="/home/thomas/Dokumente/LFB-Redaktion/Vorlagen/LFB-Publikationen_mit_LibreOffice_20191220.epub" text:name="epubExportFilename"/>
        <text:user-field-decl office:value-type="string" office:string-value="0" text:name="epubExportKeepTempFiles"/>
        <text:user-field-decl office:value-type="string" office:string-value="0" text:name="epubExportWriteDebugFiles"/>
        <text:user-field-decl office:value-type="string" office:string-value="" text:name="epubExportFromChapter"/>
        <text:user-field-decl office:value-type="string" office:string-value="" text:name="epubExportToChapter"/>
        <text:user-field-decl office:value-type="string" office:string-value="1" text:name="epubSelectCoverImage"/>
        <text:user-field-decl office:value-type="string" office:string-value="Cover" text:name="epubCoverFromDocument"/>
        <text:user-field-decl office:value-type="string" office:string-value="/home/tschmitt/Dokumente/lfb/epub-projekt/Workflow-Calibre/LFB_Netzwerke_Titelseite.png" text:name="epubCoverFromFile"/>
        <text:user-field-decl office:value-type="string" office:string-value="0" text:name="epubScaleGraphics"/>
        <text:user-field-decl office:value-type="string" office:string-value="1" text:name="epubIncludeChapterNumberingToc"/>
        <text:user-field-decl office:value-type="string" office:string-value="1" text:name="epubIncludeChapterNumberingDoc"/>
        <text:user-field-decl office:value-type="string" office:string-value="Inhaltsverzeichnis" text:name="epubTocTitle"/>
        <text:user-field-decl office:value-type="string" office:string-value="1" text:name="epubCreateNdxFile"/>
        <text:user-field-decl office:value-type="string" office:string-value="" text:name="epubMarginalNumberStyle"/>
        <text:user-field-decl office:value-type="string" office:string-value="6" text:name="epubLastDialogPage"/>
        <text:user-field-decl office:value-type="string" office:string-value="1" text:name="eLAIXCheckStructure"/>
        <text:user-field-decl office:value-type="string" office:string-value="0" text:name="eLAIXCheckSyncOutlines"/>
        <text:user-field-decl office:value-type="string" office:string-value="0" text:name="eLAIXCheckEmptyHeadings"/>
        <text:user-field-decl office:value-type="string" office:string-value="0" text:name="eLAIXCheckDoubleSpaces"/>
        <text:user-field-decl office:value-type="string" office:string-value="0" text:name="elaixStyleFilterParagraph"/>
        <text:user-field-decl office:value-type="string" office:string-value="0" text:name="elaixStyleFilterCharacter"/>
      </text:user-field-decls>
      <text:p text:style-name="P104"><draw:frame draw:style-name="fr8" draw:name="Cover" text:anchor-type="as-char" svg:width="20.999cm" svg:height="29.7cm" draw:z-index="0"><draw:image xlink:href="Pictures/10000201000002A600000405B0AEBC300C937604.png" xlink:type="simple" xlink:show="embed" xlink:actuate="onLoad" loext:mime-type="image/png"/></draw:frame></text:p>
      <text:p text:style-name="P173"><text:soft-page-break/><text:span text:style-name="T221">LFB-Publikationen mit LibreOffice</text:span></text:p>
      <text:list xml:id="list2835047632" text:style-name="Outline">
        <text:list-item>
          <text:h text:style-name="P113" text:outline-level="1"><text:bookmark-start text:name="__RefHeading___Toc5355_2132065291"/>Informationen zum Dokument<text:bookmark-end text:name="__RefHeading___Toc5355_2132065291"/></text:h>
        </text:list-item>
      </text:list>
      <table:table table:name="Abstrakt" table:style-name="Abstrakt">
        <table:table-column table:style-name="Abstrakt.A"/>
        <table:table-column table:style-name="Abstrakt.B"/>
        <table:table-row>
          <table:table-cell office:value-type="string">
            <text:p text:style-name="P89"><text:span text:style-name="Sans-Fett">Titel</text:span></text:p>
          </table:table-cell>
          <table:table-cell office:value-type="string">
            <text:p text:style-name="P89">LFB-Publikationen mit LibreOffice</text:p>
          </table:table-cell>
        </table:table-row>
        <table:table-row>
          <table:table-cell office:value-type="string">
            <text:p text:style-name="P89"><text:span text:style-name="Sans-Fett">Untertitel</text:span></text:p>
          </table:table-cell>
          <table:table-cell office:value-type="string">
            <text:p text:style-name="P89">Formatvorlagen und ePub-Erzeugung</text:p>
          </table:table-cell>
        </table:table-row>
        <table:table-row>
          <table:table-cell office:value-type="string">
            <text:p text:style-name="P89"><text:span text:style-name="Sans-Fett">Bereich</text:span></text:p>
          </table:table-cell>
          <table:table-cell office:value-type="string">
            <text:p text:style-name="P89">LFB-Redaktion</text:p>
          </table:table-cell>
        </table:table-row>
        <table:table-row>
          <table:table-cell office:value-type="string">
            <text:p text:style-name="P89"><text:span text:style-name="Sans-Fett">Autor</text:span></text:p>
          </table:table-cell>
          <table:table-cell office:value-type="string">
            <text:p text:style-name="P89">Thomas Schmitt</text:p>
          </table:table-cell>
        </table:table-row>
        <table:table-row>
          <table:table-cell office:value-type="string">
            <text:p text:style-name="P89"><text:span text:style-name="Sans-Fett">Datum</text:span></text:p>
          </table:table-cell>
          <table:table-cell office:value-type="string">
            <text:p text:style-name="P90"><text:span text:style-name="T194">17</text:span>.0<text:span text:style-name="T194">1</text:span>.20<text:span text:style-name="T194">20</text:span></text:p>
          </table:table-cell>
        </table:table-row>
        <table:table-row>
          <table:table-cell office:value-type="string">
            <text:p text:style-name="P89"><text:span text:style-name="Sans-Fett">Lizenz</text:span></text:p>
          </table:table-cell>
          <table:table-cell office:value-type="string">
            <text:p text:style-name="P89"><text:a xlink:type="simple" xlink:href="https://creativecommons.org/licenses/by-sa/4.0/" text:style-name="Internet_20_link" text:visited-style-name="Visited_20_Internet_20_Link">CC BY-SA 4.0</text:a></text:p>
          </table:table-cell>
        </table:table-row>
      </table:table>
      <text:p text:style-name="Text_20_body"/>
      <text:list xml:id="list125510148029908" text:continue-numbering="true" text:style-name="Outline">
        <text:list-item>
          <text:h text:style-name="P114" text:outline-level="1"><text:bookmark-start text:name="__RefHeading__3686_1909694374"/>Vorbemerkung<text:bookmark-end text:name="__RefHeading__3686_1909694374"/></text:h>
        </text:list-item>
      </text:list>
      <text:p text:style-name="P5">Die hier zur Verfügung gestellten Dokument- und Formatvorlagen sind zusammen mit dem in diesem Dokument dargestellten Arbeitsablauf für Fortbildnerinnen und Fortbildner gedacht, die sich bei der Produktion von <text:span text:style-name="T1">M</text:span>aterialien folgende Vorteile zu Nutze machen wollen:</text:p>
      <text:list xml:id="list388239152" text:style-name="Aufzählungszeichen">
        <text:list-item>
          <text:p text:style-name="P157">Klare, einfache Layoutvorgaben und damit volle Konzentration auf die Produktion von Inhalten.</text:p>
        </text:list-item>
        <text:list-item>
          <text:p text:style-name="P157">Uneingeschränkte Kontrolle über den Produktionsprozess.</text:p>
        </text:list-item>
        <text:list-item>
          <text:p text:style-name="P158">Identischer Workflow unter MacOS, Linux und Windows.</text:p>
        </text:list-item>
        <text:list-item>
          <text:p text:style-name="P157">Einheitliches Layout der veröffentlichten Dokumente.</text:p>
        </text:list-item>
        <text:list-item>
          <text:p text:style-name="P157">Einfaches Exportieren in andere Formate (PDF, ePub).</text:p>
        </text:list-item>
        <text:list-item>
          <text:p text:style-name="P157">Keine <text:span text:style-name="T2">Lizenzk</text:span>osten für Software.</text:p>
        </text:list-item>
      </text:list>
      <text:list xml:id="list125509795609051" text:continue-list="list125510148029908" text:style-name="Outline">
        <text:list-item>
          <text:h text:style-name="P110" text:outline-level="1"><text:bookmark-start text:name="__RefHeading__3643_78898308"/>Benötigte Software<text:bookmark-end text:name="__RefHeading__3643_78898308"/></text:h>
        </text:list-item>
      </text:list>
      <text:p text:style-name="P6"><text:span text:style-name="T3">Die benötigte Software steht k</text:span>omplett unter OpenSource-Lizenz <text:span text:style-name="T3">und ist zudem für MacOS, Linux und Windows gleichermaßen verfügbar:</text:span></text:p>
      <text:list xml:id="list125510293095299" text:continue-list="list388239152" text:style-name="Aufzählungszeichen">
        <text:list-item>
          <text:p text:style-name="P148"><text:span text:style-name="Eigen-Produktnamen">LibreOffice</text:span><text:span text:style-name="Sans-Fett"> ab Version </text:span><text:span text:style-name="Sans-Fett"><text:span text:style-name="T195">6</text:span></text:span><text:span text:style-name="Sans-Fett">.3</text:span><text:span text:style-name="Sans-Fett"><text:note text:id="ftn1" text:note-class="footnote"><text:note-citation>1</text:note-citation><text:note-body><text:p text:style-name="P95"><text:span text:style-name="T195">Informationen, Downloads und </text:span>Installationsanleitung<text:span text:style-name="T4">en</text:span> für LibreOffice <text:span text:style-name="T4">finden Sie unter</text:span> <text:a xlink:type="simple" xlink:href="http://de.libreoffice.org/" text:style-name="Internet_20_link" text:visited-style-name="Visited_20_Internet_20_Link">http://de.libreoffice.org</text:a></text:p></text:note-body></text:note></text:span></text:p>
          <text:p text:style-name="P148"><text:span text:style-name="T5">Für die Materialerstellung werden Dokumentvorlagen für LibreOffice zur Verfügung gestellt. Titelseite beziehungsweise Titelbanner (Kurzdokumente) werden mit LibreOffice-Draw</text:span><text:span text:style-name="T5"><text:bibliography-mark text:identifier="LO-Draw" text:bibliography-type="www" text:author="Sigrid Carrera, Stefan Haas, Christian Kühl, Nino Novak, Jochen Schiffers, Klaus-Jürgen Weghorn, Ron Faile Jr." text:editor="de.libreoffice.org" text:title="Einführung in Draw" text:year="2014" text:url="http://wiki.documentfoundation.org/images/a/a3/01ES_07DrawEinfuehrung_V33.pdf">[1]</text:bibliography-mark></text:span><text:span text:style-name="T5"> bearbeitet. Die eigentliche Dokumenterstellung geschieht mit LibreOffice-Writer</text:span><text:span text:style-name="T5"><text:bibliography-mark text:identifier="LO-Writer" text:bibliography-type="www" text:author="Sigrid Carrera, Andreas Gärtner, Stefan Haas, Christian Kühl, Florian Reisinger, Jochen Schiffers, Klaus-Jürgen Weghorn, Nino Novak, Ron Faile Jr." text:editor="de.libroffice.org" text:title="Einführung in Writer" text:year="2014" text:url="http://wiki.documentfoundation.org/images/3/3a/01ES_04WriterEinfuehrung_V33.pdf">[2]</text:bibliography-mark></text:span><text:span text:style-name="T5">.</text:span></text:p>
        </text:list-item>
      </text:list>
      <text:list xml:id="list125510378424200" text:continue-list="list125509795609051" text:style-name="Outline">
        <text:list-item>
          <text:h text:style-name="P111" text:outline-level="1"><text:bookmark-start text:name="__RefHeading__1700_119482906"/>Arbeiten mit den Vorlagen<text:bookmark-end text:name="__RefHeading__1700_119482906"/></text:h>
          <text:list>
            <text:list-item>
              <text:h text:style-name="P116" text:outline-level="2"><text:bookmark-start text:name="__RefHeading__6245_1313050475"/>Grundregeln<text:bookmark-end text:name="__RefHeading__6245_1313050475"/></text:h>
            </text:list-item>
          </text:list>
        </text:list-item>
      </text:list>
      <text:p text:style-name="P7"><text:span text:style-name="T6">Bitte beachten Sie</text:span> folgende Grundregeln <text:span text:style-name="T6">bei der Materialerstellung mit LibreOffice</text:span>:</text:p>
      <text:list xml:id="list125510554452729" text:continue-list="list125510293095299" text:style-name="Aufzählungszeichen">
        <text:list-item>
          <text:p text:style-name="P148">Formatieren <text:span text:style-name="T6">Sie Absätze und Zeichen nie direkt</text:span>, <text:span text:style-name="T6">verwenden Sie</text:span> immer <text:span text:style-name="T6">die entsprechenden</text:span> Formatvorlagen.</text:p>
        </text:list-item>
        <text:list-item>
          <text:p text:style-name="P148">Wenden Sie die Formatvorlagen über das ganze Dokument hinweg konsequent an, sodass ein einheitliches Layout vermittelt wird.</text:p>
        </text:list-item>
        <text:list-item>
          <text:p text:style-name="P148"><text:span text:style-name="T6">Zeichnen Sie </text:span>Überschriften immer mit Absatzvorlage Überschrift (1, 2, 3) aus, <text:span text:style-name="T7">damit sie ins Inhaltsverzeichnis übernommen werden</text:span>.</text:p>
        </text:list-item>
        <text:list-item>
          <text:p text:style-name="P148"><text:span text:style-name="T6">Verschachteln Sie die </text:span>Dokumentstruktur nicht <text:span text:style-name="T6">tiefer</text:span> als drei Ebenen.</text:p>
        </text:list-item>
        <text:list-item>
          <text:p text:style-name="P148"><text:span text:style-name="T6">Vermeiden Sie k</text:span>omplexe Strukturen, <text:span text:style-name="T6">erstellen Sie</text:span> <text:span text:style-name="T8">entsprechende </text:span>Darstellungen <text:span text:style-name="T9">(Diagramme etc.)</text:span> <text:span text:style-name="T9">in einem Zeichenprogramm (zum Beispiel Draw) und fügen Sie sie als</text:span> <text:span text:style-name="T7">Grafik</text:span> <text:span text:style-name="T6">ins Dokument ein</text:span>.</text:p>
        </text:list-item>
        <text:list-item>
          <text:p text:style-name="P148"><text:soft-page-break/><text:span text:style-name="T6">Versehen Sie </text:span>Grafiken <text:span text:style-name="T10">und Tabellen</text:span> mit <text:span text:style-name="T6">einer</text:span> <text:span text:style-name="T10">Beschriftung</text:span>, damit sie ins Abbildungs- <text:span text:style-name="T10">bzw. Tabellen</text:span>verzeichnis aufgenommen <text:span text:style-name="T10">werden (im Kontextmenü des Objekts </text:span><text:span text:style-name="Benutzerführung-Menüabfolgen-Schaltflächen"><text:span text:style-name="T7">Beschriftung...</text:span></text:span><text:span text:style-name="T7"> auswählen).</text:span></text:p>
        </text:list-item>
        <text:list-item>
          <text:p text:style-name="P148">Beachten Sie die Hinweise zu den Formatvorlagen und Layoutelementen (<text:span text:style-name="T11">siehe </text:span>Abschnitt<text:span text:style-name="T12">e </text:span><text:span text:style-name="T12"><text:bookmark-ref text:reference-format="number" text:ref-name="__RefHeading__4769_1313050475">3.4</text:bookmark-ref></text:span><text:span text:style-name="T12">, </text:span><text:span text:style-name="T12"><text:bookmark-ref text:reference-format="number" text:ref-name="__RefHeading__3901_853630281">3.5</text:bookmark-ref></text:span><text:span text:style-name="T12">, und </text:span><text:span text:style-name="T12"><text:bookmark-ref text:reference-format="number" text:ref-name="__RefHeading__13063_319157472">3.7</text:bookmark-ref></text:span>).</text:p>
        </text:list-item>
      </text:list>
      <text:list xml:id="list125511064958138" text:continue-list="list125510378424200" text:style-name="Outline">
        <text:list-item>
          <text:list>
            <text:list-item>
              <text:h text:style-name="P117" text:outline-level="2"><text:bookmark-start text:name="__RefHeading__3887_1313050475"/>Verfügbare Dokumentvorlagen<text:bookmark-end text:name="__RefHeading__3887_1313050475"/></text:h>
            </text:list-item>
          </text:list>
        </text:list-item>
      </text:list>
      <text:p text:style-name="P55">Es werden Vorlagen<text:span text:style-name="T13">dateien</text:span> für die zwei Dokumenttypen <text:span text:style-name="Sans-Fett">Lang</text:span> und <text:span text:style-name="Sans-Fett">Kurz</text:span> zur Verfügung gestellt. <text:span text:style-name="T182">Die Vorlagen für Lang-Dokumente werden verwendet für umfangreiche Dokumente mit komplexer Gliederungsstruktur, die gegebenenfalls zusätzlich in ePub- und/oder HTML-Formate exportiert werden sollen. Für diesen Dokumenttypen gibt es</text:span></text:p>
      <text:list xml:id="list125510723217457" text:continue-list="list125510554452729" text:style-name="Aufzählungszeichen">
        <text:list-item>
          <text:p text:style-name="P148">eine LibreOffice-Draw-Vorlage für die Erstellung des Dokumenttitels und </text:p>
        </text:list-item>
        <text:list-item>
          <text:p text:style-name="P148">eine <text:span text:style-name="T13">LibreOffice-Writer-Vorlage</text:span> für die Erstellung des eigentlichen Dokuments.</text:p>
        </text:list-item>
      </text:list>
      <text:p text:style-name="P56">Die Vorlage für Kurz-Dokumente ist geeignet für einfache Dokumente mit wenig Seiten wie zum Beispiel Handouts. Hier gibt es nur eine LibreOffice-Writer-Vorlage.</text:p>
      <table:table table:name="Tabelle2" table:style-name="Tabelle2">
        <table:table-column table:style-name="Tabelle2.A"/>
        <table:table-column table:style-name="Tabelle2.B"/>
        <table:table-header-rows>
          <table:table-row>
            <table:table-cell table:style-name="Tabelle2.A1" office:value-type="string">
              <text:p text:style-name="P84">Vorlagendatei</text:p>
            </table:table-cell>
            <table:table-cell table:style-name="Tabelle2.B1" office:value-type="string">
              <text:p text:style-name="P84">Zweck</text:p>
            </table:table-cell>
          </table:table-row>
        </table:table-header-rows>
        <table:table-row>
          <table:table-cell table:style-name="Tabelle2.A2" office:value-type="string">
            <text:p text:style-name="P72">LFB_Titelvorlage_<text:span text:style-name="T154">l</text:span>ang.o<text:span text:style-name="T160">t</text:span>g</text:p>
          </table:table-cell>
          <table:table-cell table:style-name="Tabelle2.B2" office:value-type="string">
            <text:p text:style-name="P72">LO-Draw-Vorlage für die Titelseite des Lang-Dokuments.</text:p>
          </table:table-cell>
        </table:table-row>
        <table:table-row>
          <table:table-cell table:style-name="Tabelle2.A2" office:value-type="string">
            <text:p text:style-name="P72">LFB_Dokumentvorlage_<text:span text:style-name="T154">l</text:span>ang.ott</text:p>
          </table:table-cell>
          <table:table-cell table:style-name="Tabelle2.B2" office:value-type="string">
            <text:p text:style-name="P72">LO-Writer-Vorlage für das Lang-Dokument.</text:p>
          </table:table-cell>
        </table:table-row>
        <table:table-row>
          <table:table-cell table:style-name="Tabelle2.A2" office:value-type="string">
            <text:p text:style-name="P72">LFB_Dokumentvorlage_<text:span text:style-name="T154">k</text:span>urz.ott</text:p>
          </table:table-cell>
          <table:table-cell table:style-name="Tabelle2.B2" office:value-type="string">
            <text:p text:style-name="P72">LO-Writer-Vorlage für das Kurz-Dokument.</text:p>
          </table:table-cell>
        </table:table-row>
      </table:table>
      <text:p text:style-name="P88">Tabelle <text:sequence text:ref-name="refTable0" text:name="Table" text:formula="ooow:Table+1" style:num-format="1">1</text:sequence>: Übersicht der Dokumentvorlagen</text:p>
      <text:list xml:id="list125510603346082" text:continue-list="list125511064958138" text:style-name="Outline">
        <text:list-item>
          <text:list>
            <text:list-item>
              <text:h text:style-name="P118" text:outline-level="2"><text:bookmark-start text:name="__RefHeading__1702_119482906"/><text:span text:style-name="T14">Erstellung des </text:span>Dokumenttitel<text:span text:style-name="T14">s</text:span><text:bookmark-end text:name="__RefHeading__1702_119482906"/></text:h>
            </text:list-item>
          </text:list>
        </text:list-item>
      </text:list>
      <text:p text:style-name="P8">Da künftig ein sauberer <text:span text:style-name="T15">ePub</text:span>-Export aus LFB-Material möglich sein soll, sind bei der Erstellung von Dokumenten bestimmte Vorgaben einzuhalten. Eine davon ist, dass <text:span text:style-name="T16">komplexe Layout-Strukturen zu vermeiden </text:span>sind<text:span text:style-name="T16">. </text:span>Die Titelinformationen eines Dokuments müssen deshalb <text:span text:style-name="T16">zwingend </text:span>als Grafik eingebunden werden<text:span text:style-name="T16">. Dafür stehen </text:span>für jeden<text:span text:style-name="T16"> Dokumenttyp </text:span>Vorlagen<text:span text:style-name="T16"> für </text:span><text:span text:style-name="Sans-Fett"><text:span text:style-name="T16">LibreOffice Draw</text:span></text:span><text:span text:style-name="T16"> zur Verfügung. Eine </text:span>detaillierte Anleitung <text:span text:style-name="T17">wie Sie in ersten Schritten den Dokumenttitel erstellen</text:span> finden Sie in den folgenden Abschnitten.</text:p>
      <text:list xml:id="list125511200391446" text:continue-numbering="true" text:style-name="Outline">
        <text:list-item>
          <text:list>
            <text:list-item>
              <text:list>
                <text:list-item>
                  <text:h text:style-name="P127" text:outline-level="3"><text:bookmark-start text:name="__RefHeading__1704_119482906"/>Titelseite <text:span text:style-name="T165">und Informationen </text:span>für lange Dokumente<text:bookmark-end text:name="__RefHeading__1704_119482906"/></text:h>
                </text:list-item>
              </text:list>
            </text:list-item>
          </text:list>
        </text:list-item>
      </text:list>
      <text:list xml:id="list125510903791023" text:continue-list="list125510723217457" text:style-name="Aufzählungszeichen">
        <text:list-item>
          <text:p text:style-name="P148">Öffnen Sie die Dokumentvorlage <text:span text:style-name="Datei-Verzeichnispfade">LFB_Titelvorlage_</text:span><text:span text:style-name="Datei-Verzeichnispfade"><text:span text:style-name="T151">l</text:span></text:span><text:span text:style-name="Datei-Verzeichnispfade">ang.o</text:span><text:span text:style-name="Datei-Verzeichnispfade"><text:span text:style-name="T151">t</text:span></text:span><text:span text:style-name="Datei-Verzeichnispfade">g</text:span> mit <text:span text:style-name="Sans-Fett">LibreOffice Draw</text:span>.</text:p>
        </text:list-item>
        <text:list-item>
          <text:p text:style-name="P148">Ändern Sie die Platzhalter für <text:span text:style-name="Meldungen-Abfragen-Eingaben">Titel</text:span>, <text:span text:style-name="Meldungen-Abfragen-Eingaben">Untertitel</text:span>, <text:span text:style-name="Meldungen-Abfragen-Eingaben">Bereich</text:span>, <text:span text:style-name="Meldungen-Abfragen-Eingaben">Autor</text:span> und <text:span text:style-name="Meldungen-Abfragen-Eingaben">Datum</text:span> entsprechend Ihren Vorgaben.</text:p>
          <text:p text:style-name="P159"><text:soft-page-break/><draw:frame draw:style-name="fr2" draw:name="Rahmen4" text:anchor-type="as-char" svg:y="-2cm" svg:width="8.4cm" draw:z-index="46"><draw:text-box fo:min-height="11.88cm"><text:p text:style-name="Illustration"><draw:frame draw:style-name="fr5" draw:name="Bild1" text:anchor-type="as-char" svg:width="8.4cm" style:rel-width="100%" svg:height="11.88cm" style:rel-height="scale" draw:z-index="47"><draw:image xlink:href="Pictures/10000201000002A600000405F708297CA746BB3C.png" xlink:type="simple" xlink:show="embed" xlink:actuate="onLoad" loext:mime-type="image/png"/></draw:frame><text:span text:style-name="T156"><text:line-break/></text:span>Abbildung <text:sequence text:ref-name="refIllustration0" text:name="Illustration" text:formula="ooow:Illustration+1" style:num-format="1">1</text:sequence>: Titelseite für lange Dokumente</text:p></draw:text-box></draw:frame></text:p>
        </text:list-item>
        <text:list-item>
          <text:p text:style-name="P148">Speichern Sie die Datei unter neuem Namen ab. Gegebenenfalls muss sie zusammen mit dem eigentlichen Dokument an die LFB-Redakteurin bzw. an den LFB-Redakteur weitergegeben werden.</text:p>
        </text:list-item>
        <text:list-item>
          <text:p text:style-name="P148"><text:span text:style-name="T170">Im nächsten Schritt e</text:span>xportieren Sie die Titelseite im <text:span text:style-name="T164">PNG</text:span>-Format.</text:p>
          <text:list>
            <text:list-item>
              <text:p text:style-name="P148">Menü <text:span text:style-name="Benutzerführung-Menüabfolgen-Schaltflächen">Datei | Exportieren...</text:span></text:p>
            </text:list-item>
            <text:list-item>
              <text:p text:style-name="P149"><text:span text:style-name="Sans"><text:span text:style-name="T152">Wählen Sie </text:span></text:span><text:span text:style-name="Einstellungen-Optionen-Richtlinien"><text:span text:style-name="T163">PNG</text:span></text:span><text:span text:style-name="Sans"> als Exportformat </text:span><text:span text:style-name="Sans"><text:span text:style-name="T157">aus:</text:span></text:span></text:p>
              <text:p text:style-name="P149"><text:soft-page-break/><text:span text:style-name="Sans"><draw:frame draw:style-name="fr2" draw:name="Rahmen6" text:anchor-type="as-char" svg:y="0cm" svg:width="12.13cm" draw:z-index="48"><draw:text-box fo:min-height="9.25cm"><text:p text:style-name="Illustration"><draw:frame draw:style-name="fr5" draw:name="Bild8" text:anchor-type="as-char" svg:width="12.13cm" style:rel-width="100%" svg:height="9.25cm" style:rel-height="scale" draw:z-index="49"><draw:image xlink:href="Pictures/100000000000023D000001B512127A1A7650E699.png" xlink:type="simple" xlink:show="embed" xlink:actuate="onLoad" loext:mime-type="image/png"/></draw:frame><text:span text:style-name="T156"><text:line-break/></text:span>Abbildung <text:sequence text:ref-name="refIllustration1" text:name="Illustration" text:formula="ooow:Illustration+1" style:num-format="1">2</text:sequence>: Lang-Titel im PNG-Format exportieren</text:p></draw:text-box></draw:frame></text:span></text:p>
            </text:list-item>
            <text:list-item>
              <text:p text:style-name="P160">Im folgenden Dialog <text:span text:style-name="Benutzerführung-Menüabfolgen-Schaltflächen">PNG Optionen</text:span> wählen Sie unter <text:span text:style-name="Benutzerführung-Menüabfolgen-Schaltflächen">Zeichenobjekte</text:span> die Option <text:span text:style-name="Benutzerführung-Menüabfolgen-Schaltflächen">Transparenz speichern</text:span> ab:</text:p>
              <text:p text:style-name="P160"><draw:frame draw:style-name="fr2" draw:name="Rahmen32" text:anchor-type="as-char" svg:y="-1.584cm" svg:width="6.5cm" draw:z-index="50"><draw:text-box fo:min-height="9.841cm"><text:p text:style-name="Illustration"><draw:frame draw:style-name="fr5" draw:name="Bild26" text:anchor-type="as-char" svg:width="6.5cm" style:rel-width="100%" svg:height="9.841cm" style:rel-height="scale" draw:z-index="51"><draw:image xlink:href="Pictures/1000000000000133000001D1987C88A2FDC3EC83.png" xlink:type="simple" xlink:show="embed" xlink:actuate="onLoad" loext:mime-type="image/png"/></draw:frame><text:span text:style-name="T156"><text:line-break/></text:span>Abbildung <text:sequence text:ref-name="refIllustration2" text:name="Illustration" text:formula="ooow:Illustration+1" style:num-format="1">3</text:sequence>: PNG ohne Transparenz speichern</text:p></draw:text-box></draw:frame></text:p>
            </text:list-item>
          </text:list>
        </text:list-item>
        <text:list-item>
          <text:p text:style-name="P148">Schließen Sie <text:span text:style-name="Sans-Fett">LibreOffice Draw</text:span> und öffnen Sie<text:span text:style-name="T18"> die V</text:span>orlage<text:span text:style-name="T18">ndatei </text:span><text:soft-page-break/><text:span text:style-name="Datei-Verzeichnispfade">LFB_Dokumentvorlage_</text:span><text:span text:style-name="Datei-Verzeichnispfade"><text:span text:style-name="T153">l</text:span></text:span><text:span text:style-name="Datei-Verzeichnispfade">ang.ott</text:span> <text:span text:style-name="T18">mit </text:span><text:span text:style-name="Sans-Fett"><text:span text:style-name="T18">LibreOffice Writer</text:span></text:span><text:span text:style-name="T18">.</text:span></text:p>
        </text:list-item>
        <text:list-item>
          <text:p text:style-name="P148"><text:span text:style-name="T19">Markieren Sie auf der ersten Seite der Dokumentvorlage das </text:span>Platzhalterbild <text:span text:style-name="T19">für die Titelseite</text:span> durch <text:span text:style-name="T19">einen K</text:span>lick <text:span text:style-name="T20">mit der linken Maustaste</text:span>.</text:p>
        </text:list-item>
        <text:list-item>
          <text:p text:style-name="P148"><text:span text:style-name="T20">Öffnen Sie den </text:span>Menü<text:span text:style-name="T20">punkt</text:span> <text:span text:style-name="Benutzerführung-Menüabfolgen-Schaltflächen">Einfügen | Bild | Aus Datei...</text:span> <text:span text:style-name="T20">und fügen Sie Ihre zuvor erstellte Titelgrafik ein.</text:span></text:p>
        </text:list-item>
        <text:list-item>
          <text:p text:style-name="P148"><text:span text:style-name="T19">Ändern Sie den </text:span>Bildname<text:span text:style-name="T19">n</text:span> in <text:span text:style-name="Sans-Fett">Cover</text:span><text:span text:style-name="Sans-Fett"><text:span text:style-name="T80"><text:note text:id="ftn2" text:note-class="footnote"><text:note-citation>2</text:note-citation><text:note-body><text:p text:style-name="P96">Vorgabe für die Titelseite beim <text:span text:style-name="T21">ePub</text:span>-Export, <text:span text:style-name="T196">damit wird die Titelgrafik automatisch als Buchcover verwendet</text:span>.</text:p></text:note-body></text:note></text:span></text:span>:</text:p>
          <text:list>
            <text:list-item>
              <text:p text:style-name="P148">Rechtsklick auf die Grafik, </text:p>
            </text:list-item>
            <text:list-item>
              <text:p text:style-name="P148"><text:span text:style-name="T22">im </text:span>Kontextmenü <text:span text:style-name="T22">den Menüpunkt </text:span><text:span text:style-name="Benutzerführung-Menüabfolgen-Schaltflächen"><text:span text:style-name="T22">Bild...</text:span></text:span><text:span text:style-name="Benutzerführung-Menüabfolgen-Schaltflächen"> </text:span><text:span text:style-name="T22">öffnen, dann</text:span></text:p>
            </text:list-item>
            <text:list-item>
              <text:p text:style-name="P148"><text:span text:style-name="T23">im Dialogfenster auf den Reiter</text:span><text:span text:style-name="Benutzerführung-Menüabfolgen-Schaltflächen"> </text:span><text:span text:style-name="Benutzerführung-Menüabfolgen-Schaltflächen"><text:span text:style-name="T24">Optionen </text:span></text:span><text:span text:style-name="T24">navigieren und</text:span></text:p>
            </text:list-item>
            <text:list-item>
              <text:p text:style-name="P148"><text:span text:style-name="T22">im Eingabefeld </text:span><text:span text:style-name="Benutzerführung-Menüabfolgen-Schaltflächen"><text:span text:style-name="T22">Name: </text:span></text:span><text:span text:style-name="Meldungen-Abfragen-Eingaben"><text:span text:style-name="T22">Cover</text:span></text:span><text:span text:style-name="Benutzerführung-Menüabfolgen-Schaltflächen"><text:span text:style-name="T22"> </text:span></text:span><text:span text:style-name="T22">eingeben.</text:span></text:p>
              <text:p text:style-name="P148"><draw:frame draw:style-name="fr1" draw:name="Rahmen24" text:anchor-type="as-char" svg:width="5.001cm" draw:z-index="52"><draw:text-box fo:min-height="3.44cm"><text:p text:style-name="Illustration"><draw:frame draw:style-name="fr6" draw:name="Bild27" text:anchor-type="paragraph" svg:width="5.001cm" svg:height="3.44cm" style:rel-height="scale" draw:z-index="53"><draw:image xlink:href="Pictures/10000201000000BD00000082BE5AB6B15A2C5AB5.png" xlink:type="simple" xlink:show="embed" xlink:actuate="onLoad" loext:mime-type="image/png"/></draw:frame>Abbildung <text:sequence text:ref-name="refIllustration3" text:name="Illustration" text:formula="ooow:Illustration+1" style:num-format="1">4</text:sequence>: Bildnamen ändern</text:p></draw:text-box></draw:frame></text:p>
            </text:list-item>
            <text:list-item>
              <text:p text:style-name="P148"><text:span text:style-name="T22">Schließen Sie die Eingabe mit </text:span><text:span text:style-name="Benutzerführung-Menüabfolgen-Schaltflächen"><text:span text:style-name="T22">Ok</text:span></text:span><text:span text:style-name="T22"> ab.</text:span></text:p>
            </text:list-item>
          </text:list>
        </text:list-item>
        <text:list-item>
          <text:p text:style-name="P161">Navigieren Sie zu der Seite, die auf die Inhaltsangabe folgt <text:span text:style-name="T169">(</text:span><text:span text:style-name="Benutzerführung-Menüabfolgen-Schaltflächen"><text:span text:style-name="T169">Abschnitt 0.</text:span></text:span><text:span text:style-name="T169">)</text:span>, und füllen Sie die Tabelle mit den Informationen zum Dokument aus.</text:p>
          <text:p text:style-name="P161"><draw:frame draw:style-name="fr1" draw:name="Rahmen38" text:anchor-type="as-char" svg:width="14.96cm" draw:z-index="54"><draw:text-box fo:min-height="5.78cm"><text:p text:style-name="Illustration"><draw:frame draw:style-name="fr5" draw:name="Bild4" text:anchor-type="as-char" svg:width="14.96cm" style:rel-width="100%" svg:height="5.78cm" style:rel-height="scale" draw:z-index="56"><draw:image xlink:href="Pictures/10000201000002C40000010EF4F42F9AAF62C87A.png" xlink:type="simple" xlink:show="embed" xlink:actuate="onLoad" loext:mime-type="image/png"/></draw:frame><text:span text:style-name="T156"><text:line-break/></text:span>Abbildung <text:sequence text:ref-name="refIllustration4" text:name="Illustration" text:formula="ooow:Illustration+1" style:num-format="1">5</text:sequence>: Informationen zum Dokument <text:span text:style-name="T168">(Beispiel)</text:span></text:p></draw:text-box></draw:frame></text:p>
        </text:list-item>
        <text:list-item>
          <text:p text:style-name="P148"><text:span text:style-name="T167">Abschließend s</text:span>peichern Sie die <text:span text:style-name="T166">Vorlagen-</text:span>Datei unter neuem Namen ab.</text:p>
        </text:list-item>
      </text:list>
      <text:h text:style-name="P128" text:outline-level="3"/>
      <text:list xml:id="list125510187563834" text:continue-list="list125511200391446" text:style-name="Outline">
        <text:list-item>
          <text:list>
            <text:list-item>
              <text:list>
                <text:list-item>
                  <text:h text:style-name="P145" text:outline-level="3"><text:bookmark-start text:name="__RefHeading__1706_119482906"/>Titel für kurze Dokumente<text:bookmark-end text:name="__RefHeading__1706_119482906"/></text:h>
                </text:list-item>
              </text:list>
            </text:list-item>
          </text:list>
        </text:list-item>
      </text:list>
      <text:list xml:id="list125510233759843" text:continue-list="list125510903791023" text:style-name="Aufzählungszeichen">
        <text:list-item>
          <text:p text:style-name="P148">Öffnen Sie die Dokumentvorlage <text:span text:style-name="Datei-Verzeichnispfade">LFB_</text:span><text:span text:style-name="Datei-Verzeichnispfade"><text:span text:style-name="T183">Dokument</text:span></text:span><text:span text:style-name="Datei-Verzeichnispfade">vorlage_</text:span><text:span text:style-name="Datei-Verzeichnispfade"><text:span text:style-name="T155">kurz</text:span></text:span><text:span text:style-name="Datei-Verzeichnispfade">.o</text:span><text:span text:style-name="Datei-Verzeichnispfade"><text:span text:style-name="T155">tt</text:span></text:span> mit <text:span text:style-name="Sans-Fett">LibreOffice </text:span><text:span text:style-name="Sans-Fett"><text:span text:style-name="T183">Writer</text:span></text:span>.</text:p>
        </text:list-item>
        <text:list-item>
          <text:p text:style-name="P148">Ändern Sie die Platzhalter für <text:span text:style-name="Meldungen-Abfragen-Eingaben"><text:span text:style-name="T183">Kopfzeile</text:span></text:span><text:span text:style-name="Sans"><text:span text:style-name="T183">,</text:span></text:span><text:span text:style-name="T183"> </text:span><text:span text:style-name="Meldungen-Abfragen-Eingaben"><text:span text:style-name="T183">Titel</text:span></text:span><text:span text:style-name="Sans"><text:span text:style-name="T183">,</text:span></text:span><text:span text:style-name="T183"> </text:span><text:span text:style-name="Meldungen-Abfragen-Eingaben"><text:span text:style-name="T183">Bereich</text:span></text:span><text:span text:style-name="Sans"><text:span text:style-name="T183">,</text:span></text:span><text:span text:style-name="T183"> </text:span><text:span text:style-name="Meldungen-Abfragen-Eingaben">Autor</text:span><text:span text:style-name="Meldungen-Abfragen-Eingaben"><text:span text:style-name="T183">en</text:span></text:span> und <text:span text:style-name="Meldungen-Abfragen-Eingaben">Datum</text:span> entsprechend Ihren Vorgaben.</text:p>
          <text:p text:style-name="P148"><draw:frame draw:style-name="fr1" draw:name="Rahmen2" text:anchor-type="as-char" svg:width="14.31cm" draw:z-index="57"><draw:text-box fo:min-height="6.41cm"><text:p text:style-name="Illustration"><draw:frame draw:style-name="fr7" draw:name="Bild3" text:anchor-type="as-char" svg:width="14.31cm" svg:height="7.481cm" draw:z-index="58"><draw:image xlink:href="Pictures/10000201000002B00000016601A711571C8BE910.png" xlink:type="simple" xlink:show="embed" xlink:actuate="onLoad" loext:mime-type="image/png"/></draw:frame><text:span text:style-name="T156"><text:line-break/></text:span>Abbildung <text:sequence text:ref-name="refIllustration5" text:name="Illustration" text:formula="ooow:Illustration+1" style:num-format="1">6</text:sequence>: Titel für kurze Dokumente</text:p></draw:text-box></draw:frame></text:p>
        </text:list-item>
        <text:list-item>
          <text:p text:style-name="P148">Speichern Sie die <text:span text:style-name="T183">Vorlage</text:span> unter neuem Namen ab <text:span text:style-name="T185">und erstellen Sie Ihr Dokument.</text:span></text:p>
        </text:list-item>
      </text:list>
      <text:list xml:id="list125510590267192" text:continue-list="list125510187563834" text:style-name="Outline">
        <text:list-item>
          <text:list>
            <text:list-item>
              <text:h text:style-name="P119" text:outline-level="2"><text:bookmark-start text:name="__RefHeading__4769_1313050475"/>Hinweise zu den Zeichenvorlagen<text:bookmark-end text:name="__RefHeading__4769_1313050475"/></text:h>
            </text:list-item>
          </text:list>
        </text:list-item>
      </text:list>
      <text:p text:style-name="P9">Mit Zeichenvorlagen können Sie einzelne Zeichen oder auch ganze Wörter und Sätze formatieren. <text:span text:style-name="T197">S</text:span>ie basieren auf den Schriftarten <text:span text:style-name="Eigen-Produktnamen"><text:span text:style-name="T172">EB Garamond</text:span></text:span><text:span text:style-name="Sans-Fett"><text:span text:style-name="T81"><text:note text:id="ftn3" text:note-class="footnote"><text:note-citation>3</text:note-citation><text:note-body><text:p text:style-name="P97">Die <text:span text:style-name="T175">Serifen-</text:span>Schriftart „<text:span text:style-name="T175">EB Garamond“</text:span> wird ausschließlich für Überschriften verwendet.</text:p></text:note-body></text:note></text:span></text:span><text:span text:style-name="T172"> (Serif),</text:span> <text:span text:style-name="Eigen-Produktnamen"><text:span text:style-name="T159">Gudea</text:span></text:span> <text:span text:style-name="T172">(Sans)</text:span> und <text:span text:style-name="Eigen-Produktnamen"><text:span text:style-name="T171">Free</text:span></text:span><text:span text:style-name="Eigen-Produktnamen">Mono</text:span><text:span text:style-name="Sans"> </text:span><text:span text:style-name="Sans"><text:span text:style-name="T172">(Mono)</text:span></text:span>. <text:span text:style-name="T184">Um zu den Zeichenvorlagen zu gelangen öffnen Sie zuerst das Formatvorlagenfenster (Taste [F11]). Die zweite Schaltfläche von links in der Symbolleiste oben macht den Bereich zugänglich.</text:span></text:p>
      <text:p text:style-name="P57"><text:soft-page-break/><draw:frame draw:style-name="fr2" draw:name="Rahmen11" text:anchor-type="as-char" svg:y="0cm" svg:width="6.69cm" draw:z-index="59"><draw:text-box fo:min-height="7.541cm"><text:p text:style-name="Illustration"><draw:frame draw:style-name="fr5" draw:name="Bild41" text:anchor-type="as-char" svg:width="6.69cm" style:rel-width="100%" svg:height="7.541cm" style:rel-height="scale" draw:z-index="60"><draw:image xlink:href="Pictures/100000000000013C00000164525B1A742EC7AF40.png" xlink:type="simple" xlink:show="embed" xlink:actuate="onLoad" loext:mime-type="image/png"/></draw:frame><text:span text:style-name="T156"><text:line-break/></text:span>Abbildung <text:sequence text:ref-name="refIllustration6" text:name="Illustration" text:formula="ooow:Illustration+1" style:num-format="1">7</text:sequence>: Zeichenvorlagen</text:p></draw:text-box></draw:frame></text:p>
      <text:p text:style-name="P59">Ein Doppelklick <text:span text:style-name="T174">auf </text:span>die entsprechende Zeichenvorlage wendet <text:span text:style-name="T174">sie sofort</text:span> auf den im Dokument ausgewählten Bereich an.</text:p>
      <text:list xml:id="list125511544033092" text:continue-numbering="true" text:style-name="Outline">
        <text:list-item>
          <text:list>
            <text:list-item>
              <text:list>
                <text:list-item>
                  <text:h text:style-name="P129" text:outline-level="3"><text:bookmark-start text:name="__RefHeading__4685_321529981"/>Befehle-Kommandos<text:bookmark-end text:name="__RefHeading__4685_321529981"/></text:h>
                </text:list-item>
              </text:list>
            </text:list-item>
          </text:list>
        </text:list-item>
      </text:list>
      <text:p text:style-name="P10">Zeichenvorlage <text:span text:style-name="T25">für Befehle und Kommandos</text:span>, <text:span text:style-name="T26">Beispiel:</text:span></text:p>
      <text:p text:style-name="P11"><text:span text:style-name="T27">Testen Sie die Internetverbindung mit dem Befehl:</text:span><text:span text:style-name="Befehle-Kommandos"> </text:span><text:span text:style-name="Befehle-Kommandos"><text:span text:style-name="T27">ping heise.de</text:span></text:span><text:span text:style-name="Sans">.</text:span></text:p>
      <text:list xml:id="list125511630240282" text:continue-numbering="true" text:style-name="Outline">
        <text:list-item>
          <text:list>
            <text:list-item>
              <text:list>
                <text:list-item>
                  <text:h text:style-name="P129" text:outline-level="3"><text:bookmark-start text:name="__RefHeading__7360_1313050475"/>Benutzerführung-Menüabfolgen-Schaltflächen<text:bookmark-end text:name="__RefHeading__7360_1313050475"/></text:h>
                </text:list-item>
              </text:list>
            </text:list-item>
          </text:list>
        </text:list-item>
      </text:list>
      <text:p text:style-name="P10">Zeichenvorlage <text:span text:style-name="T25">für Benutzerführung, Menüabfolgen und Schaltflächen, Beispiel:</text:span></text:p>
      <text:p text:style-name="P4"><text:span text:style-name="T20">Öffnen Sie den </text:span>Menü<text:span text:style-name="T20">punkt</text:span> <text:span text:style-name="Benutzerführung-Menüabfolgen-Schaltflächen">Einfügen | Bild | Aus Datei...</text:span></text:p>
      <text:list xml:id="list125511108330904" text:continue-numbering="true" text:style-name="Outline">
        <text:list-item>
          <text:list>
            <text:list-item>
              <text:list>
                <text:list-item>
                  <text:h text:style-name="P129" text:outline-level="3"><text:bookmark-start text:name="__RefHeading__7362_1313050475"/>Codezeichen<text:bookmark-end text:name="__RefHeading__7362_1313050475"/></text:h>
                </text:list-item>
              </text:list>
            </text:list-item>
          </text:list>
        </text:list-item>
      </text:list>
      <text:p text:style-name="P10">Zeichenvorlage <text:span text:style-name="T25">für Codezeichen (Quelltext), Beispiel:</text:span></text:p>
      <text:p text:style-name="P12">Suchen Sie <text:span text:style-name="T28">im</text:span> Quelltext die Zeile <text:span text:style-name="Codezeichen"><text:span text:style-name="T30">&lt;spine toc="ncx"&gt;</text:span></text:span></text:p>
      <text:list xml:id="list125509827282323" text:continue-numbering="true" text:style-name="Outline">
        <text:list-item>
          <text:list>
            <text:list-item>
              <text:list>
                <text:list-item>
                  <text:h text:style-name="P129" text:outline-level="3"><text:bookmark-start text:name="__RefHeading__7364_1313050475"/>Datei-Verzeichnispfade<text:bookmark-end text:name="__RefHeading__7364_1313050475"/></text:h>
                </text:list-item>
              </text:list>
            </text:list-item>
          </text:list>
        </text:list-item>
      </text:list>
      <text:p text:style-name="P13">Zeichenvorlage <text:span text:style-name="T31">für Datei- und Verzeichnisnamen und -pfade, </text:span>Beispiel:</text:p>
      <text:p text:style-name="P4"><text:span text:style-name="T32">Speichern Sie die Datei unter </text:span><text:span text:style-name="Datei-Verzeichnispfade"><text:span text:style-name="T32">H:\Dokumente</text:span></text:span><text:span text:style-name="T32"> ab.</text:span></text:p>
      <text:list xml:id="list125510797180712" text:continue-numbering="true" text:style-name="Outline">
        <text:list-item>
          <text:list>
            <text:list-item>
              <text:list>
                <text:list-item>
                  <text:h text:style-name="P130" text:outline-level="3"><text:bookmark-start text:name="__RefHeading__4687_321529981"/><text:span text:style-name="T33">Eigen-Produktn</text:span>amen<text:bookmark-end text:name="__RefHeading__4687_321529981"/></text:h>
                </text:list-item>
              </text:list>
            </text:list-item>
          </text:list>
        </text:list-item>
      </text:list>
      <text:p text:style-name="P14">Zeichenvorlage für Eigen- und Produktnamen, Beispiel:</text:p>
      <text:p text:style-name="P14"><text:bookmark-start text:name="__RefHeading__3177_853630281"/>Beispiel: Starten Sie <text:span text:style-name="Eigen-Produktnamen">LibreOffice Draw</text:span>.<text:bookmark-end text:name="__RefHeading__3177_853630281"/></text:p>
      <text:list xml:id="list125510676059802" text:continue-numbering="true" text:style-name="Outline">
        <text:list-item>
          <text:list>
            <text:list-item>
              <text:list>
                <text:list-item>
                  <text:h text:style-name="P131" text:outline-level="3"><text:bookmark-start text:name="__RefHeading__7366_1313050475"/><text:soft-page-break/>Einstellungen-Optionen-Richtlinien<text:bookmark-end text:name="__RefHeading__7366_1313050475"/></text:h>
                </text:list-item>
              </text:list>
            </text:list-item>
          </text:list>
        </text:list-item>
      </text:list>
      <text:p text:style-name="P10">Zeichenvorlage <text:span text:style-name="T31">für Einstellungen, Optionen und Richtlinien, Beispiel:</text:span></text:p>
      <text:p text:style-name="P3">Setzen Sie den Haken bei der Richtlinie auf <text:span text:style-name="Einstellungen-Optionen-Richtlinien">Nicht konfiguriert</text:span> und bestätigen Sie mit <text:span text:style-name="Benutzerführung-Menüabfolgen-Schaltflächen">Ok</text:span>.</text:p>
      <text:list xml:id="list125510604746154" text:continue-numbering="true" text:style-name="Outline">
        <text:list-item>
          <text:list>
            <text:list-item>
              <text:list>
                <text:list-item>
                  <text:h text:style-name="P131" text:outline-level="3"><text:bookmark-start text:name="__RefHeading__7368_1313050475"/>Konsolenmeldungen-Screen<text:bookmark-end text:name="__RefHeading__7368_1313050475"/></text:h>
                </text:list-item>
              </text:list>
            </text:list-item>
          </text:list>
        </text:list-item>
      </text:list>
      <text:p text:style-name="P10">Zeichenvorlage <text:span text:style-name="T34">für Konsolenausgaben, Beispiel:</text:span></text:p>
      <text:p text:style-name="P15"><text:span text:style-name="T30">A</text:span><text:span text:style-name="T29">m Ende der Ausgabe sollte die Zeile</text:span></text:p>
      <text:p text:style-name="P15"><text:span text:style-name="Konsolenmeldungen-Screen"><text:span text:style-name="T29">Paketlisten werden gelesen... Fertig</text:span></text:span></text:p>
      <text:p text:style-name="P16">erscheinen.</text:p>
      <text:list xml:id="list125511443738085" text:continue-numbering="true" text:style-name="Outline">
        <text:list-item>
          <text:list>
            <text:list-item>
              <text:list>
                <text:list-item>
                  <text:h text:style-name="P131" text:outline-level="3"><text:bookmark-start text:name="__RefHeading__7370_1313050475"/>Meldungen-Abfragen-Eingaben<text:bookmark-end text:name="__RefHeading__7370_1313050475"/></text:h>
                </text:list-item>
              </text:list>
            </text:list-item>
          </text:list>
        </text:list-item>
      </text:list>
      <text:p text:style-name="P10">Zeichenvorlage <text:span text:style-name="T34">für Meldungen und Abfragen von Programmen und Benutzereingaben, Beispiel:</text:span></text:p>
      <text:p text:style-name="P4"><text:span text:style-name="T35">B</text:span>e<text:span text:style-name="T35">antworten</text:span> Sie <text:span text:style-name="T35">die Abfrage </text:span><text:span text:style-name="Meldungen-Abfragen-Eingaben"><text:span text:style-name="T35">Soll die Datei ersetzt werden?</text:span></text:span> mit <text:span text:style-name="Meldungen-Abfragen-Eingaben"><text:span text:style-name="T35">Ja</text:span></text:span>.</text:p>
      <text:list xml:id="list125510336945566" text:continue-numbering="true" text:style-name="Outline">
        <text:list-item>
          <text:list>
            <text:list-item>
              <text:list>
                <text:list-item>
                  <text:h text:style-name="P131" text:outline-level="3"><text:bookmark-start text:name="__RefHeading__7372_1313050475"/>Passwörter-Loginnamen<text:bookmark-end text:name="__RefHeading__7372_1313050475"/></text:h>
                </text:list-item>
              </text:list>
            </text:list-item>
          </text:list>
        </text:list-item>
      </text:list>
      <text:p text:style-name="P17">Zeichenvorlage <text:span text:style-name="T34">für Benutzernamen und Passwörter, </text:span>Beispiel:</text:p>
      <text:p text:style-name="P17"><text:span text:style-name="T36">Melden</text:span> Sie sich als Benutzer <text:span text:style-name="Passwörter-Loginnamen">Administrator</text:span> mit Passwort <text:span text:style-name="Passwörter-Loginnamen">muster</text:span> <text:span text:style-name="T36">an</text:span>.</text:p>
      <text:list xml:id="list125510301848276" text:continue-numbering="true" text:style-name="Outline">
        <text:list-item>
          <text:list>
            <text:list-item>
              <text:list>
                <text:list-item>
                  <text:h text:style-name="P132" text:outline-level="3"><text:bookmark-start text:name="__RefHeading__3179_853630281"/>Eigene Hervorhebungen<text:bookmark-end text:name="__RefHeading__3179_853630281"/></text:h>
                </text:list-item>
              </text:list>
            </text:list-item>
          </text:list>
        </text:list-item>
      </text:list>
      <text:p text:style-name="P18">Für eigene Hervorhebungen stehen die Zeichenvorlagen <text:span text:style-name="Einstellungen-Optionen-Richtlinien"><text:span text:style-name="T173">Serif</text:span></text:span><text:span text:style-name="T173">, </text:span><text:span text:style-name="Einstellungen-Optionen-Richtlinien">Mono</text:span> und <text:span text:style-name="Einstellungen-Optionen-Richtlinien">Sans</text:span> in den Stilen <text:span text:style-name="Einstellungen-Optionen-Richtlinien"><text:span text:style-name="T37">Hoch</text:span></text:span><text:span text:style-name="T37">,</text:span> <text:span text:style-name="Einstellungen-Optionen-Richtlinien">Fett</text:span>, <text:span text:style-name="Einstellungen-Optionen-Richtlinien">Kursiv</text:span> und <text:span text:style-name="Einstellungen-Optionen-Richtlinien">Fett-Kursiv</text:span> zur Verfügung. Falls Sie eigene Hervorhebungen benötigen, wenden Sie sie maßvoll an, damit kein unruhiges Schriftbild entsteht.</text:p>
      <text:list xml:id="list125510236134733" text:continue-numbering="true" text:style-name="Outline">
        <text:list-item>
          <text:list>
            <text:list-item>
              <text:list>
                <text:list-item>
                  <text:h text:style-name="P133" text:outline-level="3"><text:bookmark-start text:name="__RefHeading__3181_853630281"/>Funktions-und Eingabetasten<text:bookmark-end text:name="__RefHeading__3181_853630281"/></text:h>
                </text:list-item>
              </text:list>
            </text:list-item>
          </text:list>
        </text:list-item>
      </text:list>
      <text:p text:style-name="P19">Zeichenvorlage: <text:span text:style-name="Sans">Sans</text:span></text:p>
      <text:p text:style-name="P4">Schreibweise: [eckige Klammer]</text:p>
      <text:p text:style-name="P4">Beispiele:</text:p>
      <text:list xml:id="list125511682014608" text:continue-list="list125510233759843" text:style-name="Aufzählungszeichen">
        <text:list-item>
          <text:p text:style-name="P148">Bestätigen Sie mit der [Return]-Taste. Gegebenfalls muss [F5] zur Aktualisierung gedrückt werden.</text:p>
        </text:list-item>
        <text:list-item>
          <text:p text:style-name="P148">Mit der [Entf]-Taste haben Sie den Eintrag gelöscht.</text:p>
        </text:list-item>
        <text:list-item>
          <text:p text:style-name="P148">Drücken Sie nun [Strg][Alt][Enter].</text:p>
        </text:list-item>
      </text:list>
      <text:list xml:id="list125509911183213" text:continue-list="list125510236134733" text:style-name="Outline">
        <text:list-item>
          <text:list>
            <text:list-item>
              <text:list>
                <text:list-item>
                  <text:h text:style-name="P134" text:outline-level="3"><text:bookmark-start text:name="__RefHeading__4815_853630281"/>Internetlinks<text:bookmark-end text:name="__RefHeading__4815_853630281"/></text:h>
                </text:list-item>
              </text:list>
            </text:list-item>
          </text:list>
        </text:list-item>
      </text:list>
      <text:p text:style-name="P20">Zeichenvorlage: <text:a xlink:type="simple" xlink:href="http://lehrerfortbildung.de/" text:style-name="Internet_20_link" text:visited-style-name="Visited_20_Internet_20_Link"><text:span text:style-name="Internet_20_link">Internetlink</text:span></text:a></text:p>
      <text:p text:style-name="P21"><text:span text:style-name="T38">Weisen</text:span> Sie Internetlinks <text:span text:style-name="T38">die</text:span> Zeichenvorlage <text:span text:style-name="Einstellungen-Optionen-Richtlinien">Internetlink</text:span> <text:span text:style-name="T38">zu</text:span>. Die Zieladresse lässt sich entweder</text:p>
      <text:list xml:id="list125510251731680" text:continue-list="list125511682014608" text:style-name="Aufzählungszeichen">
        <text:list-item>
          <text:p text:style-name="P148"><text:soft-page-break/>über die <text:span text:style-name="T39">Schaltfläche </text:span><text:span text:style-name="Benutzerführung-Menüabfolgen-Schaltflächen"><text:span text:style-name="T39">Hyperlink</text:span></text:span><text:span text:style-name="T39"> [Strg][K] oder</text:span></text:p>
          <text:p text:style-name="P148"><draw:frame draw:style-name="fr4" draw:name="Bild19" text:anchor-type="as-char" svg:width="4.921cm" svg:height="2.17cm" draw:z-index="61"><draw:image xlink:href="Pictures/10000201000000BA000000523821A116E4A94CB6.png" xlink:type="simple" xlink:show="embed" xlink:actuate="onLoad" loext:mime-type="image/png"/></draw:frame></text:p>
        </text:list-item>
        <text:list-item>
          <text:p text:style-name="P148"><text:span text:style-name="T39">über den Kontextmenüpunkt </text:span><text:span text:style-name="Benutzerführung-Menüabfolgen-Schaltflächen"><text:span text:style-name="T39">Hyperlink bearbeiten... </text:span></text:span><text:span text:style-name="T39">in das Eingabefeld </text:span><text:span text:style-name="Meldungen-Abfragen-Eingaben"><text:span text:style-name="T39">Sprungziel</text:span></text:span><text:span text:style-name="T39"> des Dialogs </text:span><text:span text:style-name="Benutzerführung-Menüabfolgen-Schaltflächen"><text:span text:style-name="T39">Hyperlink</text:span></text:span><text:span text:style-name="T39"> eingeben:</text:span></text:p>
          <text:p text:style-name="P162"><draw:frame draw:style-name="fr3" draw:name="Rahmen37" text:anchor-type="as-char" svg:y="-7.458cm" svg:width="13.282cm" draw:z-index="62"><draw:text-box fo:min-height="8.916cm"><text:p text:style-name="Illustration"><draw:frame draw:style-name="fr6" draw:name="Bild20" text:anchor-type="paragraph" svg:width="13.282cm" svg:height="8.916cm" style:rel-height="scale" draw:z-index="64"><draw:image xlink:href="Pictures/10000000000001F60000015107F9610AE49A7DFB.png" xlink:type="simple" xlink:show="embed" xlink:actuate="onLoad" loext:mime-type="image/png"/></draw:frame>Abbildung <text:sequence text:ref-name="refIllustration7" text:name="Illustration" text:formula="ooow:Illustration+1" style:num-format="1">8</text:sequence>: Hyperlink bearbeiten</text:p></draw:text-box></draw:frame></text:p>
        </text:list-item>
      </text:list>
      <text:list xml:id="list125511132075767" text:continue-list="list125509911183213" text:style-name="Outline">
        <text:list-item>
          <text:list>
            <text:list-item>
              <text:h text:style-name="P120" text:outline-level="2"><text:bookmark-start text:name="__RefHeading__3901_853630281"/>Hinweise zu den Absatzvorlagen<text:bookmark-end text:name="__RefHeading__3901_853630281"/></text:h>
            </text:list-item>
          </text:list>
        </text:list-item>
      </text:list>
      <text:p text:style-name="P4">Mit Absatzvorlagen können Sie Absätze formatieren, was auch die verwendete Schriftart <text:span text:style-name="T199">s</text:span><text:span text:style-name="T200">amt Auszeichnungen und</text:span> <text:span text:style-name="T199">G</text:span>röße einschließt. <text:span text:style-name="T201">S</text:span><text:span text:style-name="T200">ie</text:span><text:span text:style-name="T198"> sind auf dem ersten </text:span><text:span text:style-name="T200">Reiter</text:span><text:span text:style-name="T198"> des Formatvorlagenfensters (Taste [F11]) abrufbar.</text:span></text:p>
      <text:p text:style-name="P57"><text:soft-page-break/><draw:frame draw:style-name="fr2" draw:name="Rahmen3" text:anchor-type="as-char" svg:y="0cm" svg:width="6.01cm" draw:z-index="65"><draw:text-box fo:min-height="9.76cm"><text:p text:style-name="Illustration"><draw:frame draw:style-name="fr5" draw:name="Bild17" text:anchor-type="as-char" svg:width="6.01cm" style:rel-width="100%" svg:height="9.76cm" style:rel-height="scale" draw:z-index="67"><draw:image xlink:href="Pictures/100000000000011C000001CD851E886911EC5FA1.png" xlink:type="simple" xlink:show="embed" xlink:actuate="onLoad" loext:mime-type="image/png"/></draw:frame><text:span text:style-name="T156"><text:line-break/></text:span>Abbildung <text:sequence text:ref-name="refIllustration8" text:name="Illustration" text:formula="ooow:Illustration+1" style:num-format="1">9</text:sequence>: Absatzvorlagen</text:p></draw:text-box></draw:frame></text:p>
      <text:p text:style-name="P60">Ein Doppelklick <text:span text:style-name="T40">auf eine Absatzvorlage</text:span> wendet die<text:span text:style-name="T41">se</text:span> <text:span text:style-name="T176">sofort </text:span>auf den <text:span text:style-name="T41">Absatz</text:span> im Dokument <text:span text:style-name="T41">an,</text:span> <text:span text:style-name="T41">in dem sich die Schreibmarke aktuell befindet</text:span>.</text:p>
      <text:p text:style-name="P58">Verwenden Sie au<text:span text:style-name="T42">s</text:span>schließlich Absatzvorlagen zur Formatierung der Absätze, damit Abstände und Einrückungen über das Dokument hinweg einheitlich sind.</text:p>
      <text:list xml:id="list125511700819866" text:continue-numbering="true" text:style-name="Outline">
        <text:list-item>
          <text:list>
            <text:list-item>
              <text:list>
                <text:list-item>
                  <text:h text:style-name="P135" text:outline-level="3"><text:bookmark-start text:name="__RefHeading__4225_853630281"/>Überschriften<text:bookmark-end text:name="__RefHeading__4225_853630281"/></text:h>
                </text:list-item>
              </text:list>
            </text:list-item>
          </text:list>
        </text:list-item>
      </text:list>
      <text:p text:style-name="P53">In Überschriften wird die Serifen-Schriftart <text:span text:style-name="Eigen-Produktnamen">EB Garamond</text:span> verwendet.</text:p>
      <text:p text:style-name="P22"><text:span text:style-name="T43">Verwenden Sie die </text:span>Absatzvorlage<text:span text:style-name="T44">n</text:span> <text:span text:style-name="Einstellungen-Optionen-Richtlinien"><text:span text:style-name="T45">Überschrift 1</text:span></text:span><text:span text:style-name="T45">, </text:span><text:span text:style-name="Einstellungen-Optionen-Richtlinien"><text:span text:style-name="T45">2</text:span></text:span><text:span text:style-name="T45"> und </text:span><text:span text:style-name="Einstellungen-Optionen-Richtlinien"><text:span text:style-name="T45">3</text:span></text:span><text:span text:style-name="T45"> </text:span>zur Dokumentstrukturierung<text:span text:style-name="T45">. Die Dokumentstruktur ergibt sich automatisch aus der korrekten Anwendung der Absatzvorlage:</text:span></text:p>
      <text:list xml:id="list2434250097" text:style-name="Nummerierung_20__28_123_29_">
        <text:list-item>
          <text:p text:style-name="P163">Ebene: <text:span text:style-name="Einstellungen-Optionen-Richtlinien">Überschrift 1</text:span></text:p>
        </text:list-item>
        <text:list-item>
          <text:p text:style-name="P163">Ebene: <text:span text:style-name="Einstellungen-Optionen-Richtlinien">Überschrift 2</text:span></text:p>
        </text:list-item>
        <text:list-item>
          <text:p text:style-name="P163">Ebene: <text:span text:style-name="Einstellungen-Optionen-Richtlinien">Überschrift 3</text:span></text:p>
        </text:list-item>
      </text:list>
      <text:p text:style-name="P23">Mehr als drei Ebenen sollten vermieden werden. <text:span text:style-name="T46">Beispielhaft aufgezeigt wird dies in der Dokumentvorlage </text:span><text:span text:style-name="Datei-Verzeichnispfade"><text:span text:style-name="T46">LFB_Dokumentvorlage_lang.ott</text:span></text:span><text:span text:style-name="T46">:</text:span></text:p>
      <text:p text:style-name="P23"><text:soft-page-break/><draw:frame draw:style-name="fr2" draw:name="Rahmen14" text:anchor-type="as-char" svg:y="0cm" svg:width="7.144cm" draw:z-index="66"><draw:text-box fo:min-height="5.821cm"><text:p text:style-name="Illustration"><draw:frame draw:style-name="fr5" draw:name="Bild10" text:anchor-type="as-char" svg:width="7.144cm" style:rel-width="100%" svg:height="5.821cm" style:rel-height="scale" draw:z-index="69"><draw:image xlink:href="Pictures/100000000000010E000000DCF001CD1C6C1B7894.png" xlink:type="simple" xlink:show="embed" xlink:actuate="onLoad" loext:mime-type="image/png"/></draw:frame><text:span text:style-name="T156"><text:line-break/></text:span>Abbildung <text:sequence text:ref-name="refIllustration9" text:name="Illustration" text:formula="ooow:Illustration+1" style:num-format="1">10</text:sequence>: <text:span text:style-name="T186">Struktur durch </text:span>Überschriften</text:p></draw:text-box></draw:frame></text:p>
      <text:p text:style-name="P24">Überschriften werden <text:span text:style-name="T47">außerdem</text:span> automatisch ins Inhaltsverzeichnis aufgenommen:</text:p>
      <text:p text:style-name="P24"><draw:frame draw:style-name="fr2" draw:name="Rahmen18" text:anchor-type="as-char" svg:y="-1cm" svg:width="6.271cm" draw:z-index="95"><draw:text-box fo:min-height="6.059cm"><text:p text:style-name="Illustration"><draw:frame draw:style-name="fr5" draw:name="Bild15" text:anchor-type="as-char" svg:width="6.271cm" style:rel-width="100%" svg:height="6.059cm" style:rel-height="scale" draw:z-index="96"><draw:image xlink:href="Pictures/10000000000000ED000000E55C6CFDBBCE49DD5D.png" xlink:type="simple" xlink:show="embed" xlink:actuate="onLoad" loext:mime-type="image/png"/></draw:frame><text:span text:style-name="T156"><text:line-break/></text:span>Abbildung <text:sequence text:ref-name="refIllustration10" text:name="Illustration" text:formula="ooow:Illustration+1" style:num-format="1">11</text:sequence>: Automatisch erstelltes Inhaltsverzeichnis</text:p></draw:text-box></draw:frame></text:p>
      <text:list xml:id="list125510910621840" text:continue-list="list125511700819866" text:style-name="Outline">
        <text:list-item>
          <text:list>
            <text:list-item>
              <text:list>
                <text:list-item>
                  <text:h text:style-name="P135" text:outline-level="3"><text:bookmark-start text:name="__RefHeading__4227_853630281"/>Textkörper<text:bookmark-end text:name="__RefHeading__4227_853630281"/></text:h>
                </text:list-item>
              </text:list>
            </text:list-item>
          </text:list>
        </text:list-item>
      </text:list>
      <text:p text:style-name="P61">Die Absatzvorlage <text:span text:style-name="Einstellungen-Optionen-Richtlinien">Textkörper</text:span> wird standardmäßig auf den Fließtext im Dokument angewendet. <text:span text:style-name="T48">Text wird automatisch mit der Schriftart </text:span><text:span text:style-name="Einstellungen-Optionen-Richtlinien"><text:span text:style-name="T158">Gudea</text:span></text:span><text:span text:style-name="T48"> in Größe </text:span><text:span text:style-name="Einstellungen-Optionen-Richtlinien"><text:span text:style-name="T48">11 pt</text:span></text:span><text:span text:style-name="T48"> ausgezeichnet. Der Abstand zum nächsten Absatz wird auf </text:span><text:span text:style-name="Einstellungen-Optionen-Richtlinien"><text:span text:style-name="T48">0,21 cm</text:span></text:span><text:span text:style-name="T48"> eingestellt.</text:span></text:p>
      <text:list xml:id="list125511052860948" text:continue-numbering="true" text:style-name="Outline">
        <text:list-item>
          <text:list>
            <text:list-item>
              <text:list>
                <text:list-item>
                  <text:h text:style-name="P136" text:outline-level="3"><text:bookmark-start text:name="__RefHeading___Toc6612_3311874089"/>Textabsatz fett<text:bookmark-end text:name="__RefHeading___Toc6612_3311874089"/></text:h>
                </text:list-item>
              </text:list>
            </text:list-item>
          </text:list>
        </text:list-item>
      </text:list>
      <text:p text:style-name="P63">Diese Absatzvorlage kann zur Hervorhebung einzelner Absätze verwendet werden. <text:span text:style-name="T48">Text wird automatisch mit der Schriftart </text:span><text:span text:style-name="Einstellungen-Optionen-Richtlinien"><text:span text:style-name="T158">Gudea</text:span></text:span><text:span text:style-name="T48"> in Größe </text:span><text:span text:style-name="Einstellungen-Optionen-Richtlinien"><text:span text:style-name="T48">11 pt fett</text:span></text:span><text:span text:style-name="T48"> ausgezeichnet. Der Abstand zum vorherigen Absatz wird auf </text:span><text:span text:style-name="Einstellungen-Optionen-Richtlinien"><text:span text:style-name="T48">0,21 cm</text:span></text:span><text:span text:style-name="T48"> eingestellt, der zum folgenden auf </text:span><text:span text:style-name="Einstellungen-Optionen-Richtlinien"><text:span text:style-name="T48">0,42 cm</text:span></text:span><text:span text:style-name="Sans"><text:span text:style-name="T48">. </text:span></text:span><text:span text:style-name="T48">Beispiel:</text:span></text:p>
      <text:p text:style-name="P62">Lorem ipsum dolor sit amet, consectetur adipiscing elit, sed do eiusmod tempor incididunt ut labore et dolore magna aliqua.</text:p>
      <text:p text:style-name="P94">Ut enim ad minim veniam, quis nostrud exercitation ullamco laboris nisi ut aliquip ex ea commodo <text:soft-page-break/>consequat. Duis aute irure dolor in reprehenderit in voluptate velit esse cillum dolore eu fugiat nulla pariatur.</text:p>
      <text:p text:style-name="P62">Excepteur sint occaecat cupidatat non proident, sunt in culpa qui officia deserunt mollit anim id est laborum.</text:p>
      <text:list xml:id="list125510105847482" text:continue-numbering="true" text:style-name="Outline">
        <text:list-item>
          <text:list>
            <text:list-item>
              <text:list>
                <text:list-item>
                  <text:h text:style-name="P137" text:outline-level="3"><text:bookmark-start text:name="__RefHeading__3185_853630281"/>Codeblock<text:bookmark-end text:name="__RefHeading__3185_853630281"/></text:h>
                </text:list-item>
              </text:list>
            </text:list-item>
          </text:list>
        </text:list-item>
      </text:list>
      <text:p text:style-name="P25">Absatzvorlage für Programmlistings und Quelltext.</text:p>
      <text:p text:style-name="P25">Beispiel:</text:p>
      <text:p text:style-name="P87">&lt;spine toc="ncx"&gt;</text:p>
      <text:p text:style-name="P87"><text:s/>&lt;itemref idref="cover" linear="yes" /&gt;</text:p>
      <text:p text:style-name="P87"><text:s/>&lt;itemref idref="htmltoc" linear="yes" /&gt;</text:p>
      <text:p text:style-name="P87"><text:s/>&lt;itemref idref="page-1" linear="yes" /&gt;</text:p>
      <text:p text:style-name="P87"><text:s/>&lt;itemref idref="page-2" linear="yes" /&gt;</text:p>
      <text:p text:style-name="P87">&lt;/spine&gt;</text:p>
      <text:p text:style-name="P70">Codeblock-Unterschrift: Auszug aus EPUB-Quelltext</text:p>
      <text:list xml:id="list125511161471968" text:continue-numbering="true" text:style-name="Outline">
        <text:list-item>
          <text:list>
            <text:list-item>
              <text:list>
                <text:list-item>
                  <text:h text:style-name="P138" text:outline-level="3"><text:bookmark-start text:name="__RefHeading__3187_853630281"/>Zitat<text:bookmark-end text:name="__RefHeading__3187_853630281"/></text:h>
                </text:list-item>
              </text:list>
            </text:list-item>
          </text:list>
        </text:list-item>
      </text:list>
      <text:p text:style-name="P26">Absatzvorlage <text:span text:style-name="T49">für das</text:span> Zitieren ganzer Absätze.</text:p>
      <text:p text:style-name="P26">Beispiel:</text:p>
      <text:p text:style-name="Quotations">Lorem ipsum dolor sit amet, consetetur sadipscing elitr, sed diam nonumy eirmod tempor invidunt ut labore et dolore magna aliquyam erat, sed diam voluptua. At vero eos et accusam et justo duo dolores et ea rebum. Stet clita kasd gubergren, no sea takimata sanctus est Lorem ipsum dolor sit amet. Lorem ipsum dolor sit amet, consetetur sadipscing elitr, sed diam nonumy eirmod tempor invidunt ut labore et dolore magna aliquyam erat, sed diam voluptua. At vero eos et accusam et justo duo dolores et ea rebum. Stet clita kasd gubergren, no sea takimata sanctus est Lorem ipsum dolor sit amet.</text:p>
      <text:p text:style-name="P71">Zitat-Unterschrift: Lorem ipsum<text:note text:id="ftn4" text:note-class="footnote"><text:note-citation>4</text:note-citation><text:note-body><text:p text:style-name="P98"><text:span text:style-name="T211">F</text:span><text:span text:style-name="T212">ließtext von</text:span><text:span text:style-name="T213"> </text:span><text:a xlink:type="simple" xlink:href="http://lipsum.com/" text:style-name="Internet_20_link" text:visited-style-name="Visited_20_Internet_20_Link"><text:span text:style-name="T213">http://lipsum.com/</text:span></text:a></text:p></text:note-body></text:note>, <text:span text:style-name="T187">Lizenz: Public Domain.</text:span></text:p>
      <text:p text:style-name="P54">Für die Zitat-Unterschrift wird die Absatzvorlage <text:span text:style-name="Einstellungen-Optionen-Richtlinien">Unterschrift</text:span> verwendet.</text:p>
      <text:list xml:id="list125511485230965" text:continue-numbering="true" text:style-name="Outline">
        <text:list-item>
          <text:list>
            <text:list-item>
              <text:list>
                <text:list-item>
                  <text:h text:style-name="P139" text:outline-level="3"><text:bookmark-start text:name="__RefHeading__7098_319157472"/>Unterschrift<text:bookmark-end text:name="__RefHeading__7098_319157472"/></text:h>
                </text:list-item>
              </text:list>
            </text:list-item>
          </text:list>
        </text:list-item>
      </text:list>
      <text:p text:style-name="P27">Die Absatzvorlage <text:span text:style-name="Einstellungen-Optionen-Richtlinien"><text:span text:style-name="T50">Unterschrift</text:span></text:span><text:span text:style-name="T50"> bietet die Möglichkeit Layoutelemente mit Unterschriften zu versehen (Beispiele siehe Abschnitte </text:span><text:span text:style-name="T50"><text:bookmark-ref text:reference-format="number" text:ref-name="__RefHeading__3185_853630281">3.5.4</text:bookmark-ref></text:span><text:span text:style-name="T50"><text:s/>und </text:span><text:span text:style-name="T50"><text:bookmark-ref text:reference-format="number" text:ref-name="__RefHeading__3187_853630281">3.5.5</text:bookmark-ref></text:span><text:span text:style-name="T50">).</text:span></text:p>
      <text:list xml:id="list125510278485250" text:continue-numbering="true" text:style-name="Outline">
        <text:list-item>
          <text:list>
            <text:list-item>
              <text:list>
                <text:list-item>
                  <text:h text:style-name="P131" text:outline-level="3"><text:bookmark-start text:name="__RefHeading__4233_853630281"/>Fußzeile<text:bookmark-end text:name="__RefHeading__4233_853630281"/></text:h>
                </text:list-item>
              </text:list>
            </text:list-item>
          </text:list>
        </text:list-item>
      </text:list>
      <text:p text:style-name="P28">Die Dokumentvorlagen enthalten eine einfache Fußzeile, die nur die Seitenzahl enthält. Eigene Anpassungen der Fußzeile sind nicht vorgesehen. Beim Export in ein <text:span text:style-name="T51">ePub</text:span>-Dokument wird die Fußzeile ignoriert.</text:p>
      <text:list xml:id="list125511873312228" text:continue-numbering="true" text:style-name="Outline">
        <text:list-item>
          <text:list>
            <text:list-item>
              <text:list>
                <text:list-item>
                  <text:h text:style-name="P131" text:outline-level="3"><text:bookmark-start text:name="__RefHeading__4235_853630281"/><text:soft-page-break/>Kopfzeile<text:bookmark-end text:name="__RefHeading__4235_853630281"/></text:h>
                </text:list-item>
              </text:list>
            </text:list-item>
          </text:list>
        </text:list-item>
      </text:list>
      <text:p text:style-name="P29">In die Kopfzeile sollte der Dokumenttitel eingetragen werden. Passt er nicht in eine Zeile, muss er gekürzt werden. <text:span text:style-name="T52">Beim Export in ein ePub-Dokument wird die </text:span>Kopf<text:span text:style-name="T52">zeile ignoriert.</text:span></text:p>
      <text:list xml:id="list125510089180180" text:continue-numbering="true" text:style-name="Outline">
        <text:list-item>
          <text:list>
            <text:list-item>
              <text:h text:style-name="P121" text:outline-level="2"><text:bookmark-start text:name="__RefHeading__6986_4913942"/><text:span text:style-name="T53">Hinweise zu den </text:span>Listenvorlagen<text:bookmark-end text:name="__RefHeading__6986_4913942"/></text:h>
            </text:list-item>
          </text:list>
        </text:list-item>
      </text:list>
      <text:p text:style-name="P4"><text:span text:style-name="T214">Verwenden Sie Listenvorlagen, um nummerierte Listen oder Listen mit Aufzählungszeichen zu formatieren. Zugriff auf die Listenvorlagen (auch: Nummerierungsvorlagen) erhalten Sie über den fünften </text:span><text:span text:style-name="T202">R</text:span><text:span text:style-name="T203">eiter</text:span><text:span text:style-name="T214"> des Formatvorlagenfensters (Taste [F11]). Verwenden Sie die Listenvorlagen für Aufzählungen und Nummerierungen.</text:span></text:p>
      <text:p text:style-name="P51"><draw:frame draw:style-name="fr3" draw:name="Rahmen39" text:anchor-type="as-char" svg:y="-4.149cm" svg:width="6.085cm" draw:z-index="70"><draw:text-box fo:min-height="6.297cm"><text:p text:style-name="Illustration"><draw:frame draw:style-name="fr6" draw:name="Bild40" text:anchor-type="paragraph" svg:width="6.085cm" svg:height="6.297cm" style:rel-height="scale" draw:z-index="94"><draw:image xlink:href="Pictures/10000201000000E6000000EEBD68800CF6FB8241.png" xlink:type="simple" xlink:show="embed" xlink:actuate="onLoad" loext:mime-type="image/png"/></draw:frame>Abbildung <text:sequence text:ref-name="refIllustration11" text:name="Illustration" text:formula="ooow:Illustration+1" style:num-format="1">12</text:sequence>: Listenvorlagen</text:p></draw:text-box></draw:frame></text:p>
      <text:p text:style-name="P52">Eine untergeordnete Ebene in Aufzählungen beziehungsweise Nummerierungen erreichen Sie durch Einrücken. Dazu setzen Sie einfach die Schreibmarke in den entsprechenden Listenpunkt und betätigen dann die [TAB]-Taste. Rückgängig machen lässt sich eine Einrückung über die Tastenkomination [SHIFT][TAB].</text:p>
      <text:list xml:id="list125511618205680" text:continue-numbering="true" text:style-name="Outline">
        <text:list-item>
          <text:list>
            <text:list-item>
              <text:list>
                <text:list-item>
                  <text:h text:style-name="P131" text:outline-level="3"><text:bookmark-start text:name="__RefHeading__6988_4913942"/>Aufzählungen, <text:span text:style-name="T55">Listen</text:span><text:bookmark-end text:name="__RefHeading__6988_4913942"/></text:h>
                </text:list-item>
              </text:list>
            </text:list-item>
          </text:list>
        </text:list-item>
      </text:list>
      <text:p text:style-name="P30">Für <text:span text:style-name="T56">Aufzählungen</text:span> steht die <text:span text:style-name="T56">Listenvorlage</text:span> <text:span text:style-name="Einstellungen-Optionen-Richtlinien">Aufzählung</text:span><text:span text:style-name="Einstellungen-Optionen-Richtlinien"><text:span text:style-name="T56">szeichen</text:span></text:span> zur Verfügung:</text:p>
      <text:list xml:id="list125511039854812" text:continue-list="list125510251731680" text:style-name="Aufzählungszeichen">
        <text:list-item>
          <text:p text:style-name="P148"><text:bookmark-start text:name="__RefHeading__4229_853630281"/>Listenpunkt 1<text:bookmark-end text:name="__RefHeading__4229_853630281"/></text:p>
        </text:list-item>
        <text:list-item>
          <text:p text:style-name="P148">Listenpunkt 2</text:p>
          <text:list>
            <text:list-item>
              <text:p text:style-name="P148">eingerückter Listenpunkt 3 (über <text:span text:style-name="T149">[TAB]-Taste</text:span>)</text:p>
            </text:list-item>
          </text:list>
        </text:list-item>
      </text:list>
      <text:p text:style-name="P30"><text:span text:style-name="Sans-Fett"><text:span text:style-name="T57">Wichtig</text:span></text:span><text:span text:style-name="T57">: </text:span>Verwenden Sie für Listen <text:span text:style-name="Sans-Fett">nicht</text:span> die direkte Formatierung über die Schaltfläche <text:span text:style-name="Benutzerführung-Menüabfolgen-Schaltflächen">Aufzählungszeichen an/aus</text:span>!</text:p>
      <text:list xml:id="list125511012391523" text:continue-list="list125511618205680" text:style-name="Outline">
        <text:list-item>
          <text:list>
            <text:list-item>
              <text:list>
                <text:list-item>
                  <text:h text:style-name="P131" text:outline-level="3"><text:bookmark-start text:name="__RefHeading__6990_4913942"/>Nummerier<text:span text:style-name="T58">ungen</text:span><text:bookmark-end text:name="__RefHeading__6990_4913942"/></text:h>
                </text:list-item>
              </text:list>
            </text:list-item>
          </text:list>
        </text:list-item>
      </text:list>
      <text:p text:style-name="P4"><text:span text:style-name="T59">F</text:span>ür <text:span text:style-name="T59">n</text:span>ummerier<text:span text:style-name="T59">te</text:span> <text:span text:style-name="T54">Listen</text:span> <text:span text:style-name="T59">v</text:span>erwenden Sie die <text:span text:style-name="T60">Listen</text:span>vorlage <text:span text:style-name="Einstellungen-Optionen-Richtlinien"><text:span text:style-name="T59">Nummerierung(123)</text:span></text:span><text:span text:style-name="T59">:</text:span></text:p>
      <text:list xml:id="list125511199200161" text:continue-list="list2434250097" text:style-name="Nummerierung_20__28_123_29_">
        <text:list-item text:start-value="1">
          <text:p text:style-name="P163"><text:bookmark-start text:name="__RefHeading__3183_853630281"/>erstens<text:bookmark-end text:name="__RefHeading__3183_853630281"/></text:p>
        </text:list-item>
        <text:list-item>
          <text:p text:style-name="P163"><text:soft-page-break/>zweitens</text:p>
        </text:list-item>
        <text:list-item>
          <text:p text:style-name="P163">drittens</text:p>
          <text:list>
            <text:list-item>
              <text:p text:style-name="P164">zweite Ebene beginnt automatisch bei Eins (über [TAB]-Taste)</text:p>
            </text:list-item>
          </text:list>
        </text:list-item>
      </text:list>
      <text:p text:style-name="P31"><text:span text:style-name="Sans-Fett">Wichtig</text:span>: Verwenden Sie für nummerierte Aufzählungen <text:span text:style-name="Sans-Fett">nicht</text:span> die direkte Formatierung über die Schaltfläche <text:span text:style-name="Benutzerführung-Menüabfolgen-Schaltflächen">Nummerierung ein/aus</text:span>!</text:p>
      <text:list xml:id="list125509767712547" text:continue-list="list125511012391523" text:style-name="Outline">
        <text:list-item>
          <text:list>
            <text:list-item>
              <text:h text:style-name="P122" text:outline-level="2"><text:bookmark-start text:name="__RefHeading__13063_319157472"/>Hinweise zu weiteren Layoutelementen<text:bookmark-end text:name="__RefHeading__13063_319157472"/></text:h>
              <text:list>
                <text:list-item>
                  <text:h text:style-name="P140" text:outline-level="3"><text:bookmark-start text:name="__RefHeading__3189_853630281"/>Abbildungen<text:bookmark-end text:name="__RefHeading__3189_853630281"/></text:h>
                </text:list-item>
              </text:list>
            </text:list-item>
          </text:list>
        </text:list-item>
      </text:list>
      <text:p text:style-name="P4">Bei der Verwendung von <text:span text:style-name="T61">Abbildungen</text:span> sollten Sie folgende Punkte berücksichtigen:</text:p>
      <text:list xml:id="list125510155048652" text:continue-list="list125511039854812" text:style-name="Aufzählungszeichen">
        <text:list-item>
          <text:p text:style-name="P148">Ein Screenshot von einem Fenster können Sie mit [Alt][Druck] erstellen. Anschließend können Sie d<text:span text:style-name="T62">as Bild</text:span> über die Zwischenablage mit [Strg][<text:span text:style-name="T63">V</text:span>] in das Dokument einfügen. Wenn Sie nur einen Screenshot von einem Teilbereich eines Fensters machen möchten, so empfehlen wir die Verwendung von <text:span text:style-name="Sans-Fett"><text:span text:style-name="T64">PicPick</text:span></text:span><text:span text:style-name="T64"> oder</text:span> <text:span text:style-name="Sans-Fett">IrfanView</text:span> <text:span text:style-name="T65">(Windows) oder </text:span><text:span text:style-name="Sans-Fett"><text:span text:style-name="T65">Shutter</text:span></text:span><text:span text:style-name="T65"> (Linux)</text:span>.</text:p>
        </text:list-item>
        <text:list-item>
          <text:p text:style-name="P148">Bildschirmgrafiken lassen sich im <text:span text:style-name="T64">platzsparend und ohne Qualitätsverlust</text:span> im PNG-Format zwischenspeichern (falls notwendig). Das JPEG-Format ist für Bildschirmgrafiken ungeeignet, da ein Qualitätsverlust auftritt und unscharfe Kanten entstehen.</text:p>
        </text:list-item>
        <text:list-item>
          <text:p text:style-name="P165">Verankern Sie Abbildungen im Dokument immer als Zeichen.</text:p>
        </text:list-item>
      </text:list>
      <text:p text:style-name="P4"><text:span text:style-name="T66">So fügen Sie ein Bild aus der Zwischenablage ein</text:span>:</text:p>
      <text:list xml:id="list125511007691471" text:continue-numbering="true" text:style-name="Aufzählungszeichen">
        <text:list-item>
          <text:p text:style-name="P148">Klicken Sie auf [Strg][<text:span text:style-name="T63">V</text:span>], um ein Bild einzufügen.</text:p>
        </text:list-item>
        <text:list-item>
          <text:p text:style-name="P148"><text:span text:style-name="T177">Öffnen Sie mit der rechten Maustaste auf der Grafik das Kontextmenü und wählen Sie </text:span><text:span text:style-name="Benutzerführung-Menüabfolgen-Schaltflächen"><text:span text:style-name="T177">Verankerung | Als Zeichen</text:span></text:span><text:span text:style-name="T177"> aus.</text:span></text:p>
          <text:p text:style-name="P148"><draw:frame draw:style-name="fr2" draw:name="Rahmen13" text:anchor-type="as-char" svg:y="-1cm" svg:width="6.63cm" draw:z-index="71"><draw:text-box fo:min-height="4.09cm"><text:p text:style-name="Illustration"><draw:frame draw:style-name="fr5" draw:name="Bild5" text:anchor-type="as-char" svg:width="6.63cm" style:rel-width="100%" svg:height="4.09cm" style:rel-height="scale" draw:z-index="72"><draw:image xlink:href="Pictures/1000000000000139000000C1F69725DECF9FF968.png" xlink:type="simple" xlink:show="embed" xlink:actuate="onLoad" loext:mime-type="image/png"/></draw:frame><text:span text:style-name="T156"><text:line-break/></text:span>Abbildung <text:sequence text:ref-name="refIllustration12" text:name="Illustration" text:formula="ooow:Illustration+1" style:num-format="1">13</text:sequence>: Verankerung als Zeichen</text:p></draw:text-box></draw:frame></text:p>
        </text:list-item>
        <text:list-item>
          <text:p text:style-name="P148"><text:span text:style-name="T67">Passen Sie gegebenenfalls auch die Größe der Grafik an (70-80% der Originalgröße von Bildschirmkopien): Im Kontextmenü </text:span><text:span text:style-name="Benutzerführung-Menüabfolgen-Schaltflächen"><text:span text:style-name="T67">Eigenschaften… | Zuschneiden</text:span></text:span><text:span text:style-name="T67">.</text:span></text:p>
          <text:p text:style-name="P148"><text:soft-page-break/><draw:frame draw:style-name="fr2" draw:name="Rahmen23" text:anchor-type="as-char" svg:y="0cm" svg:width="8.49cm" draw:z-index="73"><draw:text-box fo:min-height="6.219cm"><text:p text:style-name="Illustration"><draw:frame draw:style-name="fr5" draw:name="Bild13" text:anchor-type="as-char" svg:width="8.49cm" style:rel-width="100%" svg:height="6.219cm" style:rel-height="scale" draw:z-index="75"><draw:image xlink:href="Pictures/10000000000001910000012639EC999E224D8E90.png" xlink:type="simple" xlink:show="embed" xlink:actuate="onLoad" loext:mime-type="image/png"/></draw:frame><text:span text:style-name="T156"><text:line-break/></text:span>Abbildung <text:sequence text:ref-name="refIllustration13" text:name="Illustration" text:formula="ooow:Illustration+1" style:num-format="1">14</text:sequence>: Bilder skalieren</text:p></draw:text-box></draw:frame></text:p>
        </text:list-item>
        <text:list-item>
          <text:p text:style-name="P150"><text:span text:style-name="T68">Soll</text:span> die Abbildung im Abbildungsverzeichnis aufgelistet werden, muss eine <text:span text:style-name="T69">Bildunterschrift ein</text:span>gefügt werden <text:span text:style-name="T70">(</text:span>Kontextmenü <text:span text:style-name="Benutzerführung-Menüabfolgen-Schaltflächen">Beschriftung...</text:span><text:span text:style-name="T70">):</text:span></text:p>
          <text:p text:style-name="P150"><draw:frame draw:style-name="fr1" draw:name="Rahmen21" text:anchor-type="as-char" svg:width="13.97cm" draw:z-index="76"><draw:text-box fo:min-height="9.155cm"><text:p text:style-name="Illustration"><draw:frame draw:style-name="fr6" draw:name="Bild14" text:anchor-type="paragraph" svg:width="13.97cm" svg:height="9.155cm" style:rel-height="scale" draw:z-index="82"><draw:image xlink:href="Pictures/10000000000002100000015A3CE6B60D1ADD90F6.png" xlink:type="simple" xlink:show="embed" xlink:actuate="onLoad" loext:mime-type="image/png"/></draw:frame>Abbildung <text:sequence text:ref-name="refIllustration14" text:name="Illustration" text:formula="ooow:Illustration+1" style:num-format="1">15</text:sequence>: Bildunterschrift einfügen</text:p></draw:text-box></draw:frame></text:p>
        </text:list-item>
      </text:list>
      <text:list xml:id="list125511182082122" text:continue-list="list125509767712547" text:style-name="Outline">
        <text:list-item>
          <text:list>
            <text:list-item>
              <text:list>
                <text:list-item>
                  <text:h text:style-name="P131" text:outline-level="3"><text:bookmark-start text:name="__RefHeading__3191_853630281"/>Tabellen<text:bookmark-end text:name="__RefHeading__3191_853630281"/></text:h>
                </text:list-item>
              </text:list>
            </text:list-item>
          </text:list>
        </text:list-item>
      </text:list>
      <text:p text:style-name="P4">Eine Tabelle <text:span text:style-name="T71">erstellen</text:span> Sie wie gewohnt über die Werkzeuge der Symbolleiste (<text:span text:style-name="Benutzerführung-Menüabfolgen-Schaltflächen">Tabelle | Einfügen | Tabelle | Autoformat</text:span><text:span text:style-name="Serif-Kursiv"> </text:span>oder Tasten [Strg][F12]).</text:p>
      <text:p text:style-name="P4">Beispiel:</text:p>
      <table:table table:name="Tabelle3" table:style-name="Tabelle3">
        <table:table-column table:style-name="Tabelle3.A"/>
        <table:table-column table:style-name="Tabelle3.B"/>
        <table:table-column table:style-name="Tabelle3.C"/>
        <table:table-column table:style-name="Tabelle3.D"/>
        <table:table-column table:style-name="Tabelle3.A"/>
        <table:table-header-rows>
          <table:table-row table:style-name="Tabelle3.1">
            <table:table-cell table:style-name="Tabelle3.A1" office:value-type="string">
              <text:p text:style-name="P83"/>
            </table:table-cell>
            <table:table-cell table:style-name="Tabelle3.A1" office:value-type="string">
              <text:p text:style-name="P83">Jan</text:p>
            </table:table-cell>
            <table:table-cell table:style-name="Tabelle3.A1" office:value-type="string">
              <text:p text:style-name="P83">Feb</text:p>
            </table:table-cell>
            <table:table-cell table:style-name="Tabelle3.A1" office:value-type="string">
              <text:p text:style-name="P83">März</text:p>
            </table:table-cell>
            <table:table-cell table:style-name="Tabelle3.E1" office:value-type="string">
              <text:p text:style-name="P83">Summe</text:p>
            </table:table-cell>
          </table:table-row>
        </table:table-header-rows>
        <table:table-row table:style-name="Tabelle3.1">
          <table:table-cell table:style-name="Tabelle3.A2" office:value-type="string">
            <text:p text:style-name="P83">Ost</text:p>
          </table:table-cell>
          <table:table-cell table:style-name="Tabelle3.A2" office:value-type="string">
            <text:p text:style-name="P73">1</text:p>
          </table:table-cell>
          <table:table-cell table:style-name="Tabelle3.A2" office:value-type="string">
            <text:p text:style-name="P73">5</text:p>
          </table:table-cell>
          <table:table-cell table:style-name="Tabelle3.A2" office:value-type="string">
            <text:p text:style-name="P73">3</text:p>
          </table:table-cell>
          <table:table-cell table:style-name="Tabelle3.E2" office:value-type="string">
            <text:p text:style-name="P73">9</text:p>
          </table:table-cell>
        </table:table-row>
        <text:soft-page-break/>
        <table:table-row table:style-name="Tabelle3.1">
          <table:table-cell table:style-name="Tabelle3.A2" office:value-type="string">
            <text:p text:style-name="P83">West</text:p>
          </table:table-cell>
          <table:table-cell table:style-name="Tabelle3.A2" office:value-type="string">
            <text:p text:style-name="P73">3</text:p>
          </table:table-cell>
          <table:table-cell table:style-name="Tabelle3.A2" office:value-type="string">
            <text:p text:style-name="P73">8</text:p>
          </table:table-cell>
          <table:table-cell table:style-name="Tabelle3.A2" office:value-type="string">
            <text:p text:style-name="P73">2</text:p>
          </table:table-cell>
          <table:table-cell table:style-name="Tabelle3.E2" office:value-type="string">
            <text:p text:style-name="P73">13</text:p>
          </table:table-cell>
        </table:table-row>
        <table:table-row table:style-name="Tabelle3.1">
          <table:table-cell table:style-name="Tabelle3.A2" office:value-type="string">
            <text:p text:style-name="P83">Süd</text:p>
          </table:table-cell>
          <table:table-cell table:style-name="Tabelle3.A2" office:value-type="string">
            <text:p text:style-name="P73">1</text:p>
          </table:table-cell>
          <table:table-cell table:style-name="Tabelle3.A2" office:value-type="string">
            <text:p text:style-name="P73">9</text:p>
          </table:table-cell>
          <table:table-cell table:style-name="Tabelle3.A2" office:value-type="string">
            <text:p text:style-name="P73">5</text:p>
          </table:table-cell>
          <table:table-cell table:style-name="Tabelle3.E2" office:value-type="string">
            <text:p text:style-name="P73">15</text:p>
          </table:table-cell>
        </table:table-row>
        <table:table-row table:style-name="Tabelle3.1">
          <table:table-cell table:style-name="Tabelle3.A2" office:value-type="string">
            <text:p text:style-name="P83">Summe</text:p>
          </table:table-cell>
          <table:table-cell table:style-name="Tabelle3.A2" office:value-type="string">
            <text:p text:style-name="P73">5</text:p>
          </table:table-cell>
          <table:table-cell table:style-name="Tabelle3.A2" office:value-type="string">
            <text:p text:style-name="P73">22</text:p>
          </table:table-cell>
          <table:table-cell table:style-name="Tabelle3.A2" office:value-type="string">
            <text:p text:style-name="P73">10</text:p>
          </table:table-cell>
          <table:table-cell table:style-name="Tabelle3.E2" office:value-type="string">
            <text:p text:style-name="P74">37</text:p>
          </table:table-cell>
        </table:table-row>
      </table:table>
      <text:p text:style-name="P88">Tabelle <text:sequence text:ref-name="refTable1" text:name="Table" text:formula="ooow:Table+1" style:num-format="1">2</text:sequence>: Beispieltabelle</text:p>
      <text:p text:style-name="P32">Die Tabellenunterschrift erstellen Sie über das Kontextmenü mit <text:span text:style-name="Benutzerführung-Menüabfolgen-Schaltflächen">Beschriftung...</text:span></text:p>
      <text:p text:style-name="P64"><text:span text:style-name="T72">Soll</text:span> <text:span text:style-name="T73">d</text:span>ie <text:span text:style-name="T73">Tabelle im Tabellenverzeichnis aufgelistet werden, muss eine </text:span>Tabellenunterschrift <text:span text:style-name="T73">eingefügt werden (Kontextmenü </text:span><text:span text:style-name="Benutzerführung-Menüabfolgen-Schaltflächen"><text:span text:style-name="T73">Beschriftung...</text:span></text:span><text:span text:style-name="T73">):</text:span></text:p>
      <text:p text:style-name="P64"><draw:frame draw:style-name="fr1" draw:name="Rahmen22" text:anchor-type="as-char" svg:width="13.97cm" draw:z-index="77"><draw:text-box fo:min-height="9.155cm"><text:p text:style-name="Illustration"><draw:frame draw:style-name="fr6" draw:name="Bild24" text:anchor-type="paragraph" svg:width="13.97cm" svg:height="9.155cm" style:rel-height="scale" draw:z-index="78"><draw:image xlink:href="Pictures/10000000000002100000015A8E4BE1FBF7145B39.png" xlink:type="simple" xlink:show="embed" xlink:actuate="onLoad" loext:mime-type="image/png"/></draw:frame>Abbildung <text:sequence text:ref-name="refIllustration15" text:name="Illustration" text:formula="ooow:Illustration+1" style:num-format="1">16</text:sequence>: Tabellenunterschrift einfügen</text:p></draw:text-box></draw:frame></text:p>
      <text:list xml:id="list125510596159968" text:continue-numbering="true" text:style-name="Outline">
        <text:list-item>
          <text:list>
            <text:list-item>
              <text:list>
                <text:list-item>
                  <text:h text:style-name="P131" text:outline-level="3"><text:bookmark-start text:name="__RefHeading__3193_853630281"/>Übungen<text:bookmark-end text:name="__RefHeading__3193_853630281"/></text:h>
                </text:list-item>
              </text:list>
            </text:list-item>
          </text:list>
        </text:list-item>
      </text:list>
      <text:p text:style-name="P33">Für Übungen gibt es keine <text:span text:style-name="T74">eigene </text:span>Absatzvorlage mehr. Verwenden Sie für den Übungsabschnitt ihres Materials die Standard-Absatzvorlagen wie Überschriften, Aufzählungen und Nummerierungen. Die Dokumentvorlage gibt eine einfache Struktur <text:span text:style-name="T75">beispielhaft</text:span> vor:</text:p>
      <text:p text:style-name="P33"><text:soft-page-break/><draw:frame draw:style-name="fr2" draw:name="Rahmen17" text:anchor-type="as-char" svg:y="0cm" svg:width="5.133cm" draw:z-index="79"><draw:text-box fo:min-height="7.223cm"><text:p text:style-name="Illustration"><draw:frame draw:style-name="fr5" draw:name="Bild18" text:anchor-type="as-char" svg:width="5.133cm" style:rel-width="100%" svg:height="7.223cm" style:rel-height="scale" draw:z-index="80"><draw:image xlink:href="Pictures/10000000000000C200000111C51FED288F5AC6B0.png" xlink:type="simple" xlink:show="embed" xlink:actuate="onLoad" loext:mime-type="image/png"/></draw:frame><text:span text:style-name="T156"><text:line-break/></text:span>Abbildung <text:sequence text:ref-name="refIllustration16" text:name="Illustration" text:formula="ooow:Illustration+1" style:num-format="1">17</text:sequence>: Übungen 1</text:p></draw:text-box></draw:frame></text:p>
      <text:p text:style-name="P34">Denkbar ist auch, dass Übungen in der zweiten Ebene eines Abschnitts ihren Platz finden:</text:p>
      <text:p text:style-name="P34"><draw:frame draw:style-name="fr2" draw:name="Rahmen16" text:anchor-type="as-char" svg:y="-1cm" svg:width="5.239cm" draw:z-index="81"><draw:text-box fo:min-height="6.853cm"><text:p text:style-name="Illustration"><draw:frame draw:style-name="fr5" draw:name="Bild22" text:anchor-type="as-char" svg:width="5.239cm" style:rel-width="100%" svg:height="6.853cm" style:rel-height="scale" draw:z-index="93"><draw:image xlink:href="Pictures/10000000000000C600000103785B5456D3F756E4.png" xlink:type="simple" xlink:show="embed" xlink:actuate="onLoad" loext:mime-type="image/png"/></draw:frame><text:span text:style-name="T156"><text:line-break/></text:span>Abbildung <text:sequence text:ref-name="refIllustration17" text:name="Illustration" text:formula="ooow:Illustration+1" style:num-format="1">18</text:sequence>: Übungen 2</text:p></draw:text-box></draw:frame></text:p>
      <text:list xml:id="list125510021187770" text:continue-numbering="true" text:style-name="Outline">
        <text:list-item>
          <text:list>
            <text:list-item>
              <text:list>
                <text:list-item>
                  <text:h text:style-name="P131" text:outline-level="3"><text:bookmark-start text:name="__RefHeading__3195_853630281"/>Fuß-/Endnoten<text:bookmark-end text:name="__RefHeading__3195_853630281"/></text:h>
                </text:list-item>
              </text:list>
            </text:list-item>
          </text:list>
        </text:list-item>
      </text:list>
      <text:p text:style-name="P35">Fuß- bzw. Endnoten werden über den Menüpunkt <text:span text:style-name="Benutzerführung-Menüabfolgen-Schaltflächen">Einfügen Fuß-/Endnote...</text:span> eingefügt:</text:p>
      <text:p text:style-name="P35"><text:soft-page-break/><draw:frame draw:style-name="fr1" draw:name="Rahmen20" text:anchor-type="as-char" svg:width="8.493cm" draw:z-index="83"><draw:text-box fo:min-height="5.874cm"><text:p text:style-name="Illustration"><draw:frame draw:style-name="fr6" draw:name="Bild23" text:anchor-type="paragraph" svg:width="8.493cm" svg:height="5.874cm" style:rel-height="scale" draw:z-index="84"><draw:image xlink:href="Pictures/1000020100000141000000DE40CCEB34B8BDD076.png" xlink:type="simple" xlink:show="embed" xlink:actuate="onLoad" loext:mime-type="image/png"/></draw:frame>Abbildung <text:sequence text:ref-name="refIllustration18" text:name="Illustration" text:formula="ooow:Illustration+1" style:num-format="1">19</text:sequence>: Fuß-/Endnote einfügen</text:p></draw:text-box></draw:frame></text:p>
      <text:p text:style-name="P68">Fußnoten werden am Seiten-, Endnoten am Dokumentende platziert.</text:p>
      <text:p text:style-name="P69"><text:span text:style-name="Sans-Fett">Hinweis</text:span>: Endnoten werden beim ePub-Export aus LibreOffice ignoriert (Stand Version 6.3.4).</text:p>
      <text:list xml:id="list125510826632065" text:continue-numbering="true" text:style-name="Outline">
        <text:list-item>
          <text:list>
            <text:list-item>
              <text:list>
                <text:list-item>
                  <text:h text:style-name="P131" text:outline-level="3"><text:bookmark-start text:name="__RefHeading__8066_319157472"/>Literaturangaben<text:bookmark-end text:name="__RefHeading__8066_319157472"/></text:h>
                </text:list-item>
              </text:list>
            </text:list-item>
          </text:list>
        </text:list-item>
      </text:list>
      <text:p text:style-name="P36">Die Dokumentvorlage des Typs <text:span text:style-name="Einstellungen-Optionen-Richtlinien">Lang</text:span> sieht am Ende <text:span text:style-name="T76">des Dokuments</text:span> ein Literaturverzeichnis vor. <text:span text:style-name="T77">Um diesem einen Eintrag hinzuzufügen, gehen Sie so vor:</text:span></text:p>
      <text:list xml:id="list125510615009788" text:continue-list="list125511007691471" text:style-name="Aufzählungszeichen">
        <text:list-item>
          <text:p text:style-name="P148"><text:span text:style-name="T78">Setzen Sie die Schreibmarke an die Stelle im Dokument, </text:span>an der Sie den Literatur<text:span text:style-name="T79">verzeichnis</text:span>eintrag einfügen möchten.</text:p>
        </text:list-item>
        <text:list-item>
          <text:p text:style-name="P148">Wählen Sie <text:span text:style-name="T78">den Menüpunkt</text:span> <text:span text:style-name="Benutzerführung-Menüabfolgen-Schaltflächen">Einfügen | Verzeichnisse | Literaturverzeichniseintrag</text:span>.</text:p>
        </text:list-item>
        <text:list-item>
          <text:p text:style-name="P148">Wählen Sie <text:span text:style-name="Benutzerführung-Menüabfolgen-Schaltflächen"><text:span text:style-name="T80">Aus Dokumentinhalt</text:span></text:span> und klicken Sie auf <text:span text:style-name="Benutzerführung-Menüabfolgen-Schaltflächen"><text:span text:style-name="T80">Neu</text:span></text:span><text:span text:style-name="T80">:</text:span></text:p>
          <text:p text:style-name="P148"><draw:frame draw:style-name="fr1" draw:name="Rahmen25" text:anchor-type="as-char" svg:width="11.853cm" draw:z-index="85"><draw:text-box fo:min-height="7.144cm"><text:p text:style-name="Illustration"><draw:frame draw:style-name="fr6" draw:name="Bild28" text:anchor-type="paragraph" svg:width="11.853cm" svg:height="7.144cm" style:rel-height="scale" draw:z-index="92"><draw:image xlink:href="Pictures/10000000000001C00000010E75CC3E2A2B102F3C.png" xlink:type="simple" xlink:show="embed" xlink:actuate="onLoad" loext:mime-type="image/png"/></draw:frame>Abbildung <text:sequence text:ref-name="refIllustration19" text:name="Illustration" text:formula="ooow:Illustration+1" style:num-format="1">20</text:sequence>: Literaturverzeichniseintrag einfügen</text:p></draw:text-box></draw:frame></text:p>
        </text:list-item>
        <text:list-item>
          <text:p text:style-name="P148">Geben Sie im Feld <text:span text:style-name="Meldungen-Abfragen-Eingaben"><text:span text:style-name="T80">Kurzbezeichnung</text:span></text:span> einen Namen für den Literatureintrag ein.</text:p>
        </text:list-item>
        <text:list-item>
          <text:p text:style-name="P148">Wählen Sie im Feld <text:span text:style-name="Einstellungen-Optionen-Richtlinien"><text:span text:style-name="T80">Typ</text:span></text:span> eine Veröffentlichungsart für den Datensatz und füllen Sie die restlichen Felder mit weiteren Daten.</text:p>
        </text:list-item>
        <text:list-item>
          <text:p text:style-name="P148"><text:soft-page-break/>Klicken Sie auf <text:span text:style-name="Benutzerführung-Menüabfolgen-Schaltflächen"><text:span text:style-name="T80">OK</text:span></text:span>.</text:p>
        </text:list-item>
        <text:list-item>
          <text:p text:style-name="P148">Klicken Sie im Dialog <text:span text:style-name="Benutzerführung-Menüabfolgen-Schaltflächen"><text:span text:style-name="T80">Literaturverzeichniseintrag einfügen</text:span></text:span> auf <text:span text:style-name="Benutzerführung-Menüabfolgen-Schaltflächen"><text:span text:style-name="T80">Einfügen</text:span></text:span> und dann auf <text:span text:style-name="Benutzerführung-Menüabfolgen-Schaltflächen"><text:span text:style-name="T80">Schließen</text:span></text:span>.</text:p>
        </text:list-item>
        <text:list-item>
          <text:p text:style-name="P148">Beispiel (WWW-Dokument):</text:p>
          <text:p text:style-name="P148"><draw:frame draw:style-name="fr1" draw:name="Rahmen26" text:anchor-type="as-char" svg:width="15.372cm" draw:z-index="86"><draw:text-box fo:min-height="14.579cm"><text:p text:style-name="Illustration"><draw:frame draw:style-name="fr7" draw:name="Bild29" text:anchor-type="as-char" svg:width="15.372cm" svg:height="14.579cm" style:rel-height="scale" draw:z-index="87"><draw:image xlink:href="Pictures/100000000000024500000227260D33F86F3208BD.png" xlink:type="simple" xlink:show="embed" xlink:actuate="onLoad" loext:mime-type="image/png"/></draw:frame>Abbildung <text:sequence text:ref-name="refIllustration20" text:name="Illustration" text:formula="ooow:Illustration+1" style:num-format="1">21</text:sequence>: Literatureintrag definieren - WWW-Dokument</text:p></draw:text-box></draw:frame></text:p>
        </text:list-item>
        <text:list-item>
          <text:p text:style-name="P151">Beachten Sie bei WWW-Dokumenten unbedingt, dass Sie unter <text:span text:style-name="Einstellungen-Optionen-Richtlinien">Jahr</text:span> das Datum des Zugriffs eingeben.</text:p>
        </text:list-item>
        <text:list-item>
          <text:p text:style-name="P151">Beispiel (Buch):</text:p>
          <text:p text:style-name="P148"><draw:frame draw:style-name="fr1" draw:name="Rahmen29" text:anchor-type="as-char" svg:width="16.14cm" draw:z-index="88"><draw:text-box fo:min-height="2.831cm"><text:p text:style-name="Illustration"><draw:frame draw:style-name="fr6" draw:name="Bild32" text:anchor-type="paragraph" svg:width="16.14cm" svg:height="2.831cm" style:rel-height="scale" draw:z-index="91"><draw:image xlink:href="Pictures/10000000000002620000006BB048918E6BF08865.png" xlink:type="simple" xlink:show="embed" xlink:actuate="onLoad" loext:mime-type="image/png"/></draw:frame>Abbildung <text:sequence text:ref-name="refIllustration21" text:name="Illustration" text:formula="ooow:Illustration+1" style:num-format="1">22</text:sequence>: Literatureintrag definieren - Buch</text:p></draw:text-box></draw:frame></text:p>
        </text:list-item>
      </text:list>
      <text:p text:style-name="P3"><text:soft-page-break/><text:span text:style-name="T82">Lesen Sie in Abschnitt </text:span><text:span text:style-name="T82"><text:bookmark-ref text:reference-format="number" text:ref-name="__RefHeading__6522_319157472">3.7.7</text:bookmark-ref></text:span><text:span text:style-name="T82"><text:s/>wie Sie überprüfen können, ob der neue Eintrag im Literaturverzeichnis gelistet wird.</text:span></text:p>
      <text:list xml:id="list125510556610410" text:continue-list="list125510826632065" text:style-name="Outline">
        <text:list-item>
          <text:list>
            <text:list-item>
              <text:list>
                <text:list-item>
                  <text:h text:style-name="P131" text:outline-level="3"><text:bookmark-start text:name="__RefHeading__8850_319157472"/>Verweise im Dokument<text:bookmark-end text:name="__RefHeading__8850_319157472"/></text:h>
                </text:list-item>
              </text:list>
            </text:list-item>
          </text:list>
        </text:list-item>
      </text:list>
      <text:p text:style-name="P4"><text:span text:style-name="T83">Soll</text:span> auf andere Stellen im Dokument verw<text:span text:style-name="T83">ie</text:span>sen <text:span text:style-name="T83">werden</text:span>, s<text:span text:style-name="T83">ind</text:span> <text:span text:style-name="Einstellungen-Optionen-Richtlinien">Querverweise</text:span> <text:span text:style-name="T83">das Mittel der Wahl</text:span>. <text:span text:style-name="T83">Praktischerweise</text:span> werden <text:span text:style-name="T83">sie</text:span> beim Umnummerieren oder Umsortieren ganzer Kapitel oder Unterkapitel automatisch angepasst. <text:span text:style-name="T84">Zum Beispiel wurde ein solcher Querverweis am Ende des vorigen Abschnitts </text:span><text:span text:style-name="T84"><text:bookmark-ref text:reference-format="number" text:ref-name="__RefHeading__8066_319157472">3.7.5</text:bookmark-ref></text:span><text:span text:style-name="T84"><text:s/>verwendet.</text:span></text:p>
      <text:p text:style-name="P37">Querverweise auf Abschnitte im Dokument lassen sich in wenigen Schritten einrichten:</text:p>
      <text:list xml:id="list125510323776490" text:continue-list="list125510615009788" text:style-name="Aufzählungszeichen">
        <text:list-item>
          <text:p text:style-name="P148">Setzen Sie die Schreibmarke an die Stelle, an der der Querverweis eingefügt werden soll.</text:p>
        </text:list-item>
        <text:list-item>
          <text:p text:style-name="P148">Öffnen Sie den Querverweis-Dialog <text:span text:style-name="T85">über den Menüpunkt </text:span><text:span text:style-name="Benutzerführung-Menüabfolgen-Schaltflächen"><text:span text:style-name="T85">Einfügen | Querverweis…</text:span></text:span></text:p>
          <text:p text:style-name="P148"><text:span text:style-name="Benutzerführung-Menüabfolgen-Schaltflächen"><draw:frame draw:style-name="fr2" draw:name="Rahmen12" text:anchor-type="as-char" svg:y="0cm" svg:width="14.446cm" draw:z-index="89"><draw:text-box fo:min-height="12.118cm"><text:p text:style-name="Illustration"><draw:frame draw:style-name="fr6" draw:name="Bild12" text:anchor-type="paragraph" svg:width="14.446cm" svg:height="12.118cm" style:rel-height="scale" draw:z-index="90"><draw:image xlink:href="Pictures/1000000000000222000001CADA09DB2A0768B052.png" xlink:type="simple" xlink:show="embed" xlink:actuate="onLoad" loext:mime-type="image/png"/></draw:frame>Abbildung <text:sequence text:ref-name="refIllustration22" text:name="Illustration" text:formula="ooow:Illustration+1" style:num-format="1">23</text:sequence>: Querverweis auf Abschnitt einfügen</text:p></draw:text-box></draw:frame></text:span></text:p>
        </text:list-item>
        <text:list-item>
          <text:p text:style-name="P148">Wählen Sie unter <text:span text:style-name="Einstellungen-Optionen-Richtlinien">Typ Nummerierte Absätze</text:span> aus.</text:p>
        </text:list-item>
        <text:list-item>
          <text:p text:style-name="P148">Im Bereich <text:span text:style-name="Einstellungen-Optionen-Richtlinien">Auswahl</text:span> markieren Sie den Abschnitt, auf den Sie verweisen wollen.</text:p>
        </text:list-item>
        <text:list-item>
          <text:p text:style-name="P148">Unter <text:span text:style-name="Einstellungen-Optionen-Richtlinien">Referenz einfügen</text:span> wählen Sie <text:span text:style-name="Einstellungen-Optionen-Richtlinien">Nummer</text:span>.</text:p>
        </text:list-item>
        <text:list-item>
          <text:p text:style-name="P148"><text:span text:style-name="Benutzerführung-Menüabfolgen-Schaltflächen">Einfügen</text:span> und <text:span text:style-name="Benutzerführung-Menüabfolgen-Schaltflächen">Schließen</text:span> beenden die Aktion.</text:p>
        </text:list-item>
        <text:list-item>
          <text:p text:style-name="P148"><text:span text:style-name="T86">Der Verweis erscheint nun grau hinterlegt mit der Abschnittsnummerierung des Zielabschnitts </text:span><text:soft-page-break/><text:span text:style-name="T86">im Dokument: Querverweis auf Abschnitt </text:span><text:span text:style-name="T86"><text:bookmark-ref text:reference-format="number" text:ref-name="__RefHeading__8850_319157472">3.7.6</text:bookmark-ref></text:span><text:span text:style-name="T86">.</text:span></text:p>
        </text:list-item>
      </text:list>
      <text:p text:style-name="P38"><text:span text:style-name="Sans-Fett">Hinweis</text:span>: Beim <text:span text:style-name="T51">ePub</text:span>-Export werden Querverweise derzeit noch ignoriert.</text:p>
      <text:list xml:id="list125511128413790" text:continue-list="list125510556610410" text:style-name="Outline">
        <text:list-item>
          <text:list>
            <text:list-item>
              <text:list>
                <text:list-item>
                  <text:h text:style-name="P131" text:outline-level="3"><text:bookmark-start text:name="__RefHeading__6522_319157472"/>Verzeichnisse<text:bookmark-end text:name="__RefHeading__6522_319157472"/></text:h>
                </text:list-item>
              </text:list>
            </text:list-item>
          </text:list>
        </text:list-item>
      </text:list>
      <text:p text:style-name="P39">Die Dokumentvorlage für den Dokumenttyp <text:span text:style-name="Einstellungen-Optionen-Richtlinien">Lang</text:span> sieht vier Verzeichnisse vor: Das Inhaltsverzeichnis am Beginn, Abbildungs-, Tabellen- und Literaturverzeichnisse am Ende des Dokuments.</text:p>
      <text:p text:style-name="P40">Vor dem Speichern des Dokuments und um zu kontrollieren, ob alle Inhalte korrekt aufgelistet werden, müssen die Verzeichnisse aktualisiert werden. Öffnen Sie dazu das Kontextmenü des entsprechenden Verzeichnisses und wählen Sie <text:span text:style-name="Benutzerführung-Menüabfolgen-Schaltflächen">Verzeichnis aktualisieren</text:span> aus.</text:p>
      <text:p text:style-name="P39"><draw:frame draw:style-name="fr1" draw:name="Rahmen27" text:anchor-type="as-char" svg:width="14.129cm" draw:z-index="55"><draw:text-box fo:min-height="7.514cm"><text:p text:style-name="Illustration"><draw:frame draw:style-name="fr6" draw:name="Bild30" text:anchor-type="paragraph" svg:width="14.129cm" svg:height="7.514cm" style:rel-height="scale" draw:z-index="63"><draw:image xlink:href="Pictures/10000000000002160000011C111CC7EA88E144BE.png" xlink:type="simple" xlink:show="embed" xlink:actuate="onLoad" loext:mime-type="image/png"/></draw:frame>Abbildung <text:sequence text:ref-name="refIllustration23" text:name="Illustration" text:formula="ooow:Illustration+1" style:num-format="1">24</text:sequence>: Verzeichnis aktualisieren</text:p></draw:text-box></draw:frame></text:p>
      <text:p text:style-name="P66">Wollen Sie ein bestimmtes Verzeichnis nicht nutzen, entfernen Sie es dauerhaft aus dem Dokument, in dem Sie im Kontextmenü die Option <text:span text:style-name="Benutzerführung-Menüabfolgen-Schaltflächen">Verzeichnis löschen</text:span> auswählen.</text:p>
      <text:p text:style-name="P67"><text:span text:style-name="Sans-Fett">Hinweis</text:span>: Beim ePub-Export aus LibreOffice werden Verzeichnisse ignoriert (Stand Version 6.3.4).</text:p>
      <text:list xml:id="list125510974392093" text:continue-numbering="true" text:style-name="Outline">
        <text:list-item>
          <text:list>
            <text:list-item>
              <text:h text:style-name="P123" text:outline-level="2"><text:bookmark-start text:name="__RefHeading__6247_1313050475"/>Nützliche Tipps<text:bookmark-end text:name="__RefHeading__6247_1313050475"/></text:h>
              <text:list>
                <text:list-item>
                  <text:h text:style-name="P131" text:outline-level="3"><text:bookmark-start text:name="__RefHeading__3425_853630281"/>Nachträgliches Zuweisen der Formatvorlage<text:bookmark-end text:name="__RefHeading__3425_853630281"/></text:h>
                </text:list-item>
              </text:list>
            </text:list-item>
          </text:list>
        </text:list-item>
      </text:list>
      <text:p text:style-name="P41"><text:span text:style-name="T87">B</text:span>estehende Dokument<text:span text:style-name="T88">e</text:span> <text:span text:style-name="T87">können Sie </text:span>nachträglich mit der LFB-Formatvorlage formatieren. <text:span text:style-name="T87">Dieselbe Vorgehensweise gilt, wenn Sie einem Dokument e</text:span>ine aktuellere Version <text:span text:style-name="T89">der Formatvorlagen</text:span> <text:span text:style-name="T87">zu</text:span>weisen <text:span text:style-name="T87">wollen</text:span>:</text:p>
      <text:list xml:id="list125510176964760" text:continue-list="list125510323776490" text:style-name="Aufzählungszeichen">
        <text:list-item>
          <text:p text:style-name="P148">Öffnen Sie das Dokument in <text:span text:style-name="Sans-Fett">LibreOffice Writer</text:span>.</text:p>
        </text:list-item>
        <text:list-item>
          <text:p text:style-name="P148">Blenden Sie das Formatvorlagenfenster ein (Taste [F11]).</text:p>
        </text:list-item>
        <text:list-item>
          <text:p text:style-name="P148">Klappen Sie das Menü oben rechts auf und wählen Sie <text:span text:style-name="Benutzerführung-Menüabfolgen-Schaltflächen">Vorlagen laden...</text:span>:</text:p>
          <text:p text:style-name="P148"><text:soft-page-break/><draw:frame draw:style-name="fr1" draw:name="Rahmen30" text:anchor-type="as-char" svg:width="10.319cm" draw:z-index="40"><draw:text-box fo:min-height="3.334cm"><text:p text:style-name="Illustration"><draw:frame draw:style-name="fr6" draw:name="Bild33" text:anchor-type="paragraph" svg:width="10.319cm" svg:height="3.334cm" style:rel-height="scale" draw:z-index="68"><draw:image xlink:href="Pictures/10000000000001860000007E121AEAD2D49DBB06.png" xlink:type="simple" xlink:show="embed" xlink:actuate="onLoad" loext:mime-type="image/png"/></draw:frame>Abbildung <text:sequence text:ref-name="refIllustration24" text:name="Illustration" text:formula="ooow:Illustration+1" style:num-format="1">25</text:sequence>: Vorlagen laden 1</text:p></draw:text-box></draw:frame></text:p>
        </text:list-item>
        <text:list-item>
          <text:p text:style-name="P148">Im Dialog <text:span text:style-name="Benutzerführung-Menüabfolgen-Schaltflächen"><text:span text:style-name="T90">V</text:span></text:span><text:span text:style-name="Benutzerführung-Menüabfolgen-Schaltflächen">orlagen laden</text:span> wählen Sie zunächst alle Optionen <text:span text:style-name="T90">(</text:span><text:span text:style-name="Einstellungen-Optionen-Richtlinien"><text:span text:style-name="T90">Text</text:span></text:span><text:span text:style-name="T90">, </text:span><text:span text:style-name="Einstellungen-Optionen-Richtlinien"><text:span text:style-name="T90">Nummerierung</text:span></text:span><text:span text:style-name="T90">, </text:span><text:span text:style-name="Einstellungen-Optionen-Richtlinien"><text:span text:style-name="T90">Rahmen</text:span></text:span><text:span text:style-name="T90">, </text:span><text:span text:style-name="Einstellungen-Optionen-Richtlinien"><text:span text:style-name="T90">Überschreiben</text:span></text:span><text:span text:style-name="T90">, </text:span><text:span text:style-name="Einstellungen-Optionen-Richtlinien"><text:span text:style-name="T90">Seiten</text:span></text:span><text:span text:style-name="T90">)</text:span> aus:</text:p>
          <text:p text:style-name="P148"><draw:frame draw:style-name="fr1" draw:name="Rahmen31" text:anchor-type="as-char" svg:width="14.314cm" draw:z-index="25"><draw:text-box fo:min-height="7.144cm"><text:p text:style-name="Illustration"><draw:frame draw:style-name="fr6" draw:name="Bild34" text:anchor-type="paragraph" svg:width="14.314cm" svg:height="7.144cm" style:rel-height="scale" draw:z-index="27"><draw:image xlink:href="Pictures/100000000000021D0000010E60DC588B3B594475.png" xlink:type="simple" xlink:show="embed" xlink:actuate="onLoad" loext:mime-type="image/png"/></draw:frame>Abbildung <text:sequence text:ref-name="refIllustration25" text:name="Illustration" text:formula="ooow:Illustration+1" style:num-format="1">26</text:sequence>: Vorlagen laden 2</text:p></draw:text-box></draw:frame></text:p>
        </text:list-item>
        <text:list-item>
          <text:p text:style-name="P148">Betätigen Sie dann die Schaltfläche <text:span text:style-name="Benutzerführung-Menüabfolgen-Schaltflächen">Aus Datei...</text:span></text:p>
        </text:list-item>
        <text:list-item>
          <text:p text:style-name="P148">Stellen Sie als Dateityp <text:span text:style-name="Einstellungen-Optionen-Richtlinien">ODF Textdokumentvorlage</text:span> ein.</text:p>
        </text:list-item>
        <text:list-item>
          <text:p text:style-name="P152"><text:span text:style-name="T91">Navigieren Sie zum Speicherort</text:span> d<text:span text:style-name="T91">er</text:span> <text:span text:style-name="T192">Dokument- oder Formatv</text:span>orlagendatei <text:span text:style-name="Datei-Verzeichnispfade"><text:span text:style-name="T192">LFB_Dokumentvorlage.ott</text:span></text:span><text:span text:style-name="T192"> oder </text:span><text:s/><text:span text:style-name="Datei-Verzeichnispfade">LFB_</text:span><text:span text:style-name="Datei-Verzeichnispfade"><text:span text:style-name="T191">Formatvorlagen</text:span></text:span><text:span text:style-name="Datei-Verzeichnispfade">.ott</text:span> <text:span text:style-name="T161">und öffnen Sie sie</text:span>.</text:p>
          <text:p text:style-name="P152"><text:soft-page-break/><draw:frame draw:style-name="fr2" draw:name="Rahmen19" text:anchor-type="as-char" svg:y="-5.807cm" svg:width="12.13cm" draw:z-index="19"><draw:text-box fo:min-height="8.28cm"><text:p text:style-name="Illustration"><draw:frame draw:style-name="fr5" draw:name="Bild21" text:anchor-type="as-char" svg:width="12.13cm" style:rel-width="100%" svg:height="8.28cm" style:rel-height="scale" draw:z-index="20"><draw:image xlink:href="Pictures/100000000000023D000001872EE33AE75A50C719.png" xlink:type="simple" xlink:show="embed" xlink:actuate="onLoad" loext:mime-type="image/png"/></draw:frame><text:span text:style-name="T156"><text:line-break/></text:span>Abbildung <text:sequence text:ref-name="refIllustration26" text:name="Illustration" text:formula="ooow:Illustration+1" style:num-format="1">27</text:sequence>: Vorlagen laden 3</text:p></draw:text-box></draw:frame></text:p>
        </text:list-item>
        <text:list-item>
          <text:p text:style-name="P166"><text:span text:style-name="Sans-Fett">Bitte beachten:</text:span></text:p>
          <text:list>
            <text:list-item>
              <text:p text:style-name="P166">Diese Aktion setzt die Kopfzeile auf den Standardtext <text:span text:style-name="Einstellungen-Optionen-Richtlinien">[Kopfzeile]</text:span> zurück. Sie <text:span text:style-name="T188">müssen</text:span> also anschließend Ihren urspünglichen Kopfzeilentext wieder<text:span text:style-name="T189">herstellen</text:span>.</text:p>
            </text:list-item>
            <text:list-item>
              <text:p text:style-name="P148">Wenn das Dokument zuvor nicht mit den LFB-Formatvorlagen formatiert war, müssen Sie den <text:span text:style-name="T92">jeweiligen</text:span> <text:span text:style-name="T93">Layoutelementen</text:span> noch <text:span text:style-name="T92">die</text:span> <text:span text:style-name="T92">entsprechenden</text:span> Absatz- und Zeichenvorlagen zuweisen.</text:p>
            </text:list-item>
          </text:list>
        </text:list-item>
      </text:list>
      <text:list xml:id="list125510798053661" text:continue-list="list125510974392093" text:style-name="Outline">
        <text:list-item>
          <text:list>
            <text:list-item>
              <text:list>
                <text:list-item>
                  <text:h text:style-name="P141" text:outline-level="3"><text:bookmark-start text:name="__RefHeading__4817_853630281"/><text:span text:style-name="T94">Korrigieren</text:span> von<text:span text:style-name="T95"> Vorlagenzuweisungen</text:span><text:bookmark-end text:name="__RefHeading__4817_853630281"/></text:h>
                </text:list-item>
              </text:list>
            </text:list-item>
          </text:list>
        </text:list-item>
      </text:list>
      <text:p text:style-name="P10"><text:span text:style-name="T96">Um eine fals</text:span>ch <text:span text:style-name="T96">z</text:span>ugewiesene Formatvorlage <text:span text:style-name="T96">zu korrigieren gehen Sie so vor:</text:span></text:p>
      <text:list xml:id="list125510542652224" text:continue-list="list125510176964760" text:style-name="Aufzählungszeichen">
        <text:list-item>
          <text:p text:style-name="P148"><text:span text:style-name="T96">Weisen Sie dem Objekt zunächst</text:span> d<text:span text:style-name="T96">ie</text:span> Absatz- bzw. Zeichenvorlage <text:span text:style-name="Einstellungen-Optionen-Richtlinien">Standard </text:span><text:span text:style-name="T96">zu.</text:span></text:p>
        </text:list-item>
        <text:list-item>
          <text:p text:style-name="P148">Danach wenden Sie einfach die korrekte Formatvorlage an.</text:p>
        </text:list-item>
      </text:list>
      <text:list xml:id="list125511584886515" text:continue-list="list125510798053661" text:style-name="Outline">
        <text:list-item>
          <text:list>
            <text:list-item>
              <text:list>
                <text:list-item>
                  <text:h text:style-name="P131" text:outline-level="3"><text:bookmark-start text:name="__RefHeading__3205_853630281"/>Dokument mit beliebigem Kapitel beginnen<text:bookmark-end text:name="__RefHeading__3205_853630281"/></text:h>
                </text:list-item>
              </text:list>
            </text:list-item>
          </text:list>
        </text:list-item>
      </text:list>
      <text:p text:style-name="P4">Sie können ein <text:span text:style-name="T97">Dokument</text:span> mit eine<text:span text:style-name="T97">r</text:span> beliebigen Kapitel<text:span text:style-name="T97">nummerierung</text:span> beginnen. Auf diese Weise <text:span text:style-name="T97">ist man in der Lage</text:span> große Dokumentationen in verschiedene Dateien auf<text:span text:style-name="T97">zu</text:span>teilen <text:span text:style-name="T97">und per Globaldokument zu verwalten</text:span>. Gehen Sie so vor:</text:p>
      <text:list xml:id="list125510600403363" text:continue-list="list125510542652224" text:style-name="Aufzählungszeichen">
        <text:list-item>
          <text:p text:style-name="P148">Rufen Sie im Menü <text:span text:style-name="Benutzerführung-Menüabfolgen-Schaltflächen"><text:span text:style-name="T98">Extras | Kapitelnummerierung</text:span></text:span> auf.</text:p>
        </text:list-item>
        <text:list-item>
          <text:p text:style-name="P148">Tragen Sie unter <text:span text:style-name="Benutzerführung-Menüabfolgen-Schaltflächen"><text:span text:style-name="T98">Beginn bei</text:span></text:span> das gewünschte Anfangskapitel ein.</text:p>
          <text:p text:style-name="P148"><text:soft-page-break/><draw:frame draw:style-name="fr1" draw:name="Rahmen33" text:anchor-type="as-char" svg:width="16.351cm" draw:z-index="10"><draw:text-box fo:min-height="10.848cm"><text:p text:style-name="Illustration"><draw:frame draw:style-name="fr6" draw:name="Bild36" text:anchor-type="paragraph" svg:width="16.351cm" svg:height="10.848cm" style:rel-height="scale" draw:z-index="11"><draw:image xlink:href="Pictures/100000000000026A0000019A56B6A2FF9C29747E.png" xlink:type="simple" xlink:show="embed" xlink:actuate="onLoad" loext:mime-type="image/png"/></draw:frame>Abbildung <text:sequence text:ref-name="refIllustration27" text:name="Illustration" text:formula="ooow:Illustration+1" style:num-format="1">28</text:sequence>: Kapitelnummerierung</text:p></draw:text-box></draw:frame></text:p>
        </text:list-item>
      </text:list>
      <text:list xml:id="list125510635448903" text:continue-list="list125511584886515" text:style-name="Outline">
        <text:list-item>
          <text:list>
            <text:list-item>
              <text:list>
                <text:list-item>
                  <text:h text:style-name="P131" text:outline-level="3"><text:bookmark-start text:name="__RefHeading__3209_853630281"/>Text <text:span text:style-name="T104">aus anderen Dokumenten</text:span> über Zwischenablage einfügen<text:bookmark-end text:name="__RefHeading__3209_853630281"/></text:h>
                </text:list-item>
              </text:list>
            </text:list-item>
          </text:list>
        </text:list-item>
      </text:list>
      <text:p text:style-name="P42">Wenn man Texte aus anderen <text:span text:style-name="T104">Dokumenten</text:span> und Programmen (z. Bsp. <text:span text:style-name="T104">B</text:span>rowser) über die Zwischenablage einfügt, kopiert man in der Regel die Ursprungsformatierung mit, sodass dabei meist das Layout des Zieldokuments aus den Fugen gerät.</text:p>
      <text:p text:style-name="P4">Gehen Sie <text:span text:style-name="T105">deshalb</text:span> beim Kopieren immer so vor:</text:p>
      <text:list xml:id="list125511032677875" text:continue-list="list125510600403363" text:style-name="Aufzählungszeichen">
        <text:list-item>
          <text:p text:style-name="P148">Kopieren Sie den Text <text:span text:style-name="T105">in die Zwischenablage</text:span>.</text:p>
        </text:list-item>
        <text:list-item>
          <text:p text:style-name="P153">Wechseln Sie in Ihr Dokument und <text:span text:style-name="T178">wählen</text:span> Sie im <text:span text:style-name="T178">Bearbeiten-</text:span>Menü <text:span text:style-name="T178">die Option</text:span> <text:span text:style-name="Benutzerführung-Menüabfolgen-Schaltflächen"><text:span text:style-name="T178">Unformatierten Text</text:span></text:span><text:span text:style-name="Benutzerführung-Menüabfolgen-Schaltflächen"> einfügen</text:span><text:span text:style-name="Sans">:</text:span></text:p>
          <text:p text:style-name="P153"><text:span text:style-name="Sans"><draw:frame draw:style-name="fr2" draw:name="Rahmen34" text:anchor-type="as-char" svg:y="-2.24cm" svg:width="8.931cm" draw:z-index="12"><draw:text-box fo:min-height="5.121cm"><text:p text:style-name="Illustration"><draw:frame draw:style-name="fr5" draw:name="Bild25" text:anchor-type="as-char" svg:width="8.931cm" style:rel-width="100%" svg:height="5.121cm" style:rel-height="scale" draw:z-index="13"><draw:image xlink:href="Pictures/10000000000001A6000000F29F15F2411CCC79BD.png" xlink:type="simple" xlink:show="embed" xlink:actuate="onLoad" loext:mime-type="image/png"/></draw:frame><text:span text:style-name="T156"><text:line-break/></text:span>Abbildung <text:sequence text:ref-name="refIllustration28" text:name="Illustration" text:formula="ooow:Illustration+1" style:num-format="1">29</text:sequence>: Unformatierten Text einfügen</text:p></draw:text-box></draw:frame></text:span></text:p>
        </text:list-item>
        <text:list-item>
          <text:p text:style-name="P167"><text:soft-page-break/>Alternativ können Sie unformatierten Text auch über das Kontextmenü (<text:span text:style-name="Benutzerführung-Menüabfolgen-Schaltflächen">Inhalte einfügen | Unformatierter Text</text:span>) oder über die Tastenkombination [Umschalt][Strg][Alt][V] einfügen.</text:p>
        </text:list-item>
        <text:list-item>
          <text:p text:style-name="P148"><text:span text:style-name="T106">Anschließend weisen</text:span> Sie dem eingefügten Text die gewünschte Format<text:span text:style-name="T179">v</text:span>orlage zu.</text:p>
        </text:list-item>
      </text:list>
      <text:list xml:id="list125511051367038" text:continue-list="list125510635448903" text:style-name="Outline">
        <text:list-item>
          <text:list>
            <text:list-item>
              <text:list>
                <text:list-item>
                  <text:h text:style-name="P131" text:outline-level="3"><text:bookmark-start text:name="__RefHeading__3211_853630281"/>Orientierung im Dokument<text:bookmark-end text:name="__RefHeading__3211_853630281"/></text:h>
                </text:list-item>
              </text:list>
            </text:list-item>
          </text:list>
        </text:list-item>
      </text:list>
      <text:p text:style-name="P4">Eine sehr gute Orientierungshilfe vor allem bei größeren Dokumenten bietet <text:span text:style-name="Sans-Fett"><text:span text:style-name="T107">LibreOffice</text:span></text:span><text:span text:style-name="T107"> mit dem</text:span> <text:span text:style-name="Sans-Fett">Navigator</text:span>. <text:span text:style-name="T107">Mit Hilfe der Funktionstaste [F5] können Sie </text:span>den <text:span text:style-name="Sans-Fett">Navigator</text:span> <text:span text:style-name="T107">ein- und ausblenden</text:span>.</text:p>
      <text:p text:style-name="P4">Mit Hilfe des Navigators können Sie per Doppelklick ganz einfach an die entsprechenden Stellen im Text springen, per Drag and Drop ganze Kapitel oder Unterkapitel verschieben und vieles mehr.</text:p>
      <text:p text:style-name="P4"><draw:frame draw:style-name="fr1" draw:name="Rahmen35" text:anchor-type="as-char" svg:width="9.287cm" draw:z-index="37"><draw:text-box fo:min-height="15.769cm"><text:p text:style-name="Illustration"><draw:frame draw:style-name="fr6" draw:name="Bild38" text:anchor-type="paragraph" svg:width="9.287cm" svg:height="15.769cm" style:rel-height="scale" draw:z-index="38"><draw:image xlink:href="Pictures/100000000000015F000002547BE4AA0BD45959A2.png" xlink:type="simple" xlink:show="embed" xlink:actuate="onLoad" loext:mime-type="image/png"/></draw:frame>Abbildung <text:sequence text:ref-name="refIllustration29" text:name="Illustration" text:formula="ooow:Illustration+1" style:num-format="1">30</text:sequence>: Der LibreOffice-Navigator</text:p></draw:text-box></draw:frame></text:p>
      <text:list xml:id="list125510535511836" text:continue-numbering="true" text:style-name="Outline">
        <text:list-item>
          <text:list>
            <text:list-item>
              <text:list>
                <text:list-item>
                  <text:h text:style-name="P142" text:outline-level="3"><text:bookmark-start text:name="__RefHeading___Toc3629_1578207665"/><text:soft-page-break/>Seitennummerierung bei Kapitelüberschriften neu beginnen<text:bookmark-end text:name="__RefHeading___Toc3629_1578207665"/></text:h>
                </text:list-item>
              </text:list>
            </text:list-item>
          </text:list>
        </text:list-item>
      </text:list>
      <text:p text:style-name="P65">Bei großen Dokumenten, die kapitelweise in Einzeldokumente aufgeteilt werden sollen, ist es nützlich die Seitennummerierung bei einer Kapitelüberschrift neu bei 1 beginnen zu lassen.</text:p>
      <text:p text:style-name="P65">Mit folgender Änderung an der Absatzvorlage <text:span text:style-name="Einstellungen-Optionen-Richtlinien">Überschrift 1</text:span> lässt sich das bewerkstelligen:</text:p>
      <text:list xml:id="list125511246127225" text:continue-list="list125511032677875" text:style-name="Aufzählungszeichen">
        <text:list-item>
          <text:p text:style-name="P168">Im Formatvorlagenfenster (öffnen mit Taste [F11]) die <text:span text:style-name="Benutzerführung-Menüabfolgen-Schaltflächen">Absatzvorlagen</text:span> auswählen.</text:p>
          <text:p text:style-name="P168"><draw:frame draw:style-name="fr1" draw:name="Rahmen1" text:anchor-type="as-char" svg:width="3.62cm" draw:z-index="39"><draw:text-box fo:min-height="1.709cm"><text:p text:style-name="Illustration"><draw:frame draw:style-name="fr5" draw:name="Bild35" text:anchor-type="as-char" svg:width="3.62cm" style:rel-width="100%" svg:height="1.709cm" style:rel-height="scale" draw:z-index="41"><draw:image xlink:href="Pictures/10000201000000AB000000511F0440B077F8C860.png" xlink:type="simple" xlink:show="embed" xlink:actuate="onLoad" loext:mime-type="image/png"/></draw:frame><text:span text:style-name="T156"><text:line-break/></text:span>Abbildung <text:sequence text:ref-name="refIllustration30" text:name="Illustration" text:formula="ooow:Illustration+1" style:num-format="1">31</text:sequence>: Absatzvorlagen auswählen</text:p></draw:text-box></draw:frame></text:p>
        </text:list-item>
        <text:list-item>
          <text:p text:style-name="P168">Rechtsklick auf der Vorlage <text:span text:style-name="Einstellungen-Optionen-Richtlinien">Überschrift 1</text:span> und danach <text:span text:style-name="Benutzerführung-Menüabfolgen-Schaltflächen">Ändern</text:span> auswählen.</text:p>
        </text:list-item>
        <text:list-item>
          <text:p text:style-name="P169">Auf dem Reiter <text:span text:style-name="Benutzerführung-Menüabfolgen-Schaltflächen">Textfluss</text:span> im Bereich <text:span text:style-name="Benutzerführung-Menüabfolgen-Schaltflächen">Umbrüche</text:span> die Optionen</text:p>
          <text:list>
            <text:list-item>
              <text:p text:style-name="P169"><text:span text:style-name="Einstellungen-Optionen-Richtlinien">Einfügen, Typ: Seite, Position: Vor</text:span></text:p>
            </text:list-item>
            <text:list-item>
              <text:p text:style-name="P169"><text:span text:style-name="Einstellungen-Optionen-Richtlinien">Mit Seitenvorlage: Standard</text:span></text:p>
            </text:list-item>
            <text:list-item>
              <text:p text:style-name="P169"><text:span text:style-name="Einstellungen-Optionen-Richtlinien">Seitennummer: 1</text:span></text:p>
            </text:list-item>
          </text:list>
          <text:p text:style-name="P169">anwählen <text:span text:style-name="T193">und entsprechend einstellen</text:span>.</text:p>
          <text:p text:style-name="P169"><draw:frame draw:style-name="fr1" draw:name="Rahmen40" text:anchor-type="as-char" svg:width="11.599cm" draw:z-index="42"><draw:text-box fo:min-height="2.14cm"><text:p text:style-name="Illustration"><draw:frame draw:style-name="fr5" draw:name="Bild37" text:anchor-type="as-char" svg:width="11.599cm" style:rel-width="100%" svg:height="2.14cm" style:rel-height="scale" draw:z-index="43"><draw:image xlink:href="Pictures/100002010000022400000065A17EA35ACA38BA52.png" xlink:type="simple" xlink:show="embed" xlink:actuate="onLoad" loext:mime-type="image/png"/></draw:frame><text:span text:style-name="T156"><text:line-break/></text:span>Abbildung <text:sequence text:ref-name="refIllustration31" text:name="Illustration" text:formula="ooow:Illustration+1" style:num-format="1">32</text:sequence>: Seitennummerierung neu beginnen</text:p></draw:text-box></draw:frame></text:p>
        </text:list-item>
      </text:list>
      <text:list xml:id="list125511125139728" text:continue-list="list125510535511836" text:style-name="Outline">
        <text:list-item>
          <text:h text:style-name="P112" text:outline-level="1"><text:bookmark-start text:name="__RefHeading__1716_119482906"/><text:span text:style-name="T108">Erzeugung von ePub</text:span>-<text:span text:style-name="T109">Dokumenten mit LibreOffice</text:span><text:bookmark-end text:name="__RefHeading__1716_119482906"/></text:h>
        </text:list-item>
      </text:list>
      <text:p text:style-name="P172"><text:span text:style-name="T204">A</text:span><text:span text:style-name="T205">b Version 6 beherrscht</text:span><text:span text:style-name="T215"> </text:span><text:span text:style-name="Sans-Fett"><text:span text:style-name="T110">LibreOffice Writer</text:span></text:span><text:span text:style-name="T110"> den ePub-Export mit Bordmitteln, allerdings mit einigen Einschränkungen. So werden Endnoten und Verzeichnisse ignoriert (Stand Version 6.3.4). Planen Sie ein Dokument im ePub-Format zu veröffentlichen, sollten Sie auf </text:span><text:span text:style-name="T204">V</text:span><text:span text:style-name="T210">erzeichnisse</text:span><text:span text:style-name="T110"> verzichten und statt Endnoten Fußnoten verwenden.</text:span></text:p>
      <text:list xml:id="list125510696890830" text:continue-numbering="true" text:style-name="Outline">
        <text:list-item>
          <text:list>
            <text:list-item>
              <text:h text:style-name="P126" text:outline-level="2"><text:bookmark-start text:name="__RefHeading___Toc3575_950036693"/>ePub exportieren<text:span text:style-name="Überschrift_20_2"><text:span text:style-name="T109"><text:note text:id="ftn5" text:note-class="footnote"><text:note-citation>5</text:note-citation><text:note-body><text:p text:style-name="P103">Siehe auch <text:a xlink:type="simple" xlink:href="https://help.libreoffice.org/6.1/de/text/shared/01/ref_epub_export.html" text:style-name="Internet_20_link" text:visited-style-name="Visited_20_Internet_20_Link">https://help.libreoffice.org/6.1/de/text/shared/01/ref_epub_export.html</text:a></text:p></text:note-body></text:note></text:span></text:span><text:bookmark-end text:name="__RefHeading___Toc3575_950036693"/></text:h>
            </text:list-item>
          </text:list>
        </text:list-item>
      </text:list>
      <text:list xml:id="list125511360137081" text:continue-list="list125511246127225" text:style-name="Aufzählungszeichen">
        <text:list-item>
          <text:p text:style-name="P170">Erstellen Sie Ihr Dokument mit der <text:span text:style-name="T150">V</text:span>orlage <text:span text:style-name="Sans-Fett">Lang</text:span>.</text:p>
        </text:list-item>
        <text:list-item>
          <text:p text:style-name="P154"><text:span text:style-name="T216">Ergänzen Sie in den Dokumenteigenschaften unter Menü </text:span><text:span text:style-name="Benutzerführung-Menüabfolgen-Schaltflächen"><text:span text:style-name="T216">Datei | Eigenschaften... | Beschreibung</text:span></text:span><text:span text:style-name="T216"> </text:span><text:span text:style-name="T207">g</text:span><text:span text:style-name="T206">egebenenfalls</text:span><text:span text:style-name="T216"> veröffentlichungsrelevante Informationen.</text:span></text:p>
        </text:list-item>
        <text:list-item>
          <text:p text:style-name="P155"><text:span text:style-name="T204">D</text:span><text:span text:style-name="T206">ie Exportfunktion finden Sie unter Menü</text:span><text:span text:style-name="T217"> </text:span><text:span text:style-name="Benutzerführung-Menüabfolgen-Schaltflächen"><text:span text:style-name="T218">D</text:span></text:span><text:span text:style-name="Benutzerführung-Menüabfolgen-Schaltflächen"><text:span text:style-name="T219">atei | Exportieren als</text:span></text:span><text:span text:style-name="Benutzerführung-Menüabfolgen-Schaltflächen"><text:span text:style-name="T99"> | ePub-Dokument exportieren…</text:span></text:span><text:span text:style-name="Benutzerführung-Menüabfolgen-Schaltflächen"><text:span text:style-name="T100">.</text:span></text:span></text:p>
          <text:p text:style-name="P171"><text:soft-page-break/><draw:frame draw:style-name="fr1" draw:name="Rahmen41" text:anchor-type="as-char" svg:width="13.06cm" draw:z-index="44"><draw:text-box fo:min-height="2.379cm"><text:p text:style-name="Illustration"><draw:frame draw:style-name="fr5" draw:name="Bild43" text:anchor-type="as-char" svg:width="13.06cm" style:rel-width="100%" svg:height="2.379cm" style:rel-height="scale" draw:z-index="45"><draw:image xlink:href="Pictures/100002010000029200000078A27FE4D106DD5F9B.png" xlink:type="simple" xlink:show="embed" xlink:actuate="onLoad" loext:mime-type="image/png"/></draw:frame><text:span text:style-name="T156"><text:line-break/></text:span>Abbildung <text:sequence text:ref-name="refIllustration32" text:name="Illustration" text:formula="ooow:Illustration+1" style:num-format="1">33</text:sequence>: ePub-Export in LibreOffice Writer</text:p></draw:text-box></draw:frame></text:p>
        </text:list-item>
        <text:list-item>
          <text:p text:style-name="P156"><text:span text:style-name="T101">Im Dialogfenster </text:span><text:span text:style-name="Benutzerführung-Menüabfolgen-Schaltflächen"><text:span text:style-name="T101">EPUB-Export</text:span></text:span><text:span text:style-name="T101"> können Sie weitere Einstellungen </text:span><text:span text:style-name="T102">wie EPUB-Version, Trenn- und Layoutmethode und </text:span><text:span text:style-name="T101"><text:s/>vornehmen. </text:span><text:span text:style-name="T102">Die </text:span><text:span text:style-name="T208">Standardeinstellungen können so übernommen werden, passen Sie </text:span><text:span text:style-name="T209">falls notwendig </text:span><text:span text:style-name="T208">nur die Metadaten an:</text:span></text:p>
          <text:p text:style-name="P148"><text:span text:style-name="T103"><draw:frame draw:style-name="fr4" draw:name="Bild44" text:anchor-type="as-char" svg:width="8.271cm" svg:height="6.511cm" draw:z-index="74"><draw:image xlink:href="Pictures/1000020100000271000001EC9621602904CEF507.png" xlink:type="simple" xlink:show="embed" xlink:actuate="onLoad" loext:mime-type="image/png"/></draw:frame></text:span></text:p>
        </text:list-item>
      </text:list>
      <text:list xml:id="list125510492598756" text:continue-list="list125510696890830" text:style-name="Outline">
        <text:list-item>
          <text:list>
            <text:list-item>
              <text:h text:style-name="P125" text:outline-level="2"><text:bookmark-start text:name="__RefHeading__1722_119482906"/>Empfehlungen für Reader-A<text:span text:style-name="T142">pp</text:span>s<text:bookmark-end text:name="__RefHeading__1722_119482906"/></text:h>
              <text:list>
                <text:list-item>
                  <text:h text:style-name="P131" text:outline-level="3"><text:bookmark-start text:name="__RefHeading__1724_119482906"/>Android<text:bookmark-end text:name="__RefHeading__1724_119482906"/></text:h>
                </text:list-item>
              </text:list>
            </text:list-item>
          </text:list>
        </text:list-item>
      </text:list>
      <text:p text:style-name="P50">Für Android <text:span text:style-name="T143">gibt es</text:span> <text:span text:style-name="T144">zur Zeit</text:span> <text:span text:style-name="T143">vier</text:span> Apps, <text:span text:style-name="T143">die das ePub-Layout gut bis sehr gut darstellen, von denen drei allerdings kleinere bis größere Mängel vorweisen. Nur beim </text:span><text:span text:style-name="Eigen-Produktnamen"><text:span text:style-name="T143">Gitden Reader</text:span></text:span><text:span text:style-name="T143"> muss man keine Abstriche machen, sodass dieser uneingeschränkt empfohlen werden kann.</text:span></text:p>
      <table:table table:name="Tabelle4" table:style-name="Tabelle4">
        <table:table-column table:style-name="Tabelle4.A"/>
        <table:table-column table:style-name="Tabelle4.B"/>
        <table:table-column table:style-name="Tabelle4.C"/>
        <table:table-column table:style-name="Tabelle4.D"/>
        <table:table-column table:style-name="Tabelle4.E"/>
        <table:table-header-rows>
          <table:table-row>
            <table:table-cell table:style-name="Tabelle4.A1" office:value-type="string">
              <text:p text:style-name="P85">Name</text:p>
            </table:table-cell>
            <table:table-cell table:style-name="Tabelle4.A1" office:value-type="string">
              <text:p text:style-name="P85">Version</text:p>
            </table:table-cell>
            <table:table-cell table:style-name="Tabelle4.A1" office:value-type="string">
              <text:p text:style-name="P85">Hersteller</text:p>
            </table:table-cell>
            <table:table-cell table:style-name="Tabelle4.A1" office:value-type="string">
              <text:p text:style-name="P86">+</text:p>
            </table:table-cell>
            <table:table-cell table:style-name="Tabelle4.E1" office:value-type="string">
              <text:p text:style-name="P85">-</text:p>
            </table:table-cell>
          </table:table-row>
        </table:table-header-rows>
        <table:table-row>
          <table:table-cell table:style-name="Tabelle4.A2" office:value-type="string">
            <text:p text:style-name="P75"><text:a xlink:type="simple" xlink:href="https://play.google.com/store/apps/details?id=com.gitden.epub.reader.app" text:style-name="Internet_20_link" text:visited-style-name="Visited_20_Internet_20_Link">Gitden </text:a><text:a xlink:type="simple" xlink:href="https://play.google.com/store/apps/details?id=com.gitden.epub.reader.app" text:style-name="Internet_20_link" text:visited-style-name="Visited_20_Internet_20_Link">Reader</text:a></text:p>
          </table:table-cell>
          <table:table-cell table:style-name="Tabelle4.A2" office:value-type="string">
            <text:p text:style-name="P76">4.4.9a</text:p>
          </table:table-cell>
          <table:table-cell table:style-name="Tabelle4.A2" office:value-type="string">
            <text:p text:style-name="P75"><text:a xlink:type="simple" xlink:href="https://play.google.com/store/apps/developer?id=Gitden+Inc." text:style-name="Internet_20_link" text:visited-style-name="Visited_20_Internet_20_Link">Gitden Inc.</text:a></text:p>
          </table:table-cell>
          <table:table-cell table:style-name="Tabelle4.A2" office:value-type="string">
            <text:p text:style-name="P83">Sehr gute Layoutumsetzung<text:span text:style-name="T112"> </text:span><text:span text:style-name="T113">(</text:span><text:span text:style-name="T114">vgl.</text:span><text:span text:style-name="T113"> Calibre-Reader).</text:span></text:p>
            <text:p text:style-name="P83">Spielt Videos ab.</text:p>
            <text:p text:style-name="P83">Schnellzugriff auf das Inhaltsverzeichnis.</text:p>
            <text:p text:style-name="P83">Text <text:span text:style-name="T145">kann</text:span> markier<text:span text:style-name="T145">t werden</text:span>.</text:p>
            <text:p text:style-name="P83">Lesezeichen<text:span text:style-name="T145">verwaltung</text:span>.</text:p>
            <text:p text:style-name="P83">Kommentarfunktion.</text:p>
            <text:p text:style-name="P77">Beste Reader-App!</text:p>
          </table:table-cell>
          <table:table-cell table:style-name="Tabelle4.E2" office:value-type="string">
            <text:p text:style-name="P78"/>
          </table:table-cell>
        </table:table-row>
        <table:table-row>
          <table:table-cell table:style-name="Tabelle4.A2" office:value-type="string">
            <text:p text:style-name="P76"><text:a xlink:type="simple" xlink:href="http://is.gd/nKKXwq" text:style-name="Internet_20_link" text:visited-style-name="Visited_20_Internet_20_Link">Ebook Reader</text:a></text:p>
          </table:table-cell>
          <table:table-cell table:style-name="Tabelle4.A2" office:value-type="string">
            <text:p text:style-name="P76">4.07</text:p>
          </table:table-cell>
          <table:table-cell table:style-name="Tabelle4.A2" office:value-type="string">
            <text:p text:style-name="P83"><text:a xlink:type="simple" xlink:href="https://play.google.com/store/apps/developer?id=eBooks.com" text:style-name="Internet_20_link" text:visited-style-name="Visited_20_Internet_20_Link"><text:span text:style-name="T146">eBooks.com</text:span></text:a></text:p>
          </table:table-cell>
          <table:table-cell table:style-name="Tabelle4.A2" office:value-type="string">
            <text:p text:style-name="P83">Spielt Videos ab.</text:p>
            <text:p text:style-name="P83">Schnellzugriff auf das <text:soft-page-break/>Inhaltsverzeichnis.</text:p>
            <text:p text:style-name="P83">Text <text:span text:style-name="T145">kann</text:span> markier<text:span text:style-name="T145">t werden</text:span>.</text:p>
            <text:p text:style-name="P83">Lesezeichen<text:span text:style-name="T145">verwaltung</text:span>.</text:p>
            <text:p text:style-name="P83">Kommentarfunktion.</text:p>
          </table:table-cell>
          <table:table-cell table:style-name="Tabelle4.E2" office:value-type="string">
            <text:p text:style-name="P79">Stellt Monoschrift nicht dar.</text:p>
          </table:table-cell>
        </table:table-row>
        <table:table-row>
          <table:table-cell table:style-name="Tabelle4.A2" office:value-type="string">
            <text:p text:style-name="P76"><text:a xlink:type="simple" xlink:href="https://play.google.com/store/apps/details?id=vn.com.tma.ebookreader" text:style-name="Internet_20_link" text:visited-style-name="Visited_20_Internet_20_Link">ePub3 Reader</text:a></text:p>
          </table:table-cell>
          <table:table-cell table:style-name="Tabelle4.A2" office:value-type="string">
            <text:p text:style-name="P76">1.3</text:p>
          </table:table-cell>
          <table:table-cell table:style-name="Tabelle4.A2" office:value-type="string">
            <text:p text:style-name="P80"><text:a xlink:type="simple" xlink:href="https://play.google.com/store/apps/developer?id=TMA+Mobile+Solutions" text:style-name="Internet_20_link" text:visited-style-name="Visited_20_Internet_20_Link">TMA Mobile Solutions</text:a></text:p>
          </table:table-cell>
          <table:table-cell table:style-name="Tabelle4.A2" office:value-type="string">
            <text:p text:style-name="P83">Sehr gute Layoutumsetzung<text:span text:style-name="T112"> </text:span><text:span text:style-name="T113">(</text:span><text:span text:style-name="T114">vgl.</text:span><text:span text:style-name="T113"> Calibre-Reader).</text:span></text:p>
            <text:p text:style-name="P83">Spielt Videos ab.</text:p>
            <text:p text:style-name="P83">Text <text:span text:style-name="T145">kann</text:span> markier<text:span text:style-name="T145">t werden</text:span>.</text:p>
            <text:p text:style-name="P83">Lesezeichen<text:span text:style-name="T145">verwaltung</text:span>.</text:p>
            <text:p text:style-name="P83">Kommentarfunktion.</text:p>
          </table:table-cell>
          <table:table-cell table:style-name="Tabelle4.E2" office:value-type="string">
            <text:p text:style-name="P81">Stellt Titelseite ans Ende des Dokuments.</text:p>
            <text:p text:style-name="P79">Navigation über Schnellzugriff fehlerhaft.</text:p>
            <text:p text:style-name="P79">Verlinkung<text:span text:style-name="T147">en des Inhaltsverzeichnisses</text:span> funktionier<text:span text:style-name="T147">en</text:span> nicht.</text:p>
          </table:table-cell>
        </table:table-row>
        <table:table-row>
          <table:table-cell table:style-name="Tabelle4.A2" office:value-type="string">
            <text:p text:style-name="P76"><text:a xlink:type="simple" xlink:href="http://is.gd/0OCrhW" text:style-name="Internet_20_link" text:visited-style-name="Visited_20_Internet_20_Link">Skoob</text:a></text:p>
          </table:table-cell>
          <table:table-cell table:style-name="Tabelle4.A2" office:value-type="string">
            <text:p text:style-name="P76">1.2.1</text:p>
          </table:table-cell>
          <table:table-cell table:style-name="Tabelle4.A2" office:value-type="string">
            <text:p text:style-name="P76"><text:a xlink:type="simple" xlink:href="https://play.google.com/store/apps/developer?id=S2Apps.com" text:style-name="Internet_20_link" text:visited-style-name="Visited_20_Internet_20_Link">S2Apps.com</text:a></text:p>
          </table:table-cell>
          <table:table-cell table:style-name="Tabelle4.A2" office:value-type="string">
            <text:p text:style-name="P83"><text:span text:style-name="T115">Sehr gute</text:span><text:span text:style-name="T112"> Layoutumsetzung </text:span><text:span text:style-name="T113">(</text:span><text:span text:style-name="T114">vgl.</text:span><text:span text:style-name="T113"> Calibre-Reader).</text:span></text:p>
            <text:p text:style-name="P83">Schnellzugriff auf das Inhaltsverzeichnis.</text:p>
          </table:table-cell>
          <table:table-cell table:style-name="Tabelle4.E2" office:value-type="string">
            <text:p text:style-name="P83"><text:span text:style-name="T116">Spielt </text:span><text:span text:style-name="T117">Video</text:span><text:span text:style-name="T116">s</text:span><text:span text:style-name="T117"> nicht ab</text:span><text:span text:style-name="T112">.</text:span></text:p>
            <text:p text:style-name="P83">Text lässt sich nicht markieren.</text:p>
            <text:p text:style-name="P83"><text:span text:style-name="T111">Keine Lesezeichen</text:span><text:span text:style-name="T118">verwaltung</text:span><text:span text:style-name="T117">.</text:span></text:p>
            <text:p text:style-name="P82">Keine Kommentarfunktion.</text:p>
          </table:table-cell>
        </table:table-row>
      </table:table>
      <text:p text:style-name="P88">Tabelle <text:sequence text:ref-name="refTable2" text:name="Table" text:formula="ooow:Table+1" style:num-format="1">3</text:sequence>: Empfohlene Android-Reader</text:p>
      <text:list xml:id="list125510865436578" text:continue-numbering="true" text:style-name="Outline">
        <text:list-item>
          <text:list>
            <text:list-item>
              <text:list>
                <text:list-item>
                  <text:h text:style-name="P131" text:outline-level="3"><text:bookmark-start text:name="__RefHeading__1726_119482906"/><text:span text:style-name="T148">i</text:span>OS<text:bookmark-end text:name="__RefHeading__1726_119482906"/></text:h>
                </text:list-item>
              </text:list>
            </text:list-item>
          </text:list>
        </text:list-item>
      </text:list>
      <text:p text:style-name="P49">Die produzierten <text:span text:style-name="T51">ePub-Dateien</text:span> <text:span text:style-name="T162">werden in</text:span> <text:span text:style-name="Sans-Fett">iB</text:span><text:span text:style-name="Sans-Fett"><text:span text:style-name="T148">ooks</text:span></text:span> inkl<text:span text:style-name="T181">usive</text:span> multimedialen Inhalten problemlos dargestellt.</text:p>
    </office:text>
  </office:body>
</office:document-content>
</file>

<file path=styles.xml><?xml version="1.0" encoding="utf-8"?>
<office:document-styles xmlns:officeooo="http://openoffice.org/2009/office" xmlns:grddl="http://www.w3.org/2003/g/data-view#" xmlns:xhtml="http://www.w3.org/1999/xhtml"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font-face-decls>
    <style:font-face style:name="OpenSymbol" svg:font-family="OpenSymbol" style:font-charset="x-symbol"/>
    <style:font-face style:name="StarSymbol" svg:font-family="StarSymbol" style:font-charset="x-symbol"/>
    <style:font-face style:name="Lohit Hindi1" svg:font-family="'Lohit Hindi'"/>
    <style:font-face style:name="Courier New" svg:font-family="'Courier New'" style:font-family-generic="modern" style:font-pitch="fixed"/>
    <style:font-face style:name="FreeMono1" svg:font-family="FreeMono" style:font-adornments="Oblique" style:font-family-generic="modern" style:font-pitch="fixed"/>
    <style:font-face style:name="FreeMono" svg:font-family="FreeMono" style:font-adornments="Standard" style:font-family-generic="modern" style:font-pitch="fixed"/>
    <style:font-face style:name="Liberation Mono" svg:font-family="'Liberation Mono'" style:font-family-generic="modern" style:font-pitch="fixed"/>
    <style:font-face style:name="EB Garamond1" svg:font-family="'EB Garamond'" style:font-adornments="Fett" style:font-pitch="variable"/>
    <style:font-face style:name="EB Garamond2" svg:font-family="'EB Garamond'" style:font-adornments="Kursiv" style:font-pitch="variable"/>
    <style:font-face style:name="EB Garamond" svg:font-family="'EB Garamond'" style:font-adornments="Standard" style:font-pitch="variable"/>
    <style:font-face style:name="Gudea1" svg:font-family="Gudea" style:font-adornments="Kursiv" style:font-pitch="variable"/>
    <style:font-face style:name="Gudea" svg:font-family="Gudea" style:font-adornments="Standard" style:font-pitch="variable"/>
    <style:font-face style:name="Liberation Serif" svg:font-family="'Liberation Serif'" style:font-family-generic="roman" style:font-pitch="variable"/>
    <style:font-face style:name="Liberation Sans" svg:font-family="'Liberation Sans'" style:font-family-generic="swiss" style:font-pitch="variable"/>
    <style:font-face style:name="Liberation Sans2" svg:font-family="'Liberation Sans'" style:font-adornments="Fett" style:font-family-generic="swiss" style:font-pitch="variable"/>
    <style:font-face style:name="Liberation Sans1" svg:font-family="'Liberation Sans'" style:font-adornments="Standard" style:font-family-generic="swiss" style:font-pitch="variable"/>
    <style:font-face style:name="DejaVu Sans" svg:font-family="'DejaVu Sans'" style:font-family-generic="system" style:font-pitch="variable"/>
    <style:font-face style:name="Lohit Hindi" svg:font-family="'Lohit Hindi'" style:font-family-generic="system" style:font-pitch="variable"/>
  </office:font-face-decls>
  <office:styles>
    <style:default-style style:family="graphic">
      <style:graphic-properties svg:stroke-color="#3465af"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de" fo:country="DE" style:letter-kerning="true" style:font-name-asian="DejaVu Sans" style:font-size-asian="10.5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de" fo:country="DE" style:letter-kerning="true" style:font-name-asian="DejaVu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style:writing-mode="page"/>
      <style:text-properties style:font-name="Gudea" fo:font-family="Gudea" style:font-style-name="Standard" style:font-pitch="variable" fo:font-size="11pt" officeooo:rsid="0007d581" style:font-size-asian="10.5pt"/>
    </style:style>
    <style:style style:name="Heading" style:family="paragraph" style:parent-style-name="Standard" style:next-style-name="Text_20_body" style:auto-update="true" style:list-style-name="" style:class="text">
      <loext:graphic-properties draw:fill="none" draw:fill-color="#729fcf"/>
      <style:paragraph-properties fo:margin-top="0.423cm" fo:margin-bottom="0.212cm" loext:contextual-spacing="false" fo:background-color="transparent" fo:keep-with-next="always" style:writing-mode="page">
        <style:tab-stops/>
      </style:paragraph-properties>
      <style:text-properties style:font-name="EB Garamond" fo:font-family="'EB Garamond'" style:font-style-name="Standard" style:font-pitch="variable" fo:font-size="18pt" fo:font-weight="bold" style:font-name-asian="DejaVu Sans" style:font-family-asian="'DejaVu Sans'" style:font-family-generic-asian="system" style:font-pitch-asian="variable" style:font-size-asian="14pt" style:font-name-complex="Lohit Hindi" style:font-family-complex="'Lohit Hind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writing-mode="page"/>
      <style:text-properties style:font-size-asian="10.5pt"/>
    </style:style>
    <style:style style:name="List" style:family="paragraph" style:parent-style-name="Text_20_body" style:class="list">
      <style:paragraph-properties style:writing-mode="page"/>
      <style:text-properties style:font-size-asian="12pt" style:font-name-complex="Lohit Hindi1" style:font-family-complex="'Lohit Hindi'"/>
    </style:style>
    <style:style style:name="Caption" style:family="paragraph" style:parent-style-name="Standard" style:class="extra">
      <style:paragraph-properties fo:margin-top="0.212cm" fo:margin-bottom="0.212cm" loext:contextual-spacing="false" text:number-lines="false" text:line-number="0" style:writing-mode="page"/>
      <style:text-properties fo:color="#666666" fo:font-size="10pt" fo:font-style="normal" style:font-size-asian="12pt" style:font-style-asian="italic" style:font-weight-asian="normal" style:font-name-complex="Lohit Hindi1" style:font-family-complex="'Lohit Hindi'" style:font-size-complex="12pt" style:font-style-complex="italic"/>
    </style:style>
    <style:style style:name="Index" style:family="paragraph" style:parent-style-name="Standard" style:next-style-name="Text_20_body" style:class="index">
      <style:paragraph-properties text:number-lines="false" text:line-number="0" style:writing-mode="page"/>
      <style:text-properties style:font-size-asian="12pt" style:font-name-complex="Lohit Hindi1" style:font-family-complex="'Lohit Hindi'"/>
    </style:style>
    <style:style style:name="Quotations" style:family="paragraph" style:parent-style-name="Standard" style:class="html">
      <style:paragraph-properties style:writing-mode="page"/>
      <style:text-properties style:font-size-asian="10.5pt"/>
    </style:style>
    <style:style style:name="Title" style:family="paragraph" style:next-style-name="Text" style:auto-update="true" style:default-outline-level="" style:class="chapter">
      <style:paragraph-properties fo:text-align="start" style:justify-single-word="false" style:shadow="none" style:writing-mode="page"/>
      <style:text-properties fo:font-variant="normal" fo:text-transform="none" style:font-name="EB Garamond1" fo:font-family="'EB Garamond'" style:font-style-name="Fett" style:font-pitch="variable" fo:font-size="22pt" fo:font-style="normal" fo:font-weight="bold" style:font-size-asian="18pt" style:font-weight-asian="normal" style:font-size-complex="18pt" style:font-weight-complex="bold"/>
    </style:style>
    <style:style style:name="Subtitle" style:family="paragraph" style:hidden="true"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Heading_20_1" style:display-name="Heading 1" style:family="paragraph" style:parent-style-name="Heading" style:next-style-name="Text_20_body" style:default-outline-level="1" style:list-style-name="Outline" style:class="text">
      <style:paragraph-properties fo:padding="0.049cm" fo:border-left="none" fo:border-right="none" fo:border-top="none" fo:border-bottom="0.99pt solid #b20011" style:shadow="none" style:writing-mode="page"/>
      <style:text-properties fo:font-variant="normal" fo:text-transform="none" fo:font-size="18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list-style-name="Outline" style:class="text">
      <style:paragraph-properties style:writing-mode="page"/>
      <style:text-properties fo:font-size="16pt" fo:font-style="normal" fo:font-weight="bold" style:font-size-asian="14pt" style:font-style-asian="italic" style:font-weight-asian="normal" style:font-size-complex="14pt" style:font-style-complex="italic" style:font-weight-complex="bold"/>
    </style:style>
    <style:style style:name="Heading_20_3" style:display-name="Heading 3" style:family="paragraph" style:parent-style-name="Heading" style:next-style-name="Text_20_body" style:default-outline-level="3" style:list-style-name="Outline" style:class="text">
      <style:paragraph-properties style:writing-mode="page"/>
      <style:text-properties fo:font-size="14pt" fo:font-style="normal" fo:font-weight="bold" style:font-size-asian="14pt" style:font-weight-asian="bold" style:font-size-complex="14pt" style:font-weight-complex="bold"/>
    </style:style>
    <style:style style:name="Signature" style:family="paragraph" style:parent-style-name="Standard" style:next-style-name="Text_20_body" style:class="text">
      <style:paragraph-properties fo:margin-top="0cm" fo:margin-bottom="0.21cm" loext:contextual-spacing="false" text:number-lines="false" text:line-number="0" style:vertical-align="top" style:writing-mode="page"/>
      <style:text-properties fo:color="#666666" fo:font-size="10pt" style:font-size-asian="10.5pt"/>
    </style:style>
    <style:style style:name="Contents_20_Heading" style:display-name="Contents Heading" style:family="paragraph" style:parent-style-name="Heading" style:class="index">
      <loext:graphic-properties draw:fill="none" draw:fill-color="#729fcf"/>
      <style:paragraph-properties fo:margin-left="0cm" fo:margin-right="0cm" fo:text-indent="0cm" style:auto-text-indent="false" fo:background-color="transparent" fo:padding="0.049cm" fo:border-left="none" fo:border-right="none" fo:border-top="none" fo:border-bottom="0.99pt solid #b20011" style:shadow="none" text:number-lines="false" text:line-number="0" style:writing-mode="page"/>
      <style:text-properties fo:font-variant="normal" fo:text-transform="none" fo:font-size="18pt" fo:font-weight="bold" style:font-size-asian="16pt" style:font-weight-asian="bold" style:font-size-complex="16pt" style:font-weight-complex="bold"/>
    </style:style>
    <style:style style:name="Contents_20_1" style:display-name="Contents 1" style:family="paragraph" style:parent-style-name="Index" style:class="index" style:master-page-name="">
      <style:paragraph-properties fo:margin-left="0.7cm" fo:margin-right="0cm" fo:margin-top="0.199cm" fo:margin-bottom="0cm" loext:contextual-spacing="false" fo:text-indent="-0.7cm" style:auto-text-indent="false" style:page-number="auto" style:writing-mode="page">
        <style:tab-stops>
          <style:tab-stop style:position="17cm" style:type="right" style:leader-style="dotted" style:leader-text="."/>
        </style:tab-stops>
      </style:paragraph-properties>
      <style:text-properties style:font-name="Gudea" fo:font-family="Gudea" style:font-style-name="Standard" style:font-pitch="variable"/>
    </style:style>
    <style:style style:name="Contents_20_2" style:display-name="Contents 2" style:family="paragraph" style:parent-style-name="Index" style:class="index">
      <style:paragraph-properties fo:margin-left="1.7cm" fo:margin-right="0cm" fo:margin-top="0.101cm" fo:margin-bottom="0cm" loext:contextual-spacing="false" fo:text-indent="-1cm" style:auto-text-indent="false">
        <style:tab-stops>
          <style:tab-stop style:position="16.501cm" style:type="right" style:leader-style="dotted" style:leader-text="."/>
        </style:tab-stops>
      </style:paragraph-properties>
      <style:text-properties fo:font-variant="normal" fo:text-transform="none"/>
    </style:style>
    <style:style style:name="Contents_20_3" style:display-name="Contents 3" style:family="paragraph" style:parent-style-name="Index" style:class="index">
      <style:paragraph-properties fo:margin-left="3.2cm" fo:margin-right="0cm" fo:text-indent="-1.499cm" style:auto-text-indent="false">
        <style:tab-stops>
          <style:tab-stop style:position="16.002cm" style:type="right" style:leader-style="dotted" style:leader-text="."/>
        </style:tab-stops>
      </style:paragraph-properties>
      <style:text-properties style:font-name="Liberation Sans1" fo:font-family="'Liberation Sans'" style:font-style-name="Standard" style:font-family-generic="swiss" style:font-pitch="variable" fo:font-weight="normal"/>
    </style:style>
    <style:style style:name="Bibliography_20_Heading" style:display-name="Bibliography Heading" style:family="paragraph" style:class="index">
      <style:paragraph-properties fo:margin-left="0cm" fo:margin-right="0cm" fo:text-indent="0cm" style:auto-text-indent="false" fo:padding="0.049cm" fo:border-left="none" fo:border-right="none" fo:border-top="none" fo:border-bottom="0.99pt solid #b20011" style:shadow="none" text:number-lines="false" text:line-number="0" style:writing-mode="page"/>
      <style:text-properties fo:font-variant="normal" fo:text-transform="none" style:font-name="EB Garamond1" fo:font-family="'EB Garamond'" style:font-style-name="Fett" style:font-pitch="variable" fo:font-size="16pt" fo:font-weight="bold" style:font-size-asian="16pt" style:font-weight-asian="bold" style:font-size-complex="16pt" style:font-weight-complex="bold"/>
    </style:style>
    <style:style style:name="Bibliography_20_1" style:display-name="Bibliography 1" style:family="paragraph" style:parent-style-name="Index" style:class="index">
      <style:paragraph-properties fo:margin-left="0cm" fo:margin-right="0cm" fo:text-indent="0cm" style:auto-text-indent="false" style:writing-mode="page">
        <style:tab-stops>
          <style:tab-stop style:position="17cm" style:type="right" style:leader-style="dotted" style:leader-text="."/>
        </style:tab-stops>
      </style:paragraph-properties>
    </style:style>
    <style:style style:name="Header_20_and_20_Footer" style:display-name="Header and Footer" style:family="paragraph" style:parent-style-name="Standard" style:class="extra">
      <style:paragraph-properties text:number-lines="false" text:line-number="0">
        <style:tab-stops>
          <style:tab-stop style:position="8.795cm" style:type="center"/>
          <style:tab-stop style:position="17.59cm" style:type="right"/>
        </style:tab-stops>
      </style:paragraph-properties>
    </style:style>
    <style:style style:name="Header" style:family="paragraph" style:parent-style-name="Standard" style:class="extra">
      <loext:graphic-properties draw:fill="none" draw:fill-color="#729fcf"/>
      <style:paragraph-properties fo:background-color="transparent" text:number-lines="false" text:line-number="0" style:writing-mode="page">
        <style:tab-stops>
          <style:tab-stop style:position="8.5cm" style:type="center"/>
          <style:tab-stop style:position="17cm" style:type="right"/>
        </style:tab-stops>
      </style:paragraph-properties>
      <style:text-properties style:font-name="Gudea1" fo:font-family="Gudea" style:font-style-name="Kursiv" style:font-pitch="variable" fo:font-size="10pt" fo:font-style="italic" style:font-size-asian="10.5pt"/>
    </style:style>
    <style:style style:name="Footer" style:family="paragraph" style:parent-style-name="Standard" style:class="extra">
      <style:paragraph-properties style:shadow="none" text:number-lines="false" text:line-number="0" style:writing-mode="page">
        <style:tab-stops>
          <style:tab-stop style:position="8.5cm" style:type="center"/>
          <style:tab-stop style:position="17cm" style:type="right"/>
        </style:tab-stops>
      </style:paragraph-properties>
      <style:text-properties style:font-name="Gudea1" fo:font-family="Gudea" style:font-style-name="Kursiv" style:font-pitch="variable" fo:font-size="10pt" fo:font-style="italic" style:font-size-asian="10.5pt"/>
    </style:style>
    <style:style style:name="Text" style:family="paragraph" style:hidden="true" style:parent-style-name="Caption" style:class="extra"/>
    <style:style style:name="Titel_28_Deckblatt_29_" style:display-name="Titel(Deckblatt)" style:family="paragraph" style:hidden="true" style:parent-style-name="Title">
      <style:text-properties style:font-weight-asian="normal"/>
    </style:style>
    <style:style style:name="Footnote" style:family="paragraph" style:parent-style-name="Standard" style:class="extra">
      <style:paragraph-properties fo:margin-left="0.598cm" fo:margin-right="0cm" fo:text-indent="-0.598cm" style:auto-text-indent="false" style:shadow="none" text:number-lines="false" text:line-number="0" style:writing-mode="page"/>
      <style:text-properties fo:font-size="10pt" style:font-size-asian="10pt" style:font-size-complex="10pt"/>
    </style:style>
    <style:style style:name="Table_20_Contents" style:display-name="Table Contents" style:family="paragraph" style:parent-style-name="Standard" style:class="extra">
      <style:paragraph-properties text:number-lines="false" text:line-number="0" style:writing-mode="page"/>
      <style:text-properties style:font-size-asian="10.5pt"/>
    </style:style>
    <style:style style:name="Table_20_Heading" style:display-name="Table Heading" style:family="paragraph" style:parent-style-name="Table_20_Contents" style:class="extra">
      <style:paragraph-properties fo:margin-top="0.4cm" fo:margin-bottom="0.199cm" loext:contextual-spacing="false" fo:text-align="start" style:justify-single-word="false" text:number-lines="false" text:line-number="0" style:writing-mode="page"/>
      <style:text-properties fo:font-weight="bold" style:font-size-asian="10.5pt" style:font-weight-asian="bold" style:font-weight-complex="bold"/>
    </style:style>
    <style:style style:name="Illustration" style:family="paragraph" style:parent-style-name="Caption" style:class="extra">
      <style:paragraph-properties style:writing-mode="page"/>
      <style:text-properties fo:font-size="10pt" style:font-weight-asian="normal"/>
    </style:style>
    <style:style style:name="Frame_20_contents" style:display-name="Frame contents" style:family="paragraph" style:hidden="true" style:parent-style-name="Standard" style:class="extra"/>
    <style:style style:name="Numbering_20_1" style:display-name="Numbering 1" style:family="paragraph" style:hidden="true" style:parent-style-name="List" style:list-style-name="Nummerierung_20__28_123_29_" style:class="list">
      <style:paragraph-properties fo:margin-left="1.27cm" fo:margin-right="0cm" fo:margin-top="0cm" fo:margin-bottom="0.212cm" loext:contextual-spacing="false" fo:text-indent="-0.64cm" style:auto-text-indent="false">
        <style:tab-stops/>
      </style:paragraph-properties>
    </style:style>
    <style:style style:name="Heading_20_4" style:display-name="Heading 4" style:family="paragraph" style:hidden="true" style:parent-style-name="Heading" style:next-style-name="Text_20_body" style:default-outline-level="4" style:list-style-name="Outline" style:class="text">
      <style:paragraph-properties fo:margin-top="0.212cm" fo:margin-bottom="0.212cm" loext:contextual-spacing="false"/>
      <style:text-properties fo:color="#808080" fo:font-size="95%" fo:font-style="italic" fo:font-weight="bold" style:font-size-asian="95%" style:font-style-asian="italic" style:font-weight-asian="bold" style:font-size-complex="95%" style:font-style-complex="italic" style:font-weight-complex="bold"/>
    </style:style>
    <style:style style:name="Numbering_20_1_20_Start" style:display-name="Numbering 1 Start" style:family="paragraph" style:hidden="true" style:parent-style-name="List" style:next-style-name="Numbering_20_1" style:class="list">
      <style:paragraph-properties fo:margin-left="0.635cm" fo:margin-right="0cm" fo:margin-top="0.423cm" fo:margin-bottom="0.212cm" loext:contextual-spacing="false" fo:text-indent="-0.635cm" style:auto-text-indent="false"/>
    </style:style>
    <style:style style:name="Numbering_20_1_20_Cont." style:display-name="Numbering 1 Cont." style:family="paragraph" style:hidden="true" style:parent-style-name="List" style:class="list">
      <style:paragraph-properties fo:margin-left="0.635cm" fo:margin-right="0cm" fo:margin-top="0cm" fo:margin-bottom="0.212cm" loext:contextual-spacing="false" fo:text-indent="0cm" style:auto-text-indent="false"/>
    </style:style>
    <style:style style:name="Numbering_20_1_20_End" style:display-name="Numbering 1 End" style:family="paragraph" style:hidden="true" style:parent-style-name="List" style:next-style-name="Numbering_20_1" style:class="list">
      <style:paragraph-properties fo:margin-left="0.635cm" fo:margin-right="0cm" fo:margin-top="0cm" fo:margin-bottom="0.423cm" loext:contextual-spacing="false" fo:text-indent="-0.635cm" style:auto-text-indent="false"/>
    </style:style>
    <style:style style:name="List_20_1_20_Cont." style:display-name="List 1 Cont." style:family="paragraph" style:hidden="true" style:parent-style-name="List" style:list-style-name="" style:class="list"/>
    <style:style style:name="Numbering_20_2" style:display-name="Numbering 2" style:family="paragraph" style:hidden="true" style:parent-style-name="List" style:class="list">
      <style:paragraph-properties fo:margin-top="0cm" fo:margin-bottom="0.212cm" loext:contextual-spacing="false"/>
    </style:style>
    <style:style style:name="Numbering_20_2_20_Start" style:display-name="Numbering 2 Start" style:family="paragraph" style:hidden="true" style:parent-style-name="List" style:next-style-name="Numbering_20_2" style:class="list">
      <style:paragraph-properties fo:margin-left="1.27cm" fo:margin-right="0cm" fo:margin-top="0.423cm" fo:margin-bottom="0.212cm" loext:contextual-spacing="false" fo:text-indent="-0.635cm" style:auto-text-indent="false"/>
    </style:style>
    <style:style style:name="Numbering_20_3" style:display-name="Numbering 3" style:family="paragraph" style:hidden="true" style:parent-style-name="List" style:class="list">
      <style:paragraph-properties fo:margin-left="1.905cm" fo:margin-right="0cm" fo:margin-top="0cm" fo:margin-bottom="0.212cm" loext:contextual-spacing="false" fo:text-indent="-0.635cm" style:auto-text-indent="false"/>
    </style:style>
    <style:style style:name="Numbering_20_3_20_Cont." style:display-name="Numbering 3 Cont." style:family="paragraph" style:hidden="true" style:parent-style-name="List" style:class="list">
      <style:paragraph-properties fo:margin-left="1.905cm" fo:margin-right="0cm" fo:margin-top="0cm" fo:margin-bottom="0.212cm" loext:contextual-spacing="false" fo:text-indent="0cm" style:auto-text-indent="false"/>
    </style:style>
    <style:style style:name="Numbering_20_4" style:display-name="Numbering 4" style:family="paragraph" style:hidden="true" style:parent-style-name="List" style:class="list">
      <style:paragraph-properties fo:margin-left="2.54cm" fo:margin-right="0cm" fo:margin-top="0cm" fo:margin-bottom="0.212cm" loext:contextual-spacing="false" fo:text-indent="-0.635cm" style:auto-text-indent="false"/>
    </style:style>
    <style:style style:name="Horizontal_20_Line" style:display-name="Horizontal Line" style:family="paragraph" style:parent-style-name="Standard" style:next-style-name="Text_20_body" style:class="html">
      <loext:graphic-properties draw:fill="solid" draw:fill-color="#0171bc"/>
      <style:paragraph-properties fo:margin-top="0cm" fo:margin-bottom="0.499cm" loext:contextual-spacing="false" fo:background-color="#0171bc" style:border-line-width-bottom="0.002cm 0.004cm 0.002cm" fo:padding="0cm" fo:border-left="none" fo:border-right="none" fo:border-top="none" fo:border-bottom="0.2pt double #b20011" style:shadow="none" text:number-lines="false" text:line-number="0" style:writing-mode="page" style:join-border="false"/>
      <style:text-properties fo:color="#b70017" fo:font-size="6pt" style:font-size-asian="6pt" style:font-size-complex="6pt"/>
    </style:style>
    <style:style style:name="Codeblock" style:family="paragraph" style:parent-style-name="Quotations">
      <style:paragraph-properties fo:margin-left="0.42cm" fo:margin-right="0.42cm" fo:margin-top="0cm" fo:margin-bottom="0.21cm" loext:contextual-spacing="true" fo:text-indent="0cm" style:auto-text-indent="false" style:writing-mode="page"/>
      <style:text-properties style:font-name="FreeMono" fo:font-family="FreeMono" style:font-style-name="Standard" style:font-family-generic="modern" style:font-pitch="fixed" fo:font-size="11pt" fo:font-style="normal" style:font-size-asian="10.5pt"/>
    </style:style>
    <style:style style:name="Drawing" style:family="paragraph" style:hidden="true" style:parent-style-name="Caption" style:class="extra"/>
    <style:style style:name="Preformatted_20_Text" style:display-name="Preformatted Text" style:family="paragraph" style:hidden="true" style:parent-style-name="Standard" style:class="html">
      <style:paragraph-properties fo:margin-top="0cm" fo:margin-bottom="0cm" loext:contextual-spacing="false"/>
      <style:text-properties style:font-name="Liberation Mono" fo:font-family="'Liberation Mono'" style:font-family-generic="modern" style:font-pitch="fixed" fo:font-size="10pt" style:font-name-asian="Courier New" style:font-family-asian="'Courier New'" style:font-family-generic-asian="modern" style:font-pitch-asian="fixed" style:font-size-asian="10pt" style:font-name-complex="Liberation Mono" style:font-family-complex="'Liberation Mono'" style:font-family-generic-complex="modern" style:font-pitch-complex="fixed" style:font-size-complex="10pt"/>
    </style:style>
    <style:style style:name="Heading_20_10" style:display-name="Heading 10" style:family="paragraph" style:hidden="true" style:parent-style-name="Heading" style:next-style-name="Text_20_body" style:default-outline-level="10" style:list-style-name="Outline" style:class="text">
      <style:paragraph-properties fo:margin-top="0.106cm" fo:margin-bottom="0.106cm" loext:contextual-spacing="false"/>
      <style:text-properties fo:font-size="75%" fo:font-weight="bold" style:font-size-asian="75%" style:font-weight-asian="bold" style:font-size-complex="75%" style:font-weight-complex="bold"/>
    </style:style>
    <style:style style:name="Heading_20_9" style:display-name="Heading 9" style:family="paragraph" style:hidden="true" style:parent-style-name="Heading" style:next-style-name="Text_20_body" style:default-outline-level="9" style:list-style-name="Outline" style:class="text">
      <style:paragraph-properties fo:margin-top="0.106cm" fo:margin-bottom="0.106cm" loext:contextual-spacing="false"/>
      <style:text-properties fo:font-size="75%" fo:font-weight="bold" style:font-size-asian="75%" style:font-weight-asian="bold" style:font-size-complex="75%" style:font-weight-complex="bold"/>
    </style:style>
    <style:style style:name="Heading_20_8" style:display-name="Heading 8" style:family="paragraph" style:hidden="true" style:parent-style-name="Heading" style:next-style-name="Text_20_body" style:default-outline-level="8" style:list-style-name="Outline" style:class="text">
      <style:paragraph-properties fo:margin-top="0.106cm" fo:margin-bottom="0.106cm" loext:contextual-spacing="false"/>
      <style:text-properties fo:font-size="80%" fo:font-style="italic" fo:font-weight="bold" style:font-size-asian="80%" style:font-style-asian="italic" style:font-weight-asian="bold" style:font-size-complex="80%" style:font-style-complex="italic" style:font-weight-complex="bold"/>
    </style:style>
    <style:style style:name="Heading_20_7" style:display-name="Heading 7" style:family="paragraph" style:hidden="true" style:parent-style-name="Heading" style:next-style-name="Text_20_body" style:default-outline-level="7" style:list-style-name="Outline" style:class="text">
      <style:paragraph-properties fo:margin-top="0.106cm" fo:margin-bottom="0.106cm" loext:contextual-spacing="false"/>
      <style:text-properties fo:font-size="80%" fo:font-weight="bold" style:font-size-asian="80%" style:font-weight-asian="bold" style:font-size-complex="80%" style:font-weight-complex="bold"/>
    </style:style>
    <style:style style:name="Heading_20_6" style:display-name="Heading 6" style:family="paragraph" style:hidden="true" style:parent-style-name="Heading" style:next-style-name="Text_20_body" style:default-outline-level="6" style:list-style-name="Outline" style:class="text">
      <style:paragraph-properties fo:margin-top="0.106cm" fo:margin-bottom="0.106cm" loext:contextual-spacing="false"/>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hidden="true" style:parent-style-name="Heading" style:next-style-name="Text_20_body" style:default-outline-level="5" style:list-style-name="Outline" style:class="text">
      <style:paragraph-properties fo:margin-top="0.212cm" fo:margin-bottom="0.106cm" loext:contextual-spacing="false"/>
      <style:text-properties fo:font-size="85%" fo:font-weight="bold" style:font-size-asian="85%" style:font-weight-asian="bold" style:font-size-complex="85%" style:font-weight-complex="bold"/>
    </style:style>
    <style:style style:name="Text_20_body_20_indent" style:display-name="Text body indent" style:family="paragraph" style:hidden="true" style:parent-style-name="Text_20_body" style:class="text">
      <style:paragraph-properties fo:margin-left="0.499cm" fo:margin-right="0cm" fo:text-indent="0cm" style:auto-text-indent="false"/>
    </style:style>
    <style:style style:name="First_20_line_20_indent" style:display-name="First line indent" style:family="paragraph" style:hidden="true" style:parent-style-name="Text_20_body" style:class="text">
      <style:paragraph-properties fo:margin-left="0cm" fo:margin-right="0cm" fo:text-indent="0.499cm" style:auto-text-indent="false"/>
    </style:style>
    <style:style style:name="Hanging_20_indent" style:display-name="Hanging indent" style:family="paragraph" style:hidden="true" style:parent-style-name="Text_20_body" style:class="text">
      <style:paragraph-properties fo:margin-left="1cm" fo:margin-right="0cm" fo:text-indent="-0.499cm" style:auto-text-indent="false">
        <style:tab-stops>
          <style:tab-stop style:position="0cm"/>
        </style:tab-stops>
      </style:paragraph-properties>
    </style:style>
    <style:style style:name="Index_20_1" style:display-name="Index 1" style:family="paragraph" style:hidden="true" style:parent-style-name="Index" style:class="index">
      <style:paragraph-properties fo:margin-left="0cm" fo:margin-right="0cm" fo:text-indent="0cm" style:auto-text-indent="false"/>
    </style:style>
    <style:style style:name="Index_20_2" style:display-name="Index 2" style:family="paragraph" style:hidden="true" style:parent-style-name="Index" style:class="index">
      <style:paragraph-properties fo:margin-left="0.499cm" fo:margin-right="0cm" fo:text-indent="0cm" style:auto-text-indent="false"/>
    </style:style>
    <style:style style:name="Index_20_3" style:display-name="Index 3" style:family="paragraph" style:hidden="true" style:parent-style-name="Index" style:class="index">
      <style:paragraph-properties fo:margin-left="0.998cm" fo:margin-right="0cm" fo:text-indent="0cm" style:auto-text-indent="false"/>
    </style:style>
    <style:style style:name="Index_20_Separator" style:display-name="Index Separator" style:family="paragraph" style:hidden="true" style:parent-style-name="Index" style:class="index">
      <style:paragraph-properties fo:margin-left="0cm" fo:margin-right="0cm" fo:text-indent="0cm" style:auto-text-indent="false"/>
    </style:style>
    <style:style style:name="Index_20_Heading" style:display-name="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Object_20_index_20_1" style:display-name="Object index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Object_20_index_20_heading" style:display-name="Object 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2_20_End" style:display-name="Numbering 2 End" style:family="paragraph" style:hidden="true" style:parent-style-name="List" style:next-style-name="Numbering_20_2" style:class="list">
      <style:paragraph-properties fo:margin-left="1.27cm" fo:margin-right="0cm" fo:margin-top="0cm" fo:margin-bottom="0.423cm" loext:contextual-spacing="false" fo:text-indent="-0.635cm" style:auto-text-indent="false"/>
    </style:style>
    <style:style style:name="Numbering_20_2_20_Cont." style:display-name="Numbering 2 Cont." style:family="paragraph" style:hidden="true" style:parent-style-name="List" style:class="list">
      <style:paragraph-properties fo:margin-left="1.27cm" fo:margin-right="0cm" fo:margin-top="0cm" fo:margin-bottom="0.212cm" loext:contextual-spacing="false" fo:text-indent="0cm" style:auto-text-indent="false"/>
    </style:style>
    <style:style style:name="Numbering_20_3_20_Start" style:display-name="Numbering 3 Start" style:family="paragraph" style:hidden="true" style:parent-style-name="List" style:next-style-name="Numbering_20_3" style:class="list">
      <style:paragraph-properties fo:margin-left="1.905cm" fo:margin-right="0cm" fo:margin-top="0.423cm" fo:margin-bottom="0.212cm" loext:contextual-spacing="false" fo:text-indent="-0.635cm" style:auto-text-indent="false"/>
    </style:style>
    <style:style style:name="Numbering_20_3_20_End" style:display-name="Numbering 3 End" style:family="paragraph" style:hidden="true" style:parent-style-name="List" style:next-style-name="Numbering_20_3" style:class="list">
      <style:paragraph-properties fo:margin-left="1.905cm" fo:margin-right="0cm" fo:margin-top="0cm" fo:margin-bottom="0.423cm" loext:contextual-spacing="false" fo:text-indent="-0.635cm" style:auto-text-indent="false"/>
    </style:style>
    <style:style style:name="Numbering_20_4_20_Start" style:display-name="Numbering 4 Start" style:family="paragraph" style:hidden="true" style:parent-style-name="List" style:next-style-name="Numbering_20_4" style:class="list">
      <style:paragraph-properties fo:margin-left="2.54cm" fo:margin-right="0cm" fo:margin-top="0.423cm" fo:margin-bottom="0.212cm" loext:contextual-spacing="false" fo:text-indent="-0.635cm" style:auto-text-indent="false"/>
    </style:style>
    <style:style style:name="Numbering_20_4_20_End" style:display-name="Numbering 4 End" style:family="paragraph" style:hidden="true" style:parent-style-name="List" style:next-style-name="Numbering_20_4" style:class="list">
      <style:paragraph-properties fo:margin-left="2.54cm" fo:margin-right="0cm" fo:margin-top="0cm" fo:margin-bottom="0.423cm" loext:contextual-spacing="false" fo:text-indent="-0.635cm" style:auto-text-indent="false"/>
    </style:style>
    <style:style style:name="Numbering_20_4_20_Cont." style:display-name="Numbering 4 Cont." style:family="paragraph" style:hidden="true" style:parent-style-name="List" style:class="list">
      <style:paragraph-properties fo:margin-left="2.54cm" fo:margin-right="0cm" fo:margin-top="0cm" fo:margin-bottom="0.212cm" loext:contextual-spacing="false" fo:text-indent="0cm" style:auto-text-indent="false"/>
    </style:style>
    <style:style style:name="Numbering_20_5" style:display-name="Numbering 5" style:family="paragraph" style:hidden="true" style:parent-style-name="List" style:class="list">
      <style:paragraph-properties fo:margin-left="3.175cm" fo:margin-right="0cm" fo:margin-top="0cm" fo:margin-bottom="0.212cm" loext:contextual-spacing="false" fo:text-indent="-0.635cm" style:auto-text-indent="false"/>
    </style:style>
    <style:style style:name="Numbering_20_5_20_Start" style:display-name="Numbering 5 Start" style:family="paragraph" style:hidden="true" style:parent-style-name="List" style:next-style-name="Numbering_20_5" style:class="list">
      <style:paragraph-properties fo:margin-left="3.175cm" fo:margin-right="0cm" fo:margin-top="0.423cm" fo:margin-bottom="0.212cm" loext:contextual-spacing="false" fo:text-indent="-0.635cm" style:auto-text-indent="false"/>
    </style:style>
    <style:style style:name="Numbering_20_5_20_End" style:display-name="Numbering 5 End" style:family="paragraph" style:hidden="true" style:parent-style-name="List" style:next-style-name="Numbering_20_5" style:class="list">
      <style:paragraph-properties fo:margin-left="3.175cm" fo:margin-right="0cm" fo:margin-top="0cm" fo:margin-bottom="0.423cm" loext:contextual-spacing="false" fo:text-indent="-0.635cm" style:auto-text-indent="false"/>
    </style:style>
    <style:style style:name="Numbering_20_5_20_Cont." style:display-name="Numbering 5 Cont." style:family="paragraph" style:hidden="true" style:parent-style-name="List" style:class="list">
      <style:paragraph-properties fo:margin-left="3.175cm" fo:margin-right="0cm" fo:margin-top="0cm" fo:margin-bottom="0.212cm" loext:contextual-spacing="false" fo:text-indent="0cm" style:auto-text-indent="false"/>
    </style:style>
    <style:style style:name="Marginalia" style:family="paragraph" style:hidden="true" style:parent-style-name="Text_20_body" style:class="text">
      <style:paragraph-properties fo:margin-left="4.001cm" fo:margin-right="0cm" fo:text-indent="0cm" style:auto-text-indent="false"/>
    </style:style>
    <style:style style:name="Header_20_left" style:display-name="Header lef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_20_right" style:display-name="Header righ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List_20_Contents" style:display-name="List Contents" style:family="paragraph" style:hidden="true" style:parent-style-name="Standard" style:class="html">
      <style:paragraph-properties fo:margin-left="1cm" fo:margin-right="0cm" fo:text-indent="0cm" style:auto-text-indent="false"/>
    </style:style>
    <style:style style:name="List_20_Heading" style:display-name="List Heading" style:family="paragraph" style:hidden="true" style:parent-style-name="Standard" style:next-style-name="List_20_Contents" style:class="html">
      <style:paragraph-properties fo:margin-left="0cm" fo:margin-right="0cm" fo:text-indent="0cm" style:auto-text-indent="false"/>
    </style:style>
    <style:style style:name="Contents_20_4" style:display-name="Contents 4" style:family="paragraph" style:hidden="true"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hidden="true"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hidden="true"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hidden="true"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hidden="true"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hidden="true"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hidden="true"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List_20_Indent" style:display-name="List Indent" style:family="paragraph" style:hidden="true" style:parent-style-name="Text_20_body" style:class="text">
      <style:paragraph-properties fo:margin-left="5.001cm" fo:margin-right="0cm" fo:text-indent="-4.5cm" style:auto-text-indent="false">
        <style:tab-stops>
          <style:tab-stop style:position="0cm"/>
        </style:tab-stops>
      </style:paragraph-properties>
    </style:style>
    <style:style style:name="Salutation" style:family="paragraph" style:hidden="true" style:parent-style-name="Standard" style:class="text">
      <style:paragraph-properties text:number-lines="false" text:line-number="0"/>
    </style:style>
    <style:style style:name="Footer_20_left" style:display-name="Footer lef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_20_right" style:display-name="Footer righ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Addressee" style:family="paragraph" style:hidden="true" style:parent-style-name="Standard" style:class="extra">
      <style:paragraph-properties fo:margin-top="0cm" fo:margin-bottom="0.106cm" loext:contextual-spacing="false" text:number-lines="false" text:line-number="0"/>
    </style:style>
    <style:style style:name="User_20_Index_20_1" style:display-name="User Index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User_20_Index_20_2" style:display-name="User Index 2" style:family="paragraph" style:hidden="true"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User_20_Index_20_3" style:display-name="User Index 3" style:family="paragraph" style:hidden="true"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User_20_Index_20_4" style:display-name="User Index 4" style:family="paragraph" style:hidden="true"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User_20_Index_20_5" style:display-name="User Index 5" style:family="paragraph" style:hidden="true"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User_20_Index_20_6" style:display-name="User Index 6" style:family="paragraph" style:hidden="true"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User_20_Index_20_7" style:display-name="User Index 7" style:family="paragraph" style:hidden="true"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User_20_Index_20_8" style:display-name="User Index 8" style:family="paragraph" style:hidden="true"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User_20_Index_20_9" style:display-name="User Index 9" style:family="paragraph" style:hidden="true"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User_20_Index_20_10" style:display-name="User Index 10" style:family="paragraph" style:hidden="true"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User_20_Index_20_Heading" style:display-name="User 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1_20_Start" style:display-name="List 1 Start" style:family="paragraph" style:hidden="true" style:parent-style-name="List" style:next-style-name="List_20_1" style:class="list">
      <style:paragraph-properties fo:margin-left="0.635cm" fo:margin-right="0cm" fo:margin-top="0.423cm" fo:margin-bottom="0.212cm" loext:contextual-spacing="false" fo:text-indent="-0.635cm" style:auto-text-indent="false"/>
    </style:style>
    <style:style style:name="List_20_1" style:display-name="List 1" style:family="paragraph" style:hidden="true" style:parent-style-name="List" style:list-style-name="Aufzählungszeichen" style:class="list">
      <style:paragraph-properties>
        <style:tab-stops/>
      </style:paragraph-properties>
    </style:style>
    <style:style style:name="List_20_1_20_End" style:display-name="List 1 End" style:family="paragraph" style:hidden="true" style:parent-style-name="List" style:next-style-name="List_20_1" style:class="list">
      <style:paragraph-properties fo:margin-left="0.635cm" fo:margin-right="0cm" fo:margin-top="0cm" fo:margin-bottom="0.423cm" loext:contextual-spacing="false" fo:text-indent="-0.635cm" style:auto-text-indent="false"/>
    </style:style>
    <style:style style:name="List_20_2_20_Start" style:display-name="List 2 Start" style:family="paragraph" style:hidden="true" style:parent-style-name="List" style:next-style-name="List_20_2" style:class="list">
      <style:paragraph-properties fo:margin-left="1.27cm" fo:margin-right="0cm" fo:margin-top="0.423cm" fo:margin-bottom="0.212cm" loext:contextual-spacing="false" fo:text-indent="-0.635cm" style:auto-text-indent="false"/>
    </style:style>
    <style:style style:name="List_20_2" style:display-name="List 2" style:family="paragraph" style:hidden="true" style:parent-style-name="List" style:class="list">
      <style:paragraph-properties fo:margin-left="1.27cm" fo:margin-right="0cm" fo:margin-top="0cm" fo:margin-bottom="0.212cm" loext:contextual-spacing="false" fo:text-indent="-0.635cm" style:auto-text-indent="false"/>
    </style:style>
    <style:style style:name="List_20_2_20_End" style:display-name="List 2 End" style:family="paragraph" style:hidden="true" style:parent-style-name="List" style:next-style-name="List_20_2" style:class="list">
      <style:paragraph-properties fo:margin-left="1.27cm" fo:margin-right="0cm" fo:margin-top="0cm" fo:margin-bottom="0.423cm" loext:contextual-spacing="false" fo:text-indent="-0.635cm" style:auto-text-indent="false"/>
    </style:style>
    <style:style style:name="List_20_2_20_Cont." style:display-name="List 2 Cont." style:family="paragraph" style:hidden="true" style:parent-style-name="List" style:class="list">
      <style:paragraph-properties fo:margin-left="1.27cm" fo:margin-right="0cm" fo:margin-top="0cm" fo:margin-bottom="0.212cm" loext:contextual-spacing="false" fo:text-indent="0cm" style:auto-text-indent="false"/>
    </style:style>
    <style:style style:name="List_20_3_20_Start" style:display-name="List 3 Start" style:family="paragraph" style:hidden="true" style:parent-style-name="List" style:next-style-name="List_20_3" style:class="list">
      <style:paragraph-properties fo:margin-left="1.905cm" fo:margin-right="0cm" fo:margin-top="0.423cm" fo:margin-bottom="0.212cm" loext:contextual-spacing="false" fo:text-indent="-0.635cm" style:auto-text-indent="false"/>
    </style:style>
    <style:style style:name="List_20_3" style:display-name="List 3" style:family="paragraph" style:hidden="true" style:parent-style-name="List" style:class="list">
      <style:paragraph-properties fo:margin-left="1.905cm" fo:margin-right="0cm" fo:margin-top="0cm" fo:margin-bottom="0.212cm" loext:contextual-spacing="false" fo:text-indent="-0.635cm" style:auto-text-indent="false"/>
    </style:style>
    <style:style style:name="List_20_3_20_End" style:display-name="List 3 End" style:family="paragraph" style:hidden="true" style:parent-style-name="List" style:next-style-name="List_20_3" style:class="list">
      <style:paragraph-properties fo:margin-left="1.905cm" fo:margin-right="0cm" fo:margin-top="0cm" fo:margin-bottom="0.423cm" loext:contextual-spacing="false" fo:text-indent="-0.635cm" style:auto-text-indent="false"/>
    </style:style>
    <style:style style:name="List_20_3_20_Cont." style:display-name="List 3 Cont." style:family="paragraph" style:hidden="true" style:parent-style-name="List" style:class="list">
      <style:paragraph-properties fo:margin-left="1.905cm" fo:margin-right="0cm" fo:margin-top="0cm" fo:margin-bottom="0.212cm" loext:contextual-spacing="false" fo:text-indent="0cm" style:auto-text-indent="false"/>
    </style:style>
    <style:style style:name="List_20_4" style:display-name="List 4" style:family="paragraph" style:hidden="true" style:parent-style-name="List" style:class="list">
      <style:paragraph-properties fo:margin-left="2.54cm" fo:margin-right="0cm" fo:margin-top="0cm" fo:margin-bottom="0.212cm" loext:contextual-spacing="false" fo:text-indent="-0.635cm" style:auto-text-indent="false"/>
    </style:style>
    <style:style style:name="List_20_4_20_Start" style:display-name="List 4 Start" style:family="paragraph" style:hidden="true" style:parent-style-name="List" style:next-style-name="List_20_4" style:class="list">
      <style:paragraph-properties fo:margin-left="2.54cm" fo:margin-right="0cm" fo:margin-top="0.423cm" fo:margin-bottom="0.212cm" loext:contextual-spacing="false" fo:text-indent="-0.635cm" style:auto-text-indent="false"/>
    </style:style>
    <style:style style:name="List_20_4_20_End" style:display-name="List 4 End" style:family="paragraph" style:hidden="true" style:parent-style-name="List" style:next-style-name="List_20_4" style:class="list">
      <style:paragraph-properties fo:margin-left="2.54cm" fo:margin-right="0cm" fo:margin-top="0cm" fo:margin-bottom="0.423cm" loext:contextual-spacing="false" fo:text-indent="-0.635cm" style:auto-text-indent="false"/>
    </style:style>
    <style:style style:name="List_20_4_20_Cont." style:display-name="List 4 Cont." style:family="paragraph" style:hidden="true" style:parent-style-name="List" style:class="list">
      <style:paragraph-properties fo:margin-left="2.54cm" fo:margin-right="0cm" fo:margin-top="0cm" fo:margin-bottom="0.212cm" loext:contextual-spacing="false" fo:text-indent="0cm" style:auto-text-indent="false"/>
    </style:style>
    <style:style style:name="List_20_5" style:display-name="List 5" style:family="paragraph" style:hidden="true" style:parent-style-name="List" style:class="list">
      <style:paragraph-properties fo:margin-left="3.175cm" fo:margin-right="0cm" fo:margin-top="0cm" fo:margin-bottom="0.212cm" loext:contextual-spacing="false" fo:text-indent="-0.635cm" style:auto-text-indent="false"/>
    </style:style>
    <style:style style:name="List_20_5_20_Start" style:display-name="List 5 Start" style:family="paragraph" style:hidden="true" style:parent-style-name="List" style:next-style-name="List_20_5" style:class="list">
      <style:paragraph-properties fo:margin-left="3.175cm" fo:margin-right="0cm" fo:margin-top="0.423cm" fo:margin-bottom="0.212cm" loext:contextual-spacing="false" fo:text-indent="-0.635cm" style:auto-text-indent="false"/>
    </style:style>
    <style:style style:name="List_20_5_20_End" style:display-name="List 5 End" style:family="paragraph" style:hidden="true" style:parent-style-name="List" style:next-style-name="List_20_5" style:class="list">
      <style:paragraph-properties fo:margin-left="3.175cm" fo:margin-right="0cm" fo:margin-top="0cm" fo:margin-bottom="0.423cm" loext:contextual-spacing="false" fo:text-indent="-0.635cm" style:auto-text-indent="false"/>
    </style:style>
    <style:style style:name="List_20_5_20_Cont." style:display-name="List 5 Cont." style:family="paragraph" style:hidden="true" style:parent-style-name="List" style:class="list">
      <style:paragraph-properties fo:margin-left="3.175cm" fo:margin-right="0cm" fo:margin-top="0cm" fo:margin-bottom="0.212cm" loext:contextual-spacing="false" fo:text-indent="0cm" style:auto-text-indent="false"/>
    </style:style>
    <style:style style:name="Sender" style:family="paragraph" style:hidden="true" style:parent-style-name="Standard" style:class="extra">
      <style:paragraph-properties fo:margin-top="0cm" fo:margin-bottom="0.106cm" loext:contextual-spacing="false" text:number-lines="false" text:line-number="0"/>
    </style:style>
    <style:style style:name="Illustration_20_Index_20_Heading" style:display-name="Illustration Index Heading" style:family="paragraph" style:class="index">
      <style:paragraph-properties fo:margin-left="0cm" fo:margin-right="0cm" fo:text-indent="0cm" style:auto-text-indent="false" fo:padding="0.049cm" fo:border-left="none" fo:border-right="none" fo:border-top="none" fo:border-bottom="0.99pt solid #b20011" style:shadow="none" text:number-lines="false" text:line-number="0" style:writing-mode="page"/>
      <style:text-properties fo:font-variant="normal" fo:text-transform="none" style:font-name="EB Garamond1" fo:font-family="'EB Garamond'" style:font-style-name="Fett" style:font-pitch="variable" fo:font-size="16pt" fo:font-weight="bold" style:font-size-asian="16pt" style:font-weight-asian="bold" style:font-size-complex="16pt" style:font-weight-complex="bold"/>
    </style:style>
    <style:style style:name="Aufzählungspunkt_20__28_..._29_" style:display-name="Aufzählungspunkt (...)" style:family="paragraph" style:hidden="true" style:parent-style-name="Standard"/>
    <style:style style:name="Nummerierung_20__28_123_29_" style:display-name="Nummerierung (123)" style:family="paragraph" style:hidden="true" style:parent-style-name="Aufzählungspunkt_20__28_..._29_"/>
    <style:style style:name="Illustration_20_Index_20_1" style:display-name="Illustration Index 1" style:family="paragraph" style:parent-style-name="Index" style:class="index">
      <style:paragraph-properties fo:margin-left="0cm" fo:margin-right="0cm" fo:text-indent="0cm" style:auto-text-indent="false" style:writing-mode="page">
        <style:tab-stops>
          <style:tab-stop style:position="17cm" style:type="right" style:leader-style="dotted" style:leader-text="."/>
        </style:tab-stops>
      </style:paragraph-properties>
    </style:style>
    <style:style style:name="Table_20_index_20_1" style:display-name="Table index 1" style:family="paragraph" style:parent-style-name="Index" style:class="index">
      <style:paragraph-properties fo:margin-left="0cm" fo:margin-right="0cm" fo:text-indent="0cm" style:auto-text-indent="false" style:writing-mode="page">
        <style:tab-stops>
          <style:tab-stop style:position="17cm" style:type="right" style:leader-style="dotted" style:leader-text="."/>
        </style:tab-stops>
      </style:paragraph-properties>
    </style:style>
    <style:style style:name="Table_20_index_20_heading" style:display-name="Table index heading" style:family="paragraph" style:class="index">
      <style:paragraph-properties fo:margin-left="0cm" fo:margin-right="0cm" fo:text-indent="0cm" style:auto-text-indent="false" fo:padding="0.049cm" fo:border-left="none" fo:border-right="none" fo:border-top="none" fo:border-bottom="0.99pt solid #b20011" style:shadow="none" text:number-lines="false" text:line-number="0" style:writing-mode="page"/>
      <style:text-properties fo:font-variant="normal" fo:text-transform="none" style:font-name="EB Garamond1" fo:font-family="'EB Garamond'" style:font-style-name="Fett" style:font-pitch="variable" fo:font-size="16pt" fo:font-weight="bold" style:font-size-asian="16pt" style:font-weight-asian="bold" style:font-size-complex="16pt" style:font-weight-complex="bold"/>
    </style:style>
    <style:style style:name="Table" style:family="paragraph" style:parent-style-name="Caption" style:class="extra">
      <style:paragraph-properties style:writing-mode="page"/>
      <style:text-properties fo:font-size="10pt" style:font-weight-asian="normal"/>
    </style:style>
    <style:style style:name="Endnote" style:family="paragraph" style:parent-style-name="Standard" style:class="extra">
      <style:paragraph-properties fo:margin-left="0.598cm" fo:margin-right="0cm" fo:text-indent="-0.598cm" style:auto-text-indent="false" text:number-lines="false" text:line-number="0" style:writing-mode="page"/>
      <style:text-properties fo:font-size="10pt" style:font-size-asian="10pt" style:font-size-complex="10pt"/>
    </style:style>
    <style:style style:name="Textabsatz_20_fett" style:display-name="Textabsatz fett" style:family="paragraph" style:parent-style-name="Text_20_body" style:auto-update="true">
      <style:paragraph-properties fo:margin-top="0.21cm" fo:margin-bottom="0.42cm" loext:contextual-spacing="false" style:writing-mode="page"/>
      <style:text-properties fo:font-weight="bold" style:font-size-asian="10.5pt"/>
    </style:style>
    <style:style style:name="Numbering_20_Symbols" style:display-name="Numbering Symbols" style:family="text" style:hidden="true"/>
    <style:style style:name="Bullet_20_Symbols" style:display-name="Bullet Symbols" style:family="text" style:hidden="true">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parent-style-name="Sans">
      <style:text-properties fo:color="#000080" style:font-name="Gudea" fo:font-family="Gudea" style:font-style-name="Standard" style:font-pitch="variable" fo:font-size="11pt" fo:language="zxx" fo:country="none" style:text-underline-style="none" style:font-size-asian="10.5pt" style:language-asian="zxx" style:country-asian="none" style:language-complex="zxx" style:country-complex="none"/>
    </style:style>
    <style:style style:name="Index_20_Link" style:display-name="Index Link" style:family="text" style:hidden="true" style:parent-style-name="Sans">
      <style:text-properties style:font-name="Gudea" fo:font-family="Gudea" style:font-style-name="Standard" style:font-pitch="variable" style:font-size-asian="10.5pt"/>
    </style:style>
    <style:style style:name="Strong_20_Emphasis" style:display-name="Strong Emphasis" style:family="text" style:hidden="true">
      <style:text-properties style:font-name="Liberation Sans2" fo:font-family="'Liberation Sans'" style:font-style-name="Fett" style:font-family-generic="swiss" style:font-pitch="variable" fo:font-weight="bold" style:font-size-asian="10.5pt" style:font-weight-asian="bold" style:font-weight-complex="bold"/>
    </style:style>
    <style:style style:name="Placeholder" style:family="text" style:hidden="true">
      <style:text-properties fo:font-variant="small-caps" fo:color="#008080" style:text-underline-style="dotted" style:text-underline-width="auto" style:text-underline-color="font-color"/>
    </style:style>
    <style:style style:name="Footnote_20_Symbol" style:display-name="Footnote Symbol" style:family="text" style:hidden="true"/>
    <style:style style:name="Footnote_20_anchor" style:display-name="Footnote anchor" style:family="text" style:hidden="true">
      <style:text-properties style:text-position="super 58%"/>
    </style:style>
    <style:style style:name="Caption_20_characters" style:display-name="Caption characters" style:family="text" style:hidden="true"/>
    <style:style style:name="Definition" style:family="text" style:hidden="true"/>
    <style:style style:name="User_20_Entry" style:display-name="User Entry" style:family="text" style:hidden="true">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Line_20_numbering" style:display-name="Line numbering" style:family="text" style:hidden="true"/>
    <style:style style:name="Mono" style:family="text">
      <style:text-properties style:font-name="FreeMono" fo:font-family="FreeMono" style:font-style-name="Standard" style:font-family-generic="modern" style:font-pitch="fixed" fo:font-size="11pt" style:font-size-asian="10.5pt"/>
    </style:style>
    <style:style style:name="Mono-Kursiv" style:family="text" style:parent-style-name="Mono">
      <style:text-properties fo:font-style="italic" style:font-size-asian="10.5pt"/>
    </style:style>
    <style:style style:name="Mono-Fett" style:family="text" style:parent-style-name="Mono">
      <style:text-properties fo:font-weight="bold" style:font-size-asian="10.5pt"/>
    </style:style>
    <style:style style:name="Mono-Fett-Kursiv" style:family="text" style:parent-style-name="Mono">
      <style:text-properties fo:font-style="italic" fo:font-weight="bold" style:font-size-asian="10.5pt"/>
    </style:style>
    <style:style style:name="Teletype" style:family="text" style:hidden="true">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Codezeichen" style:family="text" style:parent-style-name="Mono">
      <style:text-properties style:font-name="FreeMono" fo:font-family="FreeMono" style:font-style-name="Standard" style:font-family-generic="modern" style:font-pitch="fixed" fo:font-size="11pt" style:font-size-asian="10.5pt"/>
    </style:style>
    <style:style style:name="Befehle-Kommandos" style:family="text" style:parent-style-name="Mono">
      <style:text-properties style:font-name="FreeMono" fo:font-family="FreeMono" style:font-style-name="Standard" style:font-family-generic="modern" style:font-pitch="fixed" fo:font-size="11pt" style:font-size-asian="10.5pt"/>
    </style:style>
    <style:style style:name="Benutzerführung-Menüabfolgen-Schaltflächen" style:family="text" style:parent-style-name="Sans-Kursiv">
      <style:text-properties style:font-name="Gudea1" fo:font-family="Gudea" style:font-style-name="Kursiv" style:font-pitch="variable" fo:font-size="11pt" fo:font-style="italic" style:font-size-asian="10.5pt"/>
    </style:style>
    <style:style style:name="Datei-Verzeichnispfade" style:family="text" style:parent-style-name="Mono-Kursiv">
      <style:text-properties style:font-name="FreeMono1" fo:font-family="FreeMono" style:font-style-name="Oblique" style:font-family-generic="modern" style:font-pitch="fixed" fo:font-size="11pt" fo:font-style="italic" style:font-size-asian="10.5pt"/>
    </style:style>
    <style:style style:name="Sans-Kursiv" style:family="text" style:parent-style-name="Sans">
      <style:text-properties style:font-name="Liberation Sans1" fo:font-family="'Liberation Sans'" style:font-style-name="Standard" style:font-family-generic="swiss" style:font-pitch="variable" fo:font-size="11pt" fo:font-style="italic" style:font-size-asian="10.5pt"/>
    </style:style>
    <style:style style:name="Einstellungen-Optionen-Richtlinien" style:family="text" style:parent-style-name="Sans-Kursiv">
      <style:text-properties style:font-name="Gudea1" fo:font-family="Gudea" style:font-style-name="Kursiv" style:font-pitch="variable" fo:font-size="11pt" fo:font-style="italic" style:font-size-asian="10.5pt"/>
    </style:style>
    <style:style style:name="Sans" style:family="text">
      <style:text-properties style:font-name="Gudea" fo:font-family="Gudea" style:font-style-name="Standard" style:font-pitch="variable" fo:font-size="11pt" style:font-size-asian="10.5pt"/>
    </style:style>
    <style:style style:name="Konsolenmeldungen-Screen" style:family="text" style:parent-style-name="Mono">
      <style:text-properties style:font-name="FreeMono" fo:font-family="FreeMono" style:font-style-name="Standard" style:font-family-generic="modern" style:font-pitch="fixed" fo:font-size="11pt" style:font-size-asian="10.5pt"/>
    </style:style>
    <style:style style:name="Passwörter-Loginnamen" style:family="text" style:parent-style-name="Mono">
      <style:text-properties style:font-name="FreeMono" fo:font-family="FreeMono" style:font-style-name="Standard" style:font-family-generic="modern" style:font-pitch="fixed" fo:font-size="11pt" style:font-size-asian="10.5pt"/>
    </style:style>
    <style:style style:name="Meldungen-Abfragen-Eingaben" style:family="text" style:parent-style-name="Sans-Kursiv">
      <style:text-properties style:font-name="Gudea1" fo:font-family="Gudea" style:font-style-name="Kursiv" style:font-pitch="variable" fo:font-size="11pt" fo:font-style="italic" style:font-size-asian="10.5pt"/>
    </style:style>
    <style:style style:name="Endnote_20_Symbol" style:display-name="Endnote Symbol" style:family="text" style:hidden="true"/>
    <style:style style:name="Visited_20_Internet_20_Link" style:display-name="Visited Internet Link" style:family="text" style:hidden="true">
      <style:text-properties fo:color="#800000" fo:language="zxx" fo:country="none" style:text-underline-style="solid" style:text-underline-width="auto" style:text-underline-color="font-color" style:language-asian="zxx" style:country-asian="none" style:language-complex="zxx" style:country-complex="none"/>
    </style:style>
    <style:style style:name="Sans-Fett" style:family="text" style:parent-style-name="Sans">
      <style:text-properties fo:font-weight="bold" style:font-size-asian="10.5pt"/>
    </style:style>
    <style:style style:name="Sans-Fett-Kursiv" style:family="text" style:parent-style-name="Sans">
      <style:text-properties fo:font-style="italic" fo:font-weight="bold" style:font-size-asian="10.5pt"/>
    </style:style>
    <style:style style:name="Source_20_Text" style:display-name="Source Text" style:family="text" style:hidden="true">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Example" style:family="text" style:hidden="true">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Endnote_20_anchor" style:display-name="Endnote anchor" style:family="text" style:hidden="true">
      <style:text-properties style:text-position="super 58%"/>
    </style:style>
    <style:style style:name="Drop_20_Caps" style:display-name="Drop Caps" style:family="text" style:hidden="true"/>
    <style:style style:name="Rubies" style:family="text" style:hidden="true">
      <style:text-properties fo:font-size="6pt" style:text-underline-style="none" style:font-size-asian="6pt" style:font-size-complex="6pt" style:text-emphasize="none"/>
    </style:style>
    <style:style style:name="Main_20_index_20_entry" style:display-name="Main index entry" style:family="text" style:hidden="true">
      <style:text-properties fo:font-weight="bold" style:font-weight-asian="bold" style:font-weight-complex="bold"/>
    </style:style>
    <style:style style:name="Variable" style:family="text" style:hidden="true">
      <style:text-properties fo:font-style="italic" style:font-style-asian="italic" style:font-style-complex="italic"/>
    </style:style>
    <style:style style:name="Vertical_20_Numbering_20_Symbols" style:display-name="Vertical Numbering Symbols" style:family="text" style:hidden="true">
      <style:text-properties style:text-rotation-angle="90" style:text-rotation-scale="line-height"/>
    </style:style>
    <style:style style:name="Citation" style:family="text" style:hidden="true">
      <style:text-properties fo:font-style="italic" style:font-style-asian="italic" style:font-style-complex="italic"/>
    </style:style>
    <style:style style:name="Page_20_Number" style:display-name="Page Number" style:family="text" style:hidden="true"/>
    <style:style style:name="Emphasis" style:family="text" style:hidden="true">
      <style:text-properties fo:font-style="italic" style:font-style-asian="italic" style:font-style-complex="italic"/>
    </style:style>
    <style:style style:name="Sans-Hoch" style:family="text" style:parent-style-name="Sans">
      <style:text-properties style:text-position="super 58%"/>
    </style:style>
    <style:style style:name="Eigen-Produktnamen" style:family="text" style:parent-style-name="Sans-Fett"/>
    <style:style style:name="Serif-Kursiv" style:family="text" style:parent-style-name="Serif">
      <style:text-properties style:font-name="EB Garamond2" fo:font-family="'EB Garamond'" style:font-style-name="Kursiv" style:font-pitch="variable" fo:font-size="11pt" fo:font-style="italic" style:font-size-asian="10.5pt" style:font-style-asian="italic" style:font-weight-asian="normal" style:font-weight-complex="bold"/>
    </style:style>
    <style:style style:name="Serif" style:family="text">
      <style:text-properties style:font-name="EB Garamond" fo:font-family="'EB Garamond'" style:font-style-name="Standard" style:font-pitch="variable" fo:font-size="11pt" style:font-size-asian="10.5pt"/>
    </style:style>
    <style:style style:name="Serif-Fett" style:family="text" style:parent-style-name="Serif">
      <style:text-properties fo:font-weight="bold" style:font-size-asian="10.5pt"/>
    </style:style>
    <style:style style:name="Serif-Fett-Kursiv" style:family="text" style:parent-style-name="Serif">
      <style:text-properties fo:font-style="italic" fo:font-weight="bold" style:font-size-asian="10.5pt"/>
    </style:style>
    <style:style style:name="Serif-Hoch" style:family="text" style:parent-style-name="Serif">
      <style:text-properties style:text-position="super 58%" style:font-size-asian="10.5pt"/>
    </style:style>
    <style:style style:name="Mono-Hoch" style:family="text" style:parent-style-name="Mono">
      <style:text-properties style:text-position="super 58%" style:font-size-asian="10.5pt"/>
    </style:style>
    <style:style style:name="Überschrift" style:family="text" style:parent-style-name="Serif-Fett">
      <style:text-properties fo:font-size="18pt" style:font-size-asian="10.5pt"/>
    </style:style>
    <style:style style:name="Überschrift_20_1" style:display-name="Überschrift 1" style:family="text" style:parent-style-name="Überschrift"/>
    <style:style style:name="Überschrift_20_2" style:display-name="Überschrift 2" style:family="text" style:parent-style-name="Überschrift">
      <style:text-properties fo:font-size="16pt" style:font-size-asian="10.5pt"/>
    </style:style>
    <style:style style:name="Überschrift_20_3" style:display-name="Überschrift 3" style:family="text" style:parent-style-name="Überschrift">
      <style:text-properties fo:font-size="14pt" style:font-size-asian="10.5pt"/>
    </style:style>
    <style:style style:name="Graphics" style:family="graphic">
      <style:graphic-properties text:anchor-type="paragraph" svg:x="0cm" svg:y="0cm" style:wrap="none" style:vertical-pos="bottom" style:vertical-rel="paragraph" style:horizontal-pos="center" style:horizontal-rel="paragraph" fo:background-color="transparent" draw:fill="none" draw:fill-color="#729fcf" style:shadow="none" draw:shadow-opacity="100%">
        <style:columns fo:column-count="1" fo:column-gap="0cm"/>
      </style:graphic-properties>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text:style-name="Numbering_20_Symbols" style:num-suffix="." style:num-format="1" text:start-value="0">
        <style:list-level-properties text:list-level-position-and-space-mode="label-alignment">
          <style:list-level-label-alignment text:label-followed-by="listtab" text:list-tab-stop-position="1.06cm" fo:text-indent="-1.06cm" fo:margin-left="1.06cm"/>
        </style:list-level-properties>
      </text:outline-level-style>
      <text:outline-level-style text:level="2" text:style-name="Numbering_20_Symbols" style:num-suffix="." style:num-format="1" text:display-levels="2">
        <style:list-level-properties text:list-level-position-and-space-mode="label-alignment">
          <style:list-level-label-alignment text:label-followed-by="listtab" text:list-tab-stop-position="1.401cm" fo:text-indent="-1.401cm" fo:margin-left="1.401cm"/>
        </style:list-level-properties>
      </text:outline-level-style>
      <text:outline-level-style text:level="3" text:style-name="Numbering_20_Symbols" style:num-suffix="." style:num-format="1" text:display-levels="3">
        <style:list-level-properties text:list-level-position-and-space-mode="label-alignment">
          <style:list-level-label-alignment text:label-followed-by="listtab" text:list-tab-stop-position="1.739cm" fo:text-indent="-1.739cm" fo:margin-left="1.739cm"/>
        </style:list-level-properties>
      </text:outline-level-style>
      <text:outline-level-style text:level="4" text:style-name="Numbering_20_Symbols" style:num-suffix="." style:num-format="1" text:display-levels="4">
        <style:list-level-properties text:list-level-position-and-space-mode="label-alignment">
          <style:list-level-label-alignment text:label-followed-by="listtab" text:list-tab-stop-position="1.524cm" fo:text-indent="-1.524cm" fo:margin-left="1.524cm"/>
        </style:list-level-properties>
      </text:outline-level-style>
      <text:outline-level-style text:level="5" text:style-name="Numbering_20_Symbols" style:num-suffix="." style:num-format="1" text:display-levels="5">
        <style:list-level-properties text:list-level-position-and-space-mode="label-alignment">
          <style:list-level-label-alignment text:label-followed-by="listtab" text:list-tab-stop-position="1.778cm" fo:text-indent="-1.778cm" fo:margin-left="1.778cm"/>
        </style:list-level-properties>
      </text:outline-level-style>
      <text:outline-level-style text:level="6" text:style-name="Numbering_20_Symbols" style:num-suffix="." style:num-format="1" text:display-levels="6">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List_20_1" style:display-name="List 1" style:hidden="true">
      <text:list-level-style-bullet text:level="1" text:style-name="Bullet_20_Symbols" text:bullet-char="•">
        <style:list-level-properties text:list-level-position-and-space-mode="label-alignment">
          <style:list-level-label-alignment text:label-followed-by="listtab" text:list-tab-stop-position="0.635cm" fo:text-indent="-0.635cm" fo:margin-left="0.635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style>
    <text:list-style style:name="List_20_2" style:display-name="List 2" style:hidden="true">
      <text:list-level-style-bullet text:level="1" text:style-name="Numbering_20_Symbols" text:bullet-char="–">
        <style:list-level-properties text:list-level-position-and-space-mode="label-alignment">
          <style:list-level-label-alignment text:label-followed-by="listtab" text:list-tab-stop-position="0.3cm" fo:text-indent="-0.3cm" fo:margin-left="0.3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6cm" fo:text-indent="-0.3cm" fo:margin-left="0.6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0.9cm" fo:text-indent="-0.3cm" fo:margin-left="0.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199cm" fo:text-indent="-0.3cm" fo:margin-left="1.199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style:hidden="true">
      <text:list-level-style-bullet text:level="1"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style>
    <text:list-style style:name="List_20_4" style:display-name="List 4" style:hidden="true">
      <text:list-level-style-bullet text:level="1" text:style-name="Numbering_20_Symbols" text:bullet-char="➢">
        <style:list-level-properties text:list-level-position-and-space-mode="label-alignment">
          <style:list-level-label-alignment text:label-followed-by="space"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space"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space"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space"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space"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space"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space"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space"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space"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space" fo:text-indent="-0.4cm" fo:margin-left="4.001cm"/>
        </style:list-level-properties>
        <style:text-properties style:font-name="OpenSymbol"/>
      </text:list-level-style-bullet>
    </text:list-style>
    <text:list-style style:name="List_20_5" style:display-name="List 5" style:hidden="true">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Numbering_20_1" style:display-name="Numbering 1" style:hidden="true">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2" style:display-name="Numbering 2" style:hidden="true">
      <text:list-level-style-number text:level="1" text:style-name="Numbering_20_Symbols" style:num-format="1">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1" text:start-value="2">
        <style:list-level-properties text:list-level-position-and-space-mode="label-alignment">
          <style:list-level-label-alignment text:label-followed-by="listtab" text:list-tab-stop-position="0.998cm" fo:text-indent="-0.499cm" fo:margin-left="0.998cm"/>
        </style:list-level-properties>
      </text:list-level-style-number>
      <text:list-level-style-number text:level="3" text:style-name="Numbering_20_Symbols" style:num-format="1" text:start-value="3">
        <style:list-level-properties text:list-level-position-and-space-mode="label-alignment">
          <style:list-level-label-alignment text:label-followed-by="listtab" text:list-tab-stop-position="1.998cm" fo:text-indent="-1cm" fo:margin-left="1.998cm"/>
        </style:list-level-properties>
      </text:list-level-style-number>
      <text:list-level-style-number text:level="4" text:style-name="Numbering_20_Symbols" style:num-format="1" text:start-value="4">
        <style:list-level-properties text:list-level-position-and-space-mode="label-alignment">
          <style:list-level-label-alignment text:label-followed-by="listtab" text:list-tab-stop-position="3.249cm" fo:text-indent="-1.251cm" fo:margin-left="3.249cm"/>
        </style:list-level-properties>
      </text:list-level-style-number>
      <text:list-level-style-number text:level="5" text:style-name="Numbering_20_Symbols" style:num-format="1" text:start-value="5">
        <style:list-level-properties text:list-level-position-and-space-mode="label-alignment">
          <style:list-level-label-alignment text:label-followed-by="listtab" text:list-tab-stop-position="4.748cm" fo:text-indent="-1.499cm" fo:margin-left="4.748cm"/>
        </style:list-level-properties>
      </text:list-level-style-number>
      <text:list-level-style-number text:level="6" text:style-name="Numbering_20_Symbols" style:num-format="1" text:start-value="6">
        <style:list-level-properties text:list-level-position-and-space-mode="label-alignment">
          <style:list-level-label-alignment text:label-followed-by="listtab" text:list-tab-stop-position="6.549cm" fo:text-indent="-1.801cm" fo:margin-left="6.549cm"/>
        </style:list-level-properties>
      </text:list-level-style-number>
      <text:list-level-style-number text:level="7" text:style-name="Numbering_20_Symbols" style:num-format="1" text:start-value="7">
        <style:list-level-properties text:list-level-position-and-space-mode="label-alignment">
          <style:list-level-label-alignment text:label-followed-by="listtab" text:list-tab-stop-position="8.849cm" fo:text-indent="-2.3cm" fo:margin-left="8.849cm"/>
        </style:list-level-properties>
      </text:list-level-style-number>
      <text:list-level-style-number text:level="8" text:style-name="Numbering_20_Symbols" style:num-format="1" text:start-value="8">
        <style:list-level-properties text:list-level-position-and-space-mode="label-alignment">
          <style:list-level-label-alignment text:label-followed-by="listtab" text:list-tab-stop-position="11.449cm" fo:text-indent="-2.6cm" fo:margin-left="11.449cm"/>
        </style:list-level-properties>
      </text:list-level-style-number>
      <text:list-level-style-number text:level="9" text:style-name="Numbering_20_Symbols" style:num-format="1" text:start-value="9">
        <style:list-level-properties text:list-level-position-and-space-mode="label-alignment">
          <style:list-level-label-alignment text:label-followed-by="listtab" text:list-tab-stop-position="14.25cm" fo:text-indent="-2.801cm" fo:margin-left="14.25cm"/>
        </style:list-level-properties>
      </text:list-level-style-number>
      <text:list-level-style-number text:level="10" text:style-name="Numbering_20_Symbols" style:num-format="1" text:start-value="10">
        <style:list-level-properties text:list-level-position-and-space-mode="label-alignment">
          <style:list-level-label-alignment text:label-followed-by="listtab" text:list-tab-stop-position="17.351cm" fo:text-indent="-3.101cm" fo:margin-left="17.351cm"/>
        </style:list-level-properties>
      </text:list-level-style-number>
    </text:list-style>
    <text:list-style style:name="Numbering_20_3" style:display-name="Numbering 3" style:hidden="true">
      <text:list-level-style-number text:level="1" text:style-name="Numbering_20_Symbols" style:num-format="1">
        <style:list-level-properties text:list-level-position-and-space-mode="label-alignment">
          <style:list-level-label-alignment text:label-followed-by="listtab" text:list-tab-stop-position="3cm" fo:text-indent="-3cm" fo:margin-left="3cm"/>
        </style:list-level-properties>
      </text:list-level-style-number>
      <text:list-level-style-number text:level="2" text:style-name="Numbering_20_Symbols" style:num-format="1" text:start-value="2">
        <style:list-level-properties text:list-level-position-and-space-mode="label-alignment">
          <style:list-level-label-alignment text:label-followed-by="listtab" text:list-tab-stop-position="6.001cm" fo:text-indent="-3cm" fo:margin-left="6.001cm"/>
        </style:list-level-properties>
      </text:list-level-style-number>
      <text:list-level-style-number text:level="3" text:style-name="Numbering_20_Symbols" style:num-format="1" text:start-value="3">
        <style:list-level-properties text:list-level-position-and-space-mode="label-alignment">
          <style:list-level-label-alignment text:label-followed-by="listtab" text:list-tab-stop-position="9.001cm" fo:text-indent="-3cm" fo:margin-left="9.001cm"/>
        </style:list-level-properties>
      </text:list-level-style-number>
      <text:list-level-style-number text:level="4" text:style-name="Numbering_20_Symbols" style:num-format="1" text:start-value="4">
        <style:list-level-properties text:list-level-position-and-space-mode="label-alignment">
          <style:list-level-label-alignment text:label-followed-by="listtab" text:list-tab-stop-position="12.002cm" fo:text-indent="-3cm" fo:margin-left="12.002cm"/>
        </style:list-level-properties>
      </text:list-level-style-number>
      <text:list-level-style-number text:level="5" text:style-name="Numbering_20_Symbols" style:num-format="1" text:start-value="5">
        <style:list-level-properties text:list-level-position-and-space-mode="label-alignment">
          <style:list-level-label-alignment text:label-followed-by="listtab" text:list-tab-stop-position="15.002cm" fo:text-indent="-3cm" fo:margin-left="15.002cm"/>
        </style:list-level-properties>
      </text:list-level-style-number>
      <text:list-level-style-number text:level="6" text:style-name="Numbering_20_Symbols" style:num-format="1" text:start-value="6">
        <style:list-level-properties text:list-level-position-and-space-mode="label-alignment">
          <style:list-level-label-alignment text:label-followed-by="listtab" text:list-tab-stop-position="18.002cm" fo:text-indent="-3cm" fo:margin-left="18.002cm"/>
        </style:list-level-properties>
      </text:list-level-style-number>
      <text:list-level-style-number text:level="7" text:style-name="Numbering_20_Symbols" style:num-format="1" text:start-value="7">
        <style:list-level-properties text:list-level-position-and-space-mode="label-alignment">
          <style:list-level-label-alignment text:label-followed-by="listtab" text:list-tab-stop-position="21.003cm" fo:text-indent="-3cm" fo:margin-left="21.003cm"/>
        </style:list-level-properties>
      </text:list-level-style-number>
      <text:list-level-style-number text:level="8" text:style-name="Numbering_20_Symbols" style:num-format="1" text:start-value="8">
        <style:list-level-properties text:list-level-position-and-space-mode="label-alignment">
          <style:list-level-label-alignment text:label-followed-by="listtab" text:list-tab-stop-position="24.003cm" fo:text-indent="-3cm" fo:margin-left="24.003cm"/>
        </style:list-level-properties>
      </text:list-level-style-number>
      <text:list-level-style-number text:level="9" text:style-name="Numbering_20_Symbols" style:num-format="1" text:start-value="9">
        <style:list-level-properties text:list-level-position-and-space-mode="label-alignment">
          <style:list-level-label-alignment text:label-followed-by="listtab" text:list-tab-stop-position="27.003cm" fo:text-indent="-3cm" fo:margin-left="27.003cm"/>
        </style:list-level-properties>
      </text:list-level-style-number>
      <text:list-level-style-number text:level="10" text:style-name="Numbering_20_Symbols" style:num-format="1" text:start-value="10">
        <style:list-level-properties text:list-level-position-and-space-mode="label-alignment">
          <style:list-level-label-alignment text:label-followed-by="listtab" text:list-tab-stop-position="30.004cm" fo:text-indent="-3cm" fo:margin-left="30.004cm"/>
        </style:list-level-properties>
      </text:list-level-style-number>
    </text:list-style>
    <text:list-style style:name="Numbering_20_4" style:display-name="Numbering 4" style:hidden="true">
      <text:list-level-style-number text:level="1" text:style-name="Numbering_20_Symbols" style:num-suffix="." style:num-format="I">
        <style:list-level-properties text:list-level-position-and-space-mode="label-alignment">
          <style:list-level-label-alignment text:label-followed-by="space" fo:text-indent="-0.499cm" fo:margin-left="0.499cm"/>
        </style:list-level-properties>
      </text:list-level-style-number>
      <text:list-level-style-number text:level="2" text:style-name="Numbering_20_Symbols" style:num-suffix="." style:num-format="I" text:start-value="2">
        <style:list-level-properties text:list-level-position-and-space-mode="label-alignment">
          <style:list-level-label-alignment text:label-followed-by="space" fo:text-indent="-0.499cm" fo:margin-left="1cm"/>
        </style:list-level-properties>
      </text:list-level-style-number>
      <text:list-level-style-number text:level="3" text:style-name="Numbering_20_Symbols" style:num-suffix="." style:num-format="I" text:start-value="3">
        <style:list-level-properties text:list-level-position-and-space-mode="label-alignment">
          <style:list-level-label-alignment text:label-followed-by="space" fo:text-indent="-0.499cm" fo:margin-left="1.499cm"/>
        </style:list-level-properties>
      </text:list-level-style-number>
      <text:list-level-style-number text:level="4" text:style-name="Numbering_20_Symbols" style:num-suffix="." style:num-format="I" text:start-value="4">
        <style:list-level-properties text:list-level-position-and-space-mode="label-alignment">
          <style:list-level-label-alignment text:label-followed-by="space" fo:text-indent="-0.499cm" fo:margin-left="2cm"/>
        </style:list-level-properties>
      </text:list-level-style-number>
      <text:list-level-style-number text:level="5" text:style-name="Numbering_20_Symbols" style:num-suffix="." style:num-format="I" text:start-value="5">
        <style:list-level-properties text:list-level-position-and-space-mode="label-alignment">
          <style:list-level-label-alignment text:label-followed-by="space" fo:text-indent="-0.499cm" fo:margin-left="2.499cm"/>
        </style:list-level-properties>
      </text:list-level-style-number>
      <text:list-level-style-number text:level="6" text:style-name="Numbering_20_Symbols" style:num-suffix="." style:num-format="I" text:start-value="6">
        <style:list-level-properties text:list-level-position-and-space-mode="label-alignment">
          <style:list-level-label-alignment text:label-followed-by="space" fo:text-indent="-0.499cm" fo:margin-left="3cm"/>
        </style:list-level-properties>
      </text:list-level-style-number>
      <text:list-level-style-number text:level="7" text:style-name="Numbering_20_Symbols" style:num-suffix="." style:num-format="I" text:start-value="7">
        <style:list-level-properties text:list-level-position-and-space-mode="label-alignment">
          <style:list-level-label-alignment text:label-followed-by="space" fo:text-indent="-0.499cm" fo:margin-left="3.5cm"/>
        </style:list-level-properties>
      </text:list-level-style-number>
      <text:list-level-style-number text:level="8" text:style-name="Numbering_20_Symbols" style:num-suffix="." style:num-format="I" text:start-value="8">
        <style:list-level-properties text:list-level-position-and-space-mode="label-alignment">
          <style:list-level-label-alignment text:label-followed-by="space" fo:text-indent="-0.499cm" fo:margin-left="4.001cm"/>
        </style:list-level-properties>
      </text:list-level-style-number>
      <text:list-level-style-number text:level="9" text:style-name="Numbering_20_Symbols" style:num-suffix="." style:num-format="I" text:start-value="9">
        <style:list-level-properties text:list-level-position-and-space-mode="label-alignment">
          <style:list-level-label-alignment text:label-followed-by="space" fo:text-indent="-0.499cm" fo:margin-left="4.5cm"/>
        </style:list-level-properties>
      </text:list-level-style-number>
      <text:list-level-style-number text:level="10" text:style-name="Numbering_20_Symbols" style:num-suffix="." style:num-format="I" text:start-value="10">
        <style:list-level-properties text:list-level-position-and-space-mode="label-alignment">
          <style:list-level-label-alignment text:label-followed-by="space" fo:text-indent="-0.499cm" fo:margin-left="5.001cm"/>
        </style:list-level-properties>
      </text:list-level-style-number>
    </text:list-style>
    <text:list-style style:name="Numbering_20_5" style:display-name="Numbering 5" style:hidden="true">
      <text:list-level-style-number text:level="1" text:style-name="Numbering_20_Symbols" style:num-suffix="." style:num-format="1">
        <style:list-level-properties text:list-level-position-and-space-mode="label-alignment">
          <style:list-level-label-alignment text:label-followed-by="listtab" text:list-tab-stop-position="0.4cm" fo:text-indent="-0.4cm" fo:margin-left="0.4cm"/>
        </style:list-level-properties>
      </text:list-level-style-number>
      <text:list-level-style-number text:level="2" text:style-name="Numbering_20_Symbols" style:num-suffix="." style:num-format="1" text:start-value="2" text:display-levels="2">
        <style:list-level-properties text:list-level-position-and-space-mode="label-alignment">
          <style:list-level-label-alignment text:label-followed-by="listtab" text:list-tab-stop-position="1.101cm" fo:text-indent="-0.651cm" fo:margin-left="1.101cm"/>
        </style:list-level-properties>
      </text:list-level-style-number>
      <text:list-level-style-number text:level="3" text:style-name="Numbering_20_Symbols" style:num-suffix=")" style:num-format="a" text:start-value="3">
        <style:list-level-properties text:list-level-position-and-space-mode="label-alignment">
          <style:list-level-label-alignment text:label-followed-by="listtab" text:list-tab-stop-position="1.55cm" fo:text-indent="-0.45cm" fo:margin-left="1.55cm"/>
        </style:list-level-properties>
      </text:list-level-style-number>
      <text:list-level-style-bullet text:level="4" text:style-name="Numbering_20_Symbols" text:bullet-char="•">
        <style:list-level-properties text:list-level-position-and-space-mode="label-alignment">
          <style:list-level-label-alignment text:label-followed-by="listtab" text:list-tab-stop-position="2cm" fo:text-indent="-0.395cm" fo:margin-left="2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395cm" fo:text-indent="-0.395cm" fo:margin-left="2.395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79cm" fo:text-indent="-0.395cm" fo:margin-left="2.7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3.186cm" fo:text-indent="-0.395cm" fo:margin-left="3.186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581cm" fo:text-indent="-0.395cm" fo:margin-left="3.581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976cm" fo:text-indent="-0.395cm" fo:margin-left="3.97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371cm" fo:text-indent="-0.395cm" fo:margin-left="4.371cm"/>
        </style:list-level-properties>
        <style:text-properties style:font-name="OpenSymbol"/>
      </text:list-level-style-bullet>
    </text:list-style>
    <text:list-style style:name="Nummerierung_20__28_123_29_" style:display-name="Nummerierung (123)">
      <text:list-level-style-number text:level="1" text:style-name="Numbering_20_Symbols" style:num-prefix=" " style:num-suffix="." style:num-format="1">
        <style:list-level-properties text:list-level-position-and-space-mode="label-alignment">
          <style:list-level-label-alignment text:label-followed-by="listtab" text:list-tab-stop-position="1.42cm" fo:text-indent="-0.785cm" fo:margin-left="1.42cm"/>
        </style:list-level-properties>
      </text:list-level-style-number>
      <text:list-level-style-number text:level="2" text:style-name="Numbering_20_Symbols" style:num-prefix=" "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prefix=" "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prefix=" "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prefix=" "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prefix=" "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prefix=" "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prefix=" "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prefix=" "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prefix=" "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Aufzählungszeichen">
      <text:list-level-style-bullet text:level="1" text:style-name="Bullet_20_Symbols" text:bullet-char="">
        <style:list-level-properties text:list-level-position-and-space-mode="label-alignment">
          <style:list-level-label-alignment text:label-followed-by="listtab" text:list-tab-stop-position="1.42cm" fo:text-indent="-0.785cm" fo:margin-left="1.4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text:master-page-name="Endnote" style:num-format="i" text:start-value="0"/>
    <text:bibliography-configuration text:prefix="[" text:suffix="]" text:numbered-entries="true" text:sort-algorithm="alphanumeric" fo:language="de" fo:country="DE"/>
    <text:linenumbering-configuration text:style-name="Line_20_numbering" text:number-lines="false" text:offset="0.499cm" style:num-format="1" text:number-position="left" text:increment="5"/>
  </office:styles>
  <office:automatic-styles>
    <style:style style:name="MP1" style:family="paragraph" style:parent-style-name="Header">
      <style:paragraph-properties fo:text-align="start" style:justify-single-word="false" fo:padding="0.15cm" fo:border-left="none" fo:border-right="none" fo:border-top="none" fo:border-bottom="0.99pt solid #b20011" style:shadow="none" style:writing-mode="page">
        <style:tab-stops>
          <style:tab-stop style:position="3cm" style:type="center"/>
          <style:tab-stop style:position="17cm" style:type="right"/>
        </style:tab-stops>
      </style:paragraph-properties>
      <style:text-properties officeooo:rsid="00138a72" officeooo:paragraph-rsid="00c46ae0"/>
    </style:style>
    <style:style style:name="MP2" style:family="paragraph" style:parent-style-name="Footer">
      <style:paragraph-properties fo:text-align="center" style:justify-single-word="false" fo:padding="0.049cm" fo:border-left="none" fo:border-right="none" fo:border-top="0.99pt solid #b20011" fo:border-bottom="none" style:shadow="none" style:writing-mode="page"/>
      <style:text-properties officeooo:paragraph-rsid="00a40e30"/>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0cm" fo:margin-bottom="0cm" fo:margin-left="0cm" fo:margin-right="0cm" style:shadow="none" style:writing-mode="lr-tb" style:layout-grid-color="#c0c0c0" style:layout-grid-lines="20" style:layout-grid-base-height="0.706cm" style:layout-grid-ruby-height="0.353cm" style:layout-grid-mode="none" style:layout-grid-ruby-below="false" style:layout-grid-print="false" style:layout-grid-display="false" style:footnote-max-height="0cm">
        <style:columns fo:column-count="1" fo:column-gap="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MP1"><draw:frame draw:style-name="Mfr1" draw:name="Bild2" text:anchor-type="as-char" svg:width="1.281cm" svg:height="0.693cm" draw:z-index="34"><draw:image xlink:href="Pictures/1000020100000158000000BAB3B2980EEF5F41E8.png" xlink:type="simple" xlink:show="embed" xlink:actuate="onLoad" loext:mime-type="image/png"/></draw:frame><text:tab/><text:tab/><text:chapter text:display="number" text:outline-level="1">3.</text:chapter> <text:chapter text:display="name" text:outline-level="1">Arbeiten mit den Vorlagen</text:chapter></text:p>
      </style:header>
      <style:footer>
        <text:p text:style-name="MP2"><text:page-number text:select-page="current">3</text:page-number></text:p>
      </style:footer>
    </style:master-page>
    <style:master-page style:name="First_20_Page" style:display-name="First Page" style:page-layout-name="Mpm2" style:next-style-name="Index"/>
    <style:master-page style:name="Index" style:page-layout-name="Mpm3" style:next-style-name="Standard"/>
    <style:master-page style:name="HTML" style:page-layout-name="Mpm4"/>
    <style:master-page style:name="Endnote" style:page-layout-name="Mpm5"/>
  </office:master-styles>
</office:document-styles>
</file>

<file path=meta.xml><?xml version="1.0" encoding="utf-8"?>
<office:document-meta xmlns:grddl="http://www.w3.org/2003/g/data-view#" xmlns:ooo="http://openoffice.org/2004/office" xmlns:office="urn:oasis:names:tc:opendocument:xmlns:office:1.0" xmlns:xlink="http://www.w3.org/1999/xlink" xmlns:dc="http://purl.org/dc/elements/1.1/" xmlns:meta="urn:oasis:names:tc:opendocument:xmlns:meta:1.0" office:version="1.2">
  <office:meta>
    <meta:creation-date>2015-03-17T12:25:33.803390445</meta:creation-date>
    <meta:editing-duration>PT19H19M3S</meta:editing-duration>
    <meta:editing-cycles>251</meta:editing-cycles>
    <meta:generator>LibreOffice/6.3.4.2.0$Linux_X86_64 LibreOffice_project/30$Build-2</meta:generator>
    <dc:title>LFB-Publikationen mit LibreOffice</dc:title>
    <dc:date>2020-01-21T12:55:09.456409867</dc:date>
    <dc:subject>Formatvorlagen und ePub-Erzeugung</dc:subject>
    <dc:description>20200117
* Überarbeitung betr. ePub-Export

20191220
* Neue Formatvorlagen vom 20.12.2019 zugewiesen.

08.05.2018
* Aktualisierte Formatvorlagen vom 07.05.2018 zugewiesen.
* "Verzeichnisse" als Kapitel 5 eingerichtet.
* Abschnitt 3.8.6 "Seitennummerierung bei Kapitelüberschriften neu beginnen" ergänzt.

23.02.2017
* Abschnitt 3.3.2 entsprechend neuer Kurz-Vorlage angepasst.
* Layout-Anpassungen.
* Neue Absatzvorlage "Textabsatz fett"
* Abschnitt 3.8.1, Hinweis auf Kopfzeile ergänzt
* Abschn. 4.2: Obsolete Endnote entfernt

22.02.2017
* Anpassungen an neue CI
* Formatvorlagen v. 22.02.2017 zugewiesen
* Hinweis aus obsolete zusätzliche Formatvorlagendatei entfernt
* Hinweis auf verwendete Schriftarten aktualisiert
* Vorgehensweise bei "Verankerung als Zeichen" überarbeitet
* Farblich unterlegten Tabellenkopf entfernt
* Hinweis auf Videoauflösung konkretisiert.
* Abbildungsverzeichnis repariert
* Abschnitt 3.8.4, Vorgehensweise aktualisiert
</dc:description>
    <meta:keyword>LFB LibreOffice ePub PDF Publizieren Formatvorlagen</meta:keyword>
    <meta:document-statistic meta:table-count="4" meta:image-count="37" meta:object-count="0" meta:page-count="30" meta:paragraph-count="429" meta:word-count="3489" meta:character-count="25953" meta:non-whitespace-character-count="23024"/>
  </office:meta>
</office:document-meta>
</file>